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Header">
      <style:paragraph-properties fo:text-align="center" style:justify-single-word="false"/>
    </style:style>
    <style:style style:name="P2" style:family="paragraph" style:parent-style-name="Footer">
      <style:paragraph-properties fo:text-align="center" style:justify-single-word="false"/>
    </style:style>
    <style:style style:name="P3" style:family="paragraph" style:parent-style-name="Table_20_Contents">
      <style:paragraph-properties fo:margin-top="0cm" fo:margin-bottom="0cm" style:contextual-spacing="false" fo:text-align="center" style:justify-single-word="false"/>
    </style:style>
    <style:style style:name="P4" style:family="paragraph" style:parent-style-name="Table_20_Contents">
      <style:paragraph-properties fo:text-align="center" style:justify-single-word="false"/>
    </style:style>
    <style:style style:name="P5" style:family="paragraph" style:parent-style-name="Table_20_Contents">
      <style:paragraph-properties fo:margin-top="0cm" fo:margin-bottom="0cm" style:contextual-spacing="false"/>
    </style:style>
    <style:style style:name="P6" style:family="paragraph" style:parent-style-name="Table_20_Contents">
      <style:paragraph-properties fo:margin-top="0cm" fo:margin-bottom="0cm" style:contextual-spacing="false" fo:text-align="end" style:justify-single-word="false"/>
    </style:style>
    <style:style style:name="P7" style:family="paragraph" style:parent-style-name="Table_20_Contents">
      <style:paragraph-properties fo:text-align="end" style:justify-single-word="false"/>
    </style:style>
    <style:style style:name="P8" style:family="paragraph" style:parent-style-name="Standard">
      <style:paragraph-properties fo:text-align="end" style:justify-single-word="false" fo:break-before="page"/>
    </style:style>
    <style:style style:name="P9" style:family="paragraph" style:parent-style-name="Standard">
      <style:paragraph-properties fo:text-align="end" style:justify-single-word="false"/>
    </style:style>
    <style:style style:name="P10" style:family="paragraph" style:parent-style-name="Table_20_Contents">
      <style:paragraph-properties fo:margin-top="0cm" fo:margin-bottom="0cm" style:contextual-spacing="false"/>
      <style:text-properties fo:font-size="9pt" style:font-size-asian="9pt" style:font-size-complex="9pt"/>
    </style:style>
    <style:style style:name="P11" style:family="paragraph" style:parent-style-name="Table_20_Contents">
      <loext:graphic-properties draw:fill-gradient-name="gradient" draw:fill-hatch-name="hatch"/>
      <style:paragraph-properties fo:margin-top="0cm" fo:margin-bottom="0cm" style:contextual-spacing="false"/>
      <style:text-properties fo:font-size="9pt" style:font-size-asian="9pt" style:font-size-complex="9pt"/>
    </style:style>
    <style:style style:name="P12" style:family="paragraph" style:parent-style-name="Table_20_Contents">
      <loext:graphic-properties draw:fill-hatch-name="hatch"/>
      <style:paragraph-properties fo:margin-top="0cm" fo:margin-bottom="0cm" style:contextual-spacing="false"/>
      <style:text-properties fo:font-size="9pt" style:font-size-asian="9pt" style:font-size-complex="9pt"/>
    </style:style>
    <style:style style:name="P13" style:family="paragraph" style:parent-style-name="Table_20_Contents">
      <style:paragraph-properties fo:margin-top="0cm" fo:margin-bottom="0cm" style:contextual-spacing="false" fo:text-align="start" style:justify-single-word="false"/>
      <style:text-properties fo:font-size="9pt" style:font-size-asian="9pt" style:font-size-complex="9pt"/>
    </style:style>
    <style:style style:name="P14"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style:font-size-asian="9pt" style:font-size-complex="9pt"/>
    </style:style>
    <style:style style:name="P15" style:family="paragraph" style:parent-style-name="Table_20_Contents">
      <loext:graphic-properties draw:fill-hatch-name="hatch"/>
      <style:paragraph-properties fo:margin-top="0cm" fo:margin-bottom="0cm" style:contextual-spacing="false" fo:text-align="start" style:justify-single-word="false"/>
      <style:text-properties fo:font-size="9pt" style:font-size-asian="9pt" style:font-size-complex="9pt"/>
    </style:style>
    <style:style style:name="P16" style:family="paragraph" style:parent-style-name="Table_20_Contents">
      <style:paragraph-properties fo:text-align="start" style:justify-single-word="false"/>
      <style:text-properties fo:font-size="9pt" style:font-size-asian="9pt" style:font-size-complex="9pt"/>
    </style:style>
    <style:style style:name="P17" style:family="paragraph" style:parent-style-name="Table_20_Contents">
      <style:paragraph-properties fo:margin-top="0cm" fo:margin-bottom="0cm" style:contextual-spacing="false" fo:text-align="center" style:justify-single-word="false"/>
      <style:text-properties fo:font-size="9pt" style:font-size-asian="9pt" style:font-size-complex="9pt"/>
    </style:style>
    <style:style style:name="P18"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style:font-size-asian="9pt" style:font-size-complex="9pt"/>
    </style:style>
    <style:style style:name="P19" style:family="paragraph" style:parent-style-name="Table_20_Contents">
      <loext:graphic-properties draw:fill-hatch-name="hatch"/>
      <style:paragraph-properties fo:margin-top="0cm" fo:margin-bottom="0cm" style:contextual-spacing="false" fo:text-align="center" style:justify-single-word="false"/>
      <style:text-properties fo:font-size="9pt" style:font-size-asian="9pt" style:font-size-complex="9pt"/>
    </style:style>
    <style:style style:name="P20" style:family="paragraph" style:parent-style-name="Table_20_Contents">
      <style:paragraph-properties fo:margin-top="0cm" fo:margin-bottom="0cm" style:contextual-spacing="false" fo:text-align="center" style:justify-single-word="false" style:writing-mode="lr-tb"/>
      <style:text-properties fo:font-size="9pt" style:font-size-asian="9pt" style:font-size-complex="9pt"/>
    </style:style>
    <style:style style:name="P21" style:family="paragraph" style:parent-style-name="Table_20_Contents">
      <style:paragraph-properties fo:text-align="center" style:justify-single-word="false"/>
      <style:text-properties fo:font-size="9pt" style:font-size-asian="9pt" style:font-size-complex="9pt"/>
    </style:style>
    <style:style style:name="P22" style:family="paragraph" style:parent-style-name="Table_20_Contents">
      <style:paragraph-properties fo:margin-top="0cm" fo:margin-bottom="0cm" style:contextual-spacing="false" fo:text-align="end" style:justify-single-word="false"/>
      <style:text-properties fo:font-size="9pt" style:font-size-asian="9pt" style:font-size-complex="9pt"/>
    </style:style>
    <style:style style:name="P23" style:family="paragraph" style:parent-style-name="Table_20_Contents">
      <style:text-properties fo:font-size="9pt" style:font-size-asian="9pt" style:font-size-complex="9pt"/>
    </style:style>
    <style:style style:name="P24" style:family="paragraph" style:parent-style-name="Standard">
      <style:text-properties fo:font-size="9pt" style:font-size-asian="9pt" style:font-size-complex="9pt"/>
    </style:style>
    <style:style style:name="P25" style:family="paragraph" style:parent-style-name="Table_20_Contents">
      <style:paragraph-properties fo:margin-top="0cm" fo:margin-bottom="0cm" style:contextual-spacing="false" fo:text-align="start" style:justify-single-word="false"/>
    </style:style>
    <style:style style:name="P26" style:family="paragraph" style:parent-style-name="Table_20_Contents">
      <style:paragraph-properties fo:text-align="start" style:justify-single-word="false"/>
    </style:style>
    <style:style style:name="P27" style:family="paragraph" style:parent-style-name="Table_20_Contents">
      <style:paragraph-properties fo:margin-top="0cm" fo:margin-bottom="0cm" style:contextual-spacing="false" fo:text-align="start" style:justify-single-word="false"/>
      <style:text-properties fo:color="#ffffff" loext:opacity="100%" fo:font-size="9pt" style:font-size-asian="9pt" style:font-size-complex="9pt"/>
    </style:style>
    <style:style style:name="P28"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style:font-size-asian="9pt" style:font-size-complex="9pt"/>
    </style:style>
    <style:style style:name="P29"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style:font-size-asian="9pt" style:font-size-complex="9pt"/>
    </style:style>
    <style:style style:name="P30" style:family="paragraph" style:parent-style-name="Table_20_Contents">
      <style:paragraph-properties fo:text-align="start" style:justify-single-word="false"/>
      <style:text-properties fo:color="#ffffff" loext:opacity="100%" fo:font-size="9pt" style:font-size-asian="9pt" style:font-size-complex="9pt"/>
    </style:style>
    <style:style style:name="P31"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style:font-size-asian="9pt" style:font-size-complex="9pt"/>
    </style:style>
    <style:style style:name="P32" style:family="paragraph" style:parent-style-name="Table_20_Contents">
      <style:paragraph-properties fo:margin-top="0cm" fo:margin-bottom="0cm" style:contextual-spacing="false" fo:text-align="start" style:justify-single-word="false"/>
      <style:text-properties fo:color="#ffffff" loext:opacity="100%" fo:font-size="9pt" officeooo:rsid="004fa417" officeooo:paragraph-rsid="004fa417" style:font-size-asian="9pt" style:font-size-complex="9pt"/>
    </style:style>
    <style:style style:name="P33" style:family="paragraph" style:parent-style-name="Table_20_Contents">
      <style:paragraph-properties fo:margin-top="0cm" fo:margin-bottom="0cm" style:contextual-spacing="false" fo:text-align="start" style:justify-single-word="false"/>
      <style:text-properties fo:color="#ffffff" loext:opacity="100%"/>
    </style:style>
    <style:style style:name="P34" style:family="paragraph" style:parent-style-name="Table_20_Contents">
      <style:paragraph-properties fo:text-align="start" style:justify-single-word="false"/>
      <style:text-properties fo:color="#ffffff" loext:opacity="100%"/>
    </style:style>
    <style:style style:name="P35" style:family="paragraph" style:parent-style-name="Table_20_Contents">
      <style:paragraph-properties fo:text-align="start" style:justify-single-word="false"/>
      <style:text-properties fo:color="#ffffff" loext:opacity="100%" fo:font-size="8pt" style:font-size-asian="8pt" style:font-size-complex="8pt"/>
    </style:style>
    <style:style style:name="P36" style:family="paragraph" style:parent-style-name="Table_20_Contents">
      <style:paragraph-properties fo:text-align="start" style:justify-single-word="false"/>
      <style:text-properties fo:color="#ffffff" loext:opacity="100%" fo:font-size="7pt" style:font-size-asian="7pt" style:font-size-complex="7pt"/>
    </style:style>
    <style:style style:name="P37" style:family="paragraph" style:parent-style-name="Table_20_Contents">
      <style:text-properties fo:font-size="8pt" style:font-size-asian="8pt" style:font-size-complex="8pt"/>
    </style:style>
    <style:style style:name="P38" style:family="paragraph" style:parent-style-name="Table_20_Contents">
      <style:paragraph-properties fo:text-align="start" style:justify-single-word="false"/>
      <style:text-properties fo:font-size="8pt" style:font-size-asian="8pt" style:font-size-complex="8pt"/>
    </style:style>
    <style:style style:name="P39" style:family="paragraph" style:parent-style-name="Table_20_Contents">
      <style:paragraph-properties fo:text-align="center" style:justify-single-word="false"/>
      <style:text-properties fo:font-size="8pt" style:font-size-asian="8pt" style:font-size-complex="8pt"/>
    </style:style>
    <style:style style:name="P40" style:family="paragraph" style:parent-style-name="Table_20_Contents">
      <style:paragraph-properties fo:text-align="end" style:justify-single-word="false"/>
      <style:text-properties fo:font-weight="bold"/>
    </style:style>
    <style:style style:name="P41" style:family="paragraph" style:parent-style-name="Table_20_Contents">
      <style:paragraph-properties fo:text-align="center" style:justify-single-word="false"/>
      <style:text-properties fo:font-weight="bold"/>
    </style:style>
    <style:style style:name="P42" style:family="paragraph" style:parent-style-name="Table_20_Contents">
      <style:paragraph-properties fo:text-align="start" style:justify-single-word="false"/>
      <style:text-properties fo:font-weight="bold"/>
    </style:style>
    <style:style style:name="P43" style:family="paragraph" style:parent-style-name="Standard">
      <style:text-properties fo:font-weight="bold" style:font-weight-asian="bold" style:font-weight-complex="bold"/>
    </style:style>
    <style:style style:name="P44" style:family="paragraph" style:parent-style-name="Standard">
      <style:text-properties fo:font-weight="bold" officeooo:rsid="007a449f" officeooo:paragraph-rsid="007a449f" style:font-weight-asian="bold" style:font-weight-complex="bold"/>
    </style:style>
    <style:style style:name="P45" style:family="paragraph" style:parent-style-name="Standard">
      <style:paragraph-properties style:writing-mode="lr-tb"/>
      <style:text-properties fo:font-weight="bold" style:font-weight-asian="bold" style:font-weight-complex="bold"/>
    </style:style>
    <style:style style:name="P46" style:family="paragraph" style:parent-style-name="Table_20_Contents">
      <style:text-properties fo:font-size="7pt" style:font-size-asian="7pt" style:font-size-complex="7pt"/>
    </style:style>
    <style:style style:name="P47" style:family="paragraph" style:parent-style-name="Table_20_Contents">
      <style:paragraph-properties fo:text-align="start" style:justify-single-word="false"/>
      <style:text-properties fo:font-size="7pt" style:font-size-asian="7pt" style:font-size-complex="7pt"/>
    </style:style>
    <style:style style:name="P48" style:family="paragraph" style:parent-style-name="Table_20_Contents">
      <style:paragraph-properties fo:text-align="center" style:justify-single-word="false"/>
      <style:text-properties fo:font-size="7pt" style:font-size-asian="7pt" style:font-size-complex="7pt"/>
    </style:style>
    <style:style style:name="P49" style:family="paragraph" style:parent-style-name="Table_20_Contents">
      <style:paragraph-properties fo:text-align="center" style:justify-single-word="false"/>
      <style:text-properties style:text-underline-style="solid" style:text-underline-width="auto" style:text-underline-color="font-color"/>
    </style:style>
    <style:style style:name="P50" style:family="paragraph" style:parent-style-name="Table_20_Contents">
      <style:text-properties fo:font-size="2pt" style:font-size-asian="2pt" style:font-size-complex="2pt"/>
    </style:style>
    <style:style style:name="P51" style:family="paragraph" style:parent-style-name="Standard">
      <style:paragraph-properties fo:break-before="page"/>
    </style:style>
    <style:style style:name="P52" style:family="paragraph" style:parent-style-name="StyleDefaut11maigre">
      <style:paragraph-properties fo:break-before="page"/>
    </style:style>
    <style:style style:name="P53" style:family="paragraph" style:parent-style-name="Standard">
      <style:paragraph-properties fo:break-before="page" style:writing-mode="lr-tb"/>
    </style:style>
    <style:style style:name="P54" style:family="paragraph" style:parent-style-name="Titre_20_1petit">
      <style:paragraph-properties fo:break-before="page"/>
    </style:style>
    <style:style style:name="P55" style:family="paragraph" style:parent-style-name="Standard">
      <style:paragraph-properties fo:break-before="page"/>
      <style:text-properties officeooo:rsid="000cee00" officeooo:paragraph-rsid="000cee00"/>
    </style:style>
    <style:style style:name="P56" style:family="paragraph" style:parent-style-name="Standard">
      <style:text-properties officeooo:rsid="000cee00" officeooo:paragraph-rsid="000cee00"/>
    </style:style>
    <style:style style:name="P57" style:family="paragraph" style:parent-style-name="Standard">
      <style:text-properties officeooo:paragraph-rsid="0018d41e"/>
    </style:style>
    <style:style style:name="P58" style:family="paragraph" style:parent-style-name="Standard">
      <style:paragraph-properties fo:break-before="page"/>
      <style:text-properties officeooo:paragraph-rsid="0031c7f2"/>
    </style:style>
    <style:style style:name="P59" style:family="paragraph" style:parent-style-name="Standard">
      <style:text-properties officeooo:paragraph-rsid="0031c7f2"/>
    </style:style>
    <style:style style:name="P60" style:family="paragraph" style:parent-style-name="Standard">
      <style:paragraph-properties fo:break-before="page"/>
      <style:text-properties officeooo:rsid="007a449f" officeooo:paragraph-rsid="007a449f"/>
    </style:style>
    <style:style style:name="P61" style:family="paragraph" style:parent-style-name="Standard">
      <style:text-properties officeooo:rsid="007a449f" officeooo:paragraph-rsid="007a449f"/>
    </style:style>
    <style:style style:name="P62" style:family="paragraph" style:parent-style-name="Standard">
      <style:paragraph-properties fo:break-before="column"/>
      <style:text-properties officeooo:rsid="007a449f" officeooo:paragraph-rsid="007a449f"/>
    </style:style>
    <style:style style:name="P63" style:family="paragraph" style:parent-style-name="Standard">
      <style:text-properties officeooo:paragraph-rsid="000d2c45"/>
    </style:style>
    <style:style style:name="P64"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65" style:family="paragraph" style:parent-style-name="Standard">
      <style:text-properties officeooo:paragraph-rsid="001279ec"/>
    </style:style>
    <style:style style:name="P66" style:family="paragraph" style:parent-style-name="Standard">
      <style:paragraph-properties fo:text-align="start" style:justify-single-word="false"/>
      <style:text-properties fo:font-size="36pt" fo:font-weight="bold" style:font-size-asian="36pt" style:font-weight-asian="bold" style:font-size-complex="36pt" style:font-weight-complex="bold"/>
    </style:style>
    <style:style style:name="P67" style:family="paragraph" style:parent-style-name="Standard">
      <style:paragraph-properties fo:break-before="column"/>
    </style:style>
    <style:style style:name="P68" style:family="paragraph" style:parent-style-name="Footnote">
      <style:text-properties officeooo:rsid="001ab824" officeooo:paragraph-rsid="001ab824"/>
    </style:style>
    <style:style style:name="P69" style:family="paragraph" style:parent-style-name="Standard">
      <style:paragraph-properties style:writing-mode="lr-tb"/>
    </style:style>
    <style:style style:name="P70" style:family="paragraph" style:parent-style-name="Contents_20_1">
      <style:paragraph-properties>
        <style:tab-stops>
          <style:tab-stop style:position="17cm" style:type="right" style:leader-style="dotted" style:leader-text="."/>
        </style:tab-stops>
      </style:paragraph-properties>
    </style:style>
    <style:style style:name="P71" style:family="paragraph" style:parent-style-name="Contents_20_2">
      <style:paragraph-properties>
        <style:tab-stops>
          <style:tab-stop style:position="16.501cm" style:type="right" style:leader-style="dotted" style:leader-text="."/>
        </style:tab-stops>
      </style:paragraph-properties>
    </style:style>
    <style:style style:name="P72" style:family="paragraph" style:parent-style-name="Standard">
      <style:paragraph-properties fo:margin-top="0.099cm" fo:margin-bottom="0cm" style:contextual-spacing="false"/>
      <style:text-properties officeooo:paragraph-rsid="00823325"/>
    </style:style>
    <style:style style:name="P73" style:family="paragraph" style:parent-style-name="Horizontal_20_Line">
      <style:text-properties officeooo:paragraph-rsid="00823325"/>
    </style:style>
    <style:style style:name="P74" style:family="paragraph" style:parent-style-name="Frame_20_contents">
      <style:paragraph-properties style:writing-mode="lr-tb"/>
      <style:text-properties officeooo:rsid="0023ff3a" officeooo:paragraph-rsid="00823325"/>
    </style:style>
    <style:style style:name="P75" style:family="paragraph" style:parent-style-name="Frame_20_contents">
      <style:text-properties officeooo:rsid="0023ff3a" officeooo:paragraph-rsid="00823325"/>
    </style:style>
    <style:style style:name="P76" style:family="paragraph" style:parent-style-name="Standard">
      <style:paragraph-properties style:writing-mode="lr-tb"/>
      <style:text-properties officeooo:rsid="0083c07d" officeooo:paragraph-rsid="0083c07d"/>
    </style:style>
    <style:style style:name="P77" style:family="paragraph" style:parent-style-name="Standard">
      <style:paragraph-properties style:writing-mode="lr-tb"/>
      <style:text-properties officeooo:paragraph-rsid="0083c07d"/>
    </style:style>
    <style:style style:name="P78" style:family="paragraph" style:parent-style-name="Frame_20_contents">
      <style:text-properties fo:font-size="10pt" officeooo:rsid="0023ff3a" officeooo:paragraph-rsid="00823325" style:font-size-asian="10pt" style:font-size-complex="10pt"/>
    </style:style>
    <style:style style:name="P79" style:family="paragraph" style:parent-style-name="Standard" style:master-page-name="First_20_Page">
      <style:paragraph-properties style:page-number="auto"/>
    </style:style>
    <style:style style:name="P80" style:family="paragraph" style:parent-style-name="Standard">
      <style:text-properties fo:font-weight="bold" officeooo:rsid="007a449f" officeooo:paragraph-rsid="007a449f" style:font-weight-asian="bold" style:font-weight-complex="bold"/>
    </style:style>
    <style:style style:name="P81" style:family="paragraph" style:parent-style-name="Standard">
      <style:paragraph-properties fo:margin-top="0.099cm" fo:margin-bottom="0cm" style:contextual-spacing="false"/>
      <style:text-properties fo:font-size="9pt" officeooo:rsid="0023dbb9" officeooo:paragraph-rsid="00823325" style:font-size-asian="9pt" style:font-size-complex="9pt"/>
    </style:style>
    <style:style style:name="P82" style:family="paragraph" style:parent-style-name="Standard">
      <style:paragraph-properties fo:margin-top="0.099cm" fo:margin-bottom="0cm" style:contextual-spacing="false"/>
      <style:text-properties fo:font-size="9pt" fo:font-weight="bold" officeooo:rsid="0023dbb9" officeooo:paragraph-rsid="00823325" style:font-size-asian="9pt" style:font-weight-asian="bold" style:font-size-complex="9pt" style:font-weight-complex="bold"/>
    </style:style>
    <style:style style:name="P83" style:family="paragraph" style:parent-style-name="Standard">
      <style:paragraph-properties style:writing-mode="lr-tb"/>
      <style:text-properties officeooo:rsid="0083c07d" officeooo:paragraph-rsid="0083c07d"/>
    </style:style>
    <style:style style:name="P84" style:family="paragraph" style:parent-style-name="Contents_20_1">
      <style:paragraph-properties>
        <style:tab-stops>
          <style:tab-stop style:position="17cm" style:type="right" style:leader-style="dotted" style:leader-text="."/>
        </style:tab-stops>
      </style:paragraph-properties>
    </style:style>
    <style:style style:name="P85" style:family="paragraph" style:parent-style-name="Contents_20_2">
      <style:paragraph-properties>
        <style:tab-stops>
          <style:tab-stop style:position="16.501cm" style:type="right" style:leader-style="dotted" style:leader-text="."/>
        </style:tab-stops>
      </style:paragraph-properties>
    </style:style>
    <style:style style:name="P86" style:family="paragraph" style:parent-style-name="Heading_20_1">
      <style:paragraph-properties fo:break-before="page"/>
    </style:style>
    <style:style style:name="P87" style:family="paragraph" style:parent-style-name="Heading_20_2">
      <style:paragraph-properties fo:break-before="page"/>
    </style:style>
    <style:style style:name="P88"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89"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0" style:family="paragraph">
      <style:paragraph-properties fo:margin-left="0cm" fo:margin-right="0cm" fo:margin-top="0cm" fo:margin-bottom="0cm" fo:line-height="100%" fo:text-indent="0cm"/>
    </style:style>
    <style:style style:name="P91"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2"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3" style:family="paragraph">
      <style:paragraph-properties fo:margin-left="0cm" fo:margin-right="0cm" fo:margin-top="0cm" fo:margin-bottom="0cm" fo:line-height="100%" fo:text-align="end" fo:text-indent="0cm"/>
    </style:style>
    <style:style style:name="P94"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5" style:family="paragraph">
      <style:paragraph-properties fo:margin-left="0cm" fo:margin-right="0cm" fo:margin-top="0cm" fo:margin-bottom="0cm" fo:line-height="100%" fo:text-indent="0cm" style:writing-mode="lr-tb"/>
    </style:style>
    <style:style style:name="P96" style:family="paragraph">
      <style:paragraph-properties fo:margin-left="0cm" fo:margin-right="0cm" fo:margin-top="0cm" fo:margin-bottom="0cm" fo:line-height="100%" fo:text-align="center" fo:text-indent="0cm"/>
    </style:style>
    <style:style style:name="P97"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8"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99"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0"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1" style:family="paragraph">
      <style:paragraph-properties fo:margin-left="0cm" fo:margin-right="0cm" fo:margin-top="0cm" fo:margin-bottom="0cm" fo:line-height="100%" fo:text-align="start" fo:text-indent="0cm" style:writing-mode="lr-tb"/>
    </style:style>
    <style:style style:name="P102"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03"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4"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5"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style:font-name="Calibri2" officeooo:rsid="007cb438" style:font-name-asian="Calibri2" style:font-name-complex="Calibri2"/>
    </style:style>
    <style:style style:name="T7" style:family="text">
      <style:text-properties officeooo:rsid="007eb20e"/>
    </style:style>
    <style:style style:name="T8" style:family="text">
      <style:text-properties fo:font-size="10pt" fo:language="en" fo:country="GB" style:font-size-asian="10pt" style:font-size-complex="10pt"/>
    </style:style>
    <style:style style:name="T9" style:family="text">
      <style:text-properties fo:font-size="10pt" fo:language="en" fo:country="GB" officeooo:rsid="008f454e" style:font-size-asian="10pt" style:font-size-complex="10pt"/>
    </style:style>
    <style:style style:name="T10" style:family="text">
      <style:text-properties fo:font-size="10pt" style:font-size-asian="10pt" style:font-size-complex="10pt"/>
    </style:style>
    <style:style style:name="T11" style:family="text">
      <style:text-properties fo:font-size="10pt" officeooo:rsid="008f454e" style:font-size-asian="10pt" style:font-size-complex="10pt"/>
    </style:style>
    <style:style style:name="T12" style:family="text">
      <style:text-properties fo:font-size="9pt" fo:language="en" fo:country="GB" style:font-size-asian="9pt" style:font-size-complex="9pt"/>
    </style:style>
    <style:style style:name="T13" style:family="text">
      <style:text-properties fo:font-size="9pt" fo:language="en" fo:country="GB" officeooo:rsid="0072664e" style:font-size-asian="9pt" style:font-size-complex="9pt"/>
    </style:style>
    <style:style style:name="T14" style:family="text">
      <style:text-properties fo:font-size="9pt" fo:language="en" fo:country="GB" officeooo:rsid="0023dbb9" style:font-size-asian="9pt" style:font-size-complex="9pt"/>
    </style:style>
    <style:style style:name="T15" style:family="text">
      <style:text-properties fo:font-size="9pt" fo:language="en" fo:country="GB" officeooo:rsid="0091e4f1" style:font-size-asian="9pt" style:font-size-complex="9pt"/>
    </style:style>
    <style:style style:name="T16" style:family="text">
      <style:text-properties fo:font-size="9pt" fo:language="en" fo:country="GB" officeooo:rsid="009b1774" style:font-size-asian="9pt" style:font-size-complex="9pt"/>
    </style:style>
    <style:style style:name="T17" style:family="text">
      <style:text-properties fo:font-size="9pt" fo:language="en" fo:country="GB" officeooo:rsid="00ab31f3" style:font-size-asian="9pt" style:font-size-complex="9pt"/>
    </style:style>
    <style:style style:name="T18" style:family="text">
      <style:text-properties fo:font-size="9pt" fo:language="en" fo:country="GB" officeooo:rsid="009b9fcc" style:font-size-asian="9pt" style:font-size-complex="9pt"/>
    </style:style>
    <style:style style:name="T19" style:family="text">
      <style:text-properties fo:font-size="9pt" fo:language="en" fo:country="GB" officeooo:rsid="00b3958c" style:font-size-asian="9pt" style:font-size-complex="9pt"/>
    </style:style>
    <style:style style:name="T20" style:family="text">
      <style:text-properties fo:font-size="9pt" fo:language="en" fo:country="GB" officeooo:rsid="00c2af9c" style:font-size-asian="9pt" style:font-size-complex="9pt"/>
    </style:style>
    <style:style style:name="T21" style:family="text">
      <style:text-properties fo:font-size="9pt" fo:language="en" fo:country="GB" fo:font-weight="bold" style:font-size-asian="9pt" style:font-weight-asian="bold" style:font-size-complex="9pt" style:font-weight-complex="bold"/>
    </style:style>
    <style:style style:name="T22" style:family="text">
      <style:text-properties fo:font-size="9pt" fo:language="en" fo:country="GB" fo:font-weight="bold" officeooo:rsid="0070cdc6" style:font-size-asian="9pt" style:font-weight-asian="bold" style:font-size-complex="9pt" style:font-weight-complex="bold"/>
    </style:style>
    <style:style style:name="T23" style:family="text">
      <style:text-properties fo:font-size="9pt" fo:language="en" fo:country="GB" fo:font-weight="bold" officeooo:rsid="0072664e" style:font-size-asian="9pt" style:font-weight-asian="bold" style:font-size-complex="9pt" style:font-weight-complex="bold"/>
    </style:style>
    <style:style style:name="T24" style:family="text">
      <style:text-properties fo:font-size="9pt" style:font-size-asian="9pt" style:font-size-complex="9pt"/>
    </style:style>
    <style:style style:name="T25" style:family="text">
      <style:text-properties fo:font-size="9pt" officeooo:rsid="0072664e" style:font-size-asian="9pt" style:font-size-complex="9pt"/>
    </style:style>
    <style:style style:name="T26" style:family="text">
      <style:text-properties fo:font-size="9pt" officeooo:rsid="00b3958c" style:font-size-asian="9pt" style:font-size-complex="9pt"/>
    </style:style>
    <style:style style:name="T27" style:family="text">
      <style:text-properties fo:font-size="9pt" officeooo:rsid="0023dbb9" style:font-size-asian="9pt" style:font-size-complex="9pt"/>
    </style:style>
    <style:style style:name="T28" style:family="text">
      <style:text-properties fo:font-size="9pt" officeooo:rsid="0091e4f1" style:font-size-asian="9pt" style:font-size-complex="9pt"/>
    </style:style>
    <style:style style:name="T29" style:family="text">
      <style:text-properties fo:font-size="9pt" officeooo:rsid="009b1774" style:font-size-asian="9pt" style:font-size-complex="9pt"/>
    </style:style>
    <style:style style:name="T30" style:family="text">
      <style:text-properties fo:font-size="9pt" officeooo:rsid="00ab31f3" style:font-size-asian="9pt" style:font-size-complex="9pt"/>
    </style:style>
    <style:style style:name="T31" style:family="text">
      <style:text-properties fo:font-size="9pt" officeooo:rsid="009b9fcc" style:font-size-asian="9pt" style:font-size-complex="9pt"/>
    </style:style>
    <style:style style:name="T32" style:family="text">
      <style:text-properties fo:font-size="9pt" officeooo:rsid="00c2af9c" style:font-size-asian="9pt" style:font-size-complex="9pt"/>
    </style:style>
    <style:style style:name="T33" style:family="text">
      <style:text-properties fo:font-size="9pt" fo:font-weight="bold" style:font-size-asian="9pt" style:font-weight-asian="bold" style:font-size-complex="9pt" style:font-weight-complex="bold"/>
    </style:style>
    <style:style style:name="T34" style:family="text">
      <style:text-properties fo:font-size="9pt" fo:font-weight="bold" officeooo:rsid="0070cdc6" style:font-size-asian="9pt" style:font-weight-asian="bold" style:font-size-complex="9pt" style:font-weight-complex="bold"/>
    </style:style>
    <style:style style:name="T35" style:family="text">
      <style:text-properties fo:font-size="9pt" fo:font-weight="bold" officeooo:rsid="0072664e" style:font-size-asian="9pt" style:font-weight-asian="bold" style:font-size-complex="9pt" style:font-weight-complex="bold"/>
    </style:style>
    <style:style style:name="T36" style:family="text">
      <style:text-properties style:font-name="Arial4" fo:font-size="9pt" fo:language="en" fo:country="GB" officeooo:rsid="00b13b9b" style:font-size-asian="9pt" style:font-size-complex="9pt"/>
    </style:style>
    <style:style style:name="T37" style:family="text">
      <style:text-properties style:font-name="Arial4" fo:font-size="9pt" officeooo:rsid="00b13b9b" style:font-size-asian="9pt" style:font-size-complex="9pt"/>
    </style:style>
    <style:style style:name="T38" style:family="text">
      <style:text-properties style:text-underline-style="solid" style:text-underline-width="auto" style:text-underline-color="font-color"/>
    </style:style>
    <style:style style:name="T39" style:family="text">
      <style:text-properties officeooo:rsid="00834cef"/>
    </style:style>
    <style:style style:name="T40" style:family="text">
      <style:text-properties fo:language="en" fo:country="US"/>
    </style:style>
    <style:style style:name="T41" style:family="text">
      <style:text-properties fo:language="en" fo:country="US" officeooo:rsid="0083c07d"/>
    </style:style>
    <style:style style:name="T42" style:family="text">
      <style:text-properties officeooo:rsid="0083c07d"/>
    </style:style>
    <style:style style:name="T43"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44"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45"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46"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47"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9"><draw:g text:anchor-type="paragraph" draw:z-index="0" draw:name="Forme1" draw:style-name="gr1"><draw:g draw:style-name="gr4"><draw:frame draw:style-name="gr425" draw:text-style-name="P102" svg:width="2.946cm" svg:height="1.876cm" svg:x="3.443cm" svg:y="0.551cm"><draw:text-box><text:p text:style-name="P101"><text:span text:style-name="T47">Comissão Europeia</text:span></text:p><text:p text:style-name="P101"><text:span text:style-name="T47"/></text:p></draw:text-box></draw:frame></draw:g><draw:g draw:style-name="gr4"><draw:polygon draw:style-name="gr426" draw:text-style-name="P103" svg:width="1.397cm" svg:height="0.819cm" svg:x="0.792cm" svg:y="0.605cm" svg:viewBox="0 0 1398 820" draw:points="1397,820 0,820 0,0 1397,0 1398,0 1398,820"><text:p/></draw:polygon><draw:polygon draw:style-name="gr427" draw:text-style-name="P104" svg:width="0.127cm" svg:height="0.111cm" svg:x="1.427cm" svg:y="0.688cm" svg:viewBox="0 0 128 112" draw:points="63,85 24,112 39,69 0,43 49,43 63,0 78,43 128,43 87,69 103,112"><text:p/></draw:polygon><draw:polygon draw:style-name="gr427" draw:text-style-name="P104" svg:width="0.127cm" svg:height="0.106cm" svg:x="1.427cm" svg:y="1.234cm" svg:viewBox="0 0 128 107" draw:points="63,82 24,107 39,66 0,40 49,40 63,0 77,40 128,40 87,66 103,107"><text:p/></draw:polygon><draw:polygon draw:style-name="gr427" draw:text-style-name="P104" svg:width="0.127cm" svg:height="0.107cm" svg:x="1.582cm" svg:y="1.197cm" svg:viewBox="0 0 128 108" draw:points="64,82 24,108 39,67 0,40 49,40 64,0 78,40 128,40 87,67 104,108"><text:p/></draw:polygon><draw:polygon draw:style-name="gr427" draw:text-style-name="P104" svg:width="0.127cm" svg:height="0.107cm" svg:x="1.582cm" svg:y="0.725cm" svg:viewBox="0 0 128 108" draw:points="64,83 24,108 39,67 0,41 49,41 64,0 78,41 128,41 87,67 104,108"><text:p/></draw:polygon><draw:polygon draw:style-name="gr427" draw:text-style-name="P104" svg:width="0.127cm" svg:height="0.107cm" svg:x="1.7cm" svg:y="0.823cm" svg:viewBox="0 0 128 108" draw:points="63,83 24,108 39,67 0,41 49,41 63,0 79,41 128,41 88,67 103,108"><text:p/></draw:polygon><draw:polygon draw:style-name="gr427" draw:text-style-name="P104" svg:width="0.127cm" svg:height="0.107cm" svg:x="1.7cm" svg:y="1.099cm" svg:viewBox="0 0 128 108" draw:points="63,83 24,108 39,67 0,40 49,40 63,0 79,40 128,40 88,67 103,108"><text:p/></draw:polygon><draw:polygon draw:style-name="gr427" draw:text-style-name="P104" svg:width="0.127cm" svg:height="0.107cm" svg:x="1.74cm" svg:y="0.958cm" svg:viewBox="0 0 128 108" draw:points="65,82 24,108 39,66 0,40 49,40 65,0 79,40 128,40 88,66 103,108"><text:p/></draw:polygon><draw:polygon draw:style-name="gr427" draw:text-style-name="P104" svg:width="0.127cm" svg:height="0.106cm" svg:x="1.27cm" svg:y="0.725cm" svg:viewBox="0 0 128 107" draw:points="65,82 26,107 41,66 0,40 50,40 65,0 79,40 128,40 88,66 103,107"><text:p/></draw:polygon><draw:polygon draw:style-name="gr427" draw:text-style-name="P104" svg:width="0.127cm" svg:height="0.106cm" svg:x="1.159cm" svg:y="0.824cm" svg:viewBox="0 0 128 107" draw:points="65,82 26,107 41,66 0,40 50,40 65,0 79,40 128,40 88,66 103,107"><text:p/></draw:polygon><draw:polygon draw:style-name="gr427" draw:text-style-name="P104" svg:width="0.127cm" svg:height="0.107cm" svg:x="1.12cm" svg:y="0.959cm" svg:viewBox="0 0 128 108" draw:points="65,81 24,108 41,66 0,40 50,40 65,0 79,40 128,40 88,66 103,108"><text:p/></draw:polygon><draw:polygon draw:style-name="gr427" draw:text-style-name="P104" svg:width="0.127cm" svg:height="0.107cm" svg:x="1.159cm" svg:y="1.099cm" svg:viewBox="0 0 128 108" draw:points="65,82 26,108 41,67 0,40 50,40 65,0 79,40 128,40 88,67 103,108"><text:p/></draw:polygon><draw:polygon draw:style-name="gr427" draw:text-style-name="P104" svg:width="0.127cm" svg:height="0.107cm" svg:x="1.275cm" svg:y="1.197cm" svg:viewBox="0 0 128 108" draw:points="64,83 26,108 41,67 0,40 50,40 64,0 79,40 128,40 88,67 103,108"><text:p/></draw:polygon><draw:path draw:style-name="gr428" draw:text-style-name="P105" svg:width="0.97cm" svg:height="0.718cm" svg:x="2.404cm" svg:y="0.018cm" svg:viewBox="0 0 971 719" svg:d="M0 0c0 0 287 402 340 475 52 74 113 132 325 172 213 39 306 58 306 58v14c0 0-135-25-309-59-173-34-245-46-325-142-65-81-337-441-337-441z"><text:p/></draw:path><draw:path draw:style-name="gr428" draw:text-style-name="P105" svg:width="0.97cm" svg:height="0.491cm" svg:x="2.404cm" svg:y="0.478cm" svg:viewBox="0 0 971 492" svg:d="M0 1c0 0 261 241 337 309 81 74 184 101 326 123 136 21 308 46 308 46v13c0 0-162-23-308-45-143-21-244-33-326-100-75-59-337-276-337-276v-71z"><text:p/></draw:path><draw:path draw:style-name="gr428" draw:text-style-name="P105" svg:width="0.97cm" svg:height="0.442cm" svg:x="2.404cm" svg:y="0.584cm" svg:viewBox="0 0 971 443" svg:d="M0 0c0 0 248 203 337 272 82 64 148 83 327 111s307 46 307 46v14c0 0-163-23-308-43-145-21-238-29-326-92-101-71-337-241-337-241z"><text:p/></draw:path><draw:path draw:style-name="gr428" draw:text-style-name="P105" svg:width="0.97cm" svg:height="0.386cm" svg:x="2.404cm" svg:y="0.702cm" svg:viewBox="0 0 971 387" svg:d="M0 0c0 0 283 198 337 233 53 34 124 75 328 101 202 26 306 38 306 38v15c0 0-184-23-306-37-123-13-217-19-327-83-107-63-338-205-338-205z"><text:p/></draw:path><draw:path draw:style-name="gr428" draw:text-style-name="P105" svg:width="0.97cm" svg:height="0.333cm" svg:x="2.404cm" svg:y="0.815cm" svg:viewBox="0 0 971 334" svg:d="M0 0c0 0 284 167 339 194 53 25 118 69 326 92 207 23 306 34 306 34v14c0 0-172-17-307-29-135-13-226-30-327-78-100-48-337-170-337-170z"><text:p/></draw:path><draw:path draw:style-name="gr428" draw:text-style-name="P105" svg:width="0.97cm" svg:height="0.278cm" svg:x="2.404cm" svg:y="0.923cm" svg:viewBox="0 0 971 279" svg:d="M0 0c0 0 251 120 337 158 96 42 177 62 327 77 145 16 307 31 307 31v13c0 0-149-13-307-27-158-13-212-19-327-63-101-41-337-137-337-137z"><text:p/></draw:path><draw:path draw:style-name="gr428" draw:text-style-name="P105" svg:width="0.97cm" svg:height="0.225cm" svg:x="2.404cm" svg:y="1.034cm" svg:viewBox="0 0 971 226" svg:d="M0 0c0 0 199 75 339 124 138 48 244 53 326 61 37 3 306 27 306 27v14c0 0-161-11-306-23-146-11-209-16-327-50-119-35-338-102-338-102z"><text:p/></draw:path><draw:path draw:style-name="gr428" draw:text-style-name="P105" svg:width="0.97cm" svg:height="0.168cm" svg:x="2.404cm" svg:y="1.15cm" svg:viewBox="0 0 971 169" svg:d="M0 0c0 0 201 55 338 86 138 33 263 46 327 49 63 4 306 21 306 21v13c0 0-139-8-307-19-136-8-246-17-327-33-89-17-337-69-337-69z"><text:p/></draw:path><draw:path draw:style-name="gr428" draw:text-style-name="P105" svg:width="0.97cm" svg:height="0.114cm" svg:x="2.404cm" svg:y="1.263cm" svg:viewBox="0 0 971 115" svg:d="M0 0c0 0 165 25 338 52 131 18 308 30 326 31 19 1 307 17 307 17v15c0 0-185-9-307-15-126-7-255-13-327-19-162-15-337-35-337-35z"><text:p/></draw:path><draw:path draw:style-name="gr428" draw:text-style-name="P105" svg:width="0.97cm" svg:height="0.043cm" svg:x="2.404cm" svg:y="1.378cm" svg:viewBox="0 0 971 44" svg:d="M0 0c0 0 259 8 338 10 80 2 633 22 633 22v12h-971z"><text:p/></draw:path><draw:path draw:style-name="gr428" draw:text-style-name="P105" svg:width="0.97cm" svg:height="0.659cm" svg:x="2.404cm" svg:y="0.134cm" svg:viewBox="0 0 971 660" svg:d="M664 594c-234-44-289-120-327-167-40-47-337-427-337-427v70c12 14 266 321 337 402 81 91 208 112 327 134 120 22 307 54 307 54v-12c0 0-247-43-307-54z"><text:p/></draw:path><draw:path draw:style-name="gr428" draw:text-style-name="P105" svg:width="0.97cm" svg:height="0.609cm" svg:x="2.404cm" svg:y="0.239cm" svg:viewBox="0 0 971 610" svg:d="M664 547c-193-33-272-86-327-151-57-64-337-396-337-396v82c12 11 267 287 337 355 80 80 192 101 327 124 136 21 307 49 307 49v-11c0 0-195-32-307-52z"><text:p/></draw:path><draw:path draw:style-name="gr428" draw:text-style-name="P105" svg:width="0.97cm" svg:height="0.55cm" svg:x="2.404cm" svg:y="0.36cm" svg:viewBox="0 0 971 551" svg:d="M664 489c-201-34-241-62-327-143-54-52-325-334-337-346v76c0 0 254 238 337 308 108 92 209 99 327 118 119 19 307 49 307 49v-13c0 0-227-35-307-48z"><text:p/></draw:path><draw:path draw:style-name="gr428" draw:text-style-name="P105" svg:width="1.603cm" svg:height="0.482cm" svg:x="0.132cm" svg:y="0.127cm" svg:viewBox="0 0 1604 483" svg:d="M0 483c0 0 662-62 849-84 293-36 534-75 755-374 0 0 0-17 0-25-135 182-323 307-581 342-253 36-1023 87-1023 87z"><text:p/></draw:path><draw:path draw:style-name="gr428" draw:text-style-name="P105" svg:width="1.603cm" svg:height="0.515cm" svg:x="0.132cm" svg:y="0.018cm" svg:viewBox="0 0 1604 516" svg:d="M0 516c0 0 614-67 817-92 321-39 546-75 787-402 0 0 0-14 0-22-147 198-332 327-613 366-276 38-991 94-991 94z"><text:p/></draw:path><draw:polygon draw:style-name="gr428" draw:text-style-name="P105" svg:width="0.627cm" svg:height="0.043cm" svg:x="0.132cm" svg:y="1.378cm" svg:viewBox="0 0 628 44" draw:points="0,0 628,0 628,44 0,44"><text:p/></draw:polygon><draw:path draw:style-name="gr428" draw:text-style-name="P105" svg:width="0.113cm" svg:height="0.107cm" svg:x="1.621cm" svg:y="0.466cm" svg:viewBox="0 0 114 108" svg:d="M114 31c0 0 0-26 0-31-29 39-69 76-114 108h45c25-23 48-48 69-77z"><text:p/></draw:path><draw:path draw:style-name="gr428" draw:text-style-name="P105" svg:width="0.299cm" svg:height="0.22cm" svg:x="1.436cm" svg:y="0.352cm" svg:viewBox="0 0 300 221" svg:d="M300 28c0 0 0-22 0-28-72 96-178 171-300 221h72c84-42 161-103 228-193z"><text:p/></draw:path><draw:path draw:style-name="gr428" draw:text-style-name="P105" svg:width="0.802cm" svg:height="0.336cm" svg:x="0.932cm" svg:y="0.238cm" svg:viewBox="0 0 803 337" svg:d="M803 27c0 0 0-20 0-27-124 165-315 279-552 312-55 7-147 16-251 25l287-1c190-37 367-109 515-309z"><text:p/></draw:path><draw:path draw:style-name="gr428" draw:text-style-name="P105" svg:width="0.627cm" svg:height="0.048cm" svg:x="0.132cm" svg:y="1.307cm" svg:viewBox="0 0 628 49" svg:d="M628 0c-321 1-628 3-628 3v46c0 0 322-3 628-5z"><text:p/></draw:path><draw:path draw:style-name="gr428" draw:text-style-name="P105" svg:width="0.627cm" svg:height="0.051cm" svg:x="0.132cm" svg:y="1.227cm" svg:viewBox="0 0 628 52" svg:d="M628 0c-318 4-628 6-628 6v46c0 0 325-3 628-8z"><text:p/></draw:path><draw:path draw:style-name="gr428" draw:text-style-name="P105" svg:width="0.627cm" svg:height="0.056cm" svg:x="0.132cm" svg:y="1.15cm" svg:viewBox="0 0 628 57" svg:d="M628 0c-316 4-628 9-628 9v48c0 0 329-6 628-13z"><text:p/></draw:path><draw:path draw:style-name="gr428" draw:text-style-name="P105" svg:width="0.627cm" svg:height="0.059cm" svg:x="0.132cm" svg:y="1.071cm" svg:viewBox="0 0 628 60" svg:d="M628 0c-315 6-628 12-628 12v48c0 0 332-8 628-16z"><text:p/></draw:path><draw:path draw:style-name="gr428" draw:text-style-name="P105" svg:width="0.627cm" svg:height="0.065cm" svg:x="0.132cm" svg:y="0.993cm" svg:viewBox="0 0 628 66" svg:d="M628 0c-311 9-628 17-628 17v49c0 0 337-11 628-22z"><text:p/></draw:path><draw:path draw:style-name="gr428" draw:text-style-name="P105" svg:width="0.627cm" svg:height="0.069cm" svg:x="0.132cm" svg:y="0.913cm" svg:viewBox="0 0 628 70" svg:d="M628 0c-309 11-628 20-628 20v50c0 0 340-12 628-26z"><text:p/></draw:path><draw:path draw:style-name="gr428" draw:text-style-name="P105" svg:width="0.627cm" svg:height="0.075cm" svg:x="0.132cm" svg:y="0.836cm" svg:viewBox="0 0 628 76" svg:d="M628 0c-308 13-628 24-628 24v52c0 0 345-16 628-32z"><text:p/></draw:path><draw:path draw:style-name="gr428" draw:text-style-name="P105" svg:width="0.627cm" svg:height="0.081cm" svg:x="0.132cm" svg:y="0.755cm" svg:viewBox="0 0 628 82" svg:d="M628 0c-304 16-628 29-628 29v53c0 0 349-20 628-38z"><text:p/></draw:path><draw:path draw:style-name="gr428" draw:text-style-name="P105" svg:width="0.627cm" svg:height="0.087cm" svg:x="0.132cm" svg:y="0.673cm" svg:viewBox="0 0 628 88" svg:d="M628 0c-302 20-628 36-628 36v52c0 0 354-24 628-45z"><text:p/></draw:path><draw:path draw:style-name="gr428" draw:text-style-name="P105" svg:width="0.627cm" svg:height="0.093cm" svg:x="0.132cm" svg:y="0.592cm" svg:viewBox="0 0 628 94" svg:d="M628 0c-299 21-628 41-628 41v53c0 0 359-28 628-52z"><text:p/></draw:path><draw:polygon draw:style-name="gr426" draw:text-style-name="P103" svg:width="0.08cm" svg:height="0.819cm" svg:x="6.156cm" svg:y="0.605cm" svg:viewBox="0 0 81 820" draw:points="81,0 0,0 0,820 81,820"><text:p/></draw:polygon></draw:g></draw:g></text:p>
      <text:p text:style-name="Standard"><text:span text:style-name="T1">EUROBARÓMETRO ESPECIAL 569</text:span> </text:p>
      <text:p text:style-name="Standard"/>
      <text:p text:style-name="Standard"/>
      <text:p text:style-name="Standard"/>
      <text:p text:style-name="P66">Atratividade do ensino e formação profissionais </text:p>
      <text:p text:style-name="Standard"><text:span text:style-name="T2">RELATÓRIO</text:span> EUROBAROMETER </text:p>
      <text:p text:style-name="Standard">NOVEMBRO DE 2025 </text:p>
      <text:p text:style-name="Standard"><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Standard"/>
      <text:p text:style-name="Standard"/>
      <text:p text:style-name="P8">Este inquérito foi solicitado pela Comissão Europeia, Direção-Geral do Emprego, dos Assuntos Sociais e da Inclusão (DG EMPL) e coordenado pela Comissão Europeia, Direção-Geral da Comunicação (DG COMM «Public Opinion &amp; Citizens Engagement» Unit) </text:p>
      <text:p text:style-name="P9">O presente documento não representa o ponto de vista da Comissão Europeia. As interpretações e opiniões nele contidas são apenas as dos autores. </text:p>
      <table:table table:name="Tableau1" table:style-name="Tableau1">
        <table:table-column table:style-name="Tableau1.A"/>
        <table:table-column table:style-name="Tableau1.B"/>
        <table:table-row>
          <table:table-cell table:style-name="Tableau1.A1" office:value-type="string">
            <text:p text:style-name="P26">Título do projeto </text:p>
          </table:table-cell>
          <table:table-cell table:style-name="Tableau1.A1" office:value-type="string">
            <text:p text:style-name="P7">Atratividade do ensino e da formação profissionais - Relatório </text:p>
          </table:table-cell>
        </table:table-row>
        <table:table-row>
          <table:table-cell table:style-name="Tableau1.A1" office:value-type="string">
            <text:p text:style-name="P26">Versão linguística </text:p>
          </table:table-cell>
          <table:table-cell table:style-name="Tableau1.A1" office:value-type="string">
            <text:p text:style-name="P7">PT </text:p>
          </table:table-cell>
        </table:table-row>
        <table:table-row>
          <table:table-cell table:style-name="Tableau1.A1" office:value-type="string">
            <text:p text:style-name="P26">Meios de comunicação social/volume </text:p>
          </table:table-cell>
          <table:table-cell table:style-name="Tableau1.A1" office:value-type="string">
            <text:p text:style-name="P7">PDF Web </text:p>
          </table:table-cell>
        </table:table-row>
        <table:table-row>
          <table:table-cell table:style-name="Tableau1.A1" office:value-type="string">
            <text:p text:style-name="P26">Número do catálogo </text:p>
          </table:table-cell>
          <table:table-cell table:style-name="Tableau1.A1" office:value-type="string">
            <text:p text:style-name="P7">KE-01-26-025-EN-N </text:p>
          </table:table-cell>
        </table:table-row>
        <table:table-row>
          <table:table-cell table:style-name="Tableau1.A1" office:value-type="string">
            <text:p text:style-name="P26">ISBN </text:p>
          </table:table-cell>
          <table:table-cell table:style-name="Tableau1.A1" office:value-type="string">
            <text:p text:style-name="P7">978-92-68-37337-8 </text:p>
          </table:table-cell>
        </table:table-row>
        <table:table-row>
          <table:table-cell table:style-name="Tableau1.A1" office:value-type="string">
            <text:p text:style-name="P26">DOI </text:p>
          </table:table-cell>
          <table:table-cell table:style-name="Tableau1.A1" office:value-type="string">
            <text:p text:style-name="P7">10.2767/1737362 </text:p>
          </table:table-cell>
        </table:table-row>
      </table:table>
      <text:p text:style-name="Standard">© União Europeia, 2026 </text:p>
      <text:p text:style-name="Standard"><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Standard"/>
      <text:p text:style-name="Standard"/>
      <text:p text:style-name="Standard">A política de reutilização da Comissão é aplicada ao abrigo da Decisão 2011/833/UE da Comissão, de 12 de dezembro de 2011, relativa à reutilização de documentos da Comissão (JO L 330 de 14.12.2011, p. 39, ELI: <text:a xlink:type="simple" xlink:href="http://data.europa.eu/eli/dec/2011/833/oj" text:style-name="Internet_20_link" text:visited-style-name="Visited_20_Internet_20_Link">http://data.europa.eu/eli/dec/2011/833/oj).</text:a> Salvo indicação em contrário, a reutilização do presente documento é autorizada ao abrigo da licença Creative Commons Attribution 4.0 International (CC BY 4.0) (<text:a xlink:type="simple" xlink:href="https://creativecommons.org/licenses/by/4.0/" text:style-name="Internet_20_link" text:visited-style-name="Visited_20_Internet_20_Link">https://creativecommons.org/licenses/by/4.0/</text:a>). Isto significa que a reutilização é permitida, desde que seja dado o devido crédito e sejam indicadas quaisquer alterações. </text:p>
      <text:p text:style-name="Standard"><text:a xlink:type="simple" xlink:href="https://www.europa.eu/eurobarometer" text:style-name="Internet_20_link" text:visited-style-name="Visited_20_Internet_20_Link">https://www.europa.eu/eurobarometer</text:a> </text:p>
      <text:p text:style-name="P73"/>
      <text:p text:style-name="P72"><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92" svg:width="5.158cm" svg:height="2.899cm" svg:x="1.191cm" svg:y="-0.425cm"><draw:image xlink:href="Pictures/10000001000001A20000010D054676CE5C0DECD7.png" xlink:type="simple" xlink:show="embed" xlink:actuate="onLoad" draw:mime-type="image/png"><text:p/></draw:image></draw:frame><text:span text:style-name="T10">Documento elaborado por Pierre Dieumegard para Europokune</text:span> <text:span text:style-name="T11">- Europe Together- and</text:span> <text:a xlink:type="simple" xlink:href="https://e-d-e.org/" text:style-name="Internet_20_link" text:visited-style-name="Visited_20_Internet_20_Link">Europe Democracy Esperanto.</text:a></text:p>
      <text:p text:style-name="P72"><text:span text:style-name="T10">O</text:span><text:span text:style-name="T24"> objectivo deste documento "provisório" é </text:span><text:span text:style-name="T25">permitir</text:span><text:span text:style-name="T24"> que</text:span> <text:span text:style-name="T24">mais pessoas na União Europeia tomem conhecimento de documentos produzidos pela União Europeia (e financiados pelos seus impostos).</text:span></text:p>
      <text:p text:style-name="P72"><text:span text:style-name="T34">Se</text:span><text:span text:style-name="T33"> não houver traduções,</text:span> <text:span text:style-name="T35">os cidadãos</text:span><text:span text:style-name="T33"> são excluídos do debate.</text:span></text:p>
      <text:p text:style-name="P72"><text:span text:style-name="T24">Este</text:span> <text:span text:style-name="T27">documento «Eurobaro</text:span><text:span text:style-name="T28"> meter»</text:span> <text:a xlink:type="simple" xlink:href="https://europa.eu/eurobarometer/surveys/detail/3367" text:style-name="Internet_20_link" text:visited-style-name="Visited_20_Internet_20_Link"><text:span text:style-name="T29">só</text:span> <text:span text:style-name="T25">existia</text:span><text:span text:style-name="T24"> em</text:span> <text:span text:style-name="T24">inglês,</text:span></text:a> <text:span text:style-name="T31">num</text:span> <text:span text:style-name="T30">ficheiro pdf.</text:span><text:span text:style-name="T24"> </text:span><text:span text:style-name="T30">A partir do ficheiro</text:span><text:span text:style-name="T26"> inicial,</text:span><text:span text:style-name="T30"> </text:span><text:span text:style-name="T25">criámos</text:span> <text:span text:style-name="T30">um odt-file,</text:span> <text:span text:style-name="T24">preparado pelo software Libre Office,</text:span> <text:span text:style-name="T27">para tradução automática para outras línguas. </text:span><text:span text:style-name="T32">Os resultados estão</text:span> <text:span text:style-name="T28">agora</text:span> <text:a xlink:type="simple" xlink:href="https://europokune.eu/article56/ebsp569metiaeduk" text:style-name="Internet_20_link" text:visited-style-name="Visited_20_Internet_20_Link"><text:span text:style-name="T24">disponíveis em todas as línguas oficiais.</text:span></text:a></text:p>
      <text:p text:style-name="P81"/>
      <text:p text:style-name="P82">É desejável que a administração da UE assuma a tradução de documentos importantes. Os «documentos importantes» não são apenas leis e regulamentos, mas também <text:span text:style-name="T38">as informações importantes necessárias para tomar decisões informadas em conjunto.</text:span></text:p>
      <text:p text:style-name="P81">A fim de discutir o nosso futuro comum em conjunto, e para permitir traduções confiáveis, a língua internacional Esperanto seria muito útil devido à sua simplicidade, regularidade e precisão.</text:p>
      <text:p text:style-name="P78">Contacte-nos :</text:p>
      <text:p text:style-name="P75"><text:a xlink:type="simple" xlink:href="https://europokune.eu/static6/kontaktu-nin" text:style-name="Internet_20_link" text:visited-style-name="Visited_20_Internet_20_Link">Kontaktu nin-Ek ! Eŭropo kune!</text:a><text:span text:style-name="T10"> </text:span></text:p>
      <text:p text:style-name="P74"><text:a xlink:type="simple" xlink:href="https://e-d-e.org/-Kontakti-EDE" text:style-name="Internet_20_link" text:visited-style-name="Visited_20_Internet_20_Link"><text:span text:style-name="T10">https://e-d-e.org/-Kontakti-EDE</text:span></text:a></text:p>
      <text:p text:style-name="P55"/>
      <text:table-of-content text:style-name="Sect1" text:protected="true" text:name="Table des matières1">
        <text:table-of-content-source text:outline-level="10">
          <text:index-title-template text:style-name="Contents_20_Heading">Conteúdo</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Conteúdo</text:p>
          </text:index-title>
          <text:p text:style-name="P70"><text:a xlink:type="simple" xlink:href="#__RefHeading___Toc215552_2930363814" text:style-name="Index_20_Link" text:visited-style-name="Index_20_Link">Introdução<text:tab/>4</text:a></text:p>
          <text:p text:style-name="P71"><text:a xlink:type="simple" xlink:href="#__RefHeading___Toc215554_2930363814" text:style-name="Index_20_Link" text:visited-style-name="Index_20_Link">Introdução<text:tab/>5</text:a></text:p>
          <text:p text:style-name="P71"><text:a xlink:type="simple" xlink:href="#__RefHeading___Toc215556_2930363814" text:style-name="Index_20_Link" text:visited-style-name="Index_20_Link">Metodologia<text:tab/>7</text:a></text:p>
          <text:p text:style-name="P70"><text:a xlink:type="simple" xlink:href="#__RefHeading___Toc215558_2930363814" text:style-name="Index_20_Link" text:visited-style-name="Index_20_Link">Principais conclusões<text:tab/>8</text:a></text:p>
          <text:p text:style-name="P70"><text:a xlink:type="simple" xlink:href="#__RefHeading___Toc215560_2930363814" text:style-name="Index_20_Link" text:visited-style-name="Index_20_Link">I. Resultados do ensino e formação profissionais no mercado de trabalho<text:tab/>10</text:a></text:p>
          <text:p text:style-name="P71"><text:a xlink:type="simple" xlink:href="#__RefHeading___Toc215562_2930363814" text:style-name="Index_20_Link" text:visited-style-name="Index_20_Link">1. O EFP gera postos de trabalho com elevada procura<text:tab/>11</text:a></text:p>
          <text:p text:style-name="P71"><text:a xlink:type="simple" xlink:href="#__RefHeading___Toc215564_2930363814" text:style-name="Index_20_Link" text:visited-style-name="Index_20_Link">2. O EFP conduz a empregos bem remunerados<text:tab/>14</text:a></text:p>
          <text:p text:style-name="P71"><text:a xlink:type="simple" xlink:href="#__RefHeading___Toc215566_2930363814" text:style-name="Index_20_Link" text:visited-style-name="Index_20_Link">3. Perceções mais amplas do mercado de trabalho<text:tab/>17</text:a></text:p>
          <text:p text:style-name="P70"><text:a xlink:type="simple" xlink:href="#__RefHeading___Toc215568_2930363814" text:style-name="Index_20_Link" text:visited-style-name="Index_20_Link">II. Perceções do público sobre a qualidade e os percursos do EFP<text:tab/>21</text:a></text:p>
          <text:p text:style-name="P71"><text:a xlink:type="simple" xlink:href="#__RefHeading___Toc215570_2930363814" text:style-name="Index_20_Link" text:visited-style-name="Index_20_Link">1. Visão global do EFP no país<text:tab/>22</text:a></text:p>
          <text:p text:style-name="P71"><text:a xlink:type="simple" xlink:href="#__RefHeading___Toc215572_2930363814" text:style-name="Index_20_Link" text:visited-style-name="Index_20_Link">2. Qualidade da aprendizagem<text:tab/>25</text:a></text:p>
          <text:p text:style-name="P71"><text:a xlink:type="simple" xlink:href="#__RefHeading___Toc215574_2930363814" text:style-name="Index_20_Link" text:visited-style-name="Index_20_Link">3. Qualidade da mão-de-obra docente<text:tab/>28</text:a></text:p>
          <text:p text:style-name="P71"><text:a xlink:type="simple" xlink:href="#__RefHeading___Toc215576_2930363814" text:style-name="Index_20_Link" text:visited-style-name="Index_20_Link">4. Qualidade das infra-estruturas<text:tab/>30</text:a></text:p>
          <text:p text:style-name="P71"><text:a xlink:type="simple" xlink:href="#__RefHeading___Toc215578_2930363814" text:style-name="Index_20_Link" text:visited-style-name="Index_20_Link">5. Competências técnicas especializadas<text:tab/>32</text:a></text:p>
          <text:p text:style-name="P71"><text:a xlink:type="simple" xlink:href="#__RefHeading___Toc215580_2930363814" text:style-name="Index_20_Link" text:visited-style-name="Index_20_Link">6. Oportunidades de aprendizagem adicionais<text:tab/>34</text:a></text:p>
          <text:p text:style-name="P71"><text:a xlink:type="simple" xlink:href="#__RefHeading___Toc215582_2930363814" text:style-name="Index_20_Link" text:visited-style-name="Index_20_Link">7. Recomendações do EFP para os jovens<text:tab/>42</text:a></text:p>
          <text:p text:style-name="P70"><text:a xlink:type="simple" xlink:href="#__RefHeading___Toc215584_2930363814" text:style-name="Index_20_Link" text:visited-style-name="Index_20_Link">III. A diferença de imagem entre o EFP e o ensino geral<text:tab/>50</text:a></text:p>
          <text:p text:style-name="P71"><text:a xlink:type="simple" xlink:href="#__RefHeading___Toc215586_2930363814" text:style-name="Index_20_Link" text:visited-style-name="Index_20_Link">1. Imagem comparativa do EFP face ao ensino geral<text:tab/>51</text:a></text:p>
          <text:p text:style-name="P71"><text:a xlink:type="simple" xlink:href="#__RefHeading___Toc215588_2930363814" text:style-name="Index_20_Link" text:visited-style-name="Index_20_Link">2. A experiência com o EFP influencia a escolha do EFP<text:tab/>58</text:a></text:p>
          <text:p text:style-name="P70"><text:a xlink:type="simple" xlink:href="#__RefHeading___Toc215590_2930363814" text:style-name="Index_20_Link" text:visited-style-name="Index_20_Link">IV. Obstáculos à participação no EFP<text:tab/>66</text:a></text:p>
          <text:p text:style-name="P71"><text:a xlink:type="simple" xlink:href="#__RefHeading___Toc215592_2930363814" text:style-name="Index_20_Link" text:visited-style-name="Index_20_Link">1. Desafios relacionados com as competências não técnicas<text:tab/>67</text:a></text:p>
          <text:p text:style-name="P71"><text:a xlink:type="simple" xlink:href="#__RefHeading___Toc215594_2930363814" text:style-name="Index_20_Link" text:visited-style-name="Index_20_Link">2. Desafios relacionados com a orientação e os estereótipos de género<text:tab/>71</text:a></text:p>
          <text:p text:style-name="P71"><text:a xlink:type="simple" xlink:href="#__RefHeading___Toc215596_2930363814" text:style-name="Index_20_Link" text:visited-style-name="Index_20_Link">3. Desafios futuros<text:tab/>89</text:a></text:p>
          <text:p text:style-name="P70"><text:a xlink:type="simple" xlink:href="#__RefHeading___Toc215598_2930363814" text:style-name="Index_20_Link" text:visited-style-name="Index_20_Link">Conclusão<text:tab/>91</text:a></text:p>
          <text:p text:style-name="P70"><text:a xlink:type="simple" xlink:href="#__RefHeading___Toc302412_2832584591" text:style-name="Index_20_Link" text:visited-style-name="Index_20_Link">Observações<text:tab/>94</text:a></text:p>
          <text:p text:style-name="P70"><text:a xlink:type="simple" xlink:href="#__RefHeading___Toc302414_2832584591" text:style-name="Index_20_Link" text:visited-style-name="Index_20_Link">Especificações técnicas<text:tab/>96</text:a></text:p>
          <text:p text:style-name="P71"><text:a xlink:type="simple" xlink:href="#__RefHeading___Toc215602_2930363814" text:style-name="Index_20_Link" text:visited-style-name="Index_20_Link">Taxas de resposta<text:tab/>98</text:a></text:p>
          <text:p text:style-name="P71"><text:a xlink:type="simple" xlink:href="#__RefHeading___Toc302416_2832584591" text:style-name="Index_20_Link" text:visited-style-name="Index_20_Link">Modo de entrevista por país<text:tab/>99</text:a></text:p>
          <text:p text:style-name="P71"><text:a xlink:type="simple" xlink:href="#__RefHeading___Toc215606_2930363814" text:style-name="Index_20_Link" text:visited-style-name="Index_20_Link">Margens de erro<text:tab/>100</text:a></text:p>
          <text:p text:style-name="P70"><text:a xlink:type="simple" xlink:href="#__RefHeading___Toc215608_2930363814" text:style-name="Index_20_Link" text:visited-style-name="Index_20_Link">Questionário<text:tab/>101</text:a></text:p>
        </text:index-body>
      </text:table-of-content>
      <text:p text:style-name="P56"/>
      <text:p text:style-name="P55"/>
      <text:h text:style-name="Heading_20_1" text:outline-level="1"><text:bookmark-start text:name="__RefHeading___Toc215552_2930363814"/>Introdução <text:bookmark-end text:name="__RefHeading___Toc215552_2930363814"/></text:h>
      <text:p text:style-name="Standard"/>
      <text:section text:style-name="Sect2" text:name="Section1">
        <text:h text:style-name="P87" text:outline-level="2"><text:bookmark-start text:name="__RefHeading___Toc215554_2930363814"/>Introdução<text:bookmark-end text:name="__RefHeading___Toc215554_2930363814"/></text:h>
        <text:p text:style-name="Standard">O presente relatório do Eurobarómetro Especial n.o 569 é um estudo abrangente encomendado pela Direção-Geral do Emprego, dos Assuntos Sociais e da Inclusão (DG EMPL) da Comissão Europeia e realizado em novembro de 2025. O presente relatório analisa a atratividade do ensino e formação profissionais iniciais (EFP), fornecendo informações sobre as perceções e experiências dos cidadãos em todos os Estados-Membros. Salvo especificação em contrário, o inquérito centra-se no EFP inicial (ou seja, nos programas de formação profissional de nível secundário superior). Ao longo do presente relatório, o termo EFP refere-se a estes programas iniciais, salvo indicação explícita em contrário, por exemplo, quando se discutem percursos de EFP superiores ou pós-secundários. </text:p>
        <text:p text:style-name="Standard">A União Europeia deu prioridade ao reforço do ensino e formação profissionais (EFP) através de várias iniciativas políticas coordenadas. Desde 2002, o Processo de Copenhaga proporciona um quadro para a cooperação europeia no domínio do EFP, com o objetivo de melhorar a qualidade, a transparência, a mobilidade e a atratividade dos sistemas de EFP em toda a Europa.<text:note text:id="ftn1" text:note-class="footnote"><text:note-citation>1</text:note-citation><text:note-body><text:p text:style-name="Footnote"><text:a xlink:type="simple" xlink:href="https://www.cedefop.europa.eu/en/content/copenhagen-declaration" text:style-name="Internet_20_link" text:visited-style-name="Visited_20_Internet_20_Link">https://www.cedefop.europa.eu/en/content/copenhagen-declaration</text:a> </text:p></text:note-body></text:note> Com base nesta base, a Recomendação do Conselho de 2020 sobre o EFP estabeleceu princípios a nível da UE que destacam a agilidade, a capacidade de resposta do mercado de trabalho, a aprendizagem de elevada qualidade e em contexto laboral.<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https://www.cedefop.europa.eu/en/content/council-recommendation-24-november-2020-vocational-education-and-training-vet-sustainable</text:a> </text:p></text:note-body></text:note> </text:p>
        <text:p text:style-name="Standard">Estes esforços foram reforçados através de compromissos políticos como a Declaração de Osnabrück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https://www.cedefop.europa.eu/files/osnabrueck_declaration_eu2020.pdf</text:a> </text:p></text:note-body></text:note> e a Declaração de Herning (2025)<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https://danish-presidency.consilium.europa.eu/media/23xla4rt/herning</text:a> </text:p></text:note-body></text:note>, aprovadas pelos ministros do EFP dos Estados-Membros, dos países candidatos e do EEE, pelos parceiros sociais europeus e pela Comissão Europeia. A Declaração de Herning reafirma o compromisso de coordenar os esforços para tornar o EFP mais atrativo, inclusivo e de melhor qualidade e mais bem alinhado com as necessidades do mercado de trabalho. </text:p>
        <text:p text:style-name="Standard">Embora estes quadros estratégicos definam ambições claras, não eliminam os desafios significativos que subsistem. Este inquérito revela que, embora dois terços dos europeus vejam o EFP de forma positiva e reconheçam os seus pontos fortes no ensino de competências relevantes para o emprego, três quartos afirmam que o ensino geral tem uma imagem mais positiva. Os estereótipos de género persistem e restringem as escolhas de percursos: mais de metade dos europeus (55 %) afirma que os domínios de EFP relacionados com as CTEM são mais adequados para os homens e mais de metade (57 %) considera que os homens nos domínios da prestação de cuidados ou dos serviços de EFP enfrentam frequentemente estigmas ou juízos sociais. </text:p>
        <text:p text:style-name="Standard">O presente relatório fornece uma compreensão pormenorizada da forma como os europeus percecionam o EFP, incluindo a sua qualidade, acessibilidade, relevância para o mercado de trabalho e os fatores sociais que moldam as escolhas educativas das pessoas e a atratividade dos empregos a que o EFP conduz. As conclusões servirão como um recurso valioso para os decisores políticos, as partes interessadas e o público, oferecendo informações sobre as áreas que requerem atenção e melhoria. Ao dar resposta aos desafios identificados no presente relatório, os Estados-Membros, em cooperação com a UE, podem dar passos significativos no sentido de fazer do ensino profissional um verdadeiro percurso de primeira escolha que responda tanto às aspirações individuais como às necessidades do mercado de trabalho. </text:p>
        <text:p text:style-name="P63">Os principais objetivos deste inquérito 202 5 são os seguintes: </text:p>
        <text:p text:style-name="StyleDefautDecale1cmSauf1">• Avaliar as perceções do público sobre a qualidade do EFP, incluindo as normas de ensino, as infraestruturas (ou seja, o equipamento físico e digital a que os aprendentes têm acesso) e os resultados da aprendizagem </text:p>
        <text:p text:style-name="StyleDefautDecale1cmSauf1">• Examinar a sensibilização e a acessibilidade dos percursos de EFP, incluindo a prestação de informações e as oportunidades de mobilidade e de formação contínua </text:p>
        <text:p text:style-name="StyleDefautDecale1cmSauf1">• Compreender os factores que influenciam as escolhas educativas dos jovens e o papel da orientação de professores, pais e pares </text:p>
        <text:p text:style-name="StyleDefautDecale1cmSauf1">• Explorar as perceções da relevância do EFP para o mercado de trabalho, incluindo a procura de emprego, os níveis salariais, o estatuto social e a sustentabilidade futura </text:p>
        <text:p text:style-name="StyleDefautDecale1cmSauf1">• Identificar estereótipos e preconceitos de género que moldam as escolhas entre percursos de ensino geral e profissional </text:p>
        <text:p text:style-name="StyleDefautDecale1cmSauf1">• Comparar as atitudes em relação ao EFP entre os Estados-Membros, a fim de identificar as melhores práticas e os domínios que exigem uma intervenção específica </text:p>
        <text:p text:style-name="Standard"><text:soft-page-break/></text:p>
        <text:h text:style-name="P87" text:outline-level="2"><text:bookmark-start text:name="__RefHeading___Toc215556_2930363814"/>Metodologia<text:bookmark-end text:name="__RefHeading___Toc215556_2930363814"/></text:h>
        <text:p text:style-name="Standard">Este Eurobarómetro Especial n.o 569 sobre a atratividade do ensino e da formação profissionais faz parte da vaga 104.2 do Eurobarómetro e foi realizado em novembro de 2025. Cerca de 26 453 inquiridos de diferentes grupos sociais e demográficos foram entrevistados na língua nacional adequada. Este inquérito foi encomendado pela Comissão Europeia, Direção-Geral do Emprego, dos Assuntos Sociais e da Inclusão (DG EMPL).</text:p>
        <text:p text:style-name="Standard">A metodologia utilizada foi a dos inquéritos Eurobarómetro Standard realizados pela Direção-Geral da Comunicação (Unidade «Opinião Pública &amp; Participação dos Cidadãos»)<text:note text:id="ftn5" text:note-class="footnote"><text:note-citation>5</text:note-citation><text:note-body><text:p text:style-name="Footnote">Abordagens metodológicas do Eurobarómetro: <text:a xlink:type="simple" xlink:href="https://europa.eu/eurobarometer/about/eurobarometer" text:style-name="Internet_20_link" text:visited-style-name="Visited_20_Internet_20_Link">https://europa.eu/eurobarometer/about/eurobaromete<text:span text:style-name="T3"> r</text:span></text:a><text:span text:style-name="T3"> </text:span></text:p></text:note-body></text:note>. As entrevistas foram realizadas presencialmente, quer fisicamente nas casas das pessoas, quer através de interação vídeo remota na língua nacional adequada. Entrevistas com interação vídeo à distância («online face-to-face» ou CAVI, Computer Assisted Video Interviewing), que só foram realizadas na Chéquia, na Dinamarca, em Malta e na Finlândia. Em anexo ao presente relatório figura uma nota técnica relativa às entrevistas realizadas pelos institutos membros da rede Verian.</text:p>
        <text:p text:style-name="P64">Gostaríamos de agradecer às pessoas em toda a União Europeia que ofereceram o seu tempo para participar neste inquérito.</text:p>
        <text:p text:style-name="P64">Sem a sua participação activa, este estudo não teria sido possível.</text:p>
        <text:p text:style-name="Standard"/>
        <text:p text:style-name="P67">Nota: No presente relatório, os países da UE são referidos pelas suas abreviaturas oficiais, a seguir enumeradas: </text:p>
        <text:p text:style-name="Standard"/>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26">Bélgica </text:p>
            </table:table-cell>
            <table:table-cell table:style-name="Tableau2.A1" office:value-type="string">
              <text:p text:style-name="P26">BE</text:p>
            </table:table-cell>
            <table:table-cell table:style-name="Tableau2.A1" office:value-type="string">
              <text:p text:style-name="P26">Lituânia</text:p>
            </table:table-cell>
            <table:table-cell table:style-name="Tableau2.A1" office:value-type="string">
              <text:p text:style-name="P26">LT</text:p>
            </table:table-cell>
          </table:table-row>
          <table:table-row table:style-name="Tableau2.1">
            <table:table-cell table:style-name="Tableau2.A1" office:value-type="string">
              <text:p text:style-name="P26">Bulgária </text:p>
            </table:table-cell>
            <table:table-cell table:style-name="Tableau2.A1" office:value-type="string">
              <text:p text:style-name="P26">BG</text:p>
            </table:table-cell>
            <table:table-cell table:style-name="Tableau2.A1" office:value-type="string">
              <text:p text:style-name="P26">Luxemburgo</text:p>
            </table:table-cell>
            <table:table-cell table:style-name="Tableau2.A1" office:value-type="string">
              <text:p text:style-name="P26">LU</text:p>
            </table:table-cell>
          </table:table-row>
          <table:table-row table:style-name="Tableau2.1">
            <table:table-cell table:style-name="Tableau2.A1" office:value-type="string">
              <text:p text:style-name="P26">Chéquia </text:p>
            </table:table-cell>
            <table:table-cell table:style-name="Tableau2.A1" office:value-type="string">
              <text:p text:style-name="P26">CZ</text:p>
            </table:table-cell>
            <table:table-cell table:style-name="Tableau2.A1" office:value-type="string">
              <text:p text:style-name="P26">Hungria</text:p>
            </table:table-cell>
            <table:table-cell table:style-name="Tableau2.A1" office:value-type="string">
              <text:p text:style-name="P26">HU</text:p>
            </table:table-cell>
          </table:table-row>
          <table:table-row table:style-name="Tableau2.1">
            <table:table-cell table:style-name="Tableau2.A1" office:value-type="string">
              <text:p text:style-name="P26">Dinamarca </text:p>
            </table:table-cell>
            <table:table-cell table:style-name="Tableau2.A1" office:value-type="string">
              <text:p text:style-name="P26">DK</text:p>
            </table:table-cell>
            <table:table-cell table:style-name="Tableau2.A1" office:value-type="string">
              <text:p text:style-name="P26">Malta</text:p>
            </table:table-cell>
            <table:table-cell table:style-name="Tableau2.A1" office:value-type="string">
              <text:p text:style-name="P26">MT</text:p>
            </table:table-cell>
          </table:table-row>
          <table:table-row table:style-name="Tableau2.1">
            <table:table-cell table:style-name="Tableau2.A1" office:value-type="string">
              <text:p text:style-name="P26">Alemanha </text:p>
            </table:table-cell>
            <table:table-cell table:style-name="Tableau2.A1" office:value-type="string">
              <text:p text:style-name="P26">DE</text:p>
            </table:table-cell>
            <table:table-cell table:style-name="Tableau2.A1" office:value-type="string">
              <text:p text:style-name="P26">Países Baixos</text:p>
            </table:table-cell>
            <table:table-cell table:style-name="Tableau2.A1" office:value-type="string">
              <text:p text:style-name="P26">NL</text:p>
            </table:table-cell>
          </table:table-row>
          <table:table-row table:style-name="Tableau2.1">
            <table:table-cell table:style-name="Tableau2.A1" office:value-type="string">
              <text:p text:style-name="P26">Estónia </text:p>
            </table:table-cell>
            <table:table-cell table:style-name="Tableau2.A1" office:value-type="string">
              <text:p text:style-name="P26">EE</text:p>
            </table:table-cell>
            <table:table-cell table:style-name="Tableau2.A1" office:value-type="string">
              <text:p text:style-name="P26">Áustria</text:p>
            </table:table-cell>
            <table:table-cell table:style-name="Tableau2.A1" office:value-type="string">
              <text:p text:style-name="P26">AT</text:p>
            </table:table-cell>
          </table:table-row>
          <table:table-row table:style-name="Tableau2.1">
            <table:table-cell table:style-name="Tableau2.A1" office:value-type="string">
              <text:p text:style-name="P26">Irlanda </text:p>
            </table:table-cell>
            <table:table-cell table:style-name="Tableau2.A1" office:value-type="string">
              <text:p text:style-name="P26">IE</text:p>
            </table:table-cell>
            <table:table-cell table:style-name="Tableau2.A1" office:value-type="string">
              <text:p text:style-name="P26">Polónia</text:p>
            </table:table-cell>
            <table:table-cell table:style-name="Tableau2.A1" office:value-type="string">
              <text:p text:style-name="P26">PL</text:p>
            </table:table-cell>
          </table:table-row>
          <table:table-row table:style-name="Tableau2.1">
            <table:table-cell table:style-name="Tableau2.A1" office:value-type="string">
              <text:p text:style-name="P26">Grécia </text:p>
            </table:table-cell>
            <table:table-cell table:style-name="Tableau2.A1" office:value-type="string">
              <text:p text:style-name="P26">EL</text:p>
            </table:table-cell>
            <table:table-cell table:style-name="Tableau2.A1" office:value-type="string">
              <text:p text:style-name="P26">Portugal</text:p>
            </table:table-cell>
            <table:table-cell table:style-name="Tableau2.A1" office:value-type="string">
              <text:p text:style-name="P26">PT</text:p>
            </table:table-cell>
          </table:table-row>
          <table:table-row table:style-name="Tableau2.1">
            <table:table-cell table:style-name="Tableau2.A1" office:value-type="string">
              <text:p text:style-name="P26">Espanha </text:p>
            </table:table-cell>
            <table:table-cell table:style-name="Tableau2.A1" office:value-type="string">
              <text:p text:style-name="P26">ES</text:p>
            </table:table-cell>
            <table:table-cell table:style-name="Tableau2.A1" office:value-type="string">
              <text:p text:style-name="P26">Roménia</text:p>
            </table:table-cell>
            <table:table-cell table:style-name="Tableau2.A1" office:value-type="string">
              <text:p text:style-name="P26">RO</text:p>
            </table:table-cell>
          </table:table-row>
          <table:table-row table:style-name="Tableau2.1">
            <table:table-cell table:style-name="Tableau2.A1" office:value-type="string">
              <text:p text:style-name="P26">França </text:p>
            </table:table-cell>
            <table:table-cell table:style-name="Tableau2.A1" office:value-type="string">
              <text:p text:style-name="P26">FR</text:p>
            </table:table-cell>
            <table:table-cell table:style-name="Tableau2.A1" office:value-type="string">
              <text:p text:style-name="P26">Eslovénia</text:p>
            </table:table-cell>
            <table:table-cell table:style-name="Tableau2.A1" office:value-type="string">
              <text:p text:style-name="P26">SI</text:p>
            </table:table-cell>
          </table:table-row>
          <table:table-row table:style-name="Tableau2.1">
            <table:table-cell table:style-name="Tableau2.A1" office:value-type="string">
              <text:p text:style-name="P26">Croácia </text:p>
            </table:table-cell>
            <table:table-cell table:style-name="Tableau2.A1" office:value-type="string">
              <text:p text:style-name="P26">HR</text:p>
            </table:table-cell>
            <table:table-cell table:style-name="Tableau2.A1" office:value-type="string">
              <text:p text:style-name="P26">Eslováquia</text:p>
            </table:table-cell>
            <table:table-cell table:style-name="Tableau2.A1" office:value-type="string">
              <text:p text:style-name="P26">SK</text:p>
            </table:table-cell>
          </table:table-row>
          <table:table-row table:style-name="Tableau2.1">
            <table:table-cell table:style-name="Tableau2.A1" office:value-type="string">
              <text:p text:style-name="P26">Itália </text:p>
            </table:table-cell>
            <table:table-cell table:style-name="Tableau2.A1" office:value-type="string">
              <text:p text:style-name="P26">IT</text:p>
            </table:table-cell>
            <table:table-cell table:style-name="Tableau2.A1" office:value-type="string">
              <text:p text:style-name="P26">Finlândia</text:p>
            </table:table-cell>
            <table:table-cell table:style-name="Tableau2.A1" office:value-type="string">
              <text:p text:style-name="P26">FI</text:p>
            </table:table-cell>
          </table:table-row>
          <table:table-row table:style-name="Tableau2.1">
            <table:table-cell table:style-name="Tableau2.A1" office:value-type="string">
              <text:p text:style-name="P26">República de Chipre </text:p>
            </table:table-cell>
            <table:table-cell table:style-name="Tableau2.A1" office:value-type="string">
              <text:p text:style-name="P26">CY*</text:p>
            </table:table-cell>
            <table:table-cell table:style-name="Tableau2.A1" office:value-type="string">
              <text:p text:style-name="P26">Suécia</text:p>
            </table:table-cell>
            <table:table-cell table:style-name="Tableau2.A1" office:value-type="string">
              <text:p text:style-name="P26">SE</text:p>
            </table:table-cell>
          </table:table-row>
          <table:table-row table:style-name="Tableau2.1">
            <table:table-cell table:style-name="Tableau2.A1" office:value-type="string">
              <text:p text:style-name="P26">Letónia</text:p>
            </table:table-cell>
            <table:table-cell table:style-name="Tableau2.A1" office:value-type="string">
              <text:p text:style-name="P26">LV</text:p>
            </table:table-cell>
            <table:table-cell table:style-name="Tableau2.A1" office:value-type="string">
              <text:p text:style-name="Table_20_Contents"/>
            </table:table-cell>
            <table:table-cell table:style-name="Tableau2.A1" office:value-type="string">
              <text:p text:style-name="Table_20_Contents"/>
            </table:table-cell>
          </table:table-row>
          <table:table-row table:style-name="Tableau2.1">
            <table:table-cell table:style-name="Tableau2.A1" table:number-columns-spanned="3" office:value-type="string">
              <text:p text:style-name="P26">União Europeia – média ponderada para os 27 Estados-Membros</text:p>
            </table:table-cell>
            <table:covered-table-cell/>
            <table:covered-table-cell/>
            <table:table-cell table:style-name="Tableau2.A1" office:value-type="string">
              <text:p text:style-name="P26">UE27</text:p>
            </table:table-cell>
          </table:table-row>
        </table:table>
        <text:p text:style-name="P24">* Chipre no seu conjunto é um dos 27 Estados-Membros da União Europeia. No entanto, o acervo comunitário foi suspenso na parte do país não controlada pelo Governo da República de Chipre. Por razões práticas, apenas as entrevistas realizadas na parte do país controlada pelo Governo da República de Chipre estão incluídas na categoria «CY» e na média da UE-27. </text:p>
        <text:p text:style-name="P51"/>
      </text:section>
      <text:h text:style-name="Heading_20_1" text:outline-level="1"><text:bookmark-start text:name="__RefHeading___Toc215558_2930363814"/>Principais conclusões <text:bookmark-end text:name="__RefHeading___Toc215558_2930363814"/></text:h>
      <text:section text:style-name="Sect2" text:name="Section2">
        <text:p text:style-name="StyleDefaut11gras">O EFP é considerado de elevada qualidade e relevante para o emprego e é mais frequentemente recomendado como um percurso educativo, embora o ensino geral mantenha uma imagem mais positiva </text:p>
        <text:p text:style-name="StyleDefautDecale05Sauf1"><text:span text:style-name="T6">■</text:span> Dois em cada três europeus (67 %) afirmam que o EFP é visto de forma positiva nos seus países, enquanto 73 % consideram que o EFP oferece uma aprendizagem de elevada qualidade. </text:p>
        <text:p text:style-name="StyleDefautDecale05Sauf1">■ Acredita-se que o EFP ensina competências técnicas relevantes para o emprego (85% dos inquiridos), emprega professores competentes (79%) e proporciona acesso a infra-estruturas modernas (78%). </text:p>
        <text:p text:style-name="StyleDefautDecale05Sauf1">■ Mais de metade (52%) dos trabalhadores por conta própria possuem uma qualificação de EFP, salientando o papel desta via no apoio ao trabalho por conta própria e à criação de empresas. </text:p>
        <text:p text:style-name="StyleDefautDecale05Sauf1">■ Dois terços (67%) acreditam que o EFP oferece uma via para estudos universitários, e proporções semelhantes dizem que oferece oportunidades para estudar no estrangeiro. </text:p>
        <text:p text:style-name="StyleDefautDecale05Sauf1">■ Cinco em cada dez europeus recomendariam o EFP aos jovens que optassem por um percurso secundário superior, enquanto menos de quatro em cada dez (39%) recomendariam o ensino geral. A nível terciário, é também mais provável recomendar percursos profissionais mais elevados (52%) do que percursos académicos (35%). </text:p>
        <text:p text:style-name="StyleDefautDecale05Sauf1">■ No entanto, três quartos dos inquiridos (75%) consideram que o ensino geral tem uma imagem mais positiva do que o EFP e mais de oito em cada dez (82%) consideram que os alunos com melhores resultados são afastados dos percursos profissionais. </text:p>
        <text:p text:style-name="StyleDefaut11gras">A necessidade de um emprego e de rendimentos é o principal fator na escolha do EFP </text:p>
        <text:p text:style-name="StyleDefautDecale05Sauf1">■ Mais de metade dos europeus (53%) refere a necessidade de ter um emprego e ganhar dinheiro rapidamente como o principal factor que influencia os jovens na escolha do EFP e é o principal factor em 24 Estados-Membros. </text:p>
        <text:p text:style-name="StyleDefautDecale05Sauf1">■ O aconselhamento dos pais (35%) é mais influente do que a orientação dos professores (28%), enquanto o prestígio do EFP (16%) e das redes sociais (14%) tem muito menos peso. Isto sugere que há uma margem substancial para elevar o estatuto do ensino profissional no discurso público. </text:p>
        <text:p text:style-name="StyleDefautDecale05Sauf1">■ Um em cada cinco europeus (21 %) identifica o desejo de se tornar empresário ou trabalhador por conta própria como um dos principais fatores para a escolha do EFP. </text:p>
        <text:p text:style-name="StyleDefaut11gras">Empregos ligados ao EFP considerados procurados, bem remunerados e ecológicos </text:p>
        <text:p text:style-name="StyleDefautDecale05Sauf1">■ Mais de oito em cada dez (82%) europeus afirmam que as qualificações de EFP conduzem a empregos com elevada procura. </text:p>
        <text:p text:style-name="StyleDefautDecale05Sauf1">■ Dois terços (66%) afirmam que as qualificações de EFP conduzem a empregos bem remunerados. </text:p>
        <text:p text:style-name="StyleDefautDecale05Sauf1">■ Dois terços (63 %) dos europeus afirmam que as qualificações de EFP conduzem a empregos que contribuem para a transição ecológica. </text:p>
        <text:p text:style-name="StyleDefaut11gras">As opiniões divergem quanto às competências básicas e sociais e à inclusividade </text:p>
        <text:p text:style-name="StyleDefautDecale05Sauf1">■ Metade dos europeus afirma que os programas de EFP são insuficientes no ensino de competências básicas, como a literacia ou a literacia digital, e de competências transversais, como a comunicação ou o pensamento crítico. </text:p>
        <text:p text:style-name="StyleDefautDecale05Sauf1">■ Dois terços dos europeus afirmam que os programas de EFP são suficientemente inclusivos para apoiar os aprendentes que enfrentam obstáculos, embora os pontos de vista variem consideravelmente entre os Estados-Membros. </text:p>
        <text:p text:style-name="StyleDefaut11gras">Uma divisão geracional molda a forma como o EFP é percebido e recomendado </text:p>
        <text:p text:style-name="StyleDefautDecale05Sauf1">■ É mais provável que os jovens com idades compreendidas entre os 15 e os 24 anos digam que os professores e os conselheiros de orientação não abordam adequadamente os preconceitos de género antes de os estudantes escolherem entre o ensino geral e o ensino profissional. Esta perceção é comum a 62 % deste grupo etário mais jovem, em comparação com 52 % das pessoas com 55 anos ou mais. </text:p>
        <text:p text:style-name="StyleDefautDecale05Sauf1">■ Os inquiridos mais jovens registam taxas de participação no EFP mais baixas (46%) do que as pessoas com idades compreendidas entre os 25 e os <text:soft-page-break/>54 anos (52-53%) e estão mais inclinados a recomendar o ensino geral em detrimento do ensino profissional (53% contra 33% entre as pessoas com mais de 55 anos), revelando uma clara inversão geracional nas atitudes. </text:p>
        <text:p text:style-name="StyleDefautDecale05Sauf1">■ No entanto, os inquiridos que abandonaram o ensino aos 20 anos ou mais têm menos probabilidades de recomendar percursos profissionais (43%) do que os que abandonaram entre os 16 e os 19 anos (58%). </text:p>
        <text:p text:style-name="StyleDefaut11gras">Os estereótipos de género são predominantes no percurso educativo e nas escolhas de campo </text:p>
        <text:p text:style-name="StyleDefautDecale05Sauf1">■ Mais de metade dos europeus afirma que os domínios de EFP relacionados com as CTEM são mais adequados para os homens, mas com grandes diferenças entre os Estados-Membros, variando entre 86 % na Hungria e na Eslováquia e apenas 15 % na Suécia. </text:p>
        <text:p text:style-name="StyleDefautDecale05Sauf1">■ Cerca de sete em cada dez inquiridos (71%) consideram que as mulheres interessadas em disciplinas técnicas são canalizadas para o ensino geral, enquanto quase sete em cada dez (69%) afirmam que as mulheres recebem menos incentivos para o EFP relacionado com as CTEM do que os homens. </text:p>
        <text:p text:style-name="StyleDefautDecale05Sauf1">■ Sete em cada dez europeus afirmam que os homens que não têm um elevado nível académico são mais pressionados do que as mulheres a optar pelo EFP em detrimento do ensino geral. </text:p>
        <text:p text:style-name="StyleDefautDecale05Sauf1">■ Mais de metade (57%) afirma que os homens nos domínios da prestação de cuidados ou<text:span text:style-name="T39">*</text:span> do EFP relacionado com os serviços enfrentam estigma social, revelando restrições nas escolhas de percursos para ambos os sexos. </text:p>
        <text:p text:style-name="P51"/>
      </text:section>
      <text:h text:style-name="Heading_20_1" text:outline-level="1"><text:bookmark-start text:name="__RefHeading___Toc215560_2930363814"/>I. Resultados do ensino e formação profissionais no mercado de trabalho <text:bookmark-end text:name="__RefHeading___Toc215560_2930363814"/></text:h>
      <text:p text:style-name="Standard"/>
      <text:section text:style-name="Sect2" text:name="Section3">
        <text:h text:style-name="P87" text:outline-level="2"><text:bookmark-start text:name="__RefHeading___Toc215562_2930363814"/>1. O EFP gera postos de trabalho com elevada procura <text:bookmark-end text:name="__RefHeading___Toc215562_2930363814"/></text:h>
        <text:p text:style-name="StyleDefaut11maigre">Mais de oito em cada dez cidadãos da UE afirmam que as qualificações de EFP conduzem a empregos muito procurados no mercado de trabalho </text:p>
        <text:p text:style-name="Standard">Em toda a União Europeia, 82 % dos inquiridos consideram que as qualificações de EFP conduzem a empregos com elevada procura no mercado de trabalho do seu país, incluindo 30 % que concordam plenamente com a afirmação e 52 % que tendem a concordar.<text:note text:id="ftn6" text:note-class="footnote"><text:note-citation>6</text:note-citation><text:note-body><text:p text:style-name="Footnote">QB8.4. Diga-me em que medida concorda ou discorda de cada uma das seguintes afirmações: As qualificações de EFP dão origem a empregos muito procurados no mercado de trabalho (NOSSO PAÍS). </text:p></text:note-body></text:note> Apenas 12% discordam, enquanto 6% não sabem. </text:p>
        <text:p text:style-name="Standard"><draw:g text:anchor-type="paragraph" draw:z-index="3" draw:name="Objet de groupe 1" draw:style-name="gr1"><draw:frame draw:style-name="gr2" draw:text-style-name="P89" svg:width="6.132cm" svg:height="5.845cm" svg:x="10.222cm" svg:y="-1.695cm"><draw:image xlink:href="Pictures/10000000000001CA000001C10C0385DE5F5589C5.png" xlink:type="simple" xlink:show="embed" xlink:actuate="onLoad" draw:mime-type="image/png"><text:p/></draw:image></draw:frame><draw:frame draw:style-name="gr16" draw:text-style-name="P91" svg:width="8.344cm" svg:height="1.551cm" svg:x="9.001cm" svg:y="-4.217cm"><draw:text-box><text:p text:style-name="P90"><text:span text:style-name="T44">Q38.4: Diga-me em que medida concorda ou discorda de cada uma das seguintes afirmações: - As qualificações EFPI conduzem a empregos com elevada procura no mercado de trabalho em [NOSSO PAÍS] (UE-27) (%)) </text:span></text:p></draw:text-box></draw:frame><draw:frame draw:style-name="gr424" draw:text-style-name="P91" svg:width="2.356cm" svg:height="0.578cm" svg:x="10.94cm" svg:y="-2.744cm"><draw:text-box><text:p text:style-name="P90"><text:span text:style-name="T44">Não sei 6</text:span></text:p></draw:text-box></draw:frame><draw:frame draw:style-name="gr3" draw:text-style-name="P91" svg:width="2.835cm" svg:height="0.902cm" svg:x="9.277cm" svg:y="-2.194cm"><draw:text-box><text:p text:style-name="P90"><text:span text:style-name="T44">Discordo totalmente 2</text:span></text:p></draw:text-box></draw:frame><draw:frame draw:style-name="gr3" draw:text-style-name="P94" svg:width="2.668cm" svg:height="0.902cm" svg:x="8.705cm" svg:y="-1.594cm"><draw:text-box><text:p text:style-name="P93"><text:span text:style-name="T44">Tende a discordar 10</text:span></text:p></draw:text-box></draw:frame><draw:frame draw:style-name="gr424" draw:text-style-name="P94" svg:width="2.83cm" svg:height="0.902cm" svg:x="9.747cm" svg:y="4.191cm"><draw:text-box><text:p text:style-name="P93"><text:span text:style-name="T44">Tende a concordar 52</text:span></text:p></draw:text-box></draw:frame><draw:frame draw:style-name="gr3" draw:text-style-name="P91" svg:width="1.726cm" svg:height="1.551cm" svg:x="15.413cm" svg:y="-1.524cm"><draw:text-box><text:p text:style-name="P90"><text:span text:style-name="T44">Concordo plenamente 30</text:span></text:p></draw:text-box></draw:frame></draw:g>Esta constatação geral pode ser comparada ao longo do tempo, com um aumento da concordância em comparação com os resultados observados em 2011 ; No inquérito do Cedefop de 2016 (UE-28), 86 % dos inquiridos consideraram que as pessoas no ensino profissional adquiriram as competências necessárias para os empregadores,<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text:span text:style-name="T7"> c</text:span> ountryB=EU28.</text:a> A formulação das perguntas difere do presente inquérito: «As declarações que se seguem referem-se aos empregos que as pessoas podem obter após o ensino profissional no ensino secundário superior. Em que medida concorda ou discorda de cada um deles? – As pessoas no ensino profissional adquirem as competências de que os empregadores necessitam no seu país» </text:p></text:note-body></text:note> enquanto o inquérito Eurobarómetro de 2011 sobre o EFP (UE-27) concluiu que 73 % dos inquiridos consideravam que o EFP conduzia a profissões muito procuradas no mercado<text:note text:id="ftn8" text:note-class="footnote"><text:note-citation>8</text:note-citation><text:note-body><text:p text:style-name="Footnote"><text:a xlink:type="simple" xlink:href="https://europa.eu/eurobarometer/surveys/detail/999" text:style-name="Internet_20_link" text:visited-style-name="Visited_20_Internet_20_Link">https://europa.eu/eurobarometer/surveys/detail/999</text:a>. QA10.11. A formulação das perguntas difere do atual inquérito e refere-se ao EFP em geral e não especificamente ao EFP inicial: «Por favor, diga-me em que medida concorda ou discorda de cada uma das seguintes afirmações: O ensino e a formação profissionais conduzem a profissões muito procuradas no mercado de trabalho.» </text:p></text:note-body></text:note> de trabalho. </text:p>
        <text:p text:style-name="P51"/>
        <text:p text:style-name="Standard"><draw:g text:anchor-type="paragraph" draw:z-index="70" draw:name="Objet de groupe 2" draw:style-name="gr1"><draw:frame draw:style-name="gr2" draw:text-style-name="P89" svg:width="16.805cm" svg:height="7.367cm" svg:x="0.03cm" svg:y="4.999cm"><draw:image xlink:href="Pictures/1000000000000554000002569B26B4695693A5B5.png" xlink:type="simple" xlink:show="embed" xlink:actuate="onLoad" draw:mime-type="image/png"><text:p/></draw:image></draw:frame><draw:frame draw:style-name="gr3" draw:text-style-name="P91" svg:width="17.125cm" svg:height="0.902cm" svg:x="-0.261cm" svg:y="4.048cm"><draw:text-box><text:p text:style-name="P90"><text:span text:style-name="T44">QB8.4. Diga-me em que medida concorda ou discorda de cada uma das seguintes afirmações:- as qualificações de EFPI conduzem a empregos com elevada procura no mercado de trabalho em (NOSSO PAÍS) (%)</text:span></text:p></draw:text-box></draw:frame><draw:g draw:style-name="gr4"><draw:frame draw:style-name="gr2" draw:text-style-name="P89" svg:width="14.1cm" svg:height="0.96cm" svg:x="0.03cm" svg:y="12.337cm"><draw:image xlink:href="Pictures/100000000000022300000022902E68B765C34830.png" xlink:type="simple" xlink:show="embed" xlink:actuate="onLoad" draw:mime-type="image/png"><text:p/></draw:image></draw:frame><draw:frame draw:style-name="gr5" draw:text-style-name="P91" svg:width="2.925cm" svg:height="0.902cm" svg:x="0.492cm" svg:y="12.511cm"><draw:text-box><text:p text:style-name="P90"><text:span text:style-name="T44">Concordo plenamente</text:span></text:p></draw:text-box></draw:frame><draw:frame draw:style-name="gr6" draw:text-style-name="P91" svg:width="2.946cm" svg:height="1.006cm" svg:x="3.5cm" svg:y="12.488cm"><draw:text-box><text:p text:style-name="P90"><text:span text:style-name="T44">Tende a concordar</text:span></text:p></draw:text-box></draw:frame><draw:frame draw:style-name="gr5" draw:text-style-name="P91" svg:width="3.282cm" svg:height="0.646cm" svg:x="6.683cm" svg:y="12.532cm"><draw:text-box><text:p text:style-name="P90"><text:span text:style-name="T44">Tende a discordar</text:span></text:p></draw:text-box></draw:frame><draw:frame draw:style-name="gr5" draw:text-style-name="P91" svg:width="3.484cm" svg:height="0.646cm" svg:x="10.312cm" svg:y="12.49cm"><draw:text-box><text:p text:style-name="P90"><text:span text:style-name="T44">Discordo totalmente</text:span></text:p></draw:text-box></draw:frame><draw:frame draw:style-name="gr7" draw:text-style-name="P91" svg:width="2.518cm" svg:height="0.687cm" svg:x="14.034cm" svg:y="12.49cm"><draw:text-box><text:p text:style-name="P90"><text:span text:style-name="T44">Não sei</text:span></text:p></draw:text-box></draw:frame></draw:g></draw:g>No presente inquérito, as opiniões variam entre os Estados-Membros, com os níveis mais elevados de acordo registados na Dinamarca (93 %), na Suécia (91 %) e na Irlanda (90 %). Os níveis mais baixos registam-se na Estónia (66 %), na Roménia (67 %) e na Bulgária (70 %). Em 19 Estados-Membros, pelo menos oito em cada dez inquiridos concordam que as qualificações de EFP conduzem a empregos com elevada procura no mercado de trabalho. </text:p>
        <text:p text:style-name="P51">As opiniões sobre a medida em que as qualificações de EFP conduzem a empregos com elevada procura variam em função de fatores sociodemográficos e comportamentais, como se segue. </text:p>
        <text:p text:style-name="StyleDefautDecale05Sauf1">■ A opinião de que as qualificações de EFP conduzem a empregos com elevada procura é defendida por 88 % dos inquiridos que afirmam que o EFP é visto de forma positiva no seu país, em comparação com 74 % dos que afirmam que é visto de forma negativa. </text:p>
        <text:p text:style-name="StyleDefautDecale05Sauf1">■ O acordo é mais generalizado entre os inquiridos que consideram que os jovens recebem informações suficientes sobre as oportunidades de EFP (88%) do que entre os que consideram que não o fazem (75%). </text:p>
        <text:p text:style-name="StyleDefautDecale05Sauf1">■ Existem algumas diferenças por categoria socioprofissional: 85 % dos gestores consideram que as qualificações de EFP conduzem a empregos requisitados, em comparação com 79 % das pessoas em casa,<text:note text:id="ftn9" text:note-class="footnote"><text:note-citation>9</text:note-citation><text:note-body><text:p text:style-name="Footnote">As pessoas da casa são definidas como indivíduos responsáveis por fazer compras comuns e cuidar da casa, ou sem qualquer ocupação atual, que não trabalham. </text:p></text:note-body></text:note> dos desempregados inquiridos e dos estudantes. </text:p>
        <text:p text:style-name="StyleDefautDecale05Sauf1">■ Os inquiridos que terminaram os seus estudos aos 20 anos ou mais têm maior probabilidade de acreditar que as qualificações de EFP conduzem a empregos com elevada procura (84%), seguidos dos que terminaram entre os 16 e os 19 anos (82%) e dos que terminaram os seus estudos aos 15 anos ou menos (77%). </text:p>
        <text:p text:style-name="StyleDefautDecale05Sauf1">■ Há também apenas pequenas variações por idade dos respondentes. A percentagem que concorda que as qualificações de EFP conduzem a empregos de elevada procura é mais elevada entre as pessoas com idades compreendidas entre os 40 e os 54 anos (83 %), diminuindo apenas ligeiramente para 82 % entre as pessoas com idade igual ou superior a 55 anos, 81 % entre as pessoas com idades compreendidas entre os 25 e os 39 anos e 79 % entre os inquiridos com idades compreendidas entre os 15 e os 24 anos. </text:p>
        <text:p text:style-name="StyleDefautDecale05Sauf1">■ Há apenas diferenças marginais na percepção por género. </text:p>
        <text:p text:style-name="StyleDefautDecale05Sauf1">■ As diferenças entre os que frequentaram o EFP e os que não frequentaram também são marginais. </text:p>
        <text:p text:style-name="Standard"/>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26">QB8.4 Por favor, diga-me em que medida concorda ou discorda de cada uma das seguintes afirmações: As qualificações do EFPI conduzem a empregos com elevada procura no mercado de trabalho (NOSSO PAÍS) (% na UE) </text:p>
            </table:table-cell>
            <table:covered-table-cell/>
            <table:covered-table-cell/>
            <table:covered-table-cell/>
          </table:table-row>
          <table:table-row>
            <table:table-cell table:style-name="Tableau3.A1" office:value-type="string">
              <text:p text:style-name="P11"/>
            </table:table-cell>
            <table:table-cell table:style-name="Tableau3.A1" office:value-type="string">
              <text:p text:style-name="P18">Total "Concordo"</text:p>
            </table:table-cell>
            <table:table-cell table:style-name="Tableau3.A1" office:value-type="string">
              <text:p text:style-name="P18">Total "discordo" </text:p>
            </table:table-cell>
            <table:table-cell table:style-name="Tableau3.A1" office:value-type="string">
              <text:p text:style-name="P18">Não sei</text:p>
            </table:table-cell>
          </table:table-row>
          <table:table-row>
            <table:table-cell table:style-name="Tableau3.A1" office:value-type="string">
              <text:p text:style-name="P14">UE27 </text:p>
            </table:table-cell>
            <table:table-cell table:style-name="Tableau3.B3" office:value-type="float" office:value="82">
              <text:p text:style-name="P18">82</text:p>
            </table:table-cell>
            <table:table-cell table:style-name="Tableau3.B3" office:value-type="float" office:value="12">
              <text:p text:style-name="P18">12</text:p>
            </table:table-cell>
            <table:table-cell table:style-name="Tableau3.B3" office:value-type="float" office:value="6">
              <text:p text:style-name="P18">6</text:p>
            </table:table-cell>
          </table:table-row>
          <table:table-row>
            <table:table-cell table:style-name="Tableau3.A4" table:number-columns-spanned="4" office:value-type="string">
              <text:p text:style-name="P28">Género</text:p>
            </table:table-cell>
            <table:covered-table-cell/>
            <table:covered-table-cell/>
            <table:covered-table-cell/>
          </table:table-row>
          <table:table-row>
            <table:table-cell table:style-name="Tableau3.A1" office:value-type="string">
              <text:p text:style-name="P14">Homem </text:p>
            </table:table-cell>
            <table:table-cell table:style-name="Tableau3.B3" office:value-type="float" office:value="83">
              <text:p text:style-name="P18">83</text:p>
            </table:table-cell>
            <table:table-cell table:style-name="Tableau3.B3" office:value-type="float" office:value="12">
              <text:p text:style-name="P18">12</text:p>
            </table:table-cell>
            <table:table-cell table:style-name="Tableau3.B3" office:value-type="float" office:value="5">
              <text:p text:style-name="P18">5</text:p>
            </table:table-cell>
          </table:table-row>
          <table:table-row>
            <table:table-cell table:style-name="Tableau3.A1" office:value-type="string">
              <text:p text:style-name="P14">Mulher </text:p>
            </table:table-cell>
            <table:table-cell table:style-name="Tableau3.B3" office:value-type="float" office:value="81">
              <text:p text:style-name="P18">81</text:p>
            </table:table-cell>
            <table:table-cell table:style-name="Tableau3.B3" office:value-type="float" office:value="13">
              <text:p text:style-name="P18">13</text:p>
            </table:table-cell>
            <table:table-cell table:style-name="Tableau3.B3" office:value-type="float" office:value="6">
              <text:p text:style-name="P18">6</text:p>
            </table:table-cell>
          </table:table-row>
          <table:table-row>
            <table:table-cell table:style-name="Tableau3.A4" table:number-columns-spanned="4" office:value-type="string">
              <text:p text:style-name="P28">Idade</text:p>
            </table:table-cell>
            <table:covered-table-cell/>
            <table:covered-table-cell/>
            <table:covered-table-cell/>
          </table:table-row>
          <table:table-row>
            <table:table-cell table:style-name="Tableau3.A1" office:value-type="string">
              <text:p text:style-name="P14">15-24 </text:p>
            </table:table-cell>
            <table:table-cell table:style-name="Tableau3.B3" office:value-type="float" office:value="79">
              <text:p text:style-name="P18">79</text:p>
            </table:table-cell>
            <table:table-cell table:style-name="Tableau3.B3" office:value-type="float" office:value="16">
              <text:p text:style-name="P18">16</text:p>
            </table:table-cell>
            <table:table-cell table:style-name="Tableau3.B3" office:value-type="float" office:value="5">
              <text:p text:style-name="P18">5</text:p>
            </table:table-cell>
          </table:table-row>
          <table:table-row>
            <table:table-cell table:style-name="Tableau3.A1" office:value-type="string">
              <text:p text:style-name="P14">25-39 </text:p>
            </table:table-cell>
            <table:table-cell table:style-name="Tableau3.B3" office:value-type="float" office:value="81">
              <text:p text:style-name="P18">81</text:p>
            </table:table-cell>
            <table:table-cell table:style-name="Tableau3.B3" office:value-type="float" office:value="14">
              <text:p text:style-name="P18">14</text:p>
            </table:table-cell>
            <table:table-cell table:style-name="Tableau3.B3" office:value-type="float" office:value="5">
              <text:p text:style-name="P18">5</text:p>
            </table:table-cell>
          </table:table-row>
          <table:table-row>
            <table:table-cell table:style-name="Tableau3.A1" office:value-type="string">
              <text:p text:style-name="P14">40-54 </text:p>
            </table:table-cell>
            <table:table-cell table:style-name="Tableau3.B3" office:value-type="float" office:value="83">
              <text:p text:style-name="P18">83</text:p>
            </table:table-cell>
            <table:table-cell table:style-name="Tableau3.B3" office:value-type="float" office:value="12">
              <text:p text:style-name="P18">12</text:p>
            </table:table-cell>
            <table:table-cell table:style-name="Tableau3.B3" office:value-type="float" office:value="5">
              <text:p text:style-name="P18">5</text:p>
            </table:table-cell>
          </table:table-row>
          <table:table-row>
            <table:table-cell table:style-name="Tableau3.A1" office:value-type="string">
              <text:p text:style-name="P14">&gt;=55</text:p>
            </table:table-cell>
            <table:table-cell table:style-name="Tableau3.B3" office:value-type="float" office:value="82">
              <text:p text:style-name="P18">82</text:p>
            </table:table-cell>
            <table:table-cell table:style-name="Tableau3.B3" office:value-type="float" office:value="11">
              <text:p text:style-name="P18">11</text:p>
            </table:table-cell>
            <table:table-cell table:style-name="Tableau3.B3" office:value-type="float" office:value="7">
              <text:p text:style-name="P18">7</text:p>
            </table:table-cell>
          </table:table-row>
          <table:table-row>
            <table:table-cell table:style-name="Tableau3.A4" table:number-columns-spanned="4" office:value-type="string">
              <text:p text:style-name="P28">Educação (Fim de)</text:p>
            </table:table-cell>
            <table:covered-table-cell/>
            <table:covered-table-cell/>
            <table:covered-table-cell/>
          </table:table-row>
          <table:table-row>
            <table:table-cell table:style-name="Tableau3.A1" office:value-type="string">
              <text:p text:style-name="P14">&lt;=-15</text:p>
            </table:table-cell>
            <table:table-cell table:style-name="Tableau3.B3" office:value-type="float" office:value="77">
              <text:p text:style-name="P18">77</text:p>
            </table:table-cell>
            <table:table-cell table:style-name="Tableau3.B3" office:value-type="float" office:value="11">
              <text:p text:style-name="P18">11</text:p>
            </table:table-cell>
            <table:table-cell table:style-name="Tableau3.B3" office:value-type="float" office:value="12">
              <text:p text:style-name="P31">12</text:p>
            </table:table-cell>
          </table:table-row>
          <table:table-row>
            <table:table-cell table:style-name="Tableau3.A1" office:value-type="string">
              <text:p text:style-name="P14">16-19 </text:p>
            </table:table-cell>
            <table:table-cell table:style-name="Tableau3.B3" office:value-type="float" office:value="82">
              <text:p text:style-name="P18">82</text:p>
            </table:table-cell>
            <table:table-cell table:style-name="Tableau3.B3" office:value-type="float" office:value="13">
              <text:p text:style-name="P18">13</text:p>
            </table:table-cell>
            <table:table-cell table:style-name="Tableau3.B3" office:value-type="float" office:value="5">
              <text:p text:style-name="P18">5</text:p>
            </table:table-cell>
          </table:table-row>
          <table:table-row>
            <table:table-cell table:style-name="Tableau3.A1" office:value-type="string">
              <text:p text:style-name="P14">&gt;=20</text:p>
            </table:table-cell>
            <table:table-cell table:style-name="Tableau3.B3" office:value-type="float" office:value="84">
              <text:p text:style-name="P18">84</text:p>
            </table:table-cell>
            <table:table-cell table:style-name="Tableau3.B3" office:value-type="float" office:value="11">
              <text:p text:style-name="P18">11</text:p>
            </table:table-cell>
            <table:table-cell table:style-name="Tableau3.B3" office:value-type="float" office:value="5">
              <text:p text:style-name="P18">5</text:p>
            </table:table-cell>
          </table:table-row>
          <table:table-row>
            <table:table-cell table:style-name="Tableau3.A1" office:value-type="string">
              <text:p text:style-name="P14">Ainda a estudar </text:p>
            </table:table-cell>
            <table:table-cell table:style-name="Tableau3.B3" office:value-type="float" office:value="79">
              <text:p text:style-name="P18">79</text:p>
            </table:table-cell>
            <table:table-cell table:style-name="Tableau3.B3" office:value-type="float" office:value="14">
              <text:p text:style-name="P18">14</text:p>
            </table:table-cell>
            <table:table-cell table:style-name="Tableau3.B3" office:value-type="float" office:value="7">
              <text:p text:style-name="P18">7</text:p>
            </table:table-cell>
          </table:table-row>
          <table:table-row>
            <table:table-cell table:style-name="Tableau3.A4" table:number-columns-spanned="4" office:value-type="string">
              <text:p text:style-name="P28">Categoria socioprofissional</text:p>
            </table:table-cell>
            <table:covered-table-cell/>
            <table:covered-table-cell/>
            <table:covered-table-cell/>
          </table:table-row>
          <table:table-row>
            <table:table-cell table:style-name="Tableau3.A1" office:value-type="string">
              <text:p text:style-name="P14">Trabalhadores por conta própria </text:p>
            </table:table-cell>
            <table:table-cell table:style-name="Tableau3.B3" office:value-type="float" office:value="81">
              <text:p text:style-name="P18">81</text:p>
            </table:table-cell>
            <table:table-cell table:style-name="Tableau3.B3" office:value-type="float" office:value="14">
              <text:p text:style-name="P18">14</text:p>
            </table:table-cell>
            <table:table-cell table:style-name="Tableau3.B3" office:value-type="float" office:value="5">
              <text:p text:style-name="P18">5</text:p>
            </table:table-cell>
          </table:table-row>
          <table:table-row>
            <table:table-cell table:style-name="Tableau3.A1" office:value-type="string">
              <text:p text:style-name="P14">Gestores </text:p>
            </table:table-cell>
            <table:table-cell table:style-name="Tableau3.B3" office:value-type="float" office:value="85">
              <text:p text:style-name="P18">85</text:p>
            </table:table-cell>
            <table:table-cell table:style-name="Tableau3.B3" office:value-type="float" office:value="11">
              <text:p text:style-name="P18">11</text:p>
            </table:table-cell>
            <table:table-cell table:style-name="Tableau3.B3" office:value-type="float" office:value="4">
              <text:p text:style-name="P18">4</text:p>
            </table:table-cell>
          </table:table-row>
          <table:table-row>
            <table:table-cell table:style-name="Tableau3.A1" office:value-type="string">
              <text:p text:style-name="P14">Outros golas brancas </text:p>
            </table:table-cell>
            <table:table-cell table:style-name="Tableau3.B3" office:value-type="float" office:value="83">
              <text:p text:style-name="P18">83</text:p>
            </table:table-cell>
            <table:table-cell table:style-name="Tableau3.B3" office:value-type="float" office:value="13">
              <text:p text:style-name="P18">13</text:p>
            </table:table-cell>
            <table:table-cell table:style-name="Tableau3.B3" office:value-type="float" office:value="4">
              <text:p text:style-name="P18">4</text:p>
            </table:table-cell>
          </table:table-row>
          <table:table-row>
            <table:table-cell table:style-name="Tableau3.A1" office:value-type="string">
              <text:p text:style-name="P14">Trabalhadores manuais </text:p>
            </table:table-cell>
            <table:table-cell table:style-name="Tableau3.B3" office:value-type="float" office:value="83">
              <text:p text:style-name="P18">83</text:p>
            </table:table-cell>
            <table:table-cell table:style-name="Tableau3.B3" office:value-type="float" office:value="12">
              <text:p text:style-name="P18">12</text:p>
            </table:table-cell>
            <table:table-cell table:style-name="Tableau3.B3" office:value-type="float" office:value="5">
              <text:p text:style-name="P18">5</text:p>
            </table:table-cell>
          </table:table-row>
          <table:table-row>
            <table:table-cell table:style-name="Tableau3.A1" office:value-type="string">
              <text:p text:style-name="P14">Pessoas da casa </text:p>
            </table:table-cell>
            <table:table-cell table:style-name="Tableau3.B3" office:value-type="float" office:value="79">
              <text:p text:style-name="P18">79</text:p>
            </table:table-cell>
            <table:table-cell table:style-name="Tableau3.B3" office:value-type="float" office:value="14">
              <text:p text:style-name="P18">14</text:p>
            </table:table-cell>
            <table:table-cell table:style-name="Tableau3.B3" office:value-type="float" office:value="7">
              <text:p text:style-name="P18">7</text:p>
            </table:table-cell>
          </table:table-row>
          <table:table-row>
            <table:table-cell table:style-name="Tableau3.A1" office:value-type="string">
              <text:p text:style-name="P14">Desempregado </text:p>
            </table:table-cell>
            <table:table-cell table:style-name="Tableau3.B3" office:value-type="float" office:value="79">
              <text:p text:style-name="P18">79</text:p>
            </table:table-cell>
            <table:table-cell table:style-name="Tableau3.B3" office:value-type="float" office:value="15">
              <text:p text:style-name="P18">15</text:p>
            </table:table-cell>
            <table:table-cell table:style-name="Tableau3.B3" office:value-type="float" office:value="6">
              <text:p text:style-name="P18">6</text:p>
            </table:table-cell>
          </table:table-row>
          <table:table-row>
            <table:table-cell table:style-name="Tableau3.A1" office:value-type="string">
              <text:p text:style-name="P14">Aposentado </text:p>
            </table:table-cell>
            <table:table-cell table:style-name="Tableau3.B3" office:value-type="float" office:value="81">
              <text:p text:style-name="P18">81</text:p>
            </table:table-cell>
            <table:table-cell table:style-name="Tableau3.B3" office:value-type="float" office:value="11">
              <text:p text:style-name="P18">11</text:p>
            </table:table-cell>
            <table:table-cell table:style-name="Tableau3.B3" office:value-type="float" office:value="8">
              <text:p text:style-name="P18">8</text:p>
            </table:table-cell>
          </table:table-row>
          <table:table-row>
            <table:table-cell table:style-name="Tableau3.A1" office:value-type="string">
              <text:p text:style-name="P14">Estudantes </text:p>
            </table:table-cell>
            <table:table-cell table:style-name="Tableau3.B3" office:value-type="float" office:value="79">
              <text:p text:style-name="P18">79</text:p>
            </table:table-cell>
            <table:table-cell table:style-name="Tableau3.B3" office:value-type="float" office:value="15">
              <text:p text:style-name="P18">15</text:p>
            </table:table-cell>
            <table:table-cell table:style-name="Tableau3.B3" office:value-type="float" office:value="6">
              <text:p text:style-name="P18">6</text:p>
            </table:table-cell>
          </table:table-row>
          <table:table-row>
            <table:table-cell table:style-name="Tableau3.A4" table:number-columns-spanned="4" office:value-type="string">
              <text:p text:style-name="P28">Urbanização subjetiva</text:p>
            </table:table-cell>
            <table:covered-table-cell/>
            <table:covered-table-cell/>
            <table:covered-table-cell/>
          </table:table-row>
          <table:table-row>
            <table:table-cell table:style-name="Tableau3.A1" office:value-type="string">
              <text:p text:style-name="P14">Zona rural ou aldeia </text:p>
            </table:table-cell>
            <table:table-cell table:style-name="Tableau3.B3" office:value-type="float" office:value="82">
              <text:p text:style-name="P18">82</text:p>
            </table:table-cell>
            <table:table-cell table:style-name="Tableau3.B3" office:value-type="float" office:value="12">
              <text:p text:style-name="P18">12</text:p>
            </table:table-cell>
            <table:table-cell table:style-name="Tableau3.B3" office:value-type="float" office:value="6">
              <text:p text:style-name="P18">6</text:p>
            </table:table-cell>
          </table:table-row>
          <table:table-row>
            <table:table-cell table:style-name="Tableau3.A1" office:value-type="string">
              <text:p text:style-name="P14">Cidade pequena ou média </text:p>
            </table:table-cell>
            <table:table-cell table:style-name="Tableau3.B3" office:value-type="float" office:value="81">
              <text:p text:style-name="P18">81</text:p>
            </table:table-cell>
            <table:table-cell table:style-name="Tableau3.B3" office:value-type="float" office:value="13">
              <text:p text:style-name="P18">13</text:p>
            </table:table-cell>
            <table:table-cell table:style-name="Tableau3.B3" office:value-type="float" office:value="6">
              <text:p text:style-name="P18">6</text:p>
            </table:table-cell>
          </table:table-row>
          <table:table-row>
            <table:table-cell table:style-name="Tableau3.A1" office:value-type="string">
              <text:p text:style-name="P14">Grande cidade </text:p>
            </table:table-cell>
            <table:table-cell table:style-name="Tableau3.B3" office:value-type="float" office:value="84">
              <text:p text:style-name="P18">84</text:p>
            </table:table-cell>
            <table:table-cell table:style-name="Tableau3.B3" office:value-type="float" office:value="11">
              <text:p text:style-name="P18">11</text:p>
            </table:table-cell>
            <table:table-cell table:style-name="Tableau3.B3" office:value-type="float" office:value="5">
              <text:p text:style-name="P18">5</text:p>
            </table:table-cell>
          </table:table-row>
          <table:table-row>
            <table:table-cell table:style-name="Tableau3.A4" table:number-columns-spanned="4" office:value-type="string">
              <text:p text:style-name="P28">Perceção do EFPI em (NOSSO PAÍS)</text:p>
            </table:table-cell>
            <table:covered-table-cell/>
            <table:covered-table-cell/>
            <table:covered-table-cell/>
          </table:table-row>
          <table:table-row>
            <table:table-cell table:style-name="Tableau3.A1" office:value-type="string">
              <text:p text:style-name="P14">Positivo </text:p>
            </table:table-cell>
            <table:table-cell table:style-name="Tableau3.B3" office:value-type="float" office:value="88">
              <text:p text:style-name="P18">88</text:p>
            </table:table-cell>
            <table:table-cell table:style-name="Tableau3.B3" office:value-type="float" office:value="9">
              <text:p text:style-name="P18">9</text:p>
            </table:table-cell>
            <table:table-cell table:style-name="Tableau3.B3" office:value-type="float" office:value="3">
              <text:p text:style-name="P18">3</text:p>
            </table:table-cell>
          </table:table-row>
          <table:table-row>
            <table:table-cell table:style-name="Tableau3.A1" office:value-type="string">
              <text:p text:style-name="P14">Negativo </text:p>
            </table:table-cell>
            <table:table-cell table:style-name="Tableau3.B3" office:value-type="float" office:value="74">
              <text:p text:style-name="P18">74</text:p>
            </table:table-cell>
            <table:table-cell table:style-name="Tableau3.B3" office:value-type="float" office:value="21">
              <text:p text:style-name="P18">21</text:p>
            </table:table-cell>
            <table:table-cell table:style-name="Tableau3.B3" office:value-type="float" office:value="5">
              <text:p text:style-name="P18">5</text:p>
            </table:table-cell>
          </table:table-row>
          <table:table-row>
            <table:table-cell table:style-name="Tableau3.A4" table:number-columns-spanned="4" office:value-type="string">
              <text:p text:style-name="P28">Já frequentou a formação profissional inicial (ensino secundário superior)</text:p>
            </table:table-cell>
            <table:covered-table-cell/>
            <table:covered-table-cell/>
            <table:covered-table-cell/>
          </table:table-row>
          <table:table-row>
            <table:table-cell table:style-name="Tableau3.A1" office:value-type="string">
              <text:p text:style-name="P14">Sim </text:p>
            </table:table-cell>
            <table:table-cell table:style-name="Tableau3.B3" office:value-type="float" office:value="84">
              <text:p text:style-name="P18">84</text:p>
            </table:table-cell>
            <table:table-cell table:style-name="Tableau3.B3" office:value-type="float" office:value="12">
              <text:p text:style-name="P18">12</text:p>
            </table:table-cell>
            <table:table-cell table:style-name="Tableau3.B3" office:value-type="float" office:value="4">
              <text:p text:style-name="P18">4</text:p>
            </table:table-cell>
          </table:table-row>
          <table:table-row>
            <table:table-cell table:style-name="Tableau3.A1" office:value-type="string">
              <text:p text:style-name="P14">Não </text:p>
            </table:table-cell>
            <table:table-cell table:style-name="Tableau3.B3" office:value-type="float" office:value="80">
              <text:p text:style-name="P18">80</text:p>
            </table:table-cell>
            <table:table-cell table:style-name="Tableau3.B3" office:value-type="float" office:value="13">
              <text:p text:style-name="P18">13</text:p>
            </table:table-cell>
            <table:table-cell table:style-name="Tableau3.B3" office:value-type="float" office:value="7">
              <text:p text:style-name="P18">7</text:p>
            </table:table-cell>
          </table:table-row>
        </table:table>
        <text:p text:style-name="Standard"/>
        <text:h text:style-name="P87" text:outline-level="2"><text:bookmark-start text:name="__RefHeading___Toc215564_2930363814"/>2. O EFP conduz a empregos bem remunerados <text:bookmark-end text:name="__RefHeading___Toc215564_2930363814"/></text:h>
        <text:p text:style-name="StyleDefaut11maigre">Dois terços dos cidadãos da UE consideram que as qualificações de EFP conduzem a empregos bem remunerados</text:p>
        <text:p text:style-name="Standard">Em toda a União Europeia, 66 % dos inquiridos consideram que as qualificações de EFP conduzem a empregos bem remunerados, incluindo 15 % que concordam fortemente e 51 % que tendem a concordar.<text:note text:id="ftn10" text:note-class="footnote"><text:note-citation>10</text:note-citation><text:note-body><text:p text:style-name="Footnote">QB8.2. Diga-me em que medida concorda ou discorda de cada uma das seguintes afirmações: As qualificações de EFP conduzem a empregos bem remunerados. </text:p></text:note-body></text:note> Cerca de um quarto dos inquiridos discorda desta afirmação (27%), enquanto 7% não sabem. </text:p>
        <text:p text:style-name="Standard">Este resultado pode ser comparado com os de inquéritos anteriores, com um aumento global da percentagem de inquiridos que concordam com esta afirmação: o inquérito do Cedefop de 2016 (UE-28) concluiu que 60 % dos inquiridos consideravam que o EFP conduzia a empregos bem remunerados<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A formulação das perguntas difere do presente inquérito: «As declarações que se seguem referem-se aos empregos que as pessoas podem obter após o ensino profissional no ensino secundário superior. Em que medida concorda ou discorda de cada um deles? — O ensino profissional conduz a empregos bem remunerados». </text:p></text:note-body></text:note>, ao passo que, no inquérito Eurobarómetro de 2011 sobre o EFP (UE-27), 55 % afirmaram que a formação profissional conduzia a empregos bem remunerados<text:note text:id="ftn12" text:note-class="footnote"><text:note-citation>12</text:note-citation><text:note-body><text:p text:style-name="Footnote"><text:a xlink:type="simple" xlink:href="https://europa.eu/eurobarometer/surveys/detail/999" text:style-name="Internet_20_link" text:visited-style-name="Visited_20_Internet_20_Link">https://europa.eu/eurobarometer/surveys/detail/999</text:a>. A formulação das perguntas difere do atual inquérito e utiliza o termo «EFP», sem distinguir entre EFP inicial e contínuo. QA10.9: «O ensino e a formação profissionais conduzem a empregos bem remunerados». </text:p></text:note-body></text:note>. </text:p>
        <text:p text:style-name="Standard"><draw:g text:anchor-type="paragraph" draw:z-index="66" draw:name="Objet de groupe 4" draw:style-name="gr1"><draw:frame draw:style-name="gr2" draw:text-style-name="P89"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91" svg:width="2.107cm" svg:height="1.227cm" svg:x="14.152cm" svg:y="-4.828cm"><draw:text-box><text:p text:style-name="P90"><text:span text:style-name="T44">Concordo plenamente 15</text:span></text:p></draw:text-box></draw:frame><draw:frame draw:style-name="gr3" draw:text-style-name="P91" svg:width="1.923cm" svg:height="0.902cm" svg:x="11.462cm" svg:y="-5.311cm"><draw:text-box><text:p text:style-name="P90"><text:span text:style-name="T44">Não sei 7</text:span></text:p></draw:text-box></draw:frame><draw:frame draw:style-name="gr3" draw:text-style-name="P94" svg:width="2.424cm" svg:height="0.902cm" svg:x="9.144cm" svg:y="-4.713cm"><draw:text-box><text:p text:style-name="P93"><text:span text:style-name="T44">Discordo totalmente 4</text:span></text:p></draw:text-box></draw:frame><draw:frame draw:style-name="gr15" draw:text-style-name="P94" svg:width="1.841cm" svg:height="1.227cm" svg:x="8.721cm" svg:y="-3.009cm"><draw:text-box><text:p text:style-name="P93"><text:span text:style-name="T44">Tende a discordar 23</text:span></text:p></draw:text-box></draw:frame><draw:frame draw:style-name="gr3" draw:text-style-name="P91" svg:width="1.638cm" svg:height="1.227cm" svg:x="14.579cm" svg:y="0.557cm"><draw:text-box><text:p text:style-name="P90"><text:span text:style-name="T44">Tende a concordar 51</text:span></text:p></draw:text-box></draw:frame><draw:frame draw:style-name="gr16" draw:text-style-name="P91" svg:width="7.063cm" svg:height="1.551cm" svg:x="9.421cm" svg:y="-6.761cm"><draw:text-box><text:p text:style-name="P90"><text:span text:style-name="T44">QB8.2: Diga-me em que medida concorda ou discorda de cada uma das seguintes afirmações: - As qualificações do EFPI conduzem a empregos bem remunerados (UE-27) (%) </text:span></text:p></draw:text-box></draw:frame></draw:g></draw:g></text:p>
        <text:p text:style-name="P51"/>
        <text:p text:style-name="Standard"><draw:g text:anchor-type="paragraph" draw:z-index="4" draw:name="Objet de groupe 3" draw:style-name="gr1"><draw:frame draw:style-name="gr2" draw:text-style-name="P89"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89" svg:width="14.098cm" svg:height="0.96cm" svg:x="0.469cm" svg:y="15.108cm"><draw:image xlink:href="Pictures/100000000000022300000022902E68B765C34830.png" xlink:type="simple" xlink:show="embed" xlink:actuate="onLoad" draw:mime-type="image/png"><text:p/></draw:image></draw:frame><draw:frame draw:style-name="gr5" draw:text-style-name="P91" svg:width="2.924cm" svg:height="0.902cm" svg:x="0.93cm" svg:y="15.283cm"><draw:text-box><text:p text:style-name="P95"><text:span text:style-name="T44">Concordo plenamente</text:span></text:p></draw:text-box></draw:frame><draw:frame draw:style-name="gr423" draw:text-style-name="P91" svg:width="2.857cm" svg:height="0.588cm" svg:x="3.939cm" svg:y="15.262cm"><draw:text-box><text:p text:style-name="P95"><text:span text:style-name="T44">Tende a concordar</text:span></text:p></draw:text-box></draw:frame><draw:frame draw:style-name="gr5" draw:text-style-name="P91" svg:width="3.282cm" svg:height="0.646cm" svg:x="7.121cm" svg:y="15.304cm"><draw:text-box><text:p text:style-name="P95"><text:span text:style-name="T44">Tende a discordar</text:span></text:p></draw:text-box></draw:frame><draw:frame draw:style-name="gr5" draw:text-style-name="P91" svg:width="3.484cm" svg:height="0.646cm" svg:x="10.749cm" svg:y="15.262cm"><draw:text-box><text:p text:style-name="P95"><text:span text:style-name="T44">Discordo totalmente</text:span></text:p></draw:text-box></draw:frame><draw:frame draw:style-name="gr7" draw:text-style-name="P91" svg:width="2.52cm" svg:height="0.687cm" svg:x="14.471cm" svg:y="15.262cm"><draw:text-box><text:p text:style-name="P95"><text:span text:style-name="T44">Não sei</text:span></text:p></draw:text-box></draw:frame></draw:g><draw:frame draw:style-name="gr3" draw:text-style-name="P91" svg:width="16.468cm" svg:height="0.902cm" svg:x="0.457cm" svg:y="6.541cm"><draw:text-box><text:p text:style-name="P90"><text:span text:style-name="T44">QB8.2. Por favor, diga-me em que medida concorda ou discorda de cada uma das seguintes afirmações:- O IVET qualiﬁcations conduz a empregos bem remunerados (%) </text:span></text:p></draw:text-box></draw:frame></draw:g>No presente inquérito, este resultado reflete-se ainda mais nos padrões de participação no EFP: os inquiridos independentes registam algumas das taxas mais elevadas de participação no EFP (52 %), o que aponta para uma forte ligação entre os percursos de EFP e as carreiras empresariais (ver secção III.2 para os padrões de participação no EFP por categoria socioprofissional). </text:p>
        <text:p text:style-name="Standard">Pelo menos metade dos inquiridos em 24 Estados-Membros considera que as qualificações de EFP conduzem a empregos bem remunerados. </text:p>
        <text:p text:style-name="P65">Os pontos de vista variam entre os Estados-Membros, com os níveis mais elevados de acordo registados na Irlanda (85 %), na Dinamarca (83 %) e em Malta (80 %). Os níveis mais baixos registam-se em França (48 %) e no Luxemburgo e na Finlândia (ambos 49 %). </text:p>
        <text:p text:style-name="P51">As opiniões sobre a medida em que as qualificações de EFP conduzem a empregos bem remunerados variam em função de fatores sociodemográficos e comportamentais, como se segue. </text:p>
        <text:p text:style-name="StyleDefautDecale05Sauf1">■ A opinião de que as qualificações do EFP conduzem a empregos bem remunerados é defendida por 75% dos inquiridos que afirmam que o EFP é visto de forma positiva no seu país, em comparação com 50% dos que relatam percepções negativas. </text:p>
        <text:p text:style-name="StyleDefautDecale05Sauf1">■ Existem algumas diferenças marcantes entre as categorias socioprofissionais: 68 % dos colarinho branco e 67 % dos trabalhadores manuais consideram que as qualificações de EFP conduzem a empregos bem remunerados, em comparação com 60 % dos inquiridos desempregados. </text:p>
        <text:p text:style-name="StyleDefautDecale05Sauf1">■ Os inquiridos que concluíram o ensino entre os 16 e os 19 anos são mais propensos a concordar com esta afirmação (68%) do que aqueles que concluíram o ensino com 15 anos ou menos ou que o fizeram aos 20 anos ou mais (64 e 65, respetivamente %). </text:p>
        <text:p text:style-name="StyleDefautDecale05Sauf1">■ A convicção de que as qualificações do EFP conduzem a empregos bem remunerados varia ligeiramente com a idade, desde 67 % das pessoas com idade igual ou superior a 40 anos (40-54, 55 e mais) e 65 % das pessoas com idades compreendidas entre os 25 e os 39 anos até 63 % dos inquiridos com idades compreendidas entre os 15 e os 24 anos.</text:p>
        <text:p text:style-name="Standard"/>
        <text:p text:style-name="P67"/>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15">QB8.2 Por favor, diga-me em que medida concorda ou discorda de cada uma das seguintes afirmações: As qualificações do EFPI conduzem a empregos bem remunerados (% na UE)</text:p>
            </table:table-cell>
            <table:covered-table-cell/>
            <table:covered-table-cell/>
            <table:covered-table-cell/>
          </table:table-row>
          <table:table-row>
            <table:table-cell table:style-name="Tableau4.A1" office:value-type="string">
              <text:p text:style-name="P12"/>
            </table:table-cell>
            <table:table-cell table:style-name="Tableau4.A1" office:value-type="string">
              <text:p text:style-name="P19">Total "Concordo"</text:p>
            </table:table-cell>
            <table:table-cell table:style-name="Tableau4.A1" office:value-type="string">
              <text:p text:style-name="P19">Total "discordo" </text:p>
            </table:table-cell>
            <table:table-cell table:style-name="Tableau4.A1" office:value-type="string">
              <text:p text:style-name="P19">Não sei</text:p>
            </table:table-cell>
          </table:table-row>
          <table:table-row>
            <table:table-cell table:style-name="Tableau4.A1" office:value-type="string">
              <text:p text:style-name="P15">UE27 </text:p>
            </table:table-cell>
            <table:table-cell table:style-name="Tableau4.B3" office:value-type="float" office:value="66">
              <text:p text:style-name="P19">66</text:p>
            </table:table-cell>
            <table:table-cell table:style-name="Tableau4.B3" office:value-type="float" office:value="27">
              <text:p text:style-name="P19">27</text:p>
            </table:table-cell>
            <table:table-cell table:style-name="Tableau4.B3" office:value-type="float" office:value="7">
              <text:p text:style-name="P19">7</text:p>
            </table:table-cell>
          </table:table-row>
          <table:table-row>
            <table:table-cell table:style-name="Tableau4.A4" table:number-columns-spanned="4" office:value-type="string">
              <text:p text:style-name="P29">Género</text:p>
            </table:table-cell>
            <table:covered-table-cell/>
            <table:covered-table-cell/>
            <table:covered-table-cell/>
          </table:table-row>
          <table:table-row>
            <table:table-cell table:style-name="Tableau4.A1" office:value-type="string">
              <text:p text:style-name="P15">Homem </text:p>
            </table:table-cell>
            <table:table-cell table:style-name="Tableau4.B3" office:value-type="float" office:value="67">
              <text:p text:style-name="P19">67</text:p>
            </table:table-cell>
            <table:table-cell table:style-name="Tableau4.B3" office:value-type="float" office:value="27">
              <text:p text:style-name="P19">27</text:p>
            </table:table-cell>
            <table:table-cell table:style-name="Tableau4.B3" office:value-type="float" office:value="6">
              <text:p text:style-name="P19">6</text:p>
            </table:table-cell>
          </table:table-row>
          <table:table-row>
            <table:table-cell table:style-name="Tableau4.A1" office:value-type="string">
              <text:p text:style-name="P15">Mulher </text:p>
            </table:table-cell>
            <table:table-cell table:style-name="Tableau4.B3" office:value-type="float" office:value="64">
              <text:p text:style-name="P19">64</text:p>
            </table:table-cell>
            <table:table-cell table:style-name="Tableau4.B3" office:value-type="float" office:value="28">
              <text:p text:style-name="P19">28</text:p>
            </table:table-cell>
            <table:table-cell table:style-name="Tableau4.B3" office:value-type="float" office:value="8">
              <text:p text:style-name="P19">8</text:p>
            </table:table-cell>
          </table:table-row>
          <table:table-row>
            <table:table-cell table:style-name="Tableau4.A4" table:number-columns-spanned="4" office:value-type="string">
              <text:p text:style-name="P29">Idade</text:p>
            </table:table-cell>
            <table:covered-table-cell/>
            <table:covered-table-cell/>
            <table:covered-table-cell/>
          </table:table-row>
          <table:table-row>
            <table:table-cell table:style-name="Tableau4.A1" office:value-type="string">
              <text:p text:style-name="P15">15-24 </text:p>
            </table:table-cell>
            <table:table-cell table:style-name="Tableau4.B3" office:value-type="float" office:value="63">
              <text:p text:style-name="P19">63</text:p>
            </table:table-cell>
            <table:table-cell table:style-name="Tableau4.B3" office:value-type="float" office:value="31">
              <text:p text:style-name="P19">31</text:p>
            </table:table-cell>
            <table:table-cell table:style-name="Tableau4.B3" office:value-type="float" office:value="6">
              <text:p text:style-name="P19">6</text:p>
            </table:table-cell>
          </table:table-row>
          <table:table-row>
            <table:table-cell table:style-name="Tableau4.A1" office:value-type="string">
              <text:p text:style-name="P15">25-39 </text:p>
            </table:table-cell>
            <table:table-cell table:style-name="Tableau4.B3" office:value-type="float" office:value="65">
              <text:p text:style-name="P19">65</text:p>
            </table:table-cell>
            <table:table-cell table:style-name="Tableau4.B3" office:value-type="float" office:value="29">
              <text:p text:style-name="P19">29</text:p>
            </table:table-cell>
            <table:table-cell table:style-name="Tableau4.B3" office:value-type="float" office:value="6">
              <text:p text:style-name="P19">6</text:p>
            </table:table-cell>
          </table:table-row>
          <table:table-row>
            <table:table-cell table:style-name="Tableau4.A1" office:value-type="string">
              <text:p text:style-name="P15">40-54 </text:p>
            </table:table-cell>
            <table:table-cell table:style-name="Tableau4.B3" office:value-type="float" office:value="67">
              <text:p text:style-name="P19">67</text:p>
            </table:table-cell>
            <table:table-cell table:style-name="Tableau4.B3" office:value-type="float" office:value="28">
              <text:p text:style-name="P19">28</text:p>
            </table:table-cell>
            <table:table-cell table:style-name="Tableau4.B3" office:value-type="float" office:value="5">
              <text:p text:style-name="P19">5</text:p>
            </table:table-cell>
          </table:table-row>
          <table:table-row>
            <table:table-cell table:style-name="Tableau4.A1" office:value-type="string">
              <text:p text:style-name="P15">&gt;=55</text:p>
            </table:table-cell>
            <table:table-cell table:style-name="Tableau4.B3" office:value-type="float" office:value="67">
              <text:p text:style-name="P19">67</text:p>
            </table:table-cell>
            <table:table-cell table:style-name="Tableau4.B3" office:value-type="float" office:value="24">
              <text:p text:style-name="P19">24</text:p>
            </table:table-cell>
            <table:table-cell table:style-name="Tableau4.B3" office:value-type="float" office:value="9">
              <text:p text:style-name="P19">9</text:p>
            </table:table-cell>
          </table:table-row>
          <table:table-row>
            <table:table-cell table:style-name="Tableau4.A4" table:number-columns-spanned="4" office:value-type="string">
              <text:p text:style-name="P29">Educação (Fim de)</text:p>
            </table:table-cell>
            <table:covered-table-cell/>
            <table:covered-table-cell/>
            <table:covered-table-cell/>
          </table:table-row>
          <table:table-row>
            <table:table-cell table:style-name="Tableau4.A1" office:value-type="string">
              <text:p text:style-name="P15">&lt;=-15</text:p>
            </table:table-cell>
            <table:table-cell table:style-name="Tableau4.B3" office:value-type="float" office:value="64">
              <text:p text:style-name="P19">64</text:p>
            </table:table-cell>
            <table:table-cell table:style-name="Tableau4.B3" office:value-type="float" office:value="24">
              <text:p text:style-name="P19">24</text:p>
            </table:table-cell>
            <table:table-cell table:style-name="Tableau4.B3" office:value-type="float" office:value="12">
              <text:p text:style-name="P19">12</text:p>
            </table:table-cell>
          </table:table-row>
          <table:table-row>
            <table:table-cell table:style-name="Tableau4.A1" office:value-type="string">
              <text:p text:style-name="P15">16-19 </text:p>
            </table:table-cell>
            <table:table-cell table:style-name="Tableau4.B3" office:value-type="float" office:value="68">
              <text:p text:style-name="P19">68</text:p>
            </table:table-cell>
            <table:table-cell table:style-name="Tableau4.B3" office:value-type="float" office:value="26">
              <text:p text:style-name="P19">26</text:p>
            </table:table-cell>
            <table:table-cell table:style-name="Tableau4.B3" office:value-type="float" office:value="6">
              <text:p text:style-name="P19">6</text:p>
            </table:table-cell>
          </table:table-row>
          <table:table-row>
            <table:table-cell table:style-name="Tableau4.A1" office:value-type="string">
              <text:p text:style-name="P15">&gt;=20</text:p>
            </table:table-cell>
            <table:table-cell table:style-name="Tableau4.B3" office:value-type="float" office:value="65">
              <text:p text:style-name="P19">65</text:p>
            </table:table-cell>
            <table:table-cell table:style-name="Tableau4.B3" office:value-type="float" office:value="29">
              <text:p text:style-name="P19">29</text:p>
            </table:table-cell>
            <table:table-cell table:style-name="Tableau4.B3" office:value-type="float" office:value="6">
              <text:p text:style-name="P19">6</text:p>
            </table:table-cell>
          </table:table-row>
          <table:table-row>
            <table:table-cell table:style-name="Tableau4.A1" office:value-type="string">
              <text:p text:style-name="P15">Ainda a estudar </text:p>
            </table:table-cell>
            <table:table-cell table:style-name="Tableau4.B3" office:value-type="float" office:value="59">
              <text:p text:style-name="P19">59</text:p>
            </table:table-cell>
            <table:table-cell table:style-name="Tableau4.B3" office:value-type="float" office:value="33">
              <text:p text:style-name="P19">33</text:p>
            </table:table-cell>
            <table:table-cell table:style-name="Tableau4.B3" office:value-type="float" office:value="8">
              <text:p text:style-name="P19">8</text:p>
            </table:table-cell>
          </table:table-row>
          <table:table-row>
            <table:table-cell table:style-name="Tableau4.A4" table:number-columns-spanned="4" office:value-type="string">
              <text:p text:style-name="P29">Categoria socioprofissional</text:p>
            </table:table-cell>
            <table:covered-table-cell/>
            <table:covered-table-cell/>
            <table:covered-table-cell/>
          </table:table-row>
          <table:table-row>
            <table:table-cell table:style-name="Tableau4.A1" office:value-type="string">
              <text:p text:style-name="P15">Trabalhadores por conta própria </text:p>
            </table:table-cell>
            <table:table-cell table:style-name="Tableau4.B3" office:value-type="float" office:value="65">
              <text:p text:style-name="P19">65</text:p>
            </table:table-cell>
            <table:table-cell table:style-name="Tableau4.B3" office:value-type="float" office:value="30">
              <text:p text:style-name="P19">30</text:p>
            </table:table-cell>
            <table:table-cell table:style-name="Tableau4.B3" office:value-type="float" office:value="5">
              <text:p text:style-name="P19">5</text:p>
            </table:table-cell>
          </table:table-row>
          <table:table-row>
            <table:table-cell table:style-name="Tableau4.A1" office:value-type="string">
              <text:p text:style-name="P15">Gestores </text:p>
            </table:table-cell>
            <table:table-cell table:style-name="Tableau4.B3" office:value-type="float" office:value="66">
              <text:p text:style-name="P19">66</text:p>
            </table:table-cell>
            <table:table-cell table:style-name="Tableau4.B3" office:value-type="float" office:value="28">
              <text:p text:style-name="P19">28</text:p>
            </table:table-cell>
            <table:table-cell table:style-name="Tableau4.B3" office:value-type="float" office:value="6">
              <text:p text:style-name="P19">6</text:p>
            </table:table-cell>
          </table:table-row>
          <table:table-row>
            <table:table-cell table:style-name="Tableau4.A1" office:value-type="string">
              <text:p text:style-name="P15">Outros golas brancas </text:p>
            </table:table-cell>
            <table:table-cell table:style-name="Tableau4.B3" office:value-type="float" office:value="68">
              <text:p text:style-name="P19">68</text:p>
            </table:table-cell>
            <table:table-cell table:style-name="Tableau4.B3" office:value-type="float" office:value="27">
              <text:p text:style-name="P19">27</text:p>
            </table:table-cell>
            <table:table-cell table:style-name="Tableau4.B3" office:value-type="float" office:value="5">
              <text:p text:style-name="P19">5</text:p>
            </table:table-cell>
          </table:table-row>
          <table:table-row>
            <table:table-cell table:style-name="Tableau4.A1" office:value-type="string">
              <text:p text:style-name="P15">Trabalhadores manuais </text:p>
            </table:table-cell>
            <table:table-cell table:style-name="Tableau4.B3" office:value-type="float" office:value="67">
              <text:p text:style-name="P19">67</text:p>
            </table:table-cell>
            <table:table-cell table:style-name="Tableau4.B3" office:value-type="float" office:value="27">
              <text:p text:style-name="P19">27</text:p>
            </table:table-cell>
            <table:table-cell table:style-name="Tableau4.B3" office:value-type="float" office:value="6">
              <text:p text:style-name="P19">6</text:p>
            </table:table-cell>
          </table:table-row>
          <table:table-row>
            <table:table-cell table:style-name="Tableau4.A1" office:value-type="string">
              <text:p text:style-name="P15">Pessoas da casa </text:p>
            </table:table-cell>
            <table:table-cell table:style-name="Tableau4.B3" office:value-type="float" office:value="62">
              <text:p text:style-name="P19">62</text:p>
            </table:table-cell>
            <table:table-cell table:style-name="Tableau4.B3" office:value-type="float" office:value="28">
              <text:p text:style-name="P19">28</text:p>
            </table:table-cell>
            <table:table-cell table:style-name="Tableau4.B3" office:value-type="float" office:value="10">
              <text:p text:style-name="P19">10</text:p>
            </table:table-cell>
          </table:table-row>
          <table:table-row>
            <table:table-cell table:style-name="Tableau4.A1" office:value-type="string">
              <text:p text:style-name="P15">Desempregado </text:p>
            </table:table-cell>
            <table:table-cell table:style-name="Tableau4.B3" office:value-type="float" office:value="60">
              <text:p text:style-name="P19">60</text:p>
            </table:table-cell>
            <table:table-cell table:style-name="Tableau4.B3" office:value-type="float" office:value="33">
              <text:p text:style-name="P19">33</text:p>
            </table:table-cell>
            <table:table-cell table:style-name="Tableau4.B3" office:value-type="float" office:value="7">
              <text:p text:style-name="P19">7</text:p>
            </table:table-cell>
          </table:table-row>
          <table:table-row>
            <table:table-cell table:style-name="Tableau4.A1" office:value-type="string">
              <text:p text:style-name="P15">Aposentado </text:p>
            </table:table-cell>
            <table:table-cell table:style-name="Tableau4.B3" office:value-type="float" office:value="66">
              <text:p text:style-name="P19">66</text:p>
            </table:table-cell>
            <table:table-cell table:style-name="Tableau4.B3" office:value-type="float" office:value="24">
              <text:p text:style-name="P19">24</text:p>
            </table:table-cell>
            <table:table-cell table:style-name="Tableau4.B3" office:value-type="float" office:value="10">
              <text:p text:style-name="P19">10</text:p>
            </table:table-cell>
          </table:table-row>
          <table:table-row>
            <table:table-cell table:style-name="Tableau4.A1" office:value-type="string">
              <text:p text:style-name="P15">Estudantes </text:p>
            </table:table-cell>
            <table:table-cell table:style-name="Tableau4.B3" office:value-type="float" office:value="62">
              <text:p text:style-name="P19">62</text:p>
            </table:table-cell>
            <table:table-cell table:style-name="Tableau4.B3" office:value-type="float" office:value="31">
              <text:p text:style-name="P19">31</text:p>
            </table:table-cell>
            <table:table-cell table:style-name="Tableau4.B3" office:value-type="float" office:value="7">
              <text:p text:style-name="P19">7</text:p>
            </table:table-cell>
          </table:table-row>
          <table:table-row>
            <table:table-cell table:style-name="Tableau4.A4" table:number-columns-spanned="4" office:value-type="string">
              <text:p text:style-name="P29">Urbanização subjetiva</text:p>
            </table:table-cell>
            <table:covered-table-cell/>
            <table:covered-table-cell/>
            <table:covered-table-cell/>
          </table:table-row>
          <table:table-row>
            <table:table-cell table:style-name="Tableau4.A1" office:value-type="string">
              <text:p text:style-name="P15">Zona rural ou aldeia </text:p>
            </table:table-cell>
            <table:table-cell table:style-name="Tableau4.B3" office:value-type="float" office:value="65">
              <text:p text:style-name="P19">65</text:p>
            </table:table-cell>
            <table:table-cell table:style-name="Tableau4.B3" office:value-type="float" office:value="28">
              <text:p text:style-name="P19">28</text:p>
            </table:table-cell>
            <table:table-cell table:style-name="Tableau4.B3" office:value-type="float" office:value="7">
              <text:p text:style-name="P19">7</text:p>
            </table:table-cell>
          </table:table-row>
          <table:table-row>
            <table:table-cell table:style-name="Tableau4.A1" office:value-type="string">
              <text:p text:style-name="P15">Cidade pequena ou média </text:p>
            </table:table-cell>
            <table:table-cell table:style-name="Tableau4.B3" office:value-type="float" office:value="66">
              <text:p text:style-name="P19">66</text:p>
            </table:table-cell>
            <table:table-cell table:style-name="Tableau4.B3" office:value-type="float" office:value="27">
              <text:p text:style-name="P19">27</text:p>
            </table:table-cell>
            <table:table-cell table:style-name="Tableau4.B3" office:value-type="float" office:value="7">
              <text:p text:style-name="P19">7</text:p>
            </table:table-cell>
          </table:table-row>
          <table:table-row>
            <table:table-cell table:style-name="Tableau4.A1" office:value-type="string">
              <text:p text:style-name="P15">Grande cidade </text:p>
            </table:table-cell>
            <table:table-cell table:style-name="Tableau4.B3" office:value-type="float" office:value="66">
              <text:p text:style-name="P19">66</text:p>
            </table:table-cell>
            <table:table-cell table:style-name="Tableau4.B3" office:value-type="float" office:value="27">
              <text:p text:style-name="P19">27</text:p>
            </table:table-cell>
            <table:table-cell table:style-name="Tableau4.B3" office:value-type="float" office:value="7">
              <text:p text:style-name="P19">7</text:p>
            </table:table-cell>
          </table:table-row>
          <table:table-row>
            <table:table-cell table:style-name="Tableau4.A4" table:number-columns-spanned="4" office:value-type="string">
              <text:p text:style-name="P29">Perceção do EFPI em (NOSSO PAÍS)</text:p>
            </table:table-cell>
            <table:covered-table-cell/>
            <table:covered-table-cell/>
            <table:covered-table-cell/>
          </table:table-row>
          <table:table-row>
            <table:table-cell table:style-name="Tableau4.A1" office:value-type="string">
              <text:p text:style-name="P15">Positivo </text:p>
            </table:table-cell>
            <table:table-cell table:style-name="Tableau4.B3" office:value-type="float" office:value="75">
              <text:p text:style-name="P19">75</text:p>
            </table:table-cell>
            <table:table-cell table:style-name="Tableau4.B3" office:value-type="float" office:value="20">
              <text:p text:style-name="P19">20</text:p>
            </table:table-cell>
            <table:table-cell table:style-name="Tableau4.B3" office:value-type="float" office:value="5">
              <text:p text:style-name="P19">5</text:p>
            </table:table-cell>
          </table:table-row>
          <table:table-row>
            <table:table-cell table:style-name="Tableau4.A1" office:value-type="string">
              <text:p text:style-name="P15">Negativo </text:p>
            </table:table-cell>
            <table:table-cell table:style-name="Tableau4.B3" office:value-type="float" office:value="50">
              <text:p text:style-name="P19">50</text:p>
            </table:table-cell>
            <table:table-cell table:style-name="Tableau4.B3" office:value-type="float" office:value="44">
              <text:p text:style-name="P19">44</text:p>
            </table:table-cell>
            <table:table-cell table:style-name="Tableau4.B3" office:value-type="float" office:value="6">
              <text:p text:style-name="P19">6</text:p>
            </table:table-cell>
          </table:table-row>
          <table:table-row>
            <table:table-cell table:style-name="Tableau4.A4" table:number-columns-spanned="4" office:value-type="string">
              <text:p text:style-name="P29">Já frequentou a formação profissional inicial (ensino secundário superior)</text:p>
            </table:table-cell>
            <table:covered-table-cell/>
            <table:covered-table-cell/>
            <table:covered-table-cell/>
          </table:table-row>
          <table:table-row>
            <table:table-cell table:style-name="Tableau4.A1" office:value-type="string">
              <text:p text:style-name="P15">Sim </text:p>
            </table:table-cell>
            <table:table-cell table:style-name="Tableau4.B3" office:value-type="float" office:value="68">
              <text:p text:style-name="P19">68</text:p>
            </table:table-cell>
            <table:table-cell table:style-name="Tableau4.B3" office:value-type="float" office:value="28">
              <text:p text:style-name="P19">28</text:p>
            </table:table-cell>
            <table:table-cell table:style-name="Tableau4.B3" office:value-type="float" office:value="4">
              <text:p text:style-name="P19">4</text:p>
            </table:table-cell>
          </table:table-row>
          <table:table-row>
            <table:table-cell table:style-name="Tableau4.A1" office:value-type="string">
              <text:p text:style-name="P15">Não </text:p>
            </table:table-cell>
            <table:table-cell table:style-name="Tableau4.B3" office:value-type="float" office:value="64">
              <text:p text:style-name="P19">64</text:p>
            </table:table-cell>
            <table:table-cell table:style-name="Tableau4.B3" office:value-type="float" office:value="27">
              <text:p text:style-name="P19">27</text:p>
            </table:table-cell>
            <table:table-cell table:style-name="Tableau4.B3" office:value-type="float" office:value="9">
              <text:p text:style-name="P19">9</text:p>
            </table:table-cell>
          </table:table-row>
        </table:table>
        <text:p text:style-name="Standard"/>
        <text:h text:style-name="P87" text:outline-level="2"><text:bookmark-start text:name="__RefHeading___Toc215566_2930363814"/>3. Perceções mais amplas do mercado de trabalho <text:bookmark-end text:name="__RefHeading___Toc215566_2930363814"/></text:h>
        <text:p text:style-name="StyleDefaut11maigre">Cerca de dois terços dos cidadãos da UE afirmam que as qualificações de EFP conduzem a empregos altamente considerados na sociedade </text:p>
        <text:p text:style-name="Standard">Em toda a União Europeia, 64 % dos cidadãos da UE consideram que as qualificações de EFP conduzem a empregos altamente considerados na sociedade, incluindo 15 % que concordam fortemente e 49 % que tendem a concordar.<text:note text:id="ftn13" text:note-class="footnote"><text:note-citation>13</text:note-citation><text:note-body><text:p text:style-name="Footnote">QB8.3. Diga-me em que medida concorda ou discorda de cada uma das seguintes afirmações: As qualificações de EFP conduzem a empregos altamente considerados na sociedade. </text:p></text:note-body></text:note> Quase um terço discorda (30%), enquanto 6% não sabem. Trata-se de um aumento do acordo global em comparação com 2016, quando 60 % dos inquiridos consideraram que o ensino profissional se destinava a empregos altamente considerados no seu país.<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A formulação das perguntas foi ligeiramente diferente em 2016: «As declarações que se seguem referem-se aos empregos que as pessoas podem obter após o ensino profissional no ensino secundário superior. Em que medida concorda ou discorda de cada um deles? - O ensino profissional conduz a empregos altamente conceituados no seu país ”</text:p></text:note-body></text:note> </text:p>
        <text:p text:style-name="Standard">No presente inquérito, pelo menos metade dos inquiridos em 26 Estados-Membros concorda que as qualificações de EFP conduzem a empregos altamente considerados na sociedade. </text:p>
        <text:p text:style-name="Standard"><draw:g text:anchor-type="paragraph" draw:z-index="5" draw:name="Forme2" draw:style-name="gr32"><draw:frame draw:style-name="gr416" draw:text-style-name="P89" svg:width="6.374cm" svg:height="6.712cm" svg:x="10.418cm" svg:y="-5.554cm"><draw:image xlink:href="Pictures/10000000000001D5000001EEB76ACB3BF906B6E1.png" xlink:type="simple" xlink:show="embed" xlink:actuate="onLoad" draw:mime-type="image/png"><text:p/></draw:image></draw:frame><draw:frame draw:style-name="gr417" draw:text-style-name="P91" svg:width="8.079cm" svg:height="1.551cm" svg:x="8.933cm" svg:y="-7.078cm"><draw:text-box><text:p text:style-name="P90"><text:span text:style-name="T44">QB8.3: Diga-me em que medida concorda ou discorda de cada uma das seguintes afirmações: - As qualificações do EFPI conduzem a empregos altamente considerados na sociedade (UE-27) (%) </text:span></text:p></draw:text-box></draw:frame><draw:frame draw:style-name="gr418" draw:text-style-name="P94" svg:width="2.103cm" svg:height="0.902cm" svg:x="11.215cm" svg:y="-5.963cm"><draw:text-box><text:p text:style-name="P93"><text:span text:style-name="T44">Não sei 6</text:span></text:p></draw:text-box></draw:frame><draw:frame draw:style-name="gr419" draw:text-style-name="P94" svg:width="2.971cm" svg:height="0.902cm" svg:x="9.22cm" svg:y="-5.328cm"><draw:text-box><text:p text:style-name="P93"><text:span text:style-name="T44">Discordo totalmente 4</text:span></text:p></draw:text-box></draw:frame><draw:frame draw:style-name="gr420" draw:text-style-name="P94" svg:width="1.796cm" svg:height="1.227cm" svg:x="8.721cm" svg:y="-2.839cm"><draw:text-box><text:p text:style-name="P93"><text:span text:style-name="T44">Tende a discordar 2</text:span></text:p></draw:text-box></draw:frame><draw:frame draw:style-name="gr421" draw:text-style-name="P91" svg:width="1.759cm" svg:height="1.227cm" svg:x="15.297cm" svg:y="0.759cm"><draw:text-box><text:p text:style-name="P90"><text:span text:style-name="T44">Tende a concordar 49</text:span></text:p></draw:text-box></draw:frame><draw:frame draw:style-name="gr422" draw:text-style-name="P91" svg:width="2.373cm" svg:height="0.902cm" svg:x="14.335cm" svg:y="-5.697cm"><draw:text-box><text:p text:style-name="P90"><text:span text:style-name="T44">Concordo plenamente 15</text:span></text:p></draw:text-box></draw:frame></draw:g>Os pontos de vista variam entre os Estados-Membros, com os níveis mais elevados de acordo registados na Irlanda (81 %), na Lituânia (80 %) e na Polónia (78 %). Os níveis mais baixos registam-se nos Países Baixos (39 %) e em França e Chipre (ambos com 51 %). </text:p>
        <text:p text:style-name="Standard"><draw:g text:anchor-type="paragraph" draw:z-index="6" draw:name="Forme3" draw:style-name="gr32"><draw:frame draw:style-name="gr408" draw:text-style-name="P89"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89" svg:width="13.678cm" svg:height="0.877cm" svg:x="0.358cm" svg:y="8.495cm"><draw:image xlink:href="Pictures/100000000000022300000022902E68B765C34830.png" xlink:type="simple" xlink:show="embed" xlink:actuate="onLoad" draw:mime-type="image/png"><text:p/></draw:image></draw:frame><draw:frame draw:style-name="gr410" draw:text-style-name="P91" svg:width="2.835cm" svg:height="0.902cm" svg:x="0.806cm" svg:y="8.653cm"><draw:text-box><text:p text:style-name="P95"><text:span text:style-name="T44">Concordo plenamente</text:span></text:p></draw:text-box></draw:frame><draw:frame draw:style-name="gr411" draw:text-style-name="P91" svg:width="2.775cm" svg:height="0.902cm" svg:x="3.722cm" svg:y="8.634cm"><draw:text-box><text:p text:style-name="P95"><text:span text:style-name="T44">Tende a concordar</text:span></text:p></draw:text-box></draw:frame><draw:frame draw:style-name="gr412" draw:text-style-name="P91" svg:width="3.181cm" svg:height="0.593cm" svg:x="6.812cm" svg:y="8.673cm"><draw:text-box><text:p text:style-name="P95"><text:span text:style-name="T44">Tende a discordar</text:span></text:p></draw:text-box></draw:frame><draw:frame draw:style-name="gr413" draw:text-style-name="P91" svg:width="3.382cm" svg:height="0.592cm" svg:x="10.331cm" svg:y="8.634cm"><draw:text-box><text:p text:style-name="P95"><text:span text:style-name="T44">Discordo totalmente</text:span></text:p></draw:text-box></draw:frame><draw:frame draw:style-name="gr414" draw:text-style-name="P91" svg:width="2.442cm" svg:height="0.63cm" svg:x="13.944cm" svg:y="8.634cm"><draw:text-box><text:p text:style-name="P95"><text:span text:style-name="T44">Não sei</text:span></text:p></draw:text-box></draw:frame></draw:g><draw:frame draw:style-name="gr415" draw:text-style-name="P91" svg:width="16.5cm" svg:height="0.902cm" svg:x="-0.042cm" svg:y="0.155cm"><draw:text-box><text:p text:style-name="P90"><text:span text:style-name="T44">QB8.3. Diga-me em que medida concorda ou discorda de cada uma das seguintes afirmações:- as qualificações do EFPI conduzem a empregos altamente considerados na sociedade (%)</text:span></text:p></draw:text-box></draw:frame></draw:g></text:p>
        <text:p text:style-name="P51">As opiniões sobre a medida em que as qualificações de EFP conduzem a empregos altamente considerados na sociedade variam em função de fatores sociodemográficos e comportamentais, como se segue. </text:p>
        <text:p text:style-name="StyleDefautDecale05Sauf1">■ A percepção do EFP tem, uma vez mais, um impacto significativo nos resultados. Mais de três quartos dos inquiridos (76 %) que consideram que a perceção do EFP é positiva concordam que o EFP conduz a empregos altamente considerados na sociedade, em comparação com apenas 42 % que consideram que o EFP tem uma imagem negativa. </text:p>
        <text:p text:style-name="StyleDefautDecale05Sauf1">■ Existem algumas diferenças assinaláveis entre as categorias ocioprofissionais: 68 % dos trabalhadores manuais e domiciliários concordam que as qualificações do EFP conduzem a empregos altamente conceituados, em comparação com 57 % dos estudantes. </text:p>
        <text:p text:style-name="StyleDefautDecale05Sauf1">■ Esta crença diminui com a redução da idade, passando de 67% dos inquiridos com idade igual ou superior a 55 anos para 65% dos inquiridos com idades compreendidas entre os 40 e os 54 anos, 63% dos inquiridos com idades compreendidas entre os 25 e os 39 anos e 58% dos inquiridos com idades compreendidas entre os 15 e os 24 anos. </text:p>
        <text:p text:style-name="StyleDefautDecale05Sauf1">■ Os inquiridos que concluíram os estudos entre os 16 e os 19 anos são mais suscetíveis de concordar que as qualificações do EFP conduzem a empregos altamente conceituados (68%), seguidos dos que concluíram os estudos com 15 anos ou menos (66%) e dos que o fizeram aos 20 anos ou mais (60%). Esta opinião é partilhada por 54% dos inquiridos que ainda estão a estudar. </text:p>
        <text:p text:style-name="StyleDefautDecale05Sauf1">■ Os inquiridos que frequentaram o EFP são mais propensos a concordar com a afirmação do que aqueles que não o fizeram (68% vs. 60%). </text:p>
        <text:p text:style-name="StyleDefautDecale05Sauf1">■ Não há diferenças por sexo. </text:p>
        <text:p text:style-name="Standard"/>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16">QB8.3 Por favor, diga-me em que medida concorda ou discorda de cada uma das seguintes afirmações: As qualificações do EFPI conduzem a empregos altamente considerados na sociedade (% na UE)</text:p>
            </table:table-cell>
            <table:covered-table-cell/>
            <table:covered-table-cell/>
            <table:covered-table-cell/>
          </table:table-row>
          <table:table-row>
            <table:table-cell table:style-name="Tableau5.A1" office:value-type="string">
              <text:p text:style-name="P37"/>
            </table:table-cell>
            <table:table-cell table:style-name="Tableau5.A1" office:value-type="string">
              <text:p text:style-name="P39">Total "Concordo"</text:p>
            </table:table-cell>
            <table:table-cell table:style-name="Tableau5.A1" office:value-type="string">
              <text:p text:style-name="P39">Total "discordo" </text:p>
            </table:table-cell>
            <table:table-cell table:style-name="Tableau5.A1" office:value-type="string">
              <text:p text:style-name="P39">Não sei</text:p>
            </table:table-cell>
          </table:table-row>
          <table:table-row>
            <table:table-cell table:style-name="Tableau5.A1" office:value-type="string">
              <text:p text:style-name="P38">UE27 </text:p>
            </table:table-cell>
            <table:table-cell table:style-name="Tableau5.B3" office:value-type="float" office:value="64">
              <text:p text:style-name="P39">64</text:p>
            </table:table-cell>
            <table:table-cell table:style-name="Tableau5.B3" office:value-type="float" office:value="30">
              <text:p text:style-name="P39">30</text:p>
            </table:table-cell>
            <table:table-cell table:style-name="Tableau5.B3" office:value-type="float" office:value="6">
              <text:p text:style-name="P39">6</text:p>
            </table:table-cell>
          </table:table-row>
          <table:table-row>
            <table:table-cell table:style-name="Tableau5.A4" table:number-columns-spanned="4" office:value-type="string">
              <text:p text:style-name="P35">Género</text:p>
            </table:table-cell>
            <table:covered-table-cell/>
            <table:covered-table-cell/>
            <table:covered-table-cell/>
          </table:table-row>
          <table:table-row>
            <table:table-cell table:style-name="Tableau5.A1" office:value-type="string">
              <text:p text:style-name="P38">Homem </text:p>
            </table:table-cell>
            <table:table-cell table:style-name="Tableau5.B3" office:value-type="float" office:value="64">
              <text:p text:style-name="P39">64</text:p>
            </table:table-cell>
            <table:table-cell table:style-name="Tableau5.B3" office:value-type="float" office:value="30">
              <text:p text:style-name="P39">30</text:p>
            </table:table-cell>
            <table:table-cell table:style-name="Tableau5.B3" office:value-type="float" office:value="6">
              <text:p text:style-name="P39">6</text:p>
            </table:table-cell>
          </table:table-row>
          <table:table-row>
            <table:table-cell table:style-name="Tableau5.A1" office:value-type="string">
              <text:p text:style-name="P38">Mulher </text:p>
            </table:table-cell>
            <table:table-cell table:style-name="Tableau5.B3" office:value-type="float" office:value="64">
              <text:p text:style-name="P39">64</text:p>
            </table:table-cell>
            <table:table-cell table:style-name="Tableau5.B3" office:value-type="float" office:value="29">
              <text:p text:style-name="P39">29</text:p>
            </table:table-cell>
            <table:table-cell table:style-name="Tableau5.B3" office:value-type="float" office:value="7">
              <text:p text:style-name="P39">7</text:p>
            </table:table-cell>
          </table:table-row>
          <table:table-row>
            <table:table-cell table:style-name="Tableau5.A4" table:number-columns-spanned="4" office:value-type="string">
              <text:p text:style-name="P35">Idade</text:p>
            </table:table-cell>
            <table:covered-table-cell/>
            <table:covered-table-cell/>
            <table:covered-table-cell/>
          </table:table-row>
          <table:table-row>
            <table:table-cell table:style-name="Tableau5.A1" office:value-type="string">
              <text:p text:style-name="P38">15-24 </text:p>
            </table:table-cell>
            <table:table-cell table:style-name="Tableau5.B3" office:value-type="float" office:value="58">
              <text:p text:style-name="P39">58</text:p>
            </table:table-cell>
            <table:table-cell table:style-name="Tableau5.B3" office:value-type="float" office:value="37">
              <text:p text:style-name="P39">37</text:p>
            </table:table-cell>
            <table:table-cell table:style-name="Tableau5.B3" office:value-type="float" office:value="5">
              <text:p text:style-name="P39">5</text:p>
            </table:table-cell>
          </table:table-row>
          <table:table-row>
            <table:table-cell table:style-name="Tableau5.A1" office:value-type="string">
              <text:p text:style-name="P38">25-39 </text:p>
            </table:table-cell>
            <table:table-cell table:style-name="Tableau5.B3" office:value-type="float" office:value="63">
              <text:p text:style-name="P39">63</text:p>
            </table:table-cell>
            <table:table-cell table:style-name="Tableau5.B3" office:value-type="float" office:value="32">
              <text:p text:style-name="P39">32</text:p>
            </table:table-cell>
            <table:table-cell table:style-name="Tableau5.B3" office:value-type="float" office:value="5">
              <text:p text:style-name="P39">5</text:p>
            </table:table-cell>
          </table:table-row>
          <table:table-row>
            <table:table-cell table:style-name="Tableau5.A1" office:value-type="string">
              <text:p text:style-name="P38">40-54 </text:p>
            </table:table-cell>
            <table:table-cell table:style-name="Tableau5.B3" office:value-type="float" office:value="65">
              <text:p text:style-name="P39">65</text:p>
            </table:table-cell>
            <table:table-cell table:style-name="Tableau5.B3" office:value-type="float" office:value="31">
              <text:p text:style-name="P39">31</text:p>
            </table:table-cell>
            <table:table-cell table:style-name="Tableau5.B3" office:value-type="float" office:value="4">
              <text:p text:style-name="P39">4</text:p>
            </table:table-cell>
          </table:table-row>
          <table:table-row>
            <table:table-cell table:style-name="Tableau5.A1" office:value-type="string">
              <text:p text:style-name="P38">&gt;=55</text:p>
            </table:table-cell>
            <table:table-cell table:style-name="Tableau5.B3" office:value-type="float" office:value="67">
              <text:p text:style-name="P39">67</text:p>
            </table:table-cell>
            <table:table-cell table:style-name="Tableau5.B3" office:value-type="float" office:value="25">
              <text:p text:style-name="P39">25</text:p>
            </table:table-cell>
            <table:table-cell table:style-name="Tableau5.B3" office:value-type="float" office:value="8">
              <text:p text:style-name="P39">8</text:p>
            </table:table-cell>
          </table:table-row>
          <table:table-row>
            <table:table-cell table:style-name="Tableau5.A4" table:number-columns-spanned="4" office:value-type="string">
              <text:p text:style-name="P35">Educação (Fim de)</text:p>
            </table:table-cell>
            <table:covered-table-cell/>
            <table:covered-table-cell/>
            <table:covered-table-cell/>
          </table:table-row>
          <table:table-row>
            <table:table-cell table:style-name="Tableau5.A1" office:value-type="string">
              <text:p text:style-name="P38">&lt;=-15</text:p>
            </table:table-cell>
            <table:table-cell table:style-name="Tableau5.B3" office:value-type="float" office:value="66">
              <text:p text:style-name="P39">66</text:p>
            </table:table-cell>
            <table:table-cell table:style-name="Tableau5.B3" office:value-type="float" office:value="22">
              <text:p text:style-name="P39">22</text:p>
            </table:table-cell>
            <table:table-cell table:style-name="Tableau5.B3" office:value-type="float" office:value="12">
              <text:p text:style-name="P39">12</text:p>
            </table:table-cell>
          </table:table-row>
          <table:table-row>
            <table:table-cell table:style-name="Tableau5.A1" office:value-type="string">
              <text:p text:style-name="P38">16-19 </text:p>
            </table:table-cell>
            <table:table-cell table:style-name="Tableau5.B3" office:value-type="float" office:value="68">
              <text:p text:style-name="P39">68</text:p>
            </table:table-cell>
            <table:table-cell table:style-name="Tableau5.B3" office:value-type="float" office:value="26">
              <text:p text:style-name="P39">26</text:p>
            </table:table-cell>
            <table:table-cell table:style-name="Tableau5.B3" office:value-type="float" office:value="6">
              <text:p text:style-name="P39">6</text:p>
            </table:table-cell>
          </table:table-row>
          <table:table-row>
            <table:table-cell table:style-name="Tableau5.A1" office:value-type="string">
              <text:p text:style-name="P38">&gt;=20</text:p>
            </table:table-cell>
            <table:table-cell table:style-name="Tableau5.B3" office:value-type="float" office:value="60">
              <text:p text:style-name="P39">60</text:p>
            </table:table-cell>
            <table:table-cell table:style-name="Tableau5.B3" office:value-type="float" office:value="35">
              <text:p text:style-name="P39">35</text:p>
            </table:table-cell>
            <table:table-cell table:style-name="Tableau5.B3" office:value-type="float" office:value="5">
              <text:p text:style-name="P39">5</text:p>
            </table:table-cell>
          </table:table-row>
          <table:table-row>
            <table:table-cell table:style-name="Tableau5.A1" office:value-type="string">
              <text:p text:style-name="P38">Ainda a estudar </text:p>
            </table:table-cell>
            <table:table-cell table:style-name="Tableau5.B3" office:value-type="float" office:value="54">
              <text:p text:style-name="P39">54</text:p>
            </table:table-cell>
            <table:table-cell table:style-name="Tableau5.B3" office:value-type="float" office:value="40">
              <text:p text:style-name="P39">40</text:p>
            </table:table-cell>
            <table:table-cell table:style-name="Tableau5.B3" office:value-type="float" office:value="6">
              <text:p text:style-name="P39">6</text:p>
            </table:table-cell>
          </table:table-row>
          <table:table-row>
            <table:table-cell table:style-name="Tableau5.A4" table:number-columns-spanned="4" office:value-type="string">
              <text:p text:style-name="P35">Categoria socioprofissional</text:p>
            </table:table-cell>
            <table:covered-table-cell/>
            <table:covered-table-cell/>
            <table:covered-table-cell/>
          </table:table-row>
          <table:table-row>
            <table:table-cell table:style-name="Tableau5.A1" office:value-type="string">
              <text:p text:style-name="P38">Trabalhadores por conta própria </text:p>
            </table:table-cell>
            <table:table-cell table:style-name="Tableau5.B3" office:value-type="float" office:value="60">
              <text:p text:style-name="P39">60</text:p>
            </table:table-cell>
            <table:table-cell table:style-name="Tableau5.B3" office:value-type="float" office:value="35">
              <text:p text:style-name="P39">35</text:p>
            </table:table-cell>
            <table:table-cell table:style-name="Tableau5.B3" office:value-type="float" office:value="5">
              <text:p text:style-name="P39">5</text:p>
            </table:table-cell>
          </table:table-row>
          <table:table-row>
            <table:table-cell table:style-name="Tableau5.A1" office:value-type="string">
              <text:p text:style-name="P38">Gestores </text:p>
            </table:table-cell>
            <table:table-cell table:style-name="Tableau5.B3" office:value-type="float" office:value="61">
              <text:p text:style-name="P39">61</text:p>
            </table:table-cell>
            <table:table-cell table:style-name="Tableau5.B3" office:value-type="float" office:value="34">
              <text:p text:style-name="P39">34</text:p>
            </table:table-cell>
            <table:table-cell table:style-name="Tableau5.B3" office:value-type="float" office:value="5">
              <text:p text:style-name="P39">5</text:p>
            </table:table-cell>
          </table:table-row>
          <table:table-row>
            <table:table-cell table:style-name="Tableau5.A1" office:value-type="string">
              <text:p text:style-name="P38">Outros golas brancas </text:p>
            </table:table-cell>
            <table:table-cell table:style-name="Tableau5.B3" office:value-type="float" office:value="66">
              <text:p text:style-name="P39">66</text:p>
            </table:table-cell>
            <table:table-cell table:style-name="Tableau5.B3" office:value-type="float" office:value="30">
              <text:p text:style-name="P39">30</text:p>
            </table:table-cell>
            <table:table-cell table:style-name="Tableau5.B3" office:value-type="float" office:value="4">
              <text:p text:style-name="P39">4</text:p>
            </table:table-cell>
          </table:table-row>
          <table:table-row>
            <table:table-cell table:style-name="Tableau5.A1" office:value-type="string">
              <text:p text:style-name="P38">Trabalhadores manuais </text:p>
            </table:table-cell>
            <table:table-cell table:style-name="Tableau5.B3" office:value-type="float" office:value="68">
              <text:p text:style-name="P39">68</text:p>
            </table:table-cell>
            <table:table-cell table:style-name="Tableau5.B3" office:value-type="float" office:value="27">
              <text:p text:style-name="P39">27</text:p>
            </table:table-cell>
            <table:table-cell table:style-name="Tableau5.B3" office:value-type="float" office:value="5">
              <text:p text:style-name="P39">5</text:p>
            </table:table-cell>
          </table:table-row>
          <table:table-row>
            <table:table-cell table:style-name="Tableau5.A1" office:value-type="string">
              <text:p text:style-name="P38">Pessoas da casa </text:p>
            </table:table-cell>
            <table:table-cell table:style-name="Tableau5.B3" office:value-type="float" office:value="68">
              <text:p text:style-name="P39">68</text:p>
            </table:table-cell>
            <table:table-cell table:style-name="Tableau5.B3" office:value-type="float" office:value="25">
              <text:p text:style-name="P39">25</text:p>
            </table:table-cell>
            <table:table-cell table:style-name="Tableau5.B3" office:value-type="float" office:value="7">
              <text:p text:style-name="P39">7</text:p>
            </table:table-cell>
          </table:table-row>
          <table:table-row>
            <table:table-cell table:style-name="Tableau5.A1" office:value-type="string">
              <text:p text:style-name="P38">Desempregado </text:p>
            </table:table-cell>
            <table:table-cell table:style-name="Tableau5.B3" office:value-type="float" office:value="59">
              <text:p text:style-name="P39">59</text:p>
            </table:table-cell>
            <table:table-cell table:style-name="Tableau5.B3" office:value-type="float" office:value="34">
              <text:p text:style-name="P39">34</text:p>
            </table:table-cell>
            <table:table-cell table:style-name="Tableau5.B3" office:value-type="float" office:value="7">
              <text:p text:style-name="P39">7</text:p>
            </table:table-cell>
          </table:table-row>
          <table:table-row>
            <table:table-cell table:style-name="Tableau5.A1" office:value-type="string">
              <text:p text:style-name="P38">Aposentado </text:p>
            </table:table-cell>
            <table:table-cell table:style-name="Tableau5.B3" office:value-type="float" office:value="66">
              <text:p text:style-name="P39">66</text:p>
            </table:table-cell>
            <table:table-cell table:style-name="Tableau5.B3" office:value-type="float" office:value="25">
              <text:p text:style-name="P39">25</text:p>
            </table:table-cell>
            <table:table-cell table:style-name="Tableau5.B3" office:value-type="float" office:value="9">
              <text:p text:style-name="P39">9</text:p>
            </table:table-cell>
          </table:table-row>
          <table:table-row>
            <table:table-cell table:style-name="Tableau5.A1" office:value-type="string">
              <text:p text:style-name="P38">Estudantes </text:p>
            </table:table-cell>
            <table:table-cell table:style-name="Tableau5.B3" office:value-type="float" office:value="57">
              <text:p text:style-name="P39">57</text:p>
            </table:table-cell>
            <table:table-cell table:style-name="Tableau5.B3" office:value-type="float" office:value="38">
              <text:p text:style-name="P39">38</text:p>
            </table:table-cell>
            <table:table-cell table:style-name="Tableau5.B3" office:value-type="float" office:value="5">
              <text:p text:style-name="P39">5</text:p>
            </table:table-cell>
          </table:table-row>
          <table:table-row>
            <table:table-cell table:style-name="Tableau5.A4" table:number-columns-spanned="4" office:value-type="string">
              <text:p text:style-name="P35">Urbanização subjetiva</text:p>
            </table:table-cell>
            <table:covered-table-cell/>
            <table:covered-table-cell/>
            <table:covered-table-cell/>
          </table:table-row>
          <table:table-row>
            <table:table-cell table:style-name="Tableau5.A1" office:value-type="string">
              <text:p text:style-name="P38">Zona rural ou aldeia </text:p>
            </table:table-cell>
            <table:table-cell table:style-name="Tableau5.B3" office:value-type="float" office:value="66">
              <text:p text:style-name="P39">66</text:p>
            </table:table-cell>
            <table:table-cell table:style-name="Tableau5.B3" office:value-type="float" office:value="28">
              <text:p text:style-name="P39">28</text:p>
            </table:table-cell>
            <table:table-cell table:style-name="Tableau5.B3" office:value-type="float" office:value="6">
              <text:p text:style-name="P39">6</text:p>
            </table:table-cell>
          </table:table-row>
          <table:table-row>
            <table:table-cell table:style-name="Tableau5.A1" office:value-type="string">
              <text:p text:style-name="P38">Cidade pequena ou média </text:p>
            </table:table-cell>
            <table:table-cell table:style-name="Tableau5.B3" office:value-type="float" office:value="63">
              <text:p text:style-name="P39">63</text:p>
            </table:table-cell>
            <table:table-cell table:style-name="Tableau5.B3" office:value-type="float" office:value="31">
              <text:p text:style-name="P39">31</text:p>
            </table:table-cell>
            <table:table-cell table:style-name="Tableau5.B3" office:value-type="float" office:value="6">
              <text:p text:style-name="P39">6</text:p>
            </table:table-cell>
          </table:table-row>
          <table:table-row>
            <table:table-cell table:style-name="Tableau5.A1" office:value-type="string">
              <text:p text:style-name="P38">Grande cidade </text:p>
            </table:table-cell>
            <table:table-cell table:style-name="Tableau5.B3" office:value-type="float" office:value="63">
              <text:p text:style-name="P39">63</text:p>
            </table:table-cell>
            <table:table-cell table:style-name="Tableau5.B3" office:value-type="float" office:value="31">
              <text:p text:style-name="P39">31</text:p>
            </table:table-cell>
            <table:table-cell table:style-name="Tableau5.B3" office:value-type="float" office:value="6">
              <text:p text:style-name="P39">6</text:p>
            </table:table-cell>
          </table:table-row>
          <table:table-row>
            <table:table-cell table:style-name="Tableau5.A4" table:number-columns-spanned="4" office:value-type="string">
              <text:p text:style-name="P35">Perceção do EFPI em (NOSSO PAÍS)</text:p>
            </table:table-cell>
            <table:covered-table-cell/>
            <table:covered-table-cell/>
            <table:covered-table-cell/>
          </table:table-row>
          <table:table-row>
            <table:table-cell table:style-name="Tableau5.A1" office:value-type="string">
              <text:p text:style-name="P38">Positivo </text:p>
            </table:table-cell>
            <table:table-cell table:style-name="Tableau5.B3" office:value-type="float" office:value="76">
              <text:p text:style-name="P39">76</text:p>
            </table:table-cell>
            <table:table-cell table:style-name="Tableau5.B3" office:value-type="float" office:value="20">
              <text:p text:style-name="P39">20</text:p>
            </table:table-cell>
            <table:table-cell table:style-name="Tableau5.B3" office:value-type="float" office:value="4">
              <text:p text:style-name="P39">4</text:p>
            </table:table-cell>
          </table:table-row>
          <table:table-row>
            <table:table-cell table:style-name="Tableau5.A1" office:value-type="string">
              <text:p text:style-name="P38">Negativo </text:p>
            </table:table-cell>
            <table:table-cell table:style-name="Tableau5.B3" office:value-type="float" office:value="42">
              <text:p text:style-name="P39">42</text:p>
            </table:table-cell>
            <table:table-cell table:style-name="Tableau5.B3" office:value-type="float" office:value="53">
              <text:p text:style-name="P39">53</text:p>
            </table:table-cell>
            <table:table-cell table:style-name="Tableau5.B3" office:value-type="float" office:value="5">
              <text:p text:style-name="P39">5</text:p>
            </table:table-cell>
          </table:table-row>
          <table:table-row>
            <table:table-cell table:style-name="Tableau5.A4" table:number-columns-spanned="4" office:value-type="string">
              <text:p text:style-name="P35">Já frequentou a formação profissional inicial (ensino secundário superior)</text:p>
            </table:table-cell>
            <table:covered-table-cell/>
            <table:covered-table-cell/>
            <table:covered-table-cell/>
          </table:table-row>
          <table:table-row>
            <table:table-cell table:style-name="Tableau5.A1" office:value-type="string">
              <text:p text:style-name="P38">Sim </text:p>
            </table:table-cell>
            <table:table-cell table:style-name="Tableau5.B3" office:value-type="float" office:value="68">
              <text:p text:style-name="P39">68</text:p>
            </table:table-cell>
            <table:table-cell table:style-name="Tableau5.B3" office:value-type="float" office:value="28">
              <text:p text:style-name="P39">28</text:p>
            </table:table-cell>
            <table:table-cell table:style-name="Tableau5.B3" office:value-type="float" office:value="4">
              <text:p text:style-name="P39">4</text:p>
            </table:table-cell>
          </table:table-row>
          <table:table-row>
            <table:table-cell table:style-name="Tableau5.A1" office:value-type="string">
              <text:p text:style-name="P38">Não </text:p>
            </table:table-cell>
            <table:table-cell table:style-name="Tableau5.B3" office:value-type="float" office:value="60">
              <text:p text:style-name="P39">60</text:p>
            </table:table-cell>
            <table:table-cell table:style-name="Tableau5.B3" office:value-type="float" office:value="32">
              <text:p text:style-name="P39">32</text:p>
            </table:table-cell>
            <table:table-cell table:style-name="Tableau5.B3" office:value-type="float" office:value="8">
              <text:p text:style-name="P39">8</text:p>
            </table:table-cell>
          </table:table-row>
        </table:table>
        <text:p text:style-name="Standard"/>
        <text:p text:style-name="P52">Cerca de dois terços dos cidadãos da UE concordam que as qualificações de EFP conduzem a empregos que contribuem para a transição ecológica </text:p>
        <text:p text:style-name="Standard">Em toda a União Europeia, 63 % dos cidadãos da UE concordam com a afirmação de que as qualificações de EFP conduzem a empregos que contribuem para a transição ecológica, incluindo 14 % que concordam plenamente e 49 % que tendem a concordar.<text:note text:id="ftn15" text:note-class="footnote"><text:note-citation>15</text:note-citation><text:note-body><text:p text:style-name="Footnote">QB8.5. Diga-me em que medida concorda ou discorda de cada uma das seguintes afirmações: As qualificações de EFP conduzem a empregos que contribuem para a transição ecológica. </text:p></text:note-body></text:note> Cerca de um em cada cinco (21 %) discorda, enquanto 16 % não sabem. </text:p>
        <text:p text:style-name="Standard">Em 25 Estados-Membros, pelo menos metade dos inquiridos afirma que as qualificações de EFP conduzem a empregos que contribuem para a transição ecológica. </text:p>
        <text:p text:style-name="Standard">Os pontos de vista variam entre os Estados-Membros, com os níveis mais elevados de acordo registados em Itália (80 %), na Croácia (78 %) e em Malta (77 %). Os níveis mais baixos registam-se na Estónia (44 %), na Alemanha (48 %) e na Finlândia (49 %). </text:p>
        <text:p text:style-name="Standard"/>
        <text:p text:style-name="Standard"><draw:g text:anchor-type="paragraph" draw:z-index="7" draw:name="Forme5" draw:style-name="gr1"><draw:frame draw:style-name="gr400" draw:text-style-name="P89" svg:width="16.751cm" svg:height="7.404cm" svg:x="0.109cm" svg:y="2.977cm"><draw:image xlink:href="Pictures/100000000000050E0000023C999002D5CD0C4A6C.png" xlink:type="simple" xlink:show="embed" xlink:actuate="onLoad" draw:mime-type="image/png"><text:p/></draw:image></draw:frame><draw:frame draw:style-name="gr401" draw:text-style-name="P91" svg:width="16.812cm" svg:height="0.902cm" svg:x="0.125cm" svg:y="1.732cm"><draw:text-box><text:p text:style-name="P90"><text:span text:style-name="T44">QB8.5. Diga-me em que medida concorda ou discorda de cada uma das seguintes afirmações: - As quantificações do EFPI conduzem a empregos que contribuem para a transição ecológica (%) </text:span></text:p></draw:text-box></draw:frame><draw:g draw:style-name="gr4"><draw:frame draw:style-name="gr402" draw:text-style-name="P89" svg:width="14.098cm" svg:height="0.959cm" svg:x="0.16cm" svg:y="10.537cm"><draw:image xlink:href="Pictures/100000000000022300000022902E68B765C34830.png" xlink:type="simple" xlink:show="embed" xlink:actuate="onLoad" draw:mime-type="image/png"><text:p/></draw:image></draw:frame><draw:frame draw:style-name="gr403" draw:text-style-name="P91" svg:width="2.924cm" svg:height="0.902cm" svg:x="0.621cm" svg:y="10.712cm"><draw:text-box><text:p text:style-name="P95"><text:span text:style-name="T44">Concordo plenamente</text:span></text:p></draw:text-box></draw:frame><draw:frame draw:style-name="gr404" draw:text-style-name="P91" svg:width="2.857cm" svg:height="0.59cm" svg:x="3.63cm" svg:y="10.691cm"><draw:text-box><text:p text:style-name="P95"><text:span text:style-name="T44">Tende a concordar</text:span></text:p></draw:text-box></draw:frame><draw:frame draw:style-name="gr405" draw:text-style-name="P91" svg:width="3.282cm" svg:height="0.646cm" svg:x="6.812cm" svg:y="10.733cm"><draw:text-box><text:p text:style-name="P95"><text:span text:style-name="T44">Tende a discordar</text:span></text:p></draw:text-box></draw:frame><draw:frame draw:style-name="gr406" draw:text-style-name="P91" svg:width="3.483cm" svg:height="0.646cm" svg:x="10.442cm" svg:y="10.691cm"><draw:text-box><text:p text:style-name="P95"><text:span text:style-name="T44">Discordo totalmente</text:span></text:p></draw:text-box></draw:frame><draw:frame draw:style-name="gr407" draw:text-style-name="P91" svg:width="2.52cm" svg:height="0.687cm" svg:x="14.162cm" svg:y="10.691cm"><draw:text-box><text:p text:style-name="P95"><text:span text:style-name="T44">Não sei</text:span></text:p></draw:text-box></draw:frame></draw:g></draw:g><draw:g text:anchor-type="paragraph" draw:z-index="8" draw:name="Forme4" draw:style-name="gr32"><draw:frame draw:style-name="gr393" draw:text-style-name="P89" svg:width="4.668cm" svg:height="4.783cm" svg:x="11.119cm" svg:y="-4.235cm"><draw:image xlink:href="Pictures/10000000000001EF000001F65B8C384BEEA7E699.png" xlink:type="simple" xlink:show="embed" xlink:actuate="onLoad" draw:mime-type="image/png"><text:p/></draw:image></draw:frame><draw:frame draw:style-name="gr394" draw:text-style-name="P91" svg:width="7.21cm" svg:height="1.551cm" svg:x="9.407cm" svg:y="-6.209cm"><draw:text-box><text:p text:style-name="P90"><text:span text:style-name="T44">QB8.5: Diga-me em que medida concorda ou discorda de cada uma das seguintes afirmações: - As qualificações WET conduzem a empregos que contribuem para a transição ecológica (UE-27) (%) </text:span></text:p></draw:text-box></draw:frame><draw:frame draw:style-name="gr395" draw:text-style-name="P94" svg:width="2.084cm" svg:height="0.902cm" svg:x="10.983cm" svg:y="-4.704cm"><draw:text-box><text:p text:style-name="P93"><text:span text:style-name="T44">Não sei 15</text:span></text:p></draw:text-box></draw:frame><draw:frame draw:style-name="gr396" draw:text-style-name="P91" svg:width="2.269cm" svg:height="1.227cm" svg:x="13.753cm" svg:y="-4.727cm"><draw:text-box><text:p text:style-name="P90"><text:span text:style-name="T44">Concordo plenamente 14</text:span></text:p></draw:text-box></draw:frame><draw:frame draw:style-name="gr397" draw:text-style-name="P94" svg:width="1.833cm" svg:height="1.227cm" svg:x="9.385cm" svg:y="-3.265cm"><draw:text-box><text:p text:style-name="P93"><text:span text:style-name="T44">Discordo totalmente 3</text:span></text:p></draw:text-box></draw:frame><draw:frame draw:style-name="gr398" draw:text-style-name="P94" svg:width="1.985cm" svg:height="1.227cm" svg:x="9.209cm" svg:y="-1.605cm"><draw:text-box><text:p text:style-name="P93"><text:span text:style-name="T44">Tende a discordar 18</text:span></text:p></draw:text-box></draw:frame><draw:frame draw:style-name="gr399" draw:text-style-name="P91" svg:width="2.116cm" svg:height="1.227cm" svg:x="14.684cm" svg:y="0.123cm"><draw:text-box><text:p text:style-name="P90"><text:span text:style-name="T44">Tende a concordar 49</text:span></text:p></draw:text-box></draw:frame></draw:g></text:p>
        <text:p text:style-name="P51">Os pareceres sobre a medida em que as qualificações de EFP conduzem a empregos que contribuem para a transição ecológica variam em função de fatores sociodemográficos e comportamentais, como se segue. </text:p>
        <text:p text:style-name="StyleDefautDecale05Sauf1">■ Os inquiridos que consideram o EFP positivo no seu país são mais suscetíveis de considerar que as qualificações de EFP conduzem a empregos que contribuem para a transição ecológica (69 % contra 53 %). </text:p>
        <text:p text:style-name="StyleDefautDecale05Sauf1">■ Existem algumas diferenças entre as categorias socioprofissionais: Os trabalhadores de colarinho branco são mais suscetíveis de acreditar que as qualificações do EFP conduzem a empregos que contribuem para a transição ecológica (67 %), em comparação com 60 % dos gestores e dos inquiridos reformados. </text:p>
        <text:p text:style-name="StyleDefautDecale05Sauf1">■ Os inquiridos cuja educação terminou aos 16 anos ou mais são mais propensos a pensar que o EFP conduz a empregos que contribuem para a transição ecológica do que aqueles cuja educação terminou aos 15 anos ou mais (64 % contra 58 %). </text:p>
        <text:p text:style-name="StyleDefautDecale05Sauf1">■ Existe uma diferença por urbanização subjectiva, com 66% dos inquiridos nas grandes cidades a concordarem com a afirmação, em comparação com 61% dos inquiridos nas zonas rurais ou aldeias. </text:p>
        <text:p text:style-name="StyleDefautDecale05Sauf1">■ As diferenças por idade são apenas marginais. O acordo de que o EFP conduz a empregos que contribuem para a transição ecológica é mais forte nos grupos etários dos 15 aos 24 anos e dos 40 aos 54 anos (65 %), seguido do grupo dos 25 aos 39 anos (64 %). É a mais baixa do grupo com mais de 55 anos (61%). </text:p>
        <text:p text:style-name="Standard"/>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13">QB8.5 Por favor, diga-me em que medida concorda ou discorda de cada uma das seguintes afirmações: As qualificações do EFPI conduzem a empregos que contribuem para a transição ecológica (% da UE)</text:p>
            </table:table-cell>
            <table:covered-table-cell/>
            <table:covered-table-cell/>
            <table:covered-table-cell/>
          </table:table-row>
          <table:table-row>
            <table:table-cell table:style-name="Tableau6.A1" office:value-type="string">
              <text:p text:style-name="P10"/>
            </table:table-cell>
            <table:table-cell table:style-name="Tableau6.A1" office:value-type="string">
              <text:p text:style-name="P17">Total "Concordo"</text:p>
            </table:table-cell>
            <table:table-cell table:style-name="Tableau6.A1" office:value-type="string">
              <text:p text:style-name="P17">Total "discordo" </text:p>
            </table:table-cell>
            <table:table-cell table:style-name="Tableau6.A1" office:value-type="string">
              <text:p text:style-name="P17">Não sei</text:p>
            </table:table-cell>
          </table:table-row>
          <table:table-row>
            <table:table-cell table:style-name="Tableau6.A1" office:value-type="string">
              <text:p text:style-name="P13">UE27 </text:p>
            </table:table-cell>
            <table:table-cell table:style-name="Tableau6.B3" office:value-type="float" office:value="63">
              <text:p text:style-name="P22">63</text:p>
            </table:table-cell>
            <table:table-cell table:style-name="Tableau6.B3" office:value-type="float" office:value="21">
              <text:p text:style-name="P22">21</text:p>
            </table:table-cell>
            <table:table-cell table:style-name="Tableau6.B3" office:value-type="float" office:value="16">
              <text:p text:style-name="P22">16</text:p>
            </table:table-cell>
          </table:table-row>
          <table:table-row>
            <table:table-cell table:style-name="Tableau6.A4" table:number-columns-spanned="4" office:value-type="string">
              <text:p text:style-name="P27">Género</text:p>
            </table:table-cell>
            <table:covered-table-cell/>
            <table:covered-table-cell/>
            <table:covered-table-cell/>
          </table:table-row>
          <table:table-row>
            <table:table-cell table:style-name="Tableau6.A1" office:value-type="string">
              <text:p text:style-name="P13">Homem </text:p>
            </table:table-cell>
            <table:table-cell table:style-name="Tableau6.B3" office:value-type="float" office:value="64">
              <text:p text:style-name="P22">64</text:p>
            </table:table-cell>
            <table:table-cell table:style-name="Tableau6.B3" office:value-type="float" office:value="21">
              <text:p text:style-name="P22">21</text:p>
            </table:table-cell>
            <table:table-cell table:style-name="Tableau6.B3" office:value-type="float" office:value="15">
              <text:p text:style-name="P22">15</text:p>
            </table:table-cell>
          </table:table-row>
          <table:table-row>
            <table:table-cell table:style-name="Tableau6.A1" office:value-type="string">
              <text:p text:style-name="P13">Mulher </text:p>
            </table:table-cell>
            <table:table-cell table:style-name="Tableau6.B3" office:value-type="float" office:value="62">
              <text:p text:style-name="P22">62</text:p>
            </table:table-cell>
            <table:table-cell table:style-name="Tableau6.B3" office:value-type="float" office:value="21">
              <text:p text:style-name="P22">21</text:p>
            </table:table-cell>
            <table:table-cell table:style-name="Tableau6.B3" office:value-type="float" office:value="17">
              <text:p text:style-name="P22">17</text:p>
            </table:table-cell>
          </table:table-row>
          <table:table-row>
            <table:table-cell table:style-name="Tableau6.A4" table:number-columns-spanned="4" office:value-type="string">
              <text:p text:style-name="P27">Idade</text:p>
            </table:table-cell>
            <table:covered-table-cell/>
            <table:covered-table-cell/>
            <table:covered-table-cell/>
          </table:table-row>
          <table:table-row>
            <table:table-cell table:style-name="Tableau6.A1" office:value-type="string">
              <text:p text:style-name="P13">15-24 </text:p>
            </table:table-cell>
            <table:table-cell table:style-name="Tableau6.B3" office:value-type="float" office:value="65">
              <text:p text:style-name="P22">65</text:p>
            </table:table-cell>
            <table:table-cell table:style-name="Tableau6.B3" office:value-type="float" office:value="25">
              <text:p text:style-name="P22">25</text:p>
            </table:table-cell>
            <table:table-cell table:style-name="Tableau6.B3" office:value-type="float" office:value="10">
              <text:p text:style-name="P22">10</text:p>
            </table:table-cell>
          </table:table-row>
          <table:table-row>
            <table:table-cell table:style-name="Tableau6.A1" office:value-type="string">
              <text:p text:style-name="P13">25-39 </text:p>
            </table:table-cell>
            <table:table-cell table:style-name="Tableau6.B3" office:value-type="float" office:value="64">
              <text:p text:style-name="P22">64</text:p>
            </table:table-cell>
            <table:table-cell table:style-name="Tableau6.B3" office:value-type="float" office:value="24">
              <text:p text:style-name="P22">24</text:p>
            </table:table-cell>
            <table:table-cell table:style-name="Tableau6.B3" office:value-type="float" office:value="12">
              <text:p text:style-name="P22">12</text:p>
            </table:table-cell>
          </table:table-row>
          <table:table-row>
            <table:table-cell table:style-name="Tableau6.A1" office:value-type="string">
              <text:p text:style-name="P13">40-54 </text:p>
            </table:table-cell>
            <table:table-cell table:style-name="Tableau6.B3" office:value-type="float" office:value="65">
              <text:p text:style-name="P22">65</text:p>
            </table:table-cell>
            <table:table-cell table:style-name="Tableau6.B3" office:value-type="float" office:value="21">
              <text:p text:style-name="P22">21</text:p>
            </table:table-cell>
            <table:table-cell table:style-name="Tableau6.B3" office:value-type="float" office:value="14">
              <text:p text:style-name="P22">14</text:p>
            </table:table-cell>
          </table:table-row>
          <table:table-row>
            <table:table-cell table:style-name="Tableau6.A1" office:value-type="string">
              <text:p text:style-name="P13">&gt;=55</text:p>
            </table:table-cell>
            <table:table-cell table:style-name="Tableau6.B3" office:value-type="float" office:value="61">
              <text:p text:style-name="P22">61</text:p>
            </table:table-cell>
            <table:table-cell table:style-name="Tableau6.B3" office:value-type="float" office:value="18">
              <text:p text:style-name="P22">18</text:p>
            </table:table-cell>
            <table:table-cell table:style-name="Tableau6.B3" office:value-type="float" office:value="21">
              <text:p text:style-name="P22">21</text:p>
            </table:table-cell>
          </table:table-row>
          <table:table-row>
            <table:table-cell table:style-name="Tableau6.A4" table:number-columns-spanned="4" office:value-type="string">
              <text:p text:style-name="P27">Educação (Fim de)</text:p>
            </table:table-cell>
            <table:covered-table-cell/>
            <table:covered-table-cell/>
            <table:covered-table-cell/>
          </table:table-row>
          <table:table-row>
            <table:table-cell table:style-name="Tableau6.A1" office:value-type="string">
              <text:p text:style-name="P13">&lt;=-15</text:p>
            </table:table-cell>
            <table:table-cell table:style-name="Tableau6.B3" office:value-type="float" office:value="58">
              <text:p text:style-name="P22">58</text:p>
            </table:table-cell>
            <table:table-cell table:style-name="Tableau6.B3" office:value-type="float" office:value="16">
              <text:p text:style-name="P22">16</text:p>
            </table:table-cell>
            <table:table-cell table:style-name="Tableau6.B3" office:value-type="float" office:value="26">
              <text:p text:style-name="P22">26</text:p>
            </table:table-cell>
          </table:table-row>
          <table:table-row>
            <table:table-cell table:style-name="Tableau6.A1" office:value-type="string">
              <text:p text:style-name="P13">16-19 </text:p>
            </table:table-cell>
            <table:table-cell table:style-name="Tableau6.B3" office:value-type="float" office:value="64">
              <text:p text:style-name="P22">64</text:p>
            </table:table-cell>
            <table:table-cell table:style-name="Tableau6.B3" office:value-type="float" office:value="20">
              <text:p text:style-name="P22">20</text:p>
            </table:table-cell>
            <table:table-cell table:style-name="Tableau6.B3" office:value-type="float" office:value="16">
              <text:p text:style-name="P22">16</text:p>
            </table:table-cell>
          </table:table-row>
          <table:table-row>
            <table:table-cell table:style-name="Tableau6.A1" office:value-type="string">
              <text:p text:style-name="P13">&gt;=20</text:p>
            </table:table-cell>
            <table:table-cell table:style-name="Tableau6.B3" office:value-type="float" office:value="64">
              <text:p text:style-name="P22">64</text:p>
            </table:table-cell>
            <table:table-cell table:style-name="Tableau6.B3" office:value-type="float" office:value="23">
              <text:p text:style-name="P22">23</text:p>
            </table:table-cell>
            <table:table-cell table:style-name="Tableau6.B3" office:value-type="float" office:value="13">
              <text:p text:style-name="P22">13</text:p>
            </table:table-cell>
          </table:table-row>
          <table:table-row>
            <table:table-cell table:style-name="Tableau6.A1" office:value-type="string">
              <text:p text:style-name="P13">Ainda a estudar </text:p>
            </table:table-cell>
            <table:table-cell table:style-name="Tableau6.B3" office:value-type="float" office:value="63">
              <text:p text:style-name="P22">63</text:p>
            </table:table-cell>
            <table:table-cell table:style-name="Tableau6.B3" office:value-type="float" office:value="24">
              <text:p text:style-name="P22">24</text:p>
            </table:table-cell>
            <table:table-cell table:style-name="Tableau6.B3" office:value-type="float" office:value="13">
              <text:p text:style-name="P22">13</text:p>
            </table:table-cell>
          </table:table-row>
          <table:table-row>
            <table:table-cell table:style-name="Tableau6.A4" table:number-columns-spanned="4" office:value-type="string">
              <text:p text:style-name="P27">Categoria socioprofissional</text:p>
            </table:table-cell>
            <table:covered-table-cell/>
            <table:covered-table-cell/>
            <table:covered-table-cell/>
          </table:table-row>
          <table:table-row>
            <table:table-cell table:style-name="Tableau6.A1" office:value-type="string">
              <text:p text:style-name="P13">Trabalhadores por conta própria </text:p>
            </table:table-cell>
            <table:table-cell table:style-name="Tableau6.B3" office:value-type="float" office:value="65">
              <text:p text:style-name="P22">65</text:p>
            </table:table-cell>
            <table:table-cell table:style-name="Tableau6.B3" office:value-type="float" office:value="22">
              <text:p text:style-name="P22">22</text:p>
            </table:table-cell>
            <table:table-cell table:style-name="Tableau6.B3" office:value-type="float" office:value="13">
              <text:p text:style-name="P22">13</text:p>
            </table:table-cell>
          </table:table-row>
          <table:table-row>
            <table:table-cell table:style-name="Tableau6.A1" office:value-type="string">
              <text:p text:style-name="P13">Gestores </text:p>
            </table:table-cell>
            <table:table-cell table:style-name="Tableau6.B3" office:value-type="float" office:value="60">
              <text:p text:style-name="P22">60</text:p>
            </table:table-cell>
            <table:table-cell table:style-name="Tableau6.B3" office:value-type="float" office:value="24">
              <text:p text:style-name="P22">24</text:p>
            </table:table-cell>
            <table:table-cell table:style-name="Tableau6.B3" office:value-type="float" office:value="16">
              <text:p text:style-name="P22">16</text:p>
            </table:table-cell>
          </table:table-row>
          <table:table-row>
            <table:table-cell table:style-name="Tableau6.A1" office:value-type="string">
              <text:p text:style-name="P13">Outros golas brancas </text:p>
            </table:table-cell>
            <table:table-cell table:style-name="Tableau6.B3" office:value-type="float" office:value="67">
              <text:p text:style-name="P22">67</text:p>
            </table:table-cell>
            <table:table-cell table:style-name="Tableau6.B3" office:value-type="float" office:value="21">
              <text:p text:style-name="P22">21</text:p>
            </table:table-cell>
            <table:table-cell table:style-name="Tableau6.B3" office:value-type="float" office:value="12">
              <text:p text:style-name="P22">12</text:p>
            </table:table-cell>
          </table:table-row>
          <table:table-row>
            <table:table-cell table:style-name="Tableau6.A1" office:value-type="string">
              <text:p text:style-name="P13">Trabalhadores manuais </text:p>
            </table:table-cell>
            <table:table-cell table:style-name="Tableau6.B3" office:value-type="float" office:value="66">
              <text:p text:style-name="P22">66</text:p>
            </table:table-cell>
            <table:table-cell table:style-name="Tableau6.B3" office:value-type="float" office:value="21">
              <text:p text:style-name="P22">21</text:p>
            </table:table-cell>
            <table:table-cell table:style-name="Tableau6.B3" office:value-type="float" office:value="13">
              <text:p text:style-name="P22">13</text:p>
            </table:table-cell>
          </table:table-row>
          <table:table-row>
            <table:table-cell table:style-name="Tableau6.A1" office:value-type="string">
              <text:p text:style-name="P13">Pessoas da casa </text:p>
            </table:table-cell>
            <table:table-cell table:style-name="Tableau6.B3" office:value-type="float" office:value="64">
              <text:p text:style-name="P22">64</text:p>
            </table:table-cell>
            <table:table-cell table:style-name="Tableau6.B3" office:value-type="float" office:value="17">
              <text:p text:style-name="P22">17</text:p>
            </table:table-cell>
            <table:table-cell table:style-name="Tableau6.B3" office:value-type="float" office:value="19">
              <text:p text:style-name="P22">19</text:p>
            </table:table-cell>
          </table:table-row>
          <table:table-row>
            <table:table-cell table:style-name="Tableau6.A1" office:value-type="string">
              <text:p text:style-name="P13">Desempregado </text:p>
            </table:table-cell>
            <table:table-cell table:style-name="Tableau6.B3" office:value-type="float" office:value="61">
              <text:p text:style-name="P22">61</text:p>
            </table:table-cell>
            <table:table-cell table:style-name="Tableau6.B3" office:value-type="float" office:value="22">
              <text:p text:style-name="P22">22</text:p>
            </table:table-cell>
            <table:table-cell table:style-name="Tableau6.B3" office:value-type="float" office:value="17">
              <text:p text:style-name="P22">17</text:p>
            </table:table-cell>
          </table:table-row>
          <table:table-row>
            <table:table-cell table:style-name="Tableau6.A1" office:value-type="string">
              <text:p text:style-name="P13">Aposentado </text:p>
            </table:table-cell>
            <table:table-cell table:style-name="Tableau6.B3" office:value-type="float" office:value="60">
              <text:p text:style-name="P22">60</text:p>
            </table:table-cell>
            <table:table-cell table:style-name="Tableau6.B3" office:value-type="float" office:value="17">
              <text:p text:style-name="P22">17</text:p>
            </table:table-cell>
            <table:table-cell table:style-name="Tableau6.B3" office:value-type="float" office:value="23">
              <text:p text:style-name="P22">23</text:p>
            </table:table-cell>
          </table:table-row>
          <table:table-row>
            <table:table-cell table:style-name="Tableau6.A1" office:value-type="string">
              <text:p text:style-name="P13">Estudantes </text:p>
            </table:table-cell>
            <table:table-cell table:style-name="Tableau6.B3" office:value-type="float" office:value="63">
              <text:p text:style-name="P22">63</text:p>
            </table:table-cell>
            <table:table-cell table:style-name="Tableau6.B3" office:value-type="float" office:value="26">
              <text:p text:style-name="P22">26</text:p>
            </table:table-cell>
            <table:table-cell table:style-name="Tableau6.B3" office:value-type="float" office:value="11">
              <text:p text:style-name="P22">11</text:p>
            </table:table-cell>
          </table:table-row>
          <table:table-row>
            <table:table-cell table:style-name="Tableau6.A4" table:number-columns-spanned="4" office:value-type="string">
              <text:p text:style-name="P27">Urbanização subjetiva</text:p>
            </table:table-cell>
            <table:covered-table-cell/>
            <table:covered-table-cell/>
            <table:covered-table-cell/>
          </table:table-row>
          <table:table-row>
            <table:table-cell table:style-name="Tableau6.A1" office:value-type="string">
              <text:p text:style-name="P13">Zona rural ou aldeia </text:p>
            </table:table-cell>
            <table:table-cell table:style-name="Tableau6.B3" office:value-type="float" office:value="61">
              <text:p text:style-name="P22">61</text:p>
            </table:table-cell>
            <table:table-cell table:style-name="Tableau6.B3" office:value-type="float" office:value="21">
              <text:p text:style-name="P22">21</text:p>
            </table:table-cell>
            <table:table-cell table:style-name="Tableau6.B3" office:value-type="float" office:value="18">
              <text:p text:style-name="P22">18</text:p>
            </table:table-cell>
          </table:table-row>
          <table:table-row>
            <table:table-cell table:style-name="Tableau6.A1" office:value-type="string">
              <text:p text:style-name="P13">Cidade pequena ou média </text:p>
            </table:table-cell>
            <table:table-cell table:style-name="Tableau6.B3" office:value-type="float" office:value="63">
              <text:p text:style-name="P22">63</text:p>
            </table:table-cell>
            <table:table-cell table:style-name="Tableau6.B3" office:value-type="float" office:value="21">
              <text:p text:style-name="P22">21</text:p>
            </table:table-cell>
            <table:table-cell table:style-name="Tableau6.B3" office:value-type="float" office:value="16">
              <text:p text:style-name="P22">16</text:p>
            </table:table-cell>
          </table:table-row>
          <table:table-row>
            <table:table-cell table:style-name="Tableau6.A1" office:value-type="string">
              <text:p text:style-name="P13">Grande cidade </text:p>
            </table:table-cell>
            <table:table-cell table:style-name="Tableau6.B3" office:value-type="float" office:value="66">
              <text:p text:style-name="P22">66</text:p>
            </table:table-cell>
            <table:table-cell table:style-name="Tableau6.B3" office:value-type="float" office:value="20">
              <text:p text:style-name="P22">20</text:p>
            </table:table-cell>
            <table:table-cell table:style-name="Tableau6.B3" office:value-type="float" office:value="14">
              <text:p text:style-name="P22">14</text:p>
            </table:table-cell>
          </table:table-row>
          <table:table-row>
            <table:table-cell table:style-name="Tableau6.A4" table:number-columns-spanned="4" office:value-type="string">
              <text:p text:style-name="P27">Perceção do EFPI em (NOSSO PAÍS)</text:p>
            </table:table-cell>
            <table:covered-table-cell/>
            <table:covered-table-cell/>
            <table:covered-table-cell/>
          </table:table-row>
          <table:table-row>
            <table:table-cell table:style-name="Tableau6.A1" office:value-type="string">
              <text:p text:style-name="P13">Positivo </text:p>
            </table:table-cell>
            <table:table-cell table:style-name="Tableau6.B3" office:value-type="float" office:value="69">
              <text:p text:style-name="P22">69</text:p>
            </table:table-cell>
            <table:table-cell table:style-name="Tableau6.B3" office:value-type="float" office:value="18">
              <text:p text:style-name="P22">18</text:p>
            </table:table-cell>
            <table:table-cell table:style-name="Tableau6.B3" office:value-type="float" office:value="13">
              <text:p text:style-name="P22">13</text:p>
            </table:table-cell>
          </table:table-row>
          <table:table-row>
            <table:table-cell table:style-name="Tableau6.A1" office:value-type="string">
              <text:p text:style-name="P13">Negativo </text:p>
            </table:table-cell>
            <table:table-cell table:style-name="Tableau6.B3" office:value-type="float" office:value="53">
              <text:p text:style-name="P22">53</text:p>
            </table:table-cell>
            <table:table-cell table:style-name="Tableau6.B3" office:value-type="float" office:value="31">
              <text:p text:style-name="P22">31</text:p>
            </table:table-cell>
            <table:table-cell table:style-name="Tableau6.B3" office:value-type="float" office:value="16">
              <text:p text:style-name="P22">16</text:p>
            </table:table-cell>
          </table:table-row>
          <table:table-row>
            <table:table-cell table:style-name="Tableau6.A4" table:number-columns-spanned="4" office:value-type="string">
              <text:p text:style-name="P27">Já frequentou a formação profissional inicial (ensino secundário superior)</text:p>
            </table:table-cell>
            <table:covered-table-cell/>
            <table:covered-table-cell/>
            <table:covered-table-cell/>
          </table:table-row>
          <table:table-row>
            <table:table-cell table:style-name="Tableau6.A1" office:value-type="string">
              <text:p text:style-name="P13">Sim </text:p>
            </table:table-cell>
            <table:table-cell table:style-name="Tableau6.B3" office:value-type="float" office:value="63">
              <text:p text:style-name="P22">63</text:p>
            </table:table-cell>
            <table:table-cell table:style-name="Tableau6.B3" office:value-type="float" office:value="22">
              <text:p text:style-name="P22">22</text:p>
            </table:table-cell>
            <table:table-cell table:style-name="Tableau6.B3" office:value-type="float" office:value="15">
              <text:p text:style-name="P22">15</text:p>
            </table:table-cell>
          </table:table-row>
          <table:table-row>
            <table:table-cell table:style-name="Tableau6.A1" office:value-type="string">
              <text:p text:style-name="P13">Não </text:p>
            </table:table-cell>
            <table:table-cell table:style-name="Tableau6.B3" office:value-type="float" office:value="63">
              <text:p text:style-name="P22">63</text:p>
            </table:table-cell>
            <table:table-cell table:style-name="Tableau6.B3" office:value-type="float" office:value="20">
              <text:p text:style-name="P22">20</text:p>
            </table:table-cell>
            <table:table-cell table:style-name="Tableau6.B3" office:value-type="float" office:value="17">
              <text:p text:style-name="P22">17</text:p>
            </table:table-cell>
          </table:table-row>
        </table:table>
        <text:p text:style-name="P57"/>
      </text:section>
      <text:h text:style-name="P86" text:outline-level="1"><text:bookmark-start text:name="__RefHeading___Toc215568_2930363814"/>II. Perceções do público sobre a qualidade e os percursos do EFP <text:bookmark-end text:name="__RefHeading___Toc215568_2930363814"/></text:h>
      <text:p text:style-name="Text_20_body"/>
      <text:p text:style-name="Standard"/>
      <text:section text:style-name="Sect2" text:name="Section4">
        <text:h text:style-name="P87" text:outline-level="2"><text:bookmark-start text:name="__RefHeading___Toc215570_2930363814"/>1. Visão global do EFP no país <text:bookmark-end text:name="__RefHeading___Toc215570_2930363814"/></text:h>
        <text:p text:style-name="StyleDefaut11maigre">Dois terços dos cidadãos da UE consideram que o EFP é visto de forma positiva no seu país </text:p>
        <text:p text:style-name="Standard">Em toda a União Europeia, 67 % dos cidadãos da UE consideram que o EFP é encarado de forma positiva no seu país, incluindo 10 % que dizem ser muito positivos e 57 % bastante positivos.<text:note text:id="ftn16" text:note-class="footnote"><text:note-citation>16</text:note-citation><text:note-body><text:p text:style-name="Footnote">QB6 (em inglês). Na sua opinião, como é encarado o ensino e a formação profissionais iniciais em (NOSSO PAÍS)? </text:p></text:note-body></text:note> Cerca de três em cada dez inquiridos consideram que o EFP é visto de forma negativa, incluindo 27 % de forma bastante negativa e 2 % de forma muito negativa. Estes resultados são relativamente estáveis ao longo do tempo. No inquérito do Cedefop de 2016 (UE-28), 67 % dos inquiridos afirmaram que o EFP do ensino secundário superior tinha uma imagem positiva no seu país<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A formulação das perguntas difere do presente inquérito: Q15: «Quer dizer que, atualmente, o ensino profissional no ensino secundário superior para as pessoas com idades compreendidas entre os 16 e os 18 anos tem uma imagem positiva ou negativa no seu país?» </text:p></text:note-body></text:note> e 71 % dos inquiridos no inquérito Eurobarómetro de 2011 sobre o EFP (UE-27) também concordaram.<text:note text:id="ftn18" text:note-class="footnote"><text:note-citation>18</text:note-citation><text:note-body><text:p text:style-name="P68"><text:a xlink:type="simple" xlink:href="https://europa.eu/eurobarometer/surveys/detail/999" text:style-name="Internet_20_link" text:visited-style-name="Visited_20_Internet_20_Link">https://europa.eu/eurobarometer/surveys/detail/999</text:a>. A formulação das perguntas difere do atual inquérito e utiliza o termo «EFP», sem distinguir entre EFP inicial e contínuo. QA9: «E considera que o ensino e a formação profissionais têm uma imagem muito positiva, bastante positiva, bastante negativa ou muito negativa em (NOSSO PAÍS)?»</text:p></text:note-body></text:note> </text:p>
        <text:p text:style-name="Standard"><draw:g text:anchor-type="paragraph" draw:z-index="10" draw:name="Forme7" draw:style-name="gr1"><draw:frame draw:style-name="gr378" draw:text-style-name="P89" svg:width="15.093cm" svg:height="6.608cm" svg:x="0.092cm" svg:y="3.286cm"><draw:image xlink:href="Pictures/10000000000005450000026916AE5F4EEB1656FD.png" xlink:type="simple" xlink:show="embed" xlink:actuate="onLoad" draw:mime-type="image/png"><text:p/></draw:image></draw:frame><draw:frame draw:style-name="gr379" draw:text-style-name="P91" svg:width="14.384cm" svg:height="0.902cm" svg:x="0.184cm" svg:y="2.91cm"><draw:text-box><text:p text:style-name="P90"><text:span text:style-name="T44">QB6 (em inglês). Na sua opinião, como é encarado o ensino e a formação profissionais iniciais em (NOSSO PAÍS)? (%) </text:span></text:p></draw:text-box></draw:frame><draw:g draw:style-name="gr4"><draw:frame draw:style-name="gr380" draw:text-style-name="P89" svg:width="13.47cm" svg:height="0.897cm" svg:x="0.369cm" svg:y="9.893cm"><draw:image xlink:href="Pictures/100000000000022300000022902E68B765C34830.png" xlink:type="simple" xlink:show="embed" xlink:actuate="onLoad" draw:mime-type="image/png"><text:p/></draw:image></draw:frame><draw:frame draw:style-name="gr381" draw:text-style-name="P91" svg:width="2.793cm" svg:height="0.606cm" svg:x="0.808cm" svg:y="10.056cm"><draw:text-box><text:p text:style-name="P95"><text:span text:style-name="T44">Muito positivo</text:span></text:p></draw:text-box></draw:frame><draw:frame draw:style-name="gr382" draw:text-style-name="P91" svg:width="2.73cm" svg:height="0.578cm" svg:x="3.886cm" svg:y="10.108cm"><draw:text-box><text:p text:style-name="P95"><text:span text:style-name="T44">Bastante positivo</text:span></text:p></draw:text-box></draw:frame><draw:frame draw:style-name="gr383" draw:text-style-name="P91" svg:width="3.135cm" svg:height="0.604cm" svg:x="6.901cm" svg:y="10.05cm"><draw:text-box><text:p text:style-name="P95"><text:span text:style-name="T44">Bastante negativo</text:span></text:p></draw:text-box></draw:frame><draw:frame draw:style-name="gr384" draw:text-style-name="P91" svg:width="3.331cm" svg:height="0.606cm" svg:x="10.19cm" svg:y="10.036cm"><draw:text-box><text:p text:style-name="P95"><text:span text:style-name="T44">Muito negativo</text:span></text:p></draw:text-box></draw:frame><draw:frame draw:style-name="gr385" draw:text-style-name="P91" svg:width="2.407cm" svg:height="0.643cm" svg:x="13.748cm" svg:y="10.036cm"><draw:text-box><text:p text:style-name="P95"><text:span text:style-name="T44">Não sei</text:span></text:p></draw:text-box></draw:frame></draw:g></draw:g><draw:g text:anchor-type="paragraph" draw:z-index="9" draw:name="Forme6" draw:style-name="gr1"><draw:frame draw:style-name="gr386" draw:text-style-name="P89" svg:width="5.439cm" svg:height="5.785cm" svg:x="10.268cm" svg:y="-4.524cm"><draw:image xlink:href="Pictures/10000000000001E7000002016D0CD36994D96C29.png" xlink:type="simple" xlink:show="embed" xlink:actuate="onLoad" draw:mime-type="image/png"><text:p/></draw:image></draw:frame><draw:frame draw:style-name="gr387" draw:text-style-name="P91" svg:width="7.781cm" svg:height="1.227cm" svg:x="9.1cm" svg:y="-5.983cm"><draw:text-box><text:p text:style-name="P90"><text:span text:style-name="T44">QB6: Na sua opinião, como é encarado o ensino e a formação profissionais iniciais em (NOSSO PAÍS)? (UE-27) (%) </text:span></text:p></draw:text-box></draw:frame><draw:frame draw:style-name="gr388" draw:text-style-name="P91" svg:width="2.504cm" svg:height="0.902cm" svg:x="13.753cm" svg:y="-4.798cm"><draw:text-box><text:p text:style-name="P90"><text:span text:style-name="T44">Muito positivo 10</text:span></text:p></draw:text-box></draw:frame><draw:frame draw:style-name="gr389" draw:text-style-name="P97" svg:width="2.375cm" svg:height="0.578cm" svg:x="11.257cm" svg:y="-5.175cm"><draw:text-box><text:p text:style-name="P96"><text:span text:style-name="T44">Não sei 4</text:span></text:p></draw:text-box></draw:frame><draw:frame draw:style-name="gr390" draw:text-style-name="P94" svg:width="2.442cm" svg:height="0.902cm" svg:x="9.682cm" svg:y="-4.671cm"><draw:text-box><text:p text:style-name="P93"><text:span text:style-name="T44">Muito negativo 2</text:span></text:p></draw:text-box></draw:frame><draw:frame draw:style-name="gr391" draw:text-style-name="P94" svg:width="1.858cm" svg:height="1.227cm" svg:x="8.733cm" svg:y="-3.612cm"><draw:text-box><text:p text:style-name="P93"><text:span text:style-name="T44">Bastante negativo 27</text:span></text:p></draw:text-box></draw:frame><draw:frame draw:style-name="gr392" draw:text-style-name="P97" svg:width="1.816cm" svg:height="1.227cm" svg:x="14.49cm" svg:y="0.653cm"><draw:text-box><text:p text:style-name="P96"><text:span text:style-name="T44">Muito positivo 57</text:span></text:p></draw:text-box></draw:frame></draw:g>No presente inquérito, as perceções do EFP variam consideravelmente entre os Estados-Membros da UE. Os níveis mais elevados de perceção positiva registam-se na Alemanha (82 %), na Áustria e na Polónia (ambos 81 %), na Croácia (77 %) e na Lituânia e em Malta (ambos 76 %). As perceções são as menos positivas na Bélgica e nos Países Baixos (ambos com 44 %), em França (50 %) e na Suécia (56 %). </text:p>
        <text:p text:style-name="Standard"/>
        <text:p text:style-name="Standard"/>
        <text:p text:style-name="P51"><draw:g text:anchor-type="paragraph" draw:z-index="11" draw:name="Forme8" draw:style-name="gr1"><draw:frame draw:style-name="gr376" draw:text-style-name="P89" svg:width="16.102cm" svg:height="13.424cm" svg:x="0cm" svg:y="0.967cm"><draw:image xlink:href="Pictures/100000000000048F000003CD9AC14196A640288D.png" xlink:type="simple" xlink:show="embed" xlink:actuate="onLoad" draw:mime-type="image/png"><text:p/></draw:image></draw:frame><draw:frame draw:style-name="gr377" draw:text-style-name="P91" svg:width="14.008cm" svg:height="0.902cm" svg:x="1.526cm" svg:y="0.002cm"><draw:text-box><text:p text:style-name="P90"><text:span text:style-name="T44">QB6: Na sua opinião, como é encarado o ensino e a formação profissionais iniciais em (NOSSO PAÍS)? - Total «Positivo» (UE-27) (%) </text:span></text:p></draw:text-box></draw:frame></draw:g></text:p>
        <text:p text:style-name="Standard"/>
        <text:p text:style-name="P51">No que diz respeito à forma como o ensino e a formação profissionais iniciais são encarados, existem algumas diferenças sociodemográficas e comportamentais entre os europeus, como se segue. </text:p>
        <text:p text:style-name="StyleDefautDecale05Sauf1">■ As percepções positivas do EFP são muito mais generalizadas entre os inquiridos que consideram que os estudantes recebem informações suficientes sobre as oportunidades de EFP (81%) do que entre os que pensam que os estudantes não recebem informações suficientes (42%). </text:p>
        <text:p text:style-name="StyleDefautDecale05Sauf1">■ Aqueles que acreditam que o EFP oferece uma aprendizagem de alta qualidade são mais propensos a classificar o EFP positivamente (76%) do que aqueles que não têm esta opinião (42%). </text:p>
        <text:p text:style-name="StyleDefautDecale05Sauf1">■ Os inquiridos que acreditam que o EFP conduz a empregos bem remunerados são mais propensos a comunicar percepções positivas do EFP (76%) do que os que não o fazem (50%). </text:p>
        <text:p text:style-name="StyleDefautDecale05Sauf1">■ Existem algumas diferenças notáveis entre as categorias socioprofissionais: os trabalhadores domésticos, os reformados e os trabalhadores manuais são mais suscetíveis de afirmar que o EFP inicial é encarado de forma positiva (69-70 %), em comparação com 60 % dos inquiridos desempregados. </text:p>
        <text:p text:style-name="StyleDefautDecale05Sauf1">■ Os inquiridos com idade igual ou superior a 55 anos têm maior probabilidade de ter uma imagem positiva do EFP (68%), enquanto este valor é de 61% entre os inquiridos com idades compreendidas entre os 15 e os 24 anos. </text:p>
        <text:p text:style-name="StyleDefautDecale05Sauf1">■ Os inquiridos que concluíram o ensino entre os 16 e os 19 anos são os mais suscetíveis de pensar que o EFP tem uma imagem positiva (70 %), em comparação com 64 % entre os que estudaram até aos 20 anos ou mais. </text:p>
        <text:p text:style-name="StyleDefautDecale05Sauf1">■ As pessoas que acreditam que o EFP relacionado com as CTEM ‑ é mais adequado para os homens são visivelmente mais positivas em relação ao EFP do que as que não têm esta opinião (72% em comparação com 61%). </text:p>
        <text:p text:style-name="StyleDefautDecale05Sauf1">■ As diferenças por género são negligenciáveis. </text:p>
        <text:p text:style-name="Standard"/>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25">QB6 Como considera que o ensino e a formação profissionais iniciais são vistos em (NOSSO PAÍS)?(%-UE)</text:p>
            </table:table-cell>
            <table:covered-table-cell/>
            <table:covered-table-cell/>
            <table:covered-table-cell/>
          </table:table-row>
          <table:table-row>
            <table:table-cell table:style-name="Tableau7.A1" office:value-type="string">
              <text:p text:style-name="P5"/>
            </table:table-cell>
            <table:table-cell table:style-name="Tableau7.A1" office:value-type="string">
              <text:p text:style-name="P3">Total "Positivo"</text:p>
            </table:table-cell>
            <table:table-cell table:style-name="Tableau7.A1" office:value-type="string">
              <text:p text:style-name="P3">Total "negativo" </text:p>
            </table:table-cell>
            <table:table-cell table:style-name="Tableau7.A1" office:value-type="string">
              <text:p text:style-name="P3">Não sei</text:p>
            </table:table-cell>
          </table:table-row>
          <table:table-row>
            <table:table-cell table:style-name="Tableau7.A1" office:value-type="string">
              <text:p text:style-name="P25">UE27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4" table:number-columns-spanned="4" office:value-type="string">
              <text:p text:style-name="P33">Género</text:p>
            </table:table-cell>
            <table:covered-table-cell/>
            <table:covered-table-cell/>
            <table:covered-table-cell/>
          </table:table-row>
          <table:table-row>
            <table:table-cell table:style-name="Tableau7.A1" office:value-type="string">
              <text:p text:style-name="P25">Homem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1" office:value-type="string">
              <text:p text:style-name="P25">Mulher </text:p>
            </table:table-cell>
            <table:table-cell table:style-name="Tableau7.B3" office:value-type="float" office:value="66">
              <text:p text:style-name="P6">66</text:p>
            </table:table-cell>
            <table:table-cell table:style-name="Tableau7.B3" office:value-type="float" office:value="29">
              <text:p text:style-name="P6">29</text:p>
            </table:table-cell>
            <table:table-cell table:style-name="Tableau7.B3" office:value-type="float" office:value="5">
              <text:p text:style-name="P6">5</text:p>
            </table:table-cell>
          </table:table-row>
          <table:table-row>
            <table:table-cell table:style-name="Tableau7.A4" table:number-columns-spanned="4" office:value-type="string">
              <text:p text:style-name="P33">Idade</text:p>
            </table:table-cell>
            <table:covered-table-cell/>
            <table:covered-table-cell/>
            <table:covered-table-cell/>
          </table:table-row>
          <table:table-row>
            <table:table-cell table:style-name="Tableau7.A1" office:value-type="string">
              <text:p text:style-name="P25">15-24 </text:p>
            </table:table-cell>
            <table:table-cell table:style-name="Tableau7.B3" office:value-type="float" office:value="61">
              <text:p text:style-name="P6">61</text:p>
            </table:table-cell>
            <table:table-cell table:style-name="Tableau7.B3" office:value-type="float" office:value="36">
              <text:p text:style-name="P6">36</text:p>
            </table:table-cell>
            <table:table-cell table:style-name="Tableau7.B3" office:value-type="float" office:value="3">
              <text:p text:style-name="P6">3</text:p>
            </table:table-cell>
          </table:table-row>
          <table:table-row>
            <table:table-cell table:style-name="Tableau7.A1" office:value-type="string">
              <text:p text:style-name="P25">25-39 </text:p>
            </table:table-cell>
            <table:table-cell table:style-name="Tableau7.B3" office:value-type="float" office:value="66">
              <text:p text:style-name="P6">66</text:p>
            </table:table-cell>
            <table:table-cell table:style-name="Tableau7.B3" office:value-type="float" office:value="31">
              <text:p text:style-name="P6">31</text:p>
            </table:table-cell>
            <table:table-cell table:style-name="Tableau7.B3" office:value-type="float" office:value="3">
              <text:p text:style-name="P6">3</text:p>
            </table:table-cell>
          </table:table-row>
          <table:table-row>
            <table:table-cell table:style-name="Tableau7.A1" office:value-type="string">
              <text:p text:style-name="P25">40-54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1" office:value-type="string">
              <text:p text:style-name="P25">&gt;=55</text:p>
            </table:table-cell>
            <table:table-cell table:style-name="Tableau7.B3" office:value-type="float" office:value="68">
              <text:p text:style-name="P6">68</text:p>
            </table:table-cell>
            <table:table-cell table:style-name="Tableau7.B3" office:value-type="float" office:value="26">
              <text:p text:style-name="P6">26</text:p>
            </table:table-cell>
            <table:table-cell table:style-name="Tableau7.B3" office:value-type="float" office:value="6">
              <text:p text:style-name="P6">6</text:p>
            </table:table-cell>
          </table:table-row>
          <table:table-row>
            <table:table-cell table:style-name="Tableau7.A4" table:number-columns-spanned="4" office:value-type="string">
              <text:p text:style-name="P33">Educação (Fim de)</text:p>
            </table:table-cell>
            <table:covered-table-cell/>
            <table:covered-table-cell/>
            <table:covered-table-cell/>
          </table:table-row>
          <table:table-row>
            <table:table-cell table:style-name="Tableau7.A1" office:value-type="string">
              <text:p text:style-name="P25">&lt;=-15</text:p>
            </table:table-cell>
            <table:table-cell table:style-name="Tableau7.B3" office:value-type="float" office:value="69">
              <text:p text:style-name="P6">69</text:p>
            </table:table-cell>
            <table:table-cell table:style-name="Tableau7.B3" office:value-type="float" office:value="21">
              <text:p text:style-name="P6">21</text:p>
            </table:table-cell>
            <table:table-cell table:style-name="Tableau7.B3" office:value-type="float" office:value="10">
              <text:p text:style-name="P6">10</text:p>
            </table:table-cell>
          </table:table-row>
          <table:table-row>
            <table:table-cell table:style-name="Tableau7.A1" office:value-type="string">
              <text:p text:style-name="P25">16-19 </text:p>
            </table:table-cell>
            <table:table-cell table:style-name="Tableau7.B3" office:value-type="float" office:value="70">
              <text:p text:style-name="P6">70</text:p>
            </table:table-cell>
            <table:table-cell table:style-name="Tableau7.B3" office:value-type="float" office:value="26">
              <text:p text:style-name="P6">26</text:p>
            </table:table-cell>
            <table:table-cell table:style-name="Tableau7.B3" office:value-type="float" office:value="4">
              <text:p text:style-name="P6">4</text:p>
            </table:table-cell>
          </table:table-row>
          <table:table-row>
            <table:table-cell table:style-name="Tableau7.A1" office:value-type="string">
              <text:p text:style-name="P25">&gt;=20</text:p>
            </table:table-cell>
            <table:table-cell table:style-name="Tableau7.B3" office:value-type="float" office:value="64">
              <text:p text:style-name="P6">64</text:p>
            </table:table-cell>
            <table:table-cell table:style-name="Tableau7.B3" office:value-type="float" office:value="33">
              <text:p text:style-name="P6">33</text:p>
            </table:table-cell>
            <table:table-cell table:style-name="Tableau7.B3" office:value-type="float" office:value="3">
              <text:p text:style-name="P6">3</text:p>
            </table:table-cell>
          </table:table-row>
          <table:table-row>
            <table:table-cell table:style-name="Tableau7.A1" office:value-type="string">
              <text:p text:style-name="P25">Ainda a estudar </text:p>
            </table:table-cell>
            <table:table-cell table:style-name="Tableau7.B3" office:value-type="float" office:value="60">
              <text:p text:style-name="P6">60</text:p>
            </table:table-cell>
            <table:table-cell table:style-name="Tableau7.B3" office:value-type="float" office:value="36">
              <text:p text:style-name="P6">36</text:p>
            </table:table-cell>
            <table:table-cell table:style-name="Tableau7.B3" office:value-type="float" office:value="4">
              <text:p text:style-name="P6">4</text:p>
            </table:table-cell>
          </table:table-row>
          <table:table-row>
            <table:table-cell table:style-name="Tableau7.A4" table:number-columns-spanned="4" office:value-type="string">
              <text:p text:style-name="P33">Categoria socioprofissional</text:p>
            </table:table-cell>
            <table:covered-table-cell/>
            <table:covered-table-cell/>
            <table:covered-table-cell/>
          </table:table-row>
          <table:table-row>
            <table:table-cell table:style-name="Tableau7.A1" office:value-type="string">
              <text:p text:style-name="P25">Trabalhadores por conta própria </text:p>
            </table:table-cell>
            <table:table-cell table:style-name="Tableau7.B3" office:value-type="float" office:value="66">
              <text:p text:style-name="P6">66</text:p>
            </table:table-cell>
            <table:table-cell table:style-name="Tableau7.B3" office:value-type="float" office:value="31">
              <text:p text:style-name="P6">31</text:p>
            </table:table-cell>
            <table:table-cell table:style-name="Tableau7.B3" office:value-type="float" office:value="3">
              <text:p text:style-name="P6">3</text:p>
            </table:table-cell>
          </table:table-row>
          <table:table-row>
            <table:table-cell table:style-name="Tableau7.A1" office:value-type="string">
              <text:p text:style-name="P25">Gestores </text:p>
            </table:table-cell>
            <table:table-cell table:style-name="Tableau7.B3" office:value-type="float" office:value="64">
              <text:p text:style-name="P6">64</text:p>
            </table:table-cell>
            <table:table-cell table:style-name="Tableau7.B3" office:value-type="float" office:value="33">
              <text:p text:style-name="P6">33</text:p>
            </table:table-cell>
            <table:table-cell table:style-name="Tableau7.B3" office:value-type="float" office:value="3">
              <text:p text:style-name="P6">3</text:p>
            </table:table-cell>
          </table:table-row>
          <table:table-row>
            <table:table-cell table:style-name="Tableau7.A1" office:value-type="string">
              <text:p text:style-name="P25">Outros golas brancas </text:p>
            </table:table-cell>
            <table:table-cell table:style-name="Tableau7.B3" office:value-type="float" office:value="68">
              <text:p text:style-name="P6">68</text:p>
            </table:table-cell>
            <table:table-cell table:style-name="Tableau7.B3" office:value-type="float" office:value="30">
              <text:p text:style-name="P6">30</text:p>
            </table:table-cell>
            <table:table-cell table:style-name="Tableau7.B3" office:value-type="float" office:value="2">
              <text:p text:style-name="P6">2</text:p>
            </table:table-cell>
          </table:table-row>
          <table:table-row>
            <table:table-cell table:style-name="Tableau7.A1" office:value-type="string">
              <text:p text:style-name="P25">Trabalhadores manuais </text:p>
            </table:table-cell>
            <table:table-cell table:style-name="Tableau7.B3" office:value-type="float" office:value="69">
              <text:p text:style-name="P6">69</text:p>
            </table:table-cell>
            <table:table-cell table:style-name="Tableau7.B3" office:value-type="float" office:value="27">
              <text:p text:style-name="P6">27</text:p>
            </table:table-cell>
            <table:table-cell table:style-name="Tableau7.B3" office:value-type="float" office:value="4">
              <text:p text:style-name="P6">4</text:p>
            </table:table-cell>
          </table:table-row>
          <table:table-row>
            <table:table-cell table:style-name="Tableau7.A1" office:value-type="string">
              <text:p text:style-name="P25">Pessoas da casa </text:p>
            </table:table-cell>
            <table:table-cell table:style-name="Tableau7.B3" office:value-type="float" office:value="70">
              <text:p text:style-name="P6">70</text:p>
            </table:table-cell>
            <table:table-cell table:style-name="Tableau7.B3" office:value-type="float" office:value="25">
              <text:p text:style-name="P6">25</text:p>
            </table:table-cell>
            <table:table-cell table:style-name="Tableau7.B3" office:value-type="float" office:value="5">
              <text:p text:style-name="P6">5</text:p>
            </table:table-cell>
          </table:table-row>
          <table:table-row>
            <table:table-cell table:style-name="Tableau7.A1" office:value-type="string">
              <text:p text:style-name="P25">Desempregado </text:p>
            </table:table-cell>
            <table:table-cell table:style-name="Tableau7.B3" office:value-type="float" office:value="60">
              <text:p text:style-name="P6">60</text:p>
            </table:table-cell>
            <table:table-cell table:style-name="Tableau7.B3" office:value-type="float" office:value="35">
              <text:p text:style-name="P6">35</text:p>
            </table:table-cell>
            <table:table-cell table:style-name="Tableau7.B3" office:value-type="float" office:value="5">
              <text:p text:style-name="P6">5</text:p>
            </table:table-cell>
          </table:table-row>
          <table:table-row>
            <table:table-cell table:style-name="Tableau7.A1" office:value-type="string">
              <text:p text:style-name="P25">Aposentado </text:p>
            </table:table-cell>
            <table:table-cell table:style-name="Tableau7.B3" office:value-type="float" office:value="69">
              <text:p text:style-name="P6">69</text:p>
            </table:table-cell>
            <table:table-cell table:style-name="Tableau7.B3" office:value-type="float" office:value="24">
              <text:p text:style-name="P6">24</text:p>
            </table:table-cell>
            <table:table-cell table:style-name="Tableau7.B3" office:value-type="float" office:value="7">
              <text:p text:style-name="P6">7</text:p>
            </table:table-cell>
          </table:table-row>
          <table:table-row>
            <table:table-cell table:style-name="Tableau7.A1" office:value-type="string">
              <text:p text:style-name="P25">Estudantes </text:p>
            </table:table-cell>
            <table:table-cell table:style-name="Tableau7.B3" office:value-type="float" office:value="62">
              <text:p text:style-name="P6">62</text:p>
            </table:table-cell>
            <table:table-cell table:style-name="Tableau7.B3" office:value-type="float" office:value="35">
              <text:p text:style-name="P6">35</text:p>
            </table:table-cell>
            <table:table-cell table:style-name="Tableau7.B3" office:value-type="float" office:value="3">
              <text:p text:style-name="P6">3</text:p>
            </table:table-cell>
          </table:table-row>
          <table:table-row>
            <table:table-cell table:style-name="Tableau7.A4" table:number-columns-spanned="4" office:value-type="string">
              <text:p text:style-name="P33">Urbanização subjetiva</text:p>
            </table:table-cell>
            <table:covered-table-cell/>
            <table:covered-table-cell/>
            <table:covered-table-cell/>
          </table:table-row>
          <table:table-row>
            <table:table-cell table:style-name="Tableau7.A1" office:value-type="string">
              <text:p text:style-name="P25">Zona rural ou aldeia </text:p>
            </table:table-cell>
            <table:table-cell table:style-name="Tableau7.B3" office:value-type="float" office:value="69">
              <text:p text:style-name="P6">69</text:p>
            </table:table-cell>
            <table:table-cell table:style-name="Tableau7.B3" office:value-type="float" office:value="26">
              <text:p text:style-name="P6">26</text:p>
            </table:table-cell>
            <table:table-cell table:style-name="Tableau7.B3" office:value-type="float" office:value="5">
              <text:p text:style-name="P6">5</text:p>
            </table:table-cell>
          </table:table-row>
          <table:table-row>
            <table:table-cell table:style-name="Tableau7.A1" office:value-type="string">
              <text:p text:style-name="P25">Cidade pequena ou média </text:p>
            </table:table-cell>
            <table:table-cell table:style-name="Tableau7.B3" office:value-type="float" office:value="65">
              <text:p text:style-name="P6">65</text:p>
            </table:table-cell>
            <table:table-cell table:style-name="Tableau7.B3" office:value-type="float" office:value="31">
              <text:p text:style-name="P6">31</text:p>
            </table:table-cell>
            <table:table-cell table:style-name="Tableau7.B3" office:value-type="float" office:value="4">
              <text:p text:style-name="P6">4</text:p>
            </table:table-cell>
          </table:table-row>
          <table:table-row>
            <table:table-cell table:style-name="Tableau7.A1" office:value-type="string">
              <text:p text:style-name="P25">Grande cidade </text:p>
            </table:table-cell>
            <table:table-cell table:style-name="Tableau7.B3" office:value-type="float" office:value="67">
              <text:p text:style-name="P6">67</text:p>
            </table:table-cell>
            <table:table-cell table:style-name="Tableau7.B3" office:value-type="float" office:value="29">
              <text:p text:style-name="P6">29</text:p>
            </table:table-cell>
            <table:table-cell table:style-name="Tableau7.B3" office:value-type="float" office:value="4">
              <text:p text:style-name="P6">4</text:p>
            </table:table-cell>
          </table:table-row>
          <table:table-row>
            <table:table-cell table:style-name="Tableau7.A4" table:number-columns-spanned="4" office:value-type="string">
              <text:p text:style-name="P33">Já frequentou a formação profissional inicial (ensino secundário superior)</text:p>
            </table:table-cell>
            <table:covered-table-cell/>
            <table:covered-table-cell/>
            <table:covered-table-cell/>
          </table:table-row>
          <table:table-row>
            <table:table-cell table:style-name="Tableau7.A1" office:value-type="string">
              <text:p text:style-name="P25">Sim </text:p>
            </table:table-cell>
            <table:table-cell table:style-name="Tableau7.B3" office:value-type="float" office:value="72">
              <text:p text:style-name="P6">72</text:p>
            </table:table-cell>
            <table:table-cell table:style-name="Tableau7.B3" office:value-type="float" office:value="25">
              <text:p text:style-name="P6">25</text:p>
            </table:table-cell>
            <table:table-cell table:style-name="Tableau7.B3" office:value-type="float" office:value="3">
              <text:p text:style-name="P6">3</text:p>
            </table:table-cell>
          </table:table-row>
          <table:table-row>
            <table:table-cell table:style-name="Tableau7.A1" office:value-type="string">
              <text:p text:style-name="P25">Não </text:p>
            </table:table-cell>
            <table:table-cell table:style-name="Tableau7.B3" office:value-type="float" office:value="62">
              <text:p text:style-name="P6">62</text:p>
            </table:table-cell>
            <table:table-cell table:style-name="Tableau7.B3" office:value-type="float" office:value="32">
              <text:p text:style-name="P6">32</text:p>
            </table:table-cell>
            <table:table-cell table:style-name="Tableau7.B3" office:value-type="float" office:value="6">
              <text:p text:style-name="P6">6</text:p>
            </table:table-cell>
          </table:table-row>
        </table:table>
        <text:p text:style-name="Standard"/>
        <text:h text:style-name="P87" text:outline-level="2"><text:bookmark-start text:name="__RefHeading___Toc215572_2930363814"/>2. Qualidade da aprendizagem <text:bookmark-end text:name="__RefHeading___Toc215572_2930363814"/></text:h>
        <text:p text:style-name="StyleDefaut11maigre">Cerca de três quartos dos cidadãos da UE afirmam que o EFP oferece uma aprendizagem de elevada qualidade </text:p>
        <text:p text:style-name="Standard">Em toda a União Europeia, 73 % dos inquiridos concordam com a afirmação de que o EFP oferece uma aprendizagem de elevada qualidade, incluindo 19 % que concordam fortemente e 54 % que tendem a concordar.<text:note text:id="ftn19" text:note-class="footnote"><text:note-citation>19</text:note-citation><text:note-body><text:p text:style-name="Footnote">QB7.1. Diga-me em que medida concorda ou discorda de cada uma das seguintes afirmações: O EFP oferece uma aprendizagem de elevada qualidade. </text:p></text:note-body></text:note> Apenas 18% discordam, enquanto 9% não sabem. </text:p>
        <text:p text:style-name="Standard">No inquérito Eurobarómetro de 2011 sobre o EFP (UE-27), 75 % dos inquiridos afirmaram que o EFP oferecia uma aprendizagem de elevada qualidade,<text:note text:id="ftn20" text:note-class="footnote"><text:note-citation>20</text:note-citation><text:note-body><text:p text:style-name="Footnote"><text:a xlink:type="simple" xlink:href="https://europa.eu/eurobarometer/surveys/detail/999" text:style-name="Internet_20_link" text:visited-style-name="Visited_20_Internet_20_Link">https://europa.eu/eurobarometer/surveys/detail/999</text:a>. A formulação das perguntas difere do atual inquérito e utiliza o termo «EFP», sem distinguir entre EFP inicial e contínuo. QA10.1: "Por favor, diga-me em que medida concorda ou discorda de cada uma das seguintes afirmações. O ensino e a formação profissionais oferecem uma aprendizagem de elevada qualidade». </text:p></text:note-body></text:note> refletindo de perto os resultados deste Eurobarómetro Especial. </text:p>
        <text:p text:style-name="Standard">No presente inquérito, as opiniões variam entre os Estados-Membros, com os níveis mais elevados de acordo registados na Irlanda (84 %), em Espanha e na Dinamarca (ambos com 82 %) e em Malta (81 %). Os níveis mais baixos registam-se na Roménia (56 %), no Luxemburgo (62 %) e na Bulgária e na Finlândia (ambos 64 %). Em todos os Estados-Membros, pelo menos metade dos inquiridos concorda que o EFP oferece uma aprendizagem de elevada qualidade. </text:p>
        <text:p text:style-name="Standard">Uma parte significativa dos inquiridos respondeu «não sei», com as taxas mais elevadas em Portugal e no Luxemburgo (ambos 16 %). </text:p>
        <text:p text:style-name="Standard"><draw:g text:anchor-type="paragraph" draw:z-index="12" draw:name="Forme9" draw:style-name="gr1"><draw:frame draw:style-name="gr369" draw:text-style-name="P89" svg:width="4.839cm" svg:height="5.428cm" svg:x="10.755cm" svg:y="-7.911cm"><draw:image xlink:href="Pictures/10000000000001E700000213B6109411327796E7.png" xlink:type="simple" xlink:show="embed" xlink:actuate="onLoad" draw:mime-type="image/png"><text:p/></draw:image></draw:frame><draw:frame draw:style-name="gr370" draw:text-style-name="P91" svg:width="8.434cm" svg:height="1.227cm" svg:x="8.802cm" svg:y="-9.596cm"><draw:text-box><text:p text:style-name="P90"><text:span text:style-name="T44">QB7.1: Diga-me em que medida concorda ou discorda de cada uma das seguintes afirmações: - O EFPI oferece uma aprendizagem de elevada qualidade (UE-27) (%) </text:span></text:p></draw:text-box></draw:frame><draw:frame draw:style-name="gr371" draw:text-style-name="P99" svg:width="2.527cm" svg:height="0.578cm" svg:x="10.303cm" svg:y="-8.372cm"><draw:text-box><text:p text:style-name="P93"><text:span text:style-name="T44">Não sei 9</text:span></text:p></draw:text-box></draw:frame><draw:frame draw:style-name="gr372" draw:text-style-name="P99" svg:width="3.264cm" svg:height="0.578cm" svg:x="8.961cm" svg:y="-7.797cm"><draw:text-box><text:p text:style-name="P93"><text:span text:style-name="T44">Discordo totalmente 2</text:span></text:p></draw:text-box></draw:frame><draw:frame draw:style-name="gr373" draw:text-style-name="P99" svg:width="2.102cm" svg:height="0.902cm" svg:x="8.67cm" svg:y="-6.83cm"><draw:text-box><text:p text:style-name="P93"><text:span text:style-name="T44">Tende a discordar 16</text:span></text:p></draw:text-box></draw:frame><draw:frame draw:style-name="gr374" draw:text-style-name="P100" svg:width="2.818cm" svg:height="0.902cm" svg:x="13.544cm" svg:y="-7.98cm"><draw:text-box><text:p text:style-name="P90"><text:span text:style-name="T44">Concordo plenamente 19</text:span></text:p></draw:text-box></draw:frame><draw:frame draw:style-name="gr375" draw:text-style-name="P100" svg:width="3.735cm" svg:height="0.578cm" svg:x="11.956cm" svg:y="-2.599cm"><draw:text-box><text:p text:style-name="P90"><text:span text:style-name="T44">Tende a concordar 54</text:span></text:p></draw:text-box></draw:frame></draw:g></text:p>
        <text:p text:style-name="Standard"/>
        <text:p text:style-name="Standard"><draw:g text:anchor-type="paragraph" draw:z-index="13" draw:name="Forme10" draw:style-name="gr1"><draw:frame draw:style-name="gr361" draw:text-style-name="P89" svg:width="16.537cm" svg:height="7.571cm" svg:x="0.228cm" svg:y="-0.13cm"><draw:image xlink:href="Pictures/10000000000005590000027325238147A4E7155C.png" xlink:type="simple" xlink:show="embed" xlink:actuate="onLoad" draw:mime-type="image/png"><text:p/></draw:image></draw:frame><draw:frame draw:style-name="gr362" draw:text-style-name="P91" svg:width="16.394cm" svg:height="0.902cm" svg:x="0cm" svg:y="-0.961cm"><draw:text-box><text:p text:style-name="P90"><text:span text:style-name="T44">QB7.1. Diga-me em que medida concorda ou discorda das seguintes afirmações da ead1 do artigo 111.o-A:— O EFPI oferece uma aprendizagem de elevada qualidade (%) </text:span></text:p></draw:text-box></draw:frame><draw:g draw:style-name="gr4"><draw:frame draw:style-name="gr363" draw:text-style-name="P89" svg:width="14.098cm" svg:height="0.959cm" svg:x="0.543cm" svg:y="7.476cm"><draw:image xlink:href="Pictures/100000000000022300000022902E68B765C34830.png" xlink:type="simple" xlink:show="embed" xlink:actuate="onLoad" draw:mime-type="image/png"><text:p/></draw:image></draw:frame><draw:frame draw:style-name="gr364" draw:text-style-name="P91" svg:width="2.924cm" svg:height="0.902cm" svg:x="1.004cm" svg:y="7.65cm"><draw:text-box><text:p text:style-name="P95"><text:span text:style-name="T44">Concordo plenamente</text:span></text:p></draw:text-box></draw:frame><draw:frame draw:style-name="gr365" draw:text-style-name="P91" svg:width="2.857cm" svg:height="0.59cm" svg:x="4.013cm" svg:y="7.627cm"><draw:text-box><text:p text:style-name="P95"><text:span text:style-name="T44">Tende a concordar</text:span></text:p></draw:text-box></draw:frame><draw:frame draw:style-name="gr366" draw:text-style-name="P91" svg:width="3.282cm" svg:height="0.646cm" svg:x="7.195cm" svg:y="7.671cm"><draw:text-box><text:p text:style-name="P95"><text:span text:style-name="T44">Tende a discordar</text:span></text:p></draw:text-box></draw:frame><draw:frame draw:style-name="gr367" draw:text-style-name="P91" svg:width="3.484cm" svg:height="0.646cm" svg:x="10.823cm" svg:y="7.629cm"><draw:text-box><text:p text:style-name="P95"><text:span text:style-name="T44">Discordo totalmente</text:span></text:p></draw:text-box></draw:frame><draw:frame draw:style-name="gr368" draw:text-style-name="P91" svg:width="2.52cm" svg:height="0.687cm" svg:x="14.545cm" svg:y="7.629cm"><draw:text-box><text:p text:style-name="P95"><text:span text:style-name="T44">Não sei</text:span></text:p></draw:text-box></draw:frame></draw:g></draw:g></text:p>
        <text:p text:style-name="P51">As opiniões sobre a medida em que o EFP oferece uma aprendizagem de elevada qualidade variam em função de fatores sociodemográficos e comportamentais, como se segue. </text:p>
        <text:p text:style-name="StyleDefautDecale05Sauf1">■ Os inquiridos que veem o EFP de forma positiva são mais propensos a concordar: 82 % dos que afirmam que o EFP é encarado de forma positiva no seu país concordam com a afirmação, em comparação com 56 % dos que afirmam que é encarado de forma negativa. </text:p>
        <text:p text:style-name="StyleDefautDecale05Sauf1">■ A opinião de que o EFP oferece uma aprendizagem de elevada qualidade é mais generalizada entre os inquiridos que sentem que as pessoas recebem informações suficientes sobre as oportunidades de EFP (82%) do que entre aqueles que sentem que não o fazem (61%). </text:p>
        <text:p text:style-name="StyleDefautDecale05Sauf1">■ Existem algumas diferenças notáveis entre as categorias socioprofissionais, sendo mais provável que os trabalhadores manuais concordem que o EFP oferece uma aprendizagem de elevada qualidade (75%), em comparação com 68% dos estudantes. </text:p>
        <text:p text:style-name="StyleDefautDecale05Sauf1">■ A urbanização subjetiva também está associada a diferentes respostas, uma vez que 76% dos inquiridos em zonas rurais ou aldeias concordam com esta afirmação, em comparação com 70% dos inquiridos em cidades de pequena ou média dimensão. </text:p>
        <text:p text:style-name="StyleDefautDecale05Sauf1">■ Há pequenas diferenças por idade. É mais provável que os inquiridos com idades compreendidas entre os 40 e os 55 anos concordem que o EFP oferece uma aprendizagem de elevada qualidade (74 %). Este valor diminui ligeiramente para 73 % entre as pessoas com idade igual ou superior a 55 anos, 72 % entre as pessoas com idades compreendidas entre os 25 e os 39 anos e 69 % entre os inquiridos com idades compreendidas entre os 15 e os 24 anos. </text:p>
        <text:p text:style-name="StyleDefautDecale05Sauf1">■ A idade no final da educação também desempenha um pequeno papel. A convicção de que o EFP oferece uma aprendizagem de elevada qualidade é mais elevada entre os inquiridos que concluíram o ensino entre os 16 e os 19 anos (74 %), em comparação com 73 % dos que terminaram aos 20 anos ou mais e 71 % dos que terminaram aos 15 anos ou menos. </text:p>
        <text:p text:style-name="StyleDefautDecale05Sauf1">■ Os inquiridos que recomendam o ensino secundário profissional são mais propensos a concordar com a afirmação (77%) do que os que recomendam o ensino secundário geral (70%). </text:p>
        <text:p text:style-name="StyleDefautDecale05Sauf1">■ Os inquiridos que frequentaram o EFP são mais propensos a concordar que o EFP oferece uma aprendizagem de elevada qualidade (76%) do que os que não frequentaram (70%). </text:p>
        <text:p text:style-name="StyleDefautDecale05Sauf1">■ As diferenças de percepção por género são negligenciáveis. </text:p>
        <text:p text:style-name="Standard"/>
        <text:p text:style-name="P67"><text:soft-page-break/></text:p>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13">QB7.1 Por favor, diga-me em que medida concorda ou discorda de cada uma das seguintes afirmações: O EFPI oferece uma aprendizagem de elevada qualidade (% na UE)</text:p>
            </table:table-cell>
            <table:covered-table-cell/>
            <table:covered-table-cell/>
            <table:covered-table-cell/>
          </table:table-row>
          <table:table-row>
            <table:table-cell table:style-name="Tableau8.A1" office:value-type="string">
              <text:p text:style-name="P10"/>
            </table:table-cell>
            <table:table-cell table:style-name="Tableau8.A1" office:value-type="string">
              <text:p text:style-name="P17">Total "Concordo"</text:p>
            </table:table-cell>
            <table:table-cell table:style-name="Tableau8.A1" office:value-type="string">
              <text:p text:style-name="P17">Total "discordo" </text:p>
            </table:table-cell>
            <table:table-cell table:style-name="Tableau8.A1" office:value-type="string">
              <text:p text:style-name="P17">Não sei</text:p>
            </table:table-cell>
          </table:table-row>
          <table:table-row>
            <table:table-cell table:style-name="Tableau8.A1" office:value-type="string">
              <text:p text:style-name="P13">UE27 </text:p>
            </table:table-cell>
            <table:table-cell table:style-name="Tableau8.B3" office:value-type="float" office:value="73">
              <text:p text:style-name="P22">73</text:p>
            </table:table-cell>
            <table:table-cell table:style-name="Tableau8.B3" office:value-type="float" office:value="18">
              <text:p text:style-name="P22">18</text:p>
            </table:table-cell>
            <table:table-cell table:style-name="Tableau8.B3" office:value-type="float" office:value="9">
              <text:p text:style-name="P22">9</text:p>
            </table:table-cell>
          </table:table-row>
          <table:table-row>
            <table:table-cell table:style-name="Tableau8.A4" table:number-columns-spanned="4" office:value-type="string">
              <text:p text:style-name="P27">Género</text:p>
            </table:table-cell>
            <table:covered-table-cell/>
            <table:covered-table-cell/>
            <table:covered-table-cell/>
          </table:table-row>
          <table:table-row>
            <table:table-cell table:style-name="Tableau8.A1" office:value-type="string">
              <text:p text:style-name="P13">Homem </text:p>
            </table:table-cell>
            <table:table-cell table:style-name="Tableau8.B3" office:value-type="float" office:value="72">
              <text:p text:style-name="P22">72</text:p>
            </table:table-cell>
            <table:table-cell table:style-name="Tableau8.B3" office:value-type="float" office:value="19">
              <text:p text:style-name="P22">19</text:p>
            </table:table-cell>
            <table:table-cell table:style-name="Tableau8.B3" office:value-type="float" office:value="9">
              <text:p text:style-name="P22">9</text:p>
            </table:table-cell>
          </table:table-row>
          <table:table-row>
            <table:table-cell table:style-name="Tableau8.A1" office:value-type="string">
              <text:p text:style-name="P13">Mulher </text:p>
            </table:table-cell>
            <table:table-cell table:style-name="Tableau8.B3" office:value-type="float" office:value="73">
              <text:p text:style-name="P22">73</text:p>
            </table:table-cell>
            <table:table-cell table:style-name="Tableau8.B3" office:value-type="float" office:value="18">
              <text:p text:style-name="P22">18</text:p>
            </table:table-cell>
            <table:table-cell table:style-name="Tableau8.B3" office:value-type="float" office:value="9">
              <text:p text:style-name="P22">9</text:p>
            </table:table-cell>
          </table:table-row>
          <table:table-row>
            <table:table-cell table:style-name="Tableau8.A4" table:number-columns-spanned="4" office:value-type="string">
              <text:p text:style-name="P27">Idade</text:p>
            </table:table-cell>
            <table:covered-table-cell/>
            <table:covered-table-cell/>
            <table:covered-table-cell/>
          </table:table-row>
          <table:table-row>
            <table:table-cell table:style-name="Tableau8.A1" office:value-type="string">
              <text:p text:style-name="P13">15-24 </text:p>
            </table:table-cell>
            <table:table-cell table:style-name="Tableau8.B3" office:value-type="float" office:value="69">
              <text:p text:style-name="P22">69</text:p>
            </table:table-cell>
            <table:table-cell table:style-name="Tableau8.B3" office:value-type="float" office:value="24">
              <text:p text:style-name="P22">24</text:p>
            </table:table-cell>
            <table:table-cell table:style-name="Tableau8.B3" office:value-type="float" office:value="7">
              <text:p text:style-name="P22">7</text:p>
            </table:table-cell>
          </table:table-row>
          <table:table-row>
            <table:table-cell table:style-name="Tableau8.A1" office:value-type="string">
              <text:p text:style-name="P13">25-39 </text:p>
            </table:table-cell>
            <table:table-cell table:style-name="Tableau8.B3" office:value-type="float" office:value="72">
              <text:p text:style-name="P22">72</text:p>
            </table:table-cell>
            <table:table-cell table:style-name="Tableau8.B3" office:value-type="float" office:value="21">
              <text:p text:style-name="P22">21</text:p>
            </table:table-cell>
            <table:table-cell table:style-name="Tableau8.B3" office:value-type="float" office:value="7">
              <text:p text:style-name="P22">7</text:p>
            </table:table-cell>
          </table:table-row>
          <table:table-row>
            <table:table-cell table:style-name="Tableau8.A1" office:value-type="string">
              <text:p text:style-name="P13">40-54 </text:p>
            </table:table-cell>
            <table:table-cell table:style-name="Tableau8.B3" office:value-type="float" office:value="74">
              <text:p text:style-name="P22">74</text:p>
            </table:table-cell>
            <table:table-cell table:style-name="Tableau8.B3" office:value-type="float" office:value="19">
              <text:p text:style-name="P22">19</text:p>
            </table:table-cell>
            <table:table-cell table:style-name="Tableau8.B3" office:value-type="float" office:value="7">
              <text:p text:style-name="P22">7</text:p>
            </table:table-cell>
          </table:table-row>
          <table:table-row>
            <table:table-cell table:style-name="Tableau8.A1" office:value-type="string">
              <text:p text:style-name="P13">&gt;=55</text:p>
            </table:table-cell>
            <table:table-cell table:style-name="Tableau8.B3" office:value-type="float" office:value="73">
              <text:p text:style-name="P22">73</text:p>
            </table:table-cell>
            <table:table-cell table:style-name="Tableau8.B3" office:value-type="float" office:value="16">
              <text:p text:style-name="P22">16</text:p>
            </table:table-cell>
            <table:table-cell table:style-name="Tableau8.B3" office:value-type="float" office:value="11">
              <text:p text:style-name="P22">11</text:p>
            </table:table-cell>
          </table:table-row>
          <table:table-row>
            <table:table-cell table:style-name="Tableau8.A4" table:number-columns-spanned="4" office:value-type="string">
              <text:p text:style-name="P27">Educação (Fim de)</text:p>
            </table:table-cell>
            <table:covered-table-cell/>
            <table:covered-table-cell/>
            <table:covered-table-cell/>
          </table:table-row>
          <table:table-row>
            <table:table-cell table:style-name="Tableau8.A1" office:value-type="string">
              <text:p text:style-name="P13">&lt;=-15</text:p>
            </table:table-cell>
            <table:table-cell table:style-name="Tableau8.B3" office:value-type="float" office:value="71">
              <text:p text:style-name="P22">71</text:p>
            </table:table-cell>
            <table:table-cell table:style-name="Tableau8.B3" office:value-type="float" office:value="15">
              <text:p text:style-name="P22">15</text:p>
            </table:table-cell>
            <table:table-cell table:style-name="Tableau8.B3" office:value-type="float" office:value="14">
              <text:p text:style-name="P22">14</text:p>
            </table:table-cell>
          </table:table-row>
          <table:table-row>
            <table:table-cell table:style-name="Tableau8.A1" office:value-type="string">
              <text:p text:style-name="P13">16-19 </text:p>
            </table:table-cell>
            <table:table-cell table:style-name="Tableau8.B3" office:value-type="float" office:value="74">
              <text:p text:style-name="P22">74</text:p>
            </table:table-cell>
            <table:table-cell table:style-name="Tableau8.B3" office:value-type="float" office:value="18">
              <text:p text:style-name="P22">18</text:p>
            </table:table-cell>
            <table:table-cell table:style-name="Tableau8.B3" office:value-type="float" office:value="8">
              <text:p text:style-name="P22">8</text:p>
            </table:table-cell>
          </table:table-row>
          <table:table-row>
            <table:table-cell table:style-name="Tableau8.A1" office:value-type="string">
              <text:p text:style-name="P13">&gt;=20</text:p>
            </table:table-cell>
            <table:table-cell table:style-name="Tableau8.B3" office:value-type="float" office:value="73">
              <text:p text:style-name="P22">73</text:p>
            </table:table-cell>
            <table:table-cell table:style-name="Tableau8.B3" office:value-type="float" office:value="18">
              <text:p text:style-name="P22">18</text:p>
            </table:table-cell>
            <table:table-cell table:style-name="Tableau8.B3" office:value-type="float" office:value="9">
              <text:p text:style-name="P22">9</text:p>
            </table:table-cell>
          </table:table-row>
          <table:table-row>
            <table:table-cell table:style-name="Tableau8.A1" office:value-type="string">
              <text:p text:style-name="P13">Ainda a estudar </text:p>
            </table:table-cell>
            <table:table-cell table:style-name="Tableau8.B3" office:value-type="float" office:value="67">
              <text:p text:style-name="P22">67</text:p>
            </table:table-cell>
            <table:table-cell table:style-name="Tableau8.B3" office:value-type="float" office:value="23">
              <text:p text:style-name="P22">23</text:p>
            </table:table-cell>
            <table:table-cell table:style-name="Tableau8.B3" office:value-type="float" office:value="10">
              <text:p text:style-name="P22">10</text:p>
            </table:table-cell>
          </table:table-row>
          <table:table-row>
            <table:table-cell table:style-name="Tableau8.A4" table:number-columns-spanned="4" office:value-type="string">
              <text:p text:style-name="P27">Categoria socioprofissional</text:p>
            </table:table-cell>
            <table:covered-table-cell/>
            <table:covered-table-cell/>
            <table:covered-table-cell/>
          </table:table-row>
          <table:table-row>
            <table:table-cell table:style-name="Tableau8.A1" office:value-type="string">
              <text:p text:style-name="P13">Trabalhadores por conta própria </text:p>
            </table:table-cell>
            <table:table-cell table:style-name="Tableau8.B3" office:value-type="float" office:value="71">
              <text:p text:style-name="P22">71</text:p>
            </table:table-cell>
            <table:table-cell table:style-name="Tableau8.B3" office:value-type="float" office:value="21">
              <text:p text:style-name="P22">21</text:p>
            </table:table-cell>
            <table:table-cell table:style-name="Tableau8.B3" office:value-type="float" office:value="8">
              <text:p text:style-name="P22">8</text:p>
            </table:table-cell>
          </table:table-row>
          <table:table-row>
            <table:table-cell table:style-name="Tableau8.A1" office:value-type="string">
              <text:p text:style-name="P13">Gestores </text:p>
            </table:table-cell>
            <table:table-cell table:style-name="Tableau8.B3" office:value-type="float" office:value="72">
              <text:p text:style-name="P22">72</text:p>
            </table:table-cell>
            <table:table-cell table:style-name="Tableau8.B3" office:value-type="float" office:value="18">
              <text:p text:style-name="P22">18</text:p>
            </table:table-cell>
            <table:table-cell table:style-name="Tableau8.B3" office:value-type="float" office:value="10">
              <text:p text:style-name="P22">10</text:p>
            </table:table-cell>
          </table:table-row>
          <table:table-row>
            <table:table-cell table:style-name="Tableau8.A1" office:value-type="string">
              <text:p text:style-name="P13">Outros golas brancas </text:p>
            </table:table-cell>
            <table:table-cell table:style-name="Tableau8.B3" office:value-type="float" office:value="72">
              <text:p text:style-name="P22">72</text:p>
            </table:table-cell>
            <table:table-cell table:style-name="Tableau8.B3" office:value-type="float" office:value="20">
              <text:p text:style-name="P22">20</text:p>
            </table:table-cell>
            <table:table-cell table:style-name="Tableau8.B3" office:value-type="float" office:value="8">
              <text:p text:style-name="P22">8</text:p>
            </table:table-cell>
          </table:table-row>
          <table:table-row>
            <table:table-cell table:style-name="Tableau8.A1" office:value-type="string">
              <text:p text:style-name="P13">Trabalhadores manuais </text:p>
            </table:table-cell>
            <table:table-cell table:style-name="Tableau8.B3" office:value-type="float" office:value="75">
              <text:p text:style-name="P22">75</text:p>
            </table:table-cell>
            <table:table-cell table:style-name="Tableau8.B3" office:value-type="float" office:value="19">
              <text:p text:style-name="P22">19</text:p>
            </table:table-cell>
            <table:table-cell table:style-name="Tableau8.B3" office:value-type="float" office:value="6">
              <text:p text:style-name="P22">6</text:p>
            </table:table-cell>
          </table:table-row>
          <table:table-row>
            <table:table-cell table:style-name="Tableau8.A1" office:value-type="string">
              <text:p text:style-name="P13">Pessoas da casa </text:p>
            </table:table-cell>
            <table:table-cell table:style-name="Tableau8.B3" office:value-type="float" office:value="70">
              <text:p text:style-name="P22">70</text:p>
            </table:table-cell>
            <table:table-cell table:style-name="Tableau8.B3" office:value-type="float" office:value="20">
              <text:p text:style-name="P22">20</text:p>
            </table:table-cell>
            <table:table-cell table:style-name="Tableau8.B3" office:value-type="float" office:value="10">
              <text:p text:style-name="P22">10</text:p>
            </table:table-cell>
          </table:table-row>
          <table:table-row>
            <table:table-cell table:style-name="Tableau8.A1" office:value-type="string">
              <text:p text:style-name="P13">Desempregado </text:p>
            </table:table-cell>
            <table:table-cell table:style-name="Tableau8.B3" office:value-type="float" office:value="70">
              <text:p text:style-name="P22">70</text:p>
            </table:table-cell>
            <table:table-cell table:style-name="Tableau8.B3" office:value-type="float" office:value="20">
              <text:p text:style-name="P22">20</text:p>
            </table:table-cell>
            <table:table-cell table:style-name="Tableau8.B3" office:value-type="float" office:value="10">
              <text:p text:style-name="P22">10</text:p>
            </table:table-cell>
          </table:table-row>
          <table:table-row>
            <table:table-cell table:style-name="Tableau8.A1" office:value-type="string">
              <text:p text:style-name="P13">Aposentado </text:p>
            </table:table-cell>
            <table:table-cell table:style-name="Tableau8.B3" office:value-type="float" office:value="73">
              <text:p text:style-name="P22">73</text:p>
            </table:table-cell>
            <table:table-cell table:style-name="Tableau8.B3" office:value-type="float" office:value="15">
              <text:p text:style-name="P22">15</text:p>
            </table:table-cell>
            <table:table-cell table:style-name="Tableau8.B3" office:value-type="float" office:value="12">
              <text:p text:style-name="P22">12</text:p>
            </table:table-cell>
          </table:table-row>
          <table:table-row>
            <table:table-cell table:style-name="Tableau8.A1" office:value-type="string">
              <text:p text:style-name="P13">Estudantes </text:p>
            </table:table-cell>
            <table:table-cell table:style-name="Tableau8.B3" office:value-type="float" office:value="68">
              <text:p text:style-name="P22">68</text:p>
            </table:table-cell>
            <table:table-cell table:style-name="Tableau8.B3" office:value-type="float" office:value="24">
              <text:p text:style-name="P22">24</text:p>
            </table:table-cell>
            <table:table-cell table:style-name="Tableau8.B3" office:value-type="float" office:value="8">
              <text:p text:style-name="P22">8</text:p>
            </table:table-cell>
          </table:table-row>
          <table:table-row>
            <table:table-cell table:style-name="Tableau8.A4" table:number-columns-spanned="4" office:value-type="string">
              <text:p text:style-name="P27">Urbanização subjetiva</text:p>
            </table:table-cell>
            <table:covered-table-cell/>
            <table:covered-table-cell/>
            <table:covered-table-cell/>
          </table:table-row>
          <table:table-row>
            <table:table-cell table:style-name="Tableau8.A1" office:value-type="string">
              <text:p text:style-name="P13">Zona rural ou aldeia </text:p>
            </table:table-cell>
            <table:table-cell table:style-name="Tableau8.B3" office:value-type="float" office:value="76">
              <text:p text:style-name="P22">76</text:p>
            </table:table-cell>
            <table:table-cell table:style-name="Tableau8.B3" office:value-type="float" office:value="16">
              <text:p text:style-name="P22">16</text:p>
            </table:table-cell>
            <table:table-cell table:style-name="Tableau8.B3" office:value-type="float" office:value="8">
              <text:p text:style-name="P22">8</text:p>
            </table:table-cell>
          </table:table-row>
          <table:table-row>
            <table:table-cell table:style-name="Tableau8.A1" office:value-type="string">
              <text:p text:style-name="P13">Cidade pequena ou média </text:p>
            </table:table-cell>
            <table:table-cell table:style-name="Tableau8.B3" office:value-type="float" office:value="70">
              <text:p text:style-name="P22">70</text:p>
            </table:table-cell>
            <table:table-cell table:style-name="Tableau8.B3" office:value-type="float" office:value="20">
              <text:p text:style-name="P22">20</text:p>
            </table:table-cell>
            <table:table-cell table:style-name="Tableau8.B3" office:value-type="float" office:value="10">
              <text:p text:style-name="P22">10</text:p>
            </table:table-cell>
          </table:table-row>
          <table:table-row>
            <table:table-cell table:style-name="Tableau8.A1" office:value-type="string">
              <text:p text:style-name="P13">Grande cidade </text:p>
            </table:table-cell>
            <table:table-cell table:style-name="Tableau8.B3" office:value-type="float" office:value="72">
              <text:p text:style-name="P22">72</text:p>
            </table:table-cell>
            <table:table-cell table:style-name="Tableau8.B3" office:value-type="float" office:value="20">
              <text:p text:style-name="P22">20</text:p>
            </table:table-cell>
            <table:table-cell table:style-name="Tableau8.B3" office:value-type="float" office:value="8">
              <text:p text:style-name="P22">8</text:p>
            </table:table-cell>
          </table:table-row>
          <table:table-row>
            <table:table-cell table:style-name="Tableau8.A4" table:number-columns-spanned="4" office:value-type="string">
              <text:p text:style-name="P27">Perceção do EFPI em (NOSSO PAÍS)</text:p>
            </table:table-cell>
            <table:covered-table-cell/>
            <table:covered-table-cell/>
            <table:covered-table-cell/>
          </table:table-row>
          <table:table-row>
            <table:table-cell table:style-name="Tableau8.A1" office:value-type="string">
              <text:p text:style-name="P13">Positivo </text:p>
            </table:table-cell>
            <table:table-cell table:style-name="Tableau8.B3" office:value-type="float" office:value="82">
              <text:p text:style-name="P22">82</text:p>
            </table:table-cell>
            <table:table-cell table:style-name="Tableau8.B3" office:value-type="float" office:value="12">
              <text:p text:style-name="P22">12</text:p>
            </table:table-cell>
            <table:table-cell table:style-name="Tableau8.B3" office:value-type="float" office:value="6">
              <text:p text:style-name="P22">6</text:p>
            </table:table-cell>
          </table:table-row>
          <table:table-row>
            <table:table-cell table:style-name="Tableau8.A1" office:value-type="string">
              <text:p text:style-name="P13">Negativo </text:p>
            </table:table-cell>
            <table:table-cell table:style-name="Tableau8.B3" office:value-type="float" office:value="56">
              <text:p text:style-name="P22">56</text:p>
            </table:table-cell>
            <table:table-cell table:style-name="Tableau8.B3" office:value-type="float" office:value="35">
              <text:p text:style-name="P22">35</text:p>
            </table:table-cell>
            <table:table-cell table:style-name="Tableau8.B3" office:value-type="float" office:value="9">
              <text:p text:style-name="P22">9</text:p>
            </table:table-cell>
          </table:table-row>
          <table:table-row>
            <table:table-cell table:style-name="Tableau8.A4" table:number-columns-spanned="4" office:value-type="string">
              <text:p text:style-name="P27">Já frequentou a formação profissional inicial (ensino secundário superior)</text:p>
            </table:table-cell>
            <table:covered-table-cell/>
            <table:covered-table-cell/>
            <table:covered-table-cell/>
          </table:table-row>
          <table:table-row>
            <table:table-cell table:style-name="Tableau8.A1" office:value-type="string">
              <text:p text:style-name="P13">Sim </text:p>
            </table:table-cell>
            <table:table-cell table:style-name="Tableau8.B3" office:value-type="float" office:value="76">
              <text:p text:style-name="P22">76</text:p>
            </table:table-cell>
            <table:table-cell table:style-name="Tableau8.B3" office:value-type="float" office:value="18">
              <text:p text:style-name="P22">18</text:p>
            </table:table-cell>
            <table:table-cell table:style-name="Tableau8.B3" office:value-type="float" office:value="6">
              <text:p text:style-name="P22">6</text:p>
            </table:table-cell>
          </table:table-row>
          <table:table-row>
            <table:table-cell table:style-name="Tableau8.A1" office:value-type="string">
              <text:p text:style-name="P13">Não </text:p>
            </table:table-cell>
            <table:table-cell table:style-name="Tableau8.B3" office:value-type="float" office:value="70">
              <text:p text:style-name="P22">70</text:p>
            </table:table-cell>
            <table:table-cell table:style-name="Tableau8.B3" office:value-type="float" office:value="19">
              <text:p text:style-name="P22">19</text:p>
            </table:table-cell>
            <table:table-cell table:style-name="Tableau8.B3" office:value-type="float" office:value="11">
              <text:p text:style-name="P22">11</text:p>
            </table:table-cell>
          </table:table-row>
        </table:table>
        <text:p text:style-name="Standard"/>
        <text:h text:style-name="P87" text:outline-level="2"><text:bookmark-start text:name="__RefHeading___Toc215574_2930363814"/>3. Qualidade da mão-de-obra docente <text:bookmark-end text:name="__RefHeading___Toc215574_2930363814"/></text:h>
        <text:p text:style-name="StyleDefaut11maigre">Cerca de quatro em cada cinco cidadãos da UE afirmam que os professores e formadores no EFP são competentes </text:p>
        <text:p text:style-name="Standard">Em toda a União Europeia, 79 % dos cidadãos da UE afirmam que os professores e formadores no EFP são competentes, incluindo 23 % que concordam fortemente e 56 % que tendem a concordar.<text:note text:id="ftn21" text:note-class="footnote"><text:note-citation>21</text:note-citation><text:note-body><text:p text:style-name="Footnote">QB7.3. Diga-me em que medida concorda ou discorda de cada uma das seguintes afirmações: Os professores e formadores do EFP são competentes. </text:p></text:note-body></text:note> Mais de um em cada dez inquiridos discorda (13%), enquanto 8% não sabem. </text:p>
        <text:p text:style-name="Standard">O acordo aumentou ligeiramente ao longo do tempo. No inquérito Eurobarómetro de 2011 sobre o EFP (UE-27), 76 % dos inquiridos concordaram que os professores e formadores no EFP eram competentes.<text:note text:id="ftn22" text:note-class="footnote"><text:note-citation>22</text:note-citation><text:note-body><text:p text:style-name="Footnote"><text:a xlink:type="simple" xlink:href="https://europa.eu/eurobarometer/surveys/detail/999" text:style-name="Internet_20_link" text:visited-style-name="Visited_20_Internet_20_Link">https://europa.eu/eurobarometer/surveys/detail/999</text:a> A formulação das perguntas difere do atual inquérito e utiliza o termo «EFP», sem distinguir entre EFP inicial e contínuo. QA10.3: "Por favor, diga-me em que medida concorda ou discorda de cada uma das seguintes afirmações. Os professores e formadores do ensino e formação profissionais são competentes».</text:p></text:note-body></text:note> </text:p>
        <text:p text:style-name="Standard">No presente inquérito, as opiniões variam entre os Estados-Membros, com os níveis mais elevados de acordo registados na Áustria (86 %), na Irlanda (84 %) e em Chipre (83 %). Os níveis mais baixos registam-se na Roménia (64 %), na Bulgária e no Luxemburgo (ambos com 72 %) e nos Países Baixos (73 %). Em todos os Estados-Membros, pelo menos seis em cada dez inquiridos afirmam que os professores e formadores no EFP são competentes. </text:p>
        <text:p text:style-name="Standard"><draw:g text:anchor-type="paragraph" draw:z-index="14" draw:name="Forme11" draw:style-name="gr1"><draw:frame draw:style-name="gr354" draw:text-style-name="P89" svg:width="6.091cm" svg:height="6.626cm" svg:x="10.257cm" svg:y="-7.337cm"><draw:image xlink:href="Pictures/10000000000001D100000200177E002838688217.png" xlink:type="simple" xlink:show="embed" xlink:actuate="onLoad" draw:mime-type="image/png"><text:p/></draw:image></draw:frame><draw:frame draw:style-name="gr355" draw:text-style-name="P91" svg:width="7.797cm" svg:height="1.227cm" svg:x="9.017cm" svg:y="-8.722cm"><draw:text-box><text:p text:style-name="P90"><text:span text:style-name="T44">QB7.3: Diga-me em que medida concorda ou discorda de cada uma das seguintes afirmações: - Os professores e formadores em EFPI são competentes (UE-27) (%} </text:span></text:p></draw:text-box></draw:frame><draw:frame draw:style-name="gr356" draw:text-style-name="P91" svg:width="1.983cm" svg:height="0.902cm" svg:x="10.799cm" svg:y="-7.727cm"><draw:text-box><text:p text:style-name="P90"><text:span text:style-name="T44">Não sei 8</text:span></text:p></draw:text-box></draw:frame><draw:frame draw:style-name="gr357" draw:text-style-name="P94" svg:width="2.454cm" svg:height="0.902cm" svg:x="9.236cm" svg:y="-7.027cm"><draw:text-box><text:p text:style-name="P93"><text:span text:style-name="T44">Discordo totalmente 2</text:span></text:p></draw:text-box></draw:frame><draw:frame draw:style-name="gr358" draw:text-style-name="P94" svg:width="1.971cm" svg:height="1.227cm" svg:x="8.647cm" svg:y="-6.067cm"><draw:text-box><text:p text:style-name="P93"><text:span text:style-name="T44">Tende a discordar 11</text:span></text:p></draw:text-box></draw:frame><draw:frame draw:style-name="gr359" draw:text-style-name="P91" svg:width="1.715cm" svg:height="1.551cm" svg:x="15.052cm" svg:y="-7.214cm"><draw:text-box><text:p text:style-name="P90"><text:span text:style-name="T44">Concordo plenamente 23</text:span></text:p></draw:text-box></draw:frame><draw:frame draw:style-name="gr360" draw:text-style-name="P91" svg:width="3.223cm" svg:height="0.902cm" svg:x="11.406cm" svg:y="-0.615cm"><draw:text-box><text:p text:style-name="P90"><text:span text:style-name="T44">Tende a concordar 56</text:span></text:p></draw:text-box></draw:frame></draw:g><draw:g text:anchor-type="paragraph" draw:z-index="15" draw:name="Forme12" draw:style-name="gr1"><draw:frame draw:style-name="gr346" draw:text-style-name="P89" svg:width="17.119cm" svg:height="7.843cm" svg:x="0.113cm" svg:y="1.49cm"><draw:image xlink:href="Pictures/10000000000005470000026B0A0B940F4BB798D4.png" xlink:type="simple" xlink:show="embed" xlink:actuate="onLoad" draw:mime-type="image/png"><text:p/></draw:image></draw:frame><draw:frame draw:style-name="gr347" draw:text-style-name="P91" svg:width="16.581cm" svg:height="0.902cm" svg:x="0.492cm" svg:y="0.589cm"><draw:text-box><text:p text:style-name="P90"><text:span text:style-name="T44">QB7.3. Diga-me em que medida concorda ou discorda de cada uma das seguintes afirmações:- Os professores e formadores no EFPI são competentes (%) </text:span></text:p></draw:text-box></draw:frame><draw:g draw:style-name="gr4"><draw:frame draw:style-name="gr348" draw:text-style-name="P89" svg:width="14.098cm" svg:height="0.959cm" svg:x="0.746cm" svg:y="9.389cm"><draw:image xlink:href="Pictures/100000000000022300000022902E68B765C34830.png" xlink:type="simple" xlink:show="embed" xlink:actuate="onLoad" draw:mime-type="image/png"><text:p/></draw:image></draw:frame><draw:frame draw:style-name="gr349" draw:text-style-name="P91" svg:width="2.924cm" svg:height="0.902cm" svg:x="1.207cm" svg:y="9.564cm"><draw:text-box><text:p text:style-name="P95"><text:span text:style-name="T44">Concordo plenamente</text:span></text:p></draw:text-box></draw:frame><draw:frame draw:style-name="gr350" draw:text-style-name="P91" svg:width="2.857cm" svg:height="0.59cm" svg:x="4.216cm" svg:y="9.541cm"><draw:text-box><text:p text:style-name="P95"><text:span text:style-name="T44">Tende a concordar</text:span></text:p></draw:text-box></draw:frame><draw:frame draw:style-name="gr351" draw:text-style-name="P91" svg:width="3.282cm" svg:height="0.646cm" svg:x="7.398cm" svg:y="9.583cm"><draw:text-box><text:p text:style-name="P95"><text:span text:style-name="T44">Tende a discordar</text:span></text:p></draw:text-box></draw:frame><draw:frame draw:style-name="gr352" draw:text-style-name="P91" svg:width="3.484cm" svg:height="0.646cm" svg:x="11.026cm" svg:y="9.543cm"><draw:text-box><text:p text:style-name="P95"><text:span text:style-name="T44">Discordo totalmente</text:span></text:p></draw:text-box></draw:frame><draw:frame draw:style-name="gr353" draw:text-style-name="P91" svg:width="2.52cm" svg:height="0.687cm" svg:x="14.748cm" svg:y="9.543cm"><draw:text-box><text:p text:style-name="P95"><text:span text:style-name="T44">Não sei</text:span></text:p></draw:text-box></draw:frame></draw:g></draw:g></text:p>
        <text:p text:style-name="Standard"/>
        <text:p text:style-name="P51">A medida em que os inquiridos concordam que os professores e formadores de EFP são competentes varia em função de fatores sociodemográficos e comportamentais, como se segue. </text:p>
        <text:p text:style-name="StyleDefautDecale05Sauf1">■ Aqueles que percebem o EFP de forma positiva são mais propensos a manter esta visão: 87 %, em comparação com 67 % entre os que pensam que o EFP tem uma imagem negativa. </text:p>
        <text:p text:style-name="StyleDefautDecale05Sauf1">■ Os inquiridos que consideram que os estudantes recebem informações suficientes sobre as oportunidades de EFP têm muito mais probabilidades de concordar (87%) do que os que não o fazem (69%). </text:p>
        <text:p text:style-name="StyleDefautDecale05Sauf1">■ Existem algumas diferenças notáveis entre as categorias socioprofissionais, sendo os gestores e outros trabalhadores de colarinho branco os mais susceptíveis de defender este ponto de vista (ambos com 81%), em comparação com 74% dos trabalhadores domésticos. </text:p>
        <text:p text:style-name="StyleDefautDecale05Sauf1">■ Por idade no final do ensino, a convicção de que os professores de EFP são competentes é mais generalizada entre os inquiridos que concluíram os seus estudos após os 20 anos de idade (81%). Este valor é de 79 % para os que concluíram os estudos entre os 16 e os 19 anos e de 74 % para os que terminaram os estudos aos 15 anos ou mais. </text:p>
        <text:p text:style-name="StyleDefautDecale05Sauf1">■ Existem algumas pequenas diferenças na faixa etária dos 40 aos 54 anos, sendo mais provável que os inquiridos com idades compreendidas entre os 40 e os 54 anos concordem que os professores de EFP são competentes (81 %), enquanto 77 % dos inquiridos com idades compreendidas entre os 15 e os 24 anos o fazem. </text:p>
        <text:p text:style-name="StyleDefautDecale05Sauf1">■ Os inquiridos que frequentaram o EFP são mais propensos a concordar que os professores de EFP são competentes (81%) do que os que não frequentaram (77%). </text:p>
        <text:p text:style-name="StyleDefautDecale05Sauf1">■ Não existem diferenças de perceção por género. </text:p>
        <text:p text:style-name="Standard"/>
        <text:p text:style-name="P67"/>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13">QB7.3 Por favor, diga-me em que medida concorda ou discorda de cada uma das seguintes afirmações: Os professores e formadores no EFPI são competentes (%-UE)</text:p>
            </table:table-cell>
            <table:covered-table-cell/>
            <table:covered-table-cell/>
            <table:covered-table-cell/>
          </table:table-row>
          <table:table-row>
            <table:table-cell table:style-name="Tableau9.A1" office:value-type="string">
              <text:p text:style-name="P10"/>
            </table:table-cell>
            <table:table-cell table:style-name="Tableau9.A1" office:value-type="string">
              <text:p text:style-name="P17">Total "Concordo"</text:p>
            </table:table-cell>
            <table:table-cell table:style-name="Tableau9.A1" office:value-type="string">
              <text:p text:style-name="P17">Total "discordo" </text:p>
            </table:table-cell>
            <table:table-cell table:style-name="Tableau9.A1" office:value-type="string">
              <text:p text:style-name="P17">Não sei</text:p>
            </table:table-cell>
          </table:table-row>
          <table:table-row>
            <table:table-cell table:style-name="Tableau9.A1" office:value-type="string">
              <text:p text:style-name="P13">UE27 </text:p>
            </table:table-cell>
            <table:table-cell table:style-name="Tableau9.B3" office:value-type="float" office:value="79">
              <text:p text:style-name="P22">79</text:p>
            </table:table-cell>
            <table:table-cell table:style-name="Tableau9.B3" office:value-type="float" office:value="13">
              <text:p text:style-name="P22">13</text:p>
            </table:table-cell>
            <table:table-cell table:style-name="Tableau9.B3" office:value-type="float" office:value="8">
              <text:p text:style-name="P22">8</text:p>
            </table:table-cell>
          </table:table-row>
          <table:table-row>
            <table:table-cell table:style-name="Tableau9.A4" table:number-columns-spanned="4" office:value-type="string">
              <text:p text:style-name="P27">Género</text:p>
            </table:table-cell>
            <table:covered-table-cell/>
            <table:covered-table-cell/>
            <table:covered-table-cell/>
          </table:table-row>
          <table:table-row>
            <table:table-cell table:style-name="Tableau9.A1" office:value-type="string">
              <text:p text:style-name="P13">Homem </text:p>
            </table:table-cell>
            <table:table-cell table:style-name="Tableau9.B3" office:value-type="float" office:value="79">
              <text:p text:style-name="P22">79</text:p>
            </table:table-cell>
            <table:table-cell table:style-name="Tableau9.B3" office:value-type="float" office:value="13">
              <text:p text:style-name="P22">13</text:p>
            </table:table-cell>
            <table:table-cell table:style-name="Tableau9.B3" office:value-type="float" office:value="8">
              <text:p text:style-name="P22">8</text:p>
            </table:table-cell>
          </table:table-row>
          <table:table-row>
            <table:table-cell table:style-name="Tableau9.A1" office:value-type="string">
              <text:p text:style-name="P13">Mulher </text:p>
            </table:table-cell>
            <table:table-cell table:style-name="Tableau9.B3" office:value-type="float" office:value="79">
              <text:p text:style-name="P22">79</text:p>
            </table:table-cell>
            <table:table-cell table:style-name="Tableau9.B3" office:value-type="float" office:value="13">
              <text:p text:style-name="P22">13</text:p>
            </table:table-cell>
            <table:table-cell table:style-name="Tableau9.B3" office:value-type="float" office:value="8">
              <text:p text:style-name="P22">8</text:p>
            </table:table-cell>
          </table:table-row>
          <table:table-row>
            <table:table-cell table:style-name="Tableau9.A4" table:number-columns-spanned="4" office:value-type="string">
              <text:p text:style-name="P27">Idade</text:p>
            </table:table-cell>
            <table:covered-table-cell/>
            <table:covered-table-cell/>
            <table:covered-table-cell/>
          </table:table-row>
          <table:table-row>
            <table:table-cell table:style-name="Tableau9.A1" office:value-type="string">
              <text:p text:style-name="P13">15-24 </text:p>
            </table:table-cell>
            <table:table-cell table:style-name="Tableau9.B3" office:value-type="float" office:value="77">
              <text:p text:style-name="P22">77</text:p>
            </table:table-cell>
            <table:table-cell table:style-name="Tableau9.B3" office:value-type="float" office:value="16">
              <text:p text:style-name="P22">16</text:p>
            </table:table-cell>
            <table:table-cell table:style-name="Tableau9.B3" office:value-type="float" office:value="7">
              <text:p text:style-name="P22">7</text:p>
            </table:table-cell>
          </table:table-row>
          <table:table-row>
            <table:table-cell table:style-name="Tableau9.A1" office:value-type="string">
              <text:p text:style-name="P13">25-39 </text:p>
            </table:table-cell>
            <table:table-cell table:style-name="Tableau9.B3" office:value-type="float" office:value="80">
              <text:p text:style-name="P22">80</text:p>
            </table:table-cell>
            <table:table-cell table:style-name="Tableau9.B3" office:value-type="float" office:value="13">
              <text:p text:style-name="P22">13</text:p>
            </table:table-cell>
            <table:table-cell table:style-name="Tableau9.B3" office:value-type="float" office:value="7">
              <text:p text:style-name="P22">7</text:p>
            </table:table-cell>
          </table:table-row>
          <table:table-row>
            <table:table-cell table:style-name="Tableau9.A1" office:value-type="string">
              <text:p text:style-name="P13">40-54 </text:p>
            </table:table-cell>
            <table:table-cell table:style-name="Tableau9.B3" office:value-type="float" office:value="81">
              <text:p text:style-name="P22">81</text:p>
            </table:table-cell>
            <table:table-cell table:style-name="Tableau9.B3" office:value-type="float" office:value="12">
              <text:p text:style-name="P22">12</text:p>
            </table:table-cell>
            <table:table-cell table:style-name="Tableau9.B3" office:value-type="float" office:value="7">
              <text:p text:style-name="P22">7</text:p>
            </table:table-cell>
          </table:table-row>
          <table:table-row>
            <table:table-cell table:style-name="Tableau9.A1" office:value-type="string">
              <text:p text:style-name="P13">&gt;=55</text:p>
            </table:table-cell>
            <table:table-cell table:style-name="Tableau9.B3" office:value-type="float" office:value="78">
              <text:p text:style-name="P22">78</text:p>
            </table:table-cell>
            <table:table-cell table:style-name="Tableau9.B3" office:value-type="float" office:value="11">
              <text:p text:style-name="P22">11</text:p>
            </table:table-cell>
            <table:table-cell table:style-name="Tableau9.B3" office:value-type="float" office:value="11">
              <text:p text:style-name="P22">11</text:p>
            </table:table-cell>
          </table:table-row>
          <table:table-row>
            <table:table-cell table:style-name="Tableau9.A4" table:number-columns-spanned="4" office:value-type="string">
              <text:p text:style-name="P27">Educação (Fim de)</text:p>
            </table:table-cell>
            <table:covered-table-cell/>
            <table:covered-table-cell/>
            <table:covered-table-cell/>
          </table:table-row>
          <table:table-row>
            <table:table-cell table:style-name="Tableau9.A1" office:value-type="string">
              <text:p text:style-name="P13">&lt;=-15</text:p>
            </table:table-cell>
            <table:table-cell table:style-name="Tableau9.B3" office:value-type="float" office:value="74">
              <text:p text:style-name="P22">74</text:p>
            </table:table-cell>
            <table:table-cell table:style-name="Tableau9.B3" office:value-type="float" office:value="12">
              <text:p text:style-name="P22">12</text:p>
            </table:table-cell>
            <table:table-cell table:style-name="Tableau9.B3" office:value-type="float" office:value="14">
              <text:p text:style-name="P22">14</text:p>
            </table:table-cell>
          </table:table-row>
          <table:table-row>
            <table:table-cell table:style-name="Tableau9.A1" office:value-type="string">
              <text:p text:style-name="P13">16-19 </text:p>
            </table:table-cell>
            <table:table-cell table:style-name="Tableau9.B3" office:value-type="float" office:value="79">
              <text:p text:style-name="P22">79</text:p>
            </table:table-cell>
            <table:table-cell table:style-name="Tableau9.B3" office:value-type="float" office:value="14">
              <text:p text:style-name="P22">14</text:p>
            </table:table-cell>
            <table:table-cell table:style-name="Tableau9.B3" office:value-type="float" office:value="7">
              <text:p text:style-name="P22">7</text:p>
            </table:table-cell>
          </table:table-row>
          <table:table-row>
            <table:table-cell table:style-name="Tableau9.A1" office:value-type="string">
              <text:p text:style-name="P13">&gt;=20</text:p>
            </table:table-cell>
            <table:table-cell table:style-name="Tableau9.B3" office:value-type="float" office:value="81">
              <text:p text:style-name="P22">81</text:p>
            </table:table-cell>
            <table:table-cell table:style-name="Tableau9.B3" office:value-type="float" office:value="11">
              <text:p text:style-name="P22">11</text:p>
            </table:table-cell>
            <table:table-cell table:style-name="Tableau9.B3" office:value-type="float" office:value="8">
              <text:p text:style-name="P22">8</text:p>
            </table:table-cell>
          </table:table-row>
          <table:table-row>
            <table:table-cell table:style-name="Tableau9.A1" office:value-type="string">
              <text:p text:style-name="P13">Ainda a estudar </text:p>
            </table:table-cell>
            <table:table-cell table:style-name="Tableau9.B3" office:value-type="float" office:value="77">
              <text:p text:style-name="P22">77</text:p>
            </table:table-cell>
            <table:table-cell table:style-name="Tableau9.B3" office:value-type="float" office:value="15">
              <text:p text:style-name="P22">15</text:p>
            </table:table-cell>
            <table:table-cell table:style-name="Tableau9.B3" office:value-type="float" office:value="8">
              <text:p text:style-name="P22">8</text:p>
            </table:table-cell>
          </table:table-row>
          <table:table-row>
            <table:table-cell table:style-name="Tableau9.A4" table:number-columns-spanned="4" office:value-type="string">
              <text:p text:style-name="P27">Categoria socioprofissional</text:p>
            </table:table-cell>
            <table:covered-table-cell/>
            <table:covered-table-cell/>
            <table:covered-table-cell/>
          </table:table-row>
          <table:table-row>
            <table:table-cell table:style-name="Tableau9.A1" office:value-type="string">
              <text:p text:style-name="P13">Trabalhadores por conta própria </text:p>
            </table:table-cell>
            <table:table-cell table:style-name="Tableau9.B3" office:value-type="float" office:value="79">
              <text:p text:style-name="P22">79</text:p>
            </table:table-cell>
            <table:table-cell table:style-name="Tableau9.B3" office:value-type="float" office:value="14">
              <text:p text:style-name="P22">14</text:p>
            </table:table-cell>
            <table:table-cell table:style-name="Tableau9.B3" office:value-type="float" office:value="7">
              <text:p text:style-name="P22">7</text:p>
            </table:table-cell>
          </table:table-row>
          <table:table-row>
            <table:table-cell table:style-name="Tableau9.A1" office:value-type="string">
              <text:p text:style-name="P13">Gestores </text:p>
            </table:table-cell>
            <table:table-cell table:style-name="Tableau9.B3" office:value-type="float" office:value="81">
              <text:p text:style-name="P22">81</text:p>
            </table:table-cell>
            <table:table-cell table:style-name="Tableau9.B3" office:value-type="float" office:value="10">
              <text:p text:style-name="P22">10</text:p>
            </table:table-cell>
            <table:table-cell table:style-name="Tableau9.B3" office:value-type="float" office:value="9">
              <text:p text:style-name="P22">9</text:p>
            </table:table-cell>
          </table:table-row>
          <table:table-row>
            <table:table-cell table:style-name="Tableau9.A1" office:value-type="string">
              <text:p text:style-name="P13">Outros golas brancas </text:p>
            </table:table-cell>
            <table:table-cell table:style-name="Tableau9.B3" office:value-type="float" office:value="81">
              <text:p text:style-name="P22">81</text:p>
            </table:table-cell>
            <table:table-cell table:style-name="Tableau9.B3" office:value-type="float" office:value="12">
              <text:p text:style-name="P22">12</text:p>
            </table:table-cell>
            <table:table-cell table:style-name="Tableau9.B3" office:value-type="float" office:value="7">
              <text:p text:style-name="P22">7</text:p>
            </table:table-cell>
          </table:table-row>
          <table:table-row>
            <table:table-cell table:style-name="Tableau9.A1" office:value-type="string">
              <text:p text:style-name="P13">Trabalhadores manuais </text:p>
            </table:table-cell>
            <table:table-cell table:style-name="Tableau9.B3" office:value-type="float" office:value="80">
              <text:p text:style-name="P22">80</text:p>
            </table:table-cell>
            <table:table-cell table:style-name="Tableau9.B3" office:value-type="float" office:value="14">
              <text:p text:style-name="P22">14</text:p>
            </table:table-cell>
            <table:table-cell table:style-name="Tableau9.B3" office:value-type="float" office:value="6">
              <text:p text:style-name="P22">6</text:p>
            </table:table-cell>
          </table:table-row>
          <table:table-row>
            <table:table-cell table:style-name="Tableau9.A1" office:value-type="string">
              <text:p text:style-name="P13">Pessoas da casa </text:p>
            </table:table-cell>
            <table:table-cell table:style-name="Tableau9.B3" office:value-type="float" office:value="74">
              <text:p text:style-name="P22">74</text:p>
            </table:table-cell>
            <table:table-cell table:style-name="Tableau9.B3" office:value-type="float" office:value="17">
              <text:p text:style-name="P22">17</text:p>
            </table:table-cell>
            <table:table-cell table:style-name="Tableau9.B3" office:value-type="float" office:value="9">
              <text:p text:style-name="P22">9</text:p>
            </table:table-cell>
          </table:table-row>
          <table:table-row>
            <table:table-cell table:style-name="Tableau9.A1" office:value-type="string">
              <text:p text:style-name="P13">Desempregado </text:p>
            </table:table-cell>
            <table:table-cell table:style-name="Tableau9.B3" office:value-type="float" office:value="75">
              <text:p text:style-name="P22">75</text:p>
            </table:table-cell>
            <table:table-cell table:style-name="Tableau9.B3" office:value-type="float" office:value="16">
              <text:p text:style-name="P22">16</text:p>
            </table:table-cell>
            <table:table-cell table:style-name="Tableau9.B3" office:value-type="float" office:value="9">
              <text:p text:style-name="P22">9</text:p>
            </table:table-cell>
          </table:table-row>
          <table:table-row>
            <table:table-cell table:style-name="Tableau9.A1" office:value-type="string">
              <text:p text:style-name="P13">Aposentado </text:p>
            </table:table-cell>
            <table:table-cell table:style-name="Tableau9.B3" office:value-type="float" office:value="77">
              <text:p text:style-name="P22">77</text:p>
            </table:table-cell>
            <table:table-cell table:style-name="Tableau9.B3" office:value-type="float" office:value="11">
              <text:p text:style-name="P22">11</text:p>
            </table:table-cell>
            <table:table-cell table:style-name="Tableau9.B3" office:value-type="float" office:value="12">
              <text:p text:style-name="P22">12</text:p>
            </table:table-cell>
          </table:table-row>
          <table:table-row>
            <table:table-cell table:style-name="Tableau9.A1" office:value-type="string">
              <text:p text:style-name="P13">Estudantes </text:p>
            </table:table-cell>
            <table:table-cell table:style-name="Tableau9.B3" office:value-type="float" office:value="76">
              <text:p text:style-name="P22">76</text:p>
            </table:table-cell>
            <table:table-cell table:style-name="Tableau9.B3" office:value-type="float" office:value="17">
              <text:p text:style-name="P22">17</text:p>
            </table:table-cell>
            <table:table-cell table:style-name="Tableau9.B3" office:value-type="float" office:value="7">
              <text:p text:style-name="P22">7</text:p>
            </table:table-cell>
          </table:table-row>
          <table:table-row>
            <table:table-cell table:style-name="Tableau9.A4" table:number-columns-spanned="4" office:value-type="string">
              <text:p text:style-name="P27">Urbanização subjetiva</text:p>
            </table:table-cell>
            <table:covered-table-cell/>
            <table:covered-table-cell/>
            <table:covered-table-cell/>
          </table:table-row>
          <table:table-row>
            <table:table-cell table:style-name="Tableau9.A1" office:value-type="string">
              <text:p text:style-name="P13">Zona rural ou aldeia </text:p>
            </table:table-cell>
            <table:table-cell table:style-name="Tableau9.B3" office:value-type="float" office:value="78">
              <text:p text:style-name="P22">78</text:p>
            </table:table-cell>
            <table:table-cell table:style-name="Tableau9.B3" office:value-type="float" office:value="13">
              <text:p text:style-name="P22">13</text:p>
            </table:table-cell>
            <table:table-cell table:style-name="Tableau9.B3" office:value-type="float" office:value="9">
              <text:p text:style-name="P22">9</text:p>
            </table:table-cell>
          </table:table-row>
          <table:table-row>
            <table:table-cell table:style-name="Tableau9.A1" office:value-type="string">
              <text:p text:style-name="P13">Cidade pequena ou média </text:p>
            </table:table-cell>
            <table:table-cell table:style-name="Tableau9.B3" office:value-type="float" office:value="78">
              <text:p text:style-name="P22">78</text:p>
            </table:table-cell>
            <table:table-cell table:style-name="Tableau9.B3" office:value-type="float" office:value="14">
              <text:p text:style-name="P22">14</text:p>
            </table:table-cell>
            <table:table-cell table:style-name="Tableau9.B3" office:value-type="float" office:value="8">
              <text:p text:style-name="P22">8</text:p>
            </table:table-cell>
          </table:table-row>
          <table:table-row>
            <table:table-cell table:style-name="Tableau9.A1" office:value-type="string">
              <text:p text:style-name="P13">Grande cidade </text:p>
            </table:table-cell>
            <table:table-cell table:style-name="Tableau9.B3" office:value-type="float" office:value="80">
              <text:p text:style-name="P22">80</text:p>
            </table:table-cell>
            <table:table-cell table:style-name="Tableau9.B3" office:value-type="float" office:value="12">
              <text:p text:style-name="P22">12</text:p>
            </table:table-cell>
            <table:table-cell table:style-name="Tableau9.B3" office:value-type="float" office:value="8">
              <text:p text:style-name="P22">8</text:p>
            </table:table-cell>
          </table:table-row>
          <table:table-row>
            <table:table-cell table:style-name="Tableau9.A4" table:number-columns-spanned="4" office:value-type="string">
              <text:p text:style-name="P27">Perceção do EFPI em (NOSSO PAÍS)</text:p>
            </table:table-cell>
            <table:covered-table-cell/>
            <table:covered-table-cell/>
            <table:covered-table-cell/>
          </table:table-row>
          <table:table-row>
            <table:table-cell table:style-name="Tableau9.A1" office:value-type="string">
              <text:p text:style-name="P13">Positivo </text:p>
            </table:table-cell>
            <table:table-cell table:style-name="Tableau9.B3" office:value-type="float" office:value="87">
              <text:p text:style-name="P22">87</text:p>
            </table:table-cell>
            <table:table-cell table:style-name="Tableau9.B3" office:value-type="float" office:value="8">
              <text:p text:style-name="P22">8</text:p>
            </table:table-cell>
            <table:table-cell table:style-name="Tableau9.B3" office:value-type="float" office:value="5">
              <text:p text:style-name="P22">5</text:p>
            </table:table-cell>
          </table:table-row>
          <table:table-row>
            <table:table-cell table:style-name="Tableau9.A1" office:value-type="string">
              <text:p text:style-name="P13">Negativo </text:p>
            </table:table-cell>
            <table:table-cell table:style-name="Tableau9.B3" office:value-type="float" office:value="67">
              <text:p text:style-name="P22">67</text:p>
            </table:table-cell>
            <table:table-cell table:style-name="Tableau9.B3" office:value-type="float" office:value="24">
              <text:p text:style-name="P22">24</text:p>
            </table:table-cell>
            <table:table-cell table:style-name="Tableau9.B3" office:value-type="float" office:value="9">
              <text:p text:style-name="P22">9</text:p>
            </table:table-cell>
          </table:table-row>
          <table:table-row>
            <table:table-cell table:style-name="Tableau9.A4" table:number-columns-spanned="4" office:value-type="string">
              <text:p text:style-name="P27">Já frequentou a formação profissional inicial (ensino secundário superior)</text:p>
            </table:table-cell>
            <table:covered-table-cell/>
            <table:covered-table-cell/>
            <table:covered-table-cell/>
          </table:table-row>
          <table:table-row>
            <table:table-cell table:style-name="Tableau9.A1" office:value-type="string">
              <text:p text:style-name="P13">Sim </text:p>
            </table:table-cell>
            <table:table-cell table:style-name="Tableau9.B3" office:value-type="float" office:value="81">
              <text:p text:style-name="P22">81</text:p>
            </table:table-cell>
            <table:table-cell table:style-name="Tableau9.B3" office:value-type="float" office:value="13">
              <text:p text:style-name="P22">13</text:p>
            </table:table-cell>
            <table:table-cell table:style-name="Tableau9.B3" office:value-type="float" office:value="6">
              <text:p text:style-name="P22">6</text:p>
            </table:table-cell>
          </table:table-row>
          <table:table-row>
            <table:table-cell table:style-name="Tableau9.A1" office:value-type="string">
              <text:p text:style-name="P13">Não </text:p>
            </table:table-cell>
            <table:table-cell table:style-name="Tableau9.B3" office:value-type="float" office:value="77">
              <text:p text:style-name="P22">77</text:p>
            </table:table-cell>
            <table:table-cell table:style-name="Tableau9.B3" office:value-type="float" office:value="13">
              <text:p text:style-name="P22">13</text:p>
            </table:table-cell>
            <table:table-cell table:style-name="Tableau9.B3" office:value-type="float" office:value="10">
              <text:p text:style-name="P22">10</text:p>
            </table:table-cell>
          </table:table-row>
        </table:table>
        <text:p text:style-name="Standard"/>
        <text:h text:style-name="P87" text:outline-level="2"><text:bookmark-start text:name="__RefHeading___Toc215576_2930363814"/>4. Qualidade das infra-estruturas <text:bookmark-end text:name="__RefHeading___Toc215576_2930363814"/></text:h>
        <text:p text:style-name="StyleDefaut11maigre">Cerca de quatro em cada cinco cidadãos da UE afirmam que o EFP dá acesso a infraestruturas físicas e digitais modernas </text:p>
        <text:p text:style-name="Standard">Em toda a União Europeia, 78 % dos cidadãos da UE concordam que o EFP dá acesso a infraestruturas físicas e digitais modernas, como computadores e máquinas. Isso inclui 24% que concordam fortemente e 54% que tendem a concordar. Apenas 13 % discordam, enquanto 9 % não sabem.<text:note text:id="ftn23" text:note-class="footnote"><text:note-citation>23</text:note-citation><text:note-body><text:p text:style-name="Footnote">QB7.2. Diga-me em que medida concorda ou discorda de cada uma das seguintes afirmações: O EFP dá acesso a infraestruturas físicas e digitais modernas (computadores, máquinas, etc.).</text:p></text:note-body></text:note> </text:p>
        <text:p text:style-name="Standard">No inquérito Eurobarómetro de 2011 sobre o EFP (UE-27), 82 % dos inquiridos concordaram que o EFP proporcionava acesso a equipamento moderno deste tipo,<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4">h</text:span> ttps://europa.eu/eurobarometer/surveys/detail/999 (não traduzido para português).</text:a> A formulação das perguntas difere do atual inquérito e utiliza o termo «EFP», sem distinguir entre EFP inicial e contínuo. QA10.2: "Por favor, diga-me em que medida concorda ou discorda de cada uma das seguintes afirmações. O ensino e a formação profissionais dão acesso a equipamento moderno (computadores, máquinas, etc.)". </text:p></text:note-body></text:note> um pouco mais elevado do que os 78 % registados neste inquérito. </text:p>
        <text:p text:style-name="Standard">No presente inquérito, as opiniões variam entre os Estados-Membros, com os níveis mais elevados de acordo registados em Malta e na Finlândia (ambos com 88 %) e na Letónia (86 %). Os níveis mais baixos registam-se na Roménia (61 %), na Grécia (71 %) e em França (75 %). </text:p>
        <text:p text:style-name="Standard">Em todos os Estados-Membros, pelo menos seis em cada dez inquiridos afirmam que o EFP dá acesso a infraestruturas físicas e digitais modernas. </text:p>
        <text:p text:style-name="Standard"><draw:g text:anchor-type="paragraph" draw:z-index="17" draw:name="Forme14" draw:style-name="gr1"><draw:frame draw:style-name="gr331" draw:text-style-name="P89" svg:width="16.035cm" svg:height="7.016cm" svg:x="0.208cm" svg:y="1cm"><draw:image xlink:href="Pictures/10000000000005490000025060C3F64AA3A6BE16.png" xlink:type="simple" xlink:show="embed" xlink:actuate="onLoad" draw:mime-type="image/png"><text:p/></draw:image></draw:frame><draw:frame draw:style-name="gr332" draw:text-style-name="P91" svg:width="16.082cm" svg:height="0.902cm" svg:x="0.002cm" svg:y="0.102cm"><draw:text-box><text:p text:style-name="P90"><text:span text:style-name="T44">QB7.2. Diga-me em que medida concorda ou discorda de cada uma das seguintes afirmações: O EFPI dá acesso a infraestruturas físicas e digitais modernas (computadores, máquinas, etc.) (%) </text:span></text:p></draw:text-box></draw:frame><draw:g draw:style-name="gr4"><draw:frame draw:style-name="gr333" draw:text-style-name="P89" svg:width="14.098cm" svg:height="0.959cm" svg:x="0.498cm" svg:y="8.04cm"><draw:image xlink:href="Pictures/100000000000022300000022902E68B765C34830.png" xlink:type="simple" xlink:show="embed" xlink:actuate="onLoad" draw:mime-type="image/png"><text:p/></draw:image></draw:frame><draw:frame draw:style-name="gr334" draw:text-style-name="P91" svg:width="2.924cm" svg:height="0.902cm" svg:x="0.96cm" svg:y="8.214cm"><draw:text-box><text:p text:style-name="P95"><text:span text:style-name="T44">Concordo plenamente</text:span></text:p></draw:text-box></draw:frame><draw:frame draw:style-name="gr335" draw:text-style-name="P91" svg:width="2.858cm" svg:height="0.59cm" svg:x="3.967cm" svg:y="8.191cm"><draw:text-box><text:p text:style-name="P95"><text:span text:style-name="T44">Tende a concordar</text:span></text:p></draw:text-box></draw:frame><draw:frame draw:style-name="gr336" draw:text-style-name="P91" svg:width="3.282cm" svg:height="0.646cm" svg:x="7.149cm" svg:y="8.235cm"><draw:text-box><text:p text:style-name="P95"><text:span text:style-name="T44">Tende a discordar</text:span></text:p></draw:text-box></draw:frame><draw:frame draw:style-name="gr337" draw:text-style-name="P91" svg:width="3.483cm" svg:height="0.646cm" svg:x="10.779cm" svg:y="8.193cm"><draw:text-box><text:p text:style-name="P95"><text:span text:style-name="T44">Discordo totalmente</text:span></text:p></draw:text-box></draw:frame><draw:frame draw:style-name="gr338" draw:text-style-name="P91" svg:width="2.52cm" svg:height="0.687cm" svg:x="14.499cm" svg:y="8.193cm"><draw:text-box><text:p text:style-name="P95"><text:span text:style-name="T44">Não sei</text:span></text:p></draw:text-box></draw:frame></draw:g></draw:g><draw:g text:anchor-type="paragraph" draw:z-index="16" draw:name="Forme13" draw:style-name="gr32"><draw:frame draw:style-name="gr339" draw:text-style-name="P97" svg:width="5.779cm" svg:height="6.326cm" svg:x="10.844cm" svg:y="-7.181cm"><draw:image xlink:href="Pictures/10000000000001DB0000020877C6ADE3AB3F19F7.png" xlink:type="simple" xlink:show="embed" xlink:actuate="onLoad" draw:mime-type="image/png"><text:p text:style-name="P96"><text:span text:style-name="T44">St</text:span></text:p></draw:image></draw:frame><draw:frame draw:style-name="gr340" draw:text-style-name="P91" svg:width="8.231cm" svg:height="1.551cm" svg:x="8.911cm" svg:y="-9.398cm"><draw:text-box><text:p text:style-name="P90"><text:span text:style-name="T44">QB7.2: Diga-me em que medida concorda ou discorda de cada uma das seguintes afirmações: - O EFPI dá acesso a infraestruturas físicas e digitais modernas (computadores, máquinas, etc.) (UE-27) (%)</text:span></text:p></draw:text-box></draw:frame><draw:frame draw:style-name="gr341" draw:text-style-name="P94" svg:width="2.123cm" svg:height="0.902cm" svg:x="11.052cm" svg:y="-7.862cm"><draw:text-box><text:p text:style-name="P93"><text:span text:style-name="T44">Não sei 9</text:span></text:p></draw:text-box></draw:frame><draw:frame draw:style-name="gr342" draw:text-style-name="P94" svg:width="2.241cm" svg:height="0.902cm" svg:x="9.996cm" svg:y="-7.227cm"><draw:text-box><text:p text:style-name="P93"><text:span text:style-name="T44">Discordo totalmente 2</text:span></text:p></draw:text-box></draw:frame><draw:frame draw:style-name="gr343" draw:text-style-name="P94" svg:width="2.015cm" svg:height="1.227cm" svg:x="9.52cm" svg:y="-6.279cm"><draw:text-box><text:p text:style-name="P93"><text:span text:style-name="T44">Tende a discordar 11</text:span></text:p></draw:text-box></draw:frame><draw:frame draw:style-name="gr344" draw:text-style-name="P91" svg:width="1.936cm" svg:height="1.227cm" svg:x="15.046cm" svg:y="-7.28cm"><draw:text-box><text:p text:style-name="P90"><text:span text:style-name="T44">Concordo plenamente 24</text:span></text:p></draw:text-box></draw:frame><draw:frame draw:style-name="gr345" draw:text-style-name="P91" svg:width="3.282cm" svg:height="0.902cm" svg:x="12.351cm" svg:y="-0.905cm"><draw:text-box><text:p text:style-name="P90"><text:span text:style-name="T44">Tend! para concordar 54</text:span></text:p></draw:text-box></draw:frame></draw:g></text:p>
        <text:p text:style-name="P51">O grau de acordo de que o EFP dá acesso a infraestruturas modernas varia em função de fatores sociodemográficos e comportamentais, como se segue. </text:p>
        <text:p text:style-name="StyleDefautDecale05Sauf1">■ Os inquiridos que veem o EFP de forma positiva são mais propensos a concordar: 86 % das pessoas que referem que o EFP é encarado de forma positiva no seu país fazem-no, em comparação com 67 % das pessoas que afirmam que o EFP é encarado de forma negativa. </text:p>
        <text:p text:style-name="StyleDefautDecale05Sauf1">■ Os inquiridos que consideram que as pessoas recebem informações suficientes sobre as oportunidades de EFP são mais propensos a concordar que o EFP dá acesso a infraestruturas modernas (87%) do que aqueles que sentem que não o fazem (70%). </text:p>
        <text:p text:style-name="StyleDefautDecale05Sauf1">■ Por idade no final do ensino, a opinião de que o EFP dá acesso a infraestruturas físicas e digitais modernas é mais generalizada entre os inquiridos que terminaram o ensino aos 16 anos ou mais (80%) do que entre os que terminaram com 15 anos ou menos (71%). </text:p>
        <text:p text:style-name="StyleDefautDecale05Sauf1">■ Existem algumas diferenças notáveis entre as categorias socioprofissionais, com os trabalhadores manuais a registarem o nível mais elevado de apoio à declaração (81%), em comparação com 74% entre as pessoas domiciliárias. </text:p>
        <text:p text:style-name="StyleDefautDecale05Sauf1">■ Por idade, os inquiridos com idades compreendidas entre os 25 e os 39 anos e os 40 e os 54 anos são mais suscetíveis de concordar que o EFP dá acesso a infraestruturas modernas (80 %-81%). Este valor diminui para 78 % entre as pessoas com idade igual ou superior a 55 anos e 75 % entre os inquiridos com idades compreendidas entre os 15 e os 24 anos. </text:p>
        <text:p text:style-name="StyleDefautDecale05Sauf1">■ Os inquiridos que frequentaram o EFP são mais propensos a acreditar que o EFP proporciona acesso a infra-estruturas modernas (82%) do que os que não o fizeram (76%). </text:p>
        <text:p text:style-name="StyleDefautDecale05Sauf1">■ Esta opinião é ligeiramente mais difundida entre os inquiridos que recomendam o ensino secundário profissional (82%) do que entre os que favorecem o ensino secundário geral (77%). </text:p>
        <text:p text:style-name="StyleDefautDecale05Sauf1">■ Não existem diferenças de perceção por género. </text:p>
        <text:p text:style-name="Standard"/>
        <text:p text:style-name="P67"/>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13">QB7.2 Por favor, diga-me em que medida concorda ou discorda de cada uma das seguintes afirmações: O EFPI dá acesso a infraestruturas físicas e digitais modernas (computadores, máquinas, etc.) (%-UE)</text:p>
            </table:table-cell>
            <table:covered-table-cell/>
            <table:covered-table-cell/>
            <table:covered-table-cell/>
          </table:table-row>
          <table:table-row>
            <table:table-cell table:style-name="Tableau10.A1" office:value-type="string">
              <text:p text:style-name="P10"/>
            </table:table-cell>
            <table:table-cell table:style-name="Tableau10.A1" office:value-type="string">
              <text:p text:style-name="P17">Total "Concordo"</text:p>
            </table:table-cell>
            <table:table-cell table:style-name="Tableau10.A1" office:value-type="string">
              <text:p text:style-name="P17">Total "discordo" </text:p>
            </table:table-cell>
            <table:table-cell table:style-name="Tableau10.A1" office:value-type="string">
              <text:p text:style-name="P17">Não sei</text:p>
            </table:table-cell>
          </table:table-row>
          <table:table-row>
            <table:table-cell table:style-name="Tableau10.A1" office:value-type="string">
              <text:p text:style-name="P13">UE27 </text:p>
            </table:table-cell>
            <table:table-cell table:style-name="Tableau10.B3" office:value-type="float" office:value="78">
              <text:p text:style-name="P17">78</text:p>
            </table:table-cell>
            <table:table-cell table:style-name="Tableau10.B3" office:value-type="float" office:value="13">
              <text:p text:style-name="P17">13</text:p>
            </table:table-cell>
            <table:table-cell table:style-name="Tableau10.B3" office:value-type="float" office:value="9">
              <text:p text:style-name="P17">9</text:p>
            </table:table-cell>
          </table:table-row>
          <table:table-row>
            <table:table-cell table:style-name="Tableau10.A4" table:number-columns-spanned="4" office:value-type="string">
              <text:p text:style-name="P27">Género</text:p>
            </table:table-cell>
            <table:covered-table-cell/>
            <table:covered-table-cell/>
            <table:covered-table-cell/>
          </table:table-row>
          <table:table-row>
            <table:table-cell table:style-name="Tableau10.A1" office:value-type="string">
              <text:p text:style-name="P13">Homem </text:p>
            </table:table-cell>
            <table:table-cell table:style-name="Tableau10.B3" office:value-type="float" office:value="79">
              <text:p text:style-name="P17">79</text:p>
            </table:table-cell>
            <table:table-cell table:style-name="Tableau10.B3" office:value-type="float" office:value="12">
              <text:p text:style-name="P17">12</text:p>
            </table:table-cell>
            <table:table-cell table:style-name="Tableau10.B3" office:value-type="float" office:value="9">
              <text:p text:style-name="P17">9</text:p>
            </table:table-cell>
          </table:table-row>
          <table:table-row>
            <table:table-cell table:style-name="Tableau10.A1" office:value-type="string">
              <text:p text:style-name="P13">Mulher </text:p>
            </table:table-cell>
            <table:table-cell table:style-name="Tableau10.B3" office:value-type="float" office:value="78">
              <text:p text:style-name="P17">78</text:p>
            </table:table-cell>
            <table:table-cell table:style-name="Tableau10.B3" office:value-type="float" office:value="12">
              <text:p text:style-name="P17">12</text:p>
            </table:table-cell>
            <table:table-cell table:style-name="Tableau10.B3" office:value-type="float" office:value="10">
              <text:p text:style-name="P17">10</text:p>
            </table:table-cell>
          </table:table-row>
          <table:table-row>
            <table:table-cell table:style-name="Tableau10.A4" table:number-columns-spanned="4" office:value-type="string">
              <text:p text:style-name="P27">Idade</text:p>
            </table:table-cell>
            <table:covered-table-cell/>
            <table:covered-table-cell/>
            <table:covered-table-cell/>
          </table:table-row>
          <table:table-row>
            <table:table-cell table:style-name="Tableau10.A1" office:value-type="string">
              <text:p text:style-name="P13">15-24 </text:p>
            </table:table-cell>
            <table:table-cell table:style-name="Tableau10.B3" office:value-type="float" office:value="75">
              <text:p text:style-name="P17">75</text:p>
            </table:table-cell>
            <table:table-cell table:style-name="Tableau10.B3" office:value-type="float" office:value="18">
              <text:p text:style-name="P17">18</text:p>
            </table:table-cell>
            <table:table-cell table:style-name="Tableau10.B3" office:value-type="float" office:value="7">
              <text:p text:style-name="P17">7</text:p>
            </table:table-cell>
          </table:table-row>
          <table:table-row>
            <table:table-cell table:style-name="Tableau10.A1" office:value-type="string">
              <text:p text:style-name="P13">25-39 </text:p>
            </table:table-cell>
            <table:table-cell table:style-name="Tableau10.B3" office:value-type="float" office:value="80">
              <text:p text:style-name="P17">80</text:p>
            </table:table-cell>
            <table:table-cell table:style-name="Tableau10.B3" office:value-type="float" office:value="14">
              <text:p text:style-name="P17">14</text:p>
            </table:table-cell>
            <table:table-cell table:style-name="Tableau10.B3" office:value-type="float" office:value="6">
              <text:p text:style-name="P17">6</text:p>
            </table:table-cell>
          </table:table-row>
          <table:table-row>
            <table:table-cell table:style-name="Tableau10.A1" office:value-type="string">
              <text:p text:style-name="P13">40-54 </text:p>
            </table:table-cell>
            <table:table-cell table:style-name="Tableau10.B3" office:value-type="float" office:value="81">
              <text:p text:style-name="P17">81</text:p>
            </table:table-cell>
            <table:table-cell table:style-name="Tableau10.B3" office:value-type="float" office:value="12">
              <text:p text:style-name="P17">12</text:p>
            </table:table-cell>
            <table:table-cell table:style-name="Tableau10.B3" office:value-type="float" office:value="7">
              <text:p text:style-name="P17">7</text:p>
            </table:table-cell>
          </table:table-row>
          <table:table-row>
            <table:table-cell table:style-name="Tableau10.A1" office:value-type="string">
              <text:p text:style-name="P13">&gt;=55</text:p>
            </table:table-cell>
            <table:table-cell table:style-name="Tableau10.B3" office:value-type="float" office:value="78">
              <text:p text:style-name="P17">78</text:p>
            </table:table-cell>
            <table:table-cell table:style-name="Tableau10.B3" office:value-type="float" office:value="9">
              <text:p text:style-name="P17">9</text:p>
            </table:table-cell>
            <table:table-cell table:style-name="Tableau10.B3" office:value-type="float" office:value="13">
              <text:p text:style-name="P17">13</text:p>
            </table:table-cell>
          </table:table-row>
          <table:table-row>
            <table:table-cell table:style-name="Tableau10.A4" table:number-columns-spanned="4" office:value-type="string">
              <text:p text:style-name="P27">Educação (Fim de)</text:p>
            </table:table-cell>
            <table:covered-table-cell/>
            <table:covered-table-cell/>
            <table:covered-table-cell/>
          </table:table-row>
          <table:table-row>
            <table:table-cell table:style-name="Tableau10.A1" office:value-type="string">
              <text:p text:style-name="P13">&lt;=-15</text:p>
            </table:table-cell>
            <table:table-cell table:style-name="Tableau10.B3" office:value-type="float" office:value="71">
              <text:p text:style-name="P17">71</text:p>
            </table:table-cell>
            <table:table-cell table:style-name="Tableau10.B3" office:value-type="float" office:value="10">
              <text:p text:style-name="P17">10</text:p>
            </table:table-cell>
            <table:table-cell table:style-name="Tableau10.B3" office:value-type="float" office:value="19">
              <text:p text:style-name="P17">19</text:p>
            </table:table-cell>
          </table:table-row>
          <table:table-row>
            <table:table-cell table:style-name="Tableau10.A1" office:value-type="string">
              <text:p text:style-name="P13">16-19 </text:p>
            </table:table-cell>
            <table:table-cell table:style-name="Tableau10.B3" office:value-type="float" office:value="80">
              <text:p text:style-name="P17">80</text:p>
            </table:table-cell>
            <table:table-cell table:style-name="Tableau10.B3" office:value-type="float" office:value="12">
              <text:p text:style-name="P17">12</text:p>
            </table:table-cell>
            <table:table-cell table:style-name="Tableau10.B3" office:value-type="float" office:value="8">
              <text:p text:style-name="P17">8</text:p>
            </table:table-cell>
          </table:table-row>
          <table:table-row>
            <table:table-cell table:style-name="Tableau10.A1" office:value-type="string">
              <text:p text:style-name="P13">&gt;=20</text:p>
            </table:table-cell>
            <table:table-cell table:style-name="Tableau10.B3" office:value-type="float" office:value="80">
              <text:p text:style-name="P17">80</text:p>
            </table:table-cell>
            <table:table-cell table:style-name="Tableau10.B3" office:value-type="float" office:value="12">
              <text:p text:style-name="P17">12</text:p>
            </table:table-cell>
            <table:table-cell table:style-name="Tableau10.B3" office:value-type="float" office:value="8">
              <text:p text:style-name="P17">8</text:p>
            </table:table-cell>
          </table:table-row>
          <table:table-row>
            <table:table-cell table:style-name="Tableau10.A1" office:value-type="string">
              <text:p text:style-name="P13">Ainda a estudar </text:p>
            </table:table-cell>
            <table:table-cell table:style-name="Tableau10.B3" office:value-type="float" office:value="74">
              <text:p text:style-name="P17">74</text:p>
            </table:table-cell>
            <table:table-cell table:style-name="Tableau10.B3" office:value-type="float" office:value="16">
              <text:p text:style-name="P17">16</text:p>
            </table:table-cell>
            <table:table-cell table:style-name="Tableau10.B3" office:value-type="float" office:value="10">
              <text:p text:style-name="P17">10</text:p>
            </table:table-cell>
          </table:table-row>
          <table:table-row>
            <table:table-cell table:style-name="Tableau10.A4" table:number-columns-spanned="4" office:value-type="string">
              <text:p text:style-name="P27">Categoria socioprofissional</text:p>
            </table:table-cell>
            <table:covered-table-cell/>
            <table:covered-table-cell/>
            <table:covered-table-cell/>
          </table:table-row>
          <table:table-row>
            <table:table-cell table:style-name="Tableau10.A1" office:value-type="string">
              <text:p text:style-name="P13">Trabalhadores por conta própria </text:p>
            </table:table-cell>
            <table:table-cell table:style-name="Tableau10.B3" office:value-type="float" office:value="78">
              <text:p text:style-name="P17">78</text:p>
            </table:table-cell>
            <table:table-cell table:style-name="Tableau10.B3" office:value-type="float" office:value="14">
              <text:p text:style-name="P17">14</text:p>
            </table:table-cell>
            <table:table-cell table:style-name="Tableau10.B3" office:value-type="float" office:value="8">
              <text:p text:style-name="P17">8</text:p>
            </table:table-cell>
          </table:table-row>
          <table:table-row>
            <table:table-cell table:style-name="Tableau10.A1" office:value-type="string">
              <text:p text:style-name="P13">Gestores </text:p>
            </table:table-cell>
            <table:table-cell table:style-name="Tableau10.B3" office:value-type="float" office:value="80">
              <text:p text:style-name="P17">80</text:p>
            </table:table-cell>
            <table:table-cell table:style-name="Tableau10.B3" office:value-type="float" office:value="11">
              <text:p text:style-name="P17">11</text:p>
            </table:table-cell>
            <table:table-cell table:style-name="Tableau10.B3" office:value-type="float" office:value="9">
              <text:p text:style-name="P17">9</text:p>
            </table:table-cell>
          </table:table-row>
          <table:table-row>
            <table:table-cell table:style-name="Tableau10.A1" office:value-type="string">
              <text:p text:style-name="P13">Outros golas brancas </text:p>
            </table:table-cell>
            <table:table-cell table:style-name="Tableau10.B3" office:value-type="float" office:value="80">
              <text:p text:style-name="P17">80</text:p>
            </table:table-cell>
            <table:table-cell table:style-name="Tableau10.B3" office:value-type="float" office:value="14">
              <text:p text:style-name="P17">14</text:p>
            </table:table-cell>
            <table:table-cell table:style-name="Tableau10.B3" office:value-type="float" office:value="6">
              <text:p text:style-name="P17">6</text:p>
            </table:table-cell>
          </table:table-row>
          <table:table-row>
            <table:table-cell table:style-name="Tableau10.A1" office:value-type="string">
              <text:p text:style-name="P13">Trabalhadores manuais </text:p>
            </table:table-cell>
            <table:table-cell table:style-name="Tableau10.B3" office:value-type="float" office:value="81">
              <text:p text:style-name="P17">81</text:p>
            </table:table-cell>
            <table:table-cell table:style-name="Tableau10.B3" office:value-type="float" office:value="13">
              <text:p text:style-name="P17">13</text:p>
            </table:table-cell>
            <table:table-cell table:style-name="Tableau10.B3" office:value-type="float" office:value="6">
              <text:p text:style-name="P17">6</text:p>
            </table:table-cell>
          </table:table-row>
          <table:table-row>
            <table:table-cell table:style-name="Tableau10.A1" office:value-type="string">
              <text:p text:style-name="P13">Pessoas da casa </text:p>
            </table:table-cell>
            <table:table-cell table:style-name="Tableau10.B3" office:value-type="float" office:value="74">
              <text:p text:style-name="P17">74</text:p>
            </table:table-cell>
            <table:table-cell table:style-name="Tableau10.B3" office:value-type="float" office:value="15">
              <text:p text:style-name="P17">15</text:p>
            </table:table-cell>
            <table:table-cell table:style-name="Tableau10.B3" office:value-type="float" office:value="11">
              <text:p text:style-name="P17">11</text:p>
            </table:table-cell>
          </table:table-row>
          <table:table-row>
            <table:table-cell table:style-name="Tableau10.A1" office:value-type="string">
              <text:p text:style-name="P13">Desempregado </text:p>
            </table:table-cell>
            <table:table-cell table:style-name="Tableau10.B3" office:value-type="float" office:value="76">
              <text:p text:style-name="P17">76</text:p>
            </table:table-cell>
            <table:table-cell table:style-name="Tableau10.B3" office:value-type="float" office:value="14">
              <text:p text:style-name="P17">14</text:p>
            </table:table-cell>
            <table:table-cell table:style-name="Tableau10.B3" office:value-type="float" office:value="10">
              <text:p text:style-name="P17">10</text:p>
            </table:table-cell>
          </table:table-row>
          <table:table-row>
            <table:table-cell table:style-name="Tableau10.A1" office:value-type="string">
              <text:p text:style-name="P13">Aposentado </text:p>
            </table:table-cell>
            <table:table-cell table:style-name="Tableau10.B3" office:value-type="float" office:value="77">
              <text:p text:style-name="P17">77</text:p>
            </table:table-cell>
            <table:table-cell table:style-name="Tableau10.B3" office:value-type="float" office:value="9">
              <text:p text:style-name="P17">9</text:p>
            </table:table-cell>
            <table:table-cell table:style-name="Tableau10.B3" office:value-type="float" office:value="14">
              <text:p text:style-name="P17">14</text:p>
            </table:table-cell>
          </table:table-row>
          <table:table-row>
            <table:table-cell table:style-name="Tableau10.A1" office:value-type="string">
              <text:p text:style-name="P13">Estudantes </text:p>
            </table:table-cell>
            <table:table-cell table:style-name="Tableau10.B3" office:value-type="float" office:value="76">
              <text:p text:style-name="P17">76</text:p>
            </table:table-cell>
            <table:table-cell table:style-name="Tableau10.B3" office:value-type="float" office:value="16">
              <text:p text:style-name="P17">16</text:p>
            </table:table-cell>
            <table:table-cell table:style-name="Tableau10.B3" office:value-type="float" office:value="8">
              <text:p text:style-name="P17">8</text:p>
            </table:table-cell>
          </table:table-row>
          <table:table-row>
            <table:table-cell table:style-name="Tableau10.A4" table:number-columns-spanned="4" office:value-type="string">
              <text:p text:style-name="P27">Urbanização subjetiva</text:p>
            </table:table-cell>
            <table:covered-table-cell/>
            <table:covered-table-cell/>
            <table:covered-table-cell/>
          </table:table-row>
          <table:table-row>
            <table:table-cell table:style-name="Tableau10.A1" office:value-type="string">
              <text:p text:style-name="P13">Zona rural ou aldeia </text:p>
            </table:table-cell>
            <table:table-cell table:style-name="Tableau10.B3" office:value-type="float" office:value="79">
              <text:p text:style-name="P17">79</text:p>
            </table:table-cell>
            <table:table-cell table:style-name="Tableau10.B3" office:value-type="float" office:value="12">
              <text:p text:style-name="P17">12</text:p>
            </table:table-cell>
            <table:table-cell table:style-name="Tableau10.B3" office:value-type="float" office:value="9">
              <text:p text:style-name="P17">9</text:p>
            </table:table-cell>
          </table:table-row>
          <table:table-row>
            <table:table-cell table:style-name="Tableau10.A1" office:value-type="string">
              <text:p text:style-name="P13">Cidade pequena ou média </text:p>
            </table:table-cell>
            <table:table-cell table:style-name="Tableau10.B3" office:value-type="float" office:value="78">
              <text:p text:style-name="P17">78</text:p>
            </table:table-cell>
            <table:table-cell table:style-name="Tableau10.B3" office:value-type="float" office:value="12">
              <text:p text:style-name="P17">12</text:p>
            </table:table-cell>
            <table:table-cell table:style-name="Tableau10.B3" office:value-type="float" office:value="10">
              <text:p text:style-name="P17">10</text:p>
            </table:table-cell>
          </table:table-row>
          <table:table-row>
            <table:table-cell table:style-name="Tableau10.A1" office:value-type="string">
              <text:p text:style-name="P13">Grande cidade </text:p>
            </table:table-cell>
            <table:table-cell table:style-name="Tableau10.B3" office:value-type="float" office:value="79">
              <text:p text:style-name="P17">79</text:p>
            </table:table-cell>
            <table:table-cell table:style-name="Tableau10.B3" office:value-type="float" office:value="12">
              <text:p text:style-name="P17">12</text:p>
            </table:table-cell>
            <table:table-cell table:style-name="Tableau10.B3" office:value-type="float" office:value="9">
              <text:p text:style-name="P17">9</text:p>
            </table:table-cell>
          </table:table-row>
          <table:table-row>
            <table:table-cell table:style-name="Tableau10.A4" table:number-columns-spanned="4" office:value-type="string">
              <text:p text:style-name="P27">Perceção do EFPI em (NOSSO PAÍS)</text:p>
            </table:table-cell>
            <table:covered-table-cell/>
            <table:covered-table-cell/>
            <table:covered-table-cell/>
          </table:table-row>
          <table:table-row>
            <table:table-cell table:style-name="Tableau10.A1" office:value-type="string">
              <text:p text:style-name="P13">Positivo </text:p>
            </table:table-cell>
            <table:table-cell table:style-name="Tableau10.B3" office:value-type="float" office:value="86">
              <text:p text:style-name="P17">86</text:p>
            </table:table-cell>
            <table:table-cell table:style-name="Tableau10.B3" office:value-type="float" office:value="8">
              <text:p text:style-name="P17">8</text:p>
            </table:table-cell>
            <table:table-cell table:style-name="Tableau10.B3" office:value-type="float" office:value="6">
              <text:p text:style-name="P17">6</text:p>
            </table:table-cell>
          </table:table-row>
          <table:table-row>
            <table:table-cell table:style-name="Tableau10.A1" office:value-type="string">
              <text:p text:style-name="P13">Negativo </text:p>
            </table:table-cell>
            <table:table-cell table:style-name="Tableau10.B3" office:value-type="float" office:value="67">
              <text:p text:style-name="P17">67</text:p>
            </table:table-cell>
            <table:table-cell table:style-name="Tableau10.B3" office:value-type="float" office:value="23">
              <text:p text:style-name="P17">23</text:p>
            </table:table-cell>
            <table:table-cell table:style-name="Tableau10.B3" office:value-type="float" office:value="10">
              <text:p text:style-name="P17">10</text:p>
            </table:table-cell>
          </table:table-row>
          <table:table-row>
            <table:table-cell table:style-name="Tableau10.A4" table:number-columns-spanned="4" office:value-type="string">
              <text:p text:style-name="P27">Já frequentou a formação profissional inicial (ensino secundário superior)</text:p>
            </table:table-cell>
            <table:covered-table-cell/>
            <table:covered-table-cell/>
            <table:covered-table-cell/>
          </table:table-row>
          <table:table-row>
            <table:table-cell table:style-name="Tableau10.A1" office:value-type="string">
              <text:p text:style-name="P13">Sim </text:p>
            </table:table-cell>
            <table:table-cell table:style-name="Tableau10.B3" office:value-type="float" office:value="82">
              <text:p text:style-name="P17">82</text:p>
            </table:table-cell>
            <table:table-cell table:style-name="Tableau10.B3" office:value-type="float" office:value="12">
              <text:p text:style-name="P17">12</text:p>
            </table:table-cell>
            <table:table-cell table:style-name="Tableau10.B3" office:value-type="float" office:value="6">
              <text:p text:style-name="P17">6</text:p>
            </table:table-cell>
          </table:table-row>
          <table:table-row>
            <table:table-cell table:style-name="Tableau10.A1" office:value-type="string">
              <text:p text:style-name="P13">Não </text:p>
            </table:table-cell>
            <table:table-cell table:style-name="Tableau10.B3" office:value-type="float" office:value="76">
              <text:p text:style-name="P17">76</text:p>
            </table:table-cell>
            <table:table-cell table:style-name="Tableau10.B3" office:value-type="float" office:value="12">
              <text:p text:style-name="P17">12</text:p>
            </table:table-cell>
            <table:table-cell table:style-name="Tableau10.B3" office:value-type="float" office:value="12">
              <text:p text:style-name="P17">12</text:p>
            </table:table-cell>
          </table:table-row>
        </table:table>
        <text:p text:style-name="Standard"/>
        <text:h text:style-name="P87" text:outline-level="2"><text:bookmark-start text:name="__RefHeading___Toc215578_2930363814"/>5. Competências técnicas especializadas <text:bookmark-end text:name="__RefHeading___Toc215578_2930363814"/></text:h>
        <text:p text:style-name="StyleDefaut11maigre">A grande maioria dos cidadãos da UE afirma que as pessoas que participam em programas de EFP adquirem competências técnicas especializadas diretamente relevantes para profissões específicas </text:p>
        <text:p text:style-name="Standard">Em toda a União Europeia, 85 % dos inquiridos concordam com a afirmação de que as pessoas no EFP adquirem competências técnicas especializadas diretamente relevantes para profissões específicas, incluindo 34 % que concordam plenamente e 51 % que tendem a concordar.<text:note text:id="ftn25" text:note-class="footnote"><text:note-citation>25</text:note-citation><text:note-body><text:p text:style-name="Footnote">QB7.8. Diga-me em que medida concorda ou discorda de cada uma das seguintes afirmações: As pessoas que participam em programas de EFP adquirem competências técnicas especializadas diretamente relevantes para profissões específicas. </text:p></text:note-body></text:note> Menos de um em cada dez inquiridos discorda (9%), enquanto 6% dos inquiridos não sabem. </text:p>
        <text:p text:style-name="Standard">Existe um amplo consenso entre os Estados-Membros sobre este aspeto do EFP. Os níveis mais elevados de concordância registam-se na Áustria (94 %), na Suécia (92 %), em Malta e na Estónia (ambos com 91 %) e na Alemanha e em Espanha (ambos com 90 %). Os níveis mais baixos registam-se na Roménia (71 %), na Eslovénia (77 %), na Bulgária (79 %) e na Croácia (81 %), embora mais de sete em cada dez países partilhem desta opinião. </text:p>
        <text:p text:style-name="Standard">Em todos os Estados-Membros, pelo menos dois terços dos inquiridos afirmam que as pessoas que participam em programas de EFP adquirem competências técnicas especializadas diretamente relevantes para profissões específicas. </text:p>
        <text:p text:style-name="Standard"><draw:g text:anchor-type="paragraph" draw:z-index="18" draw:name="Forme15" draw:style-name="gr32"><draw:frame draw:style-name="gr324" draw:text-style-name="P89" svg:width="5.208cm" svg:height="5.718cm" svg:x="10.799cm" svg:y="-7.279cm"><draw:image xlink:href="Pictures/10000000000001CD000001FAA15228AA00F2ABDD.png" xlink:type="simple" xlink:show="embed" xlink:actuate="onLoad" draw:mime-type="image/png"><text:p/></draw:image></draw:frame><draw:frame draw:style-name="gr325" draw:text-style-name="P91" svg:width="8.409cm" svg:height="1.876cm" svg:x="8.532cm" svg:y="-9.629cm"><draw:text-box><text:p text:style-name="P90"><text:span text:style-name="T44">QB7.8: Diga-me em que medida concorda ou discorda de cada uma das seguintes afirmações: - As pessoas que participam em programas de EFPI adquirem competências técnicas especializadas diretamente relevantes para profissões específicas (UE-27) (%) </text:span></text:p></draw:text-box></draw:frame><draw:frame draw:style-name="gr326" draw:text-style-name="P97" svg:width="1.992cm" svg:height="0.902cm" svg:x="12.178cm" svg:y="-8.057cm"><draw:text-box><text:p text:style-name="P96"><text:span text:style-name="T44">Não sei 6</text:span></text:p></draw:text-box></draw:frame><draw:frame draw:style-name="gr327" draw:text-style-name="P94" svg:width="3.31cm" svg:height="0.578cm" svg:x="9.479cm" svg:y="-7.361cm"><draw:text-box><text:p text:style-name="P93"><text:span text:style-name="T44">Discordo totalmente 1</text:span></text:p></draw:text-box></draw:frame><draw:frame draw:style-name="gr328" draw:text-style-name="P94" svg:width="2.648cm" svg:height="0.902cm" svg:x="9.114cm" svg:y="-6.89cm"><draw:text-box><text:p text:style-name="P93"><text:span text:style-name="T44">Tende a discordar 8</text:span></text:p></draw:text-box></draw:frame><draw:frame draw:style-name="gr329" draw:text-style-name="P94" svg:width="2.319cm" svg:height="0.902cm" svg:x="9.615cm" svg:y="-2.138cm"><draw:text-box><text:p text:style-name="P93"><text:span text:style-name="T44">Tende a concordar 51</text:span></text:p></draw:text-box></draw:frame><draw:frame draw:style-name="gr330" draw:text-style-name="P91" svg:width="1.689cm" svg:height="1.551cm" svg:x="15.252cm" svg:y="-6.555cm"><draw:text-box><text:p text:style-name="P90"><text:span text:style-name="T44">Concordo plenamente 34</text:span></text:p></draw:text-box></draw:frame></draw:g><draw:g text:anchor-type="paragraph" draw:z-index="19" draw:name="Forme16" draw:style-name="gr32"><draw:frame draw:style-name="gr316" draw:text-style-name="P89" svg:width="16.654cm" svg:height="7.24cm" svg:x="0.116cm" svg:y="2.734cm"><draw:image xlink:href="Pictures/1000000000000554000002515C5890C5452CB568.png" xlink:type="simple" xlink:show="embed" xlink:actuate="onLoad" draw:mime-type="image/png"><text:p/></draw:image></draw:frame><draw:frame draw:style-name="gr317" draw:text-style-name="P91" svg:width="16.435cm" svg:height="1.227cm" svg:x="0.042cm" svg:y="1.621cm"><draw:text-box><text:p text:style-name="P90"><text:span text:style-name="T44">QB7.8: Diga-me em que medida concorda ou discorda de cada uma das seguintes afirmações: - As pessoas que participam em programas de EFPI adquirem competências técnicas especializadas diretamente relevantes para profissões específicas (UE-27) (%)</text:span></text:p></draw:text-box></draw:frame><draw:g draw:style-name="gr4"><draw:frame draw:style-name="gr318" draw:text-style-name="P89" svg:width="14.098cm" svg:height="0.959cm" svg:x="0.414cm" svg:y="10.179cm"><draw:image xlink:href="Pictures/100000000000022300000022902E68B765C34830.png" xlink:type="simple" xlink:show="embed" xlink:actuate="onLoad" draw:mime-type="image/png"><text:p/></draw:image></draw:frame><draw:frame draw:style-name="gr319" draw:text-style-name="P91" svg:width="2.924cm" svg:height="0.902cm" svg:x="0.875cm" svg:y="10.352cm"><draw:text-box><text:p text:style-name="P95"><text:span text:style-name="T44">Concordo plenamente</text:span></text:p></draw:text-box></draw:frame><draw:frame draw:style-name="gr320" draw:text-style-name="P91" svg:width="2.857cm" svg:height="0.59cm" svg:x="3.884cm" svg:y="10.331cm"><draw:text-box><text:p text:style-name="P95"><text:span text:style-name="T44">Tende a concordar</text:span></text:p></draw:text-box></draw:frame><draw:frame draw:style-name="gr321" draw:text-style-name="P91" svg:width="3.282cm" svg:height="0.646cm" svg:x="7.066cm" svg:y="10.373cm"><draw:text-box><text:p text:style-name="P95"><text:span text:style-name="T44">Tende a discordar</text:span></text:p></draw:text-box></draw:frame><draw:frame draw:style-name="gr322" draw:text-style-name="P91" svg:width="3.484cm" svg:height="0.646cm" svg:x="10.694cm" svg:y="10.333cm"><draw:text-box><text:p text:style-name="P95"><text:span text:style-name="T44">Discordo totalmente</text:span></text:p></draw:text-box></draw:frame><draw:frame draw:style-name="gr323" draw:text-style-name="P91" svg:width="2.52cm" svg:height="0.687cm" svg:x="14.416cm" svg:y="10.333cm"><draw:text-box><text:p text:style-name="P95"><text:span text:style-name="T44">Não sei</text:span></text:p></draw:text-box></draw:frame></draw:g></draw:g></text:p>
        <text:p text:style-name="P51">O grau de acordo quanto ao facto de as pessoas nos programas de EFP adquirirem competências especializadas diretamente relevantes varia consoante os fatores sociodemográficos e comportamentais, como se segue. </text:p>
        <text:p text:style-name="StyleDefautDecale05Sauf1">■ Os inquiridos que encaram o EFP de forma positiva são mais propensos a concordar que o EFP ensina competências técnicas especializadas relevantes: 91 % das pessoas que referem que o EFP é considerado positivo no seu país fazem-no, em comparação com 78 % das que afirmam que a sua imagem é negativa no seu país. </text:p>
        <text:p text:style-name="StyleDefautDecale05Sauf1">■ Os inquiridos que acreditam que os jovens recebem informações suficientes sobre as oportunidades de EFP são mais propensos a concordar com esta afirmação (91%) do que aqueles que acreditam que não o fazem (80%). </text:p>
        <text:p text:style-name="StyleDefautDecale05Sauf1">■ Existem algumas diferenças notáveis entre as categorias socioprofissionais: os gestores registam o nível mais elevado de concordância quanto ao facto de as pessoas no EFP adquirirem competências técnicas especializadas diretamente relevantes para profissões específicas (90 %) e as pessoas do agregado familiar o nível mais baixo (77 %). </text:p>
        <text:p text:style-name="StyleDefautDecale05Sauf1">■ Por idade no final do ensino, a crença de que o EFP ensina competências técnicas especializadas relevantes é mais generalizada entre os inquiridos que permaneceram no ensino para além dos 20 anos de idade (88%), seguidos dos que terminaram entre os 16 e os 19 anos (86%). Os inquiridos que concluíram os estudos com idade igual ou inferior a 15 anos têm menos probabilidades de partilhar este ponto de vista (80%). </text:p>
        <text:p text:style-name="StyleDefautDecale05Sauf1">■ A concordância com esta afirmação é consistentemente elevada em todos os grupos etários, situando-se em 88 % entre os inquiridos com idades compreendidas entre os 40 e os 54 anos, 87 % entre os inquiridos com idades compreendidas entre os 25 e os 39 anos, 85 % entre os inquiridos com idades compreendidas entre os 15 e os 24 anos e 84 % entre os inquiridos com idade igual ou superior a 55 anos. </text:p>
        <text:p text:style-name="StyleDefautDecale05Sauf1">■ Não existem diferenças de perceção por género. </text:p>
        <text:p text:style-name="Standard"/>
        <text:p text:style-name="P67"/>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13">QB7.8 Por favor, diga-me em que medida concorda ou discorda de cada uma das seguintes afirmações: As pessoas que participam em programas de EFPI adquirem competências técnicas especializadas diretamente relevantes para profissões específicas (%-UE)</text:p>
            </table:table-cell>
            <table:covered-table-cell/>
            <table:covered-table-cell/>
            <table:covered-table-cell/>
          </table:table-row>
          <table:table-row>
            <table:table-cell table:style-name="Tableau11.A1" office:value-type="string">
              <text:p text:style-name="P13"/>
            </table:table-cell>
            <table:table-cell table:style-name="Tableau11.A1" office:value-type="string">
              <text:p text:style-name="P17">Total "Concordo"</text:p>
            </table:table-cell>
            <table:table-cell table:style-name="Tableau11.A1" office:value-type="string">
              <text:p text:style-name="P17">Total "discordo" </text:p>
            </table:table-cell>
            <table:table-cell table:style-name="Tableau11.A1" office:value-type="string">
              <text:p text:style-name="P17">Não sei</text:p>
            </table:table-cell>
          </table:table-row>
          <table:table-row>
            <table:table-cell table:style-name="Tableau11.A1" office:value-type="string">
              <text:p text:style-name="P13">UE27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4" table:number-columns-spanned="4" office:value-type="string">
              <text:p text:style-name="P27">Género</text:p>
            </table:table-cell>
            <table:covered-table-cell/>
            <table:covered-table-cell/>
            <table:covered-table-cell/>
          </table:table-row>
          <table:table-row>
            <table:table-cell table:style-name="Tableau11.A1" office:value-type="string">
              <text:p text:style-name="P13">Homem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1" office:value-type="string">
              <text:p text:style-name="P13">Mulher </text:p>
            </table:table-cell>
            <table:table-cell table:style-name="Tableau11.B3" office:value-type="float" office:value="86">
              <text:p text:style-name="P17">86</text:p>
            </table:table-cell>
            <table:table-cell table:style-name="Tableau11.B3" office:value-type="float" office:value="8">
              <text:p text:style-name="P17">8</text:p>
            </table:table-cell>
            <table:table-cell table:style-name="Tableau11.B3" office:value-type="float" office:value="6">
              <text:p text:style-name="P17">6</text:p>
            </table:table-cell>
          </table:table-row>
          <table:table-row>
            <table:table-cell table:style-name="Tableau11.A4" table:number-columns-spanned="4" office:value-type="string">
              <text:p text:style-name="P27">Idade</text:p>
            </table:table-cell>
            <table:covered-table-cell/>
            <table:covered-table-cell/>
            <table:covered-table-cell/>
          </table:table-row>
          <table:table-row>
            <table:table-cell table:style-name="Tableau11.A1" office:value-type="string">
              <text:p text:style-name="P13">15-24 </text:p>
            </table:table-cell>
            <table:table-cell table:style-name="Tableau11.B3" office:value-type="float" office:value="85">
              <text:p text:style-name="P17">85</text:p>
            </table:table-cell>
            <table:table-cell table:style-name="Tableau11.B3" office:value-type="float" office:value="10">
              <text:p text:style-name="P17">10</text:p>
            </table:table-cell>
            <table:table-cell table:style-name="Tableau11.B3" office:value-type="float" office:value="5">
              <text:p text:style-name="P17">5</text:p>
            </table:table-cell>
          </table:table-row>
          <table:table-row>
            <table:table-cell table:style-name="Tableau11.A1" office:value-type="string">
              <text:p text:style-name="P13">25-39 </text:p>
            </table:table-cell>
            <table:table-cell table:style-name="Tableau11.B3" office:value-type="float" office:value="87">
              <text:p text:style-name="P17">87</text:p>
            </table:table-cell>
            <table:table-cell table:style-name="Tableau11.B3" office:value-type="float" office:value="9">
              <text:p text:style-name="P17">9</text:p>
            </table:table-cell>
            <table:table-cell table:style-name="Tableau11.B3" office:value-type="float" office:value="4">
              <text:p text:style-name="P17">4</text:p>
            </table:table-cell>
          </table:table-row>
          <table:table-row>
            <table:table-cell table:style-name="Tableau11.A1" office:value-type="string">
              <text:p text:style-name="P13">40-54 </text:p>
            </table:table-cell>
            <table:table-cell table:style-name="Tableau11.B3" office:value-type="float" office:value="88">
              <text:p text:style-name="P17">88</text:p>
            </table:table-cell>
            <table:table-cell table:style-name="Tableau11.B3" office:value-type="float" office:value="8">
              <text:p text:style-name="P17">8</text:p>
            </table:table-cell>
            <table:table-cell table:style-name="Tableau11.B3" office:value-type="float" office:value="4">
              <text:p text:style-name="P17">4</text:p>
            </table:table-cell>
          </table:table-row>
          <table:table-row>
            <table:table-cell table:style-name="Tableau11.A1" office:value-type="string">
              <text:p text:style-name="P13">&gt;=55</text:p>
            </table:table-cell>
            <table:table-cell table:style-name="Tableau11.B3" office:value-type="float" office:value="84">
              <text:p text:style-name="P17">84</text:p>
            </table:table-cell>
            <table:table-cell table:style-name="Tableau11.B3" office:value-type="float" office:value="8">
              <text:p text:style-name="P17">8</text:p>
            </table:table-cell>
            <table:table-cell table:style-name="Tableau11.B3" office:value-type="float" office:value="8">
              <text:p text:style-name="P17">8</text:p>
            </table:table-cell>
          </table:table-row>
          <table:table-row>
            <table:table-cell table:style-name="Tableau11.A4" table:number-columns-spanned="4" office:value-type="string">
              <text:p text:style-name="P27">Educação (Fim de)</text:p>
            </table:table-cell>
            <table:covered-table-cell/>
            <table:covered-table-cell/>
            <table:covered-table-cell/>
          </table:table-row>
          <table:table-row>
            <table:table-cell table:style-name="Tableau11.A1" office:value-type="string">
              <text:p text:style-name="P13">&lt;=-15</text:p>
            </table:table-cell>
            <table:table-cell table:style-name="Tableau11.B3" office:value-type="float" office:value="80">
              <text:p text:style-name="P17">80</text:p>
            </table:table-cell>
            <table:table-cell table:style-name="Tableau11.B3" office:value-type="float" office:value="7">
              <text:p text:style-name="P17">7</text:p>
            </table:table-cell>
            <table:table-cell table:style-name="Tableau11.B3" office:value-type="float" office:value="13">
              <text:p text:style-name="P17">13</text:p>
            </table:table-cell>
          </table:table-row>
          <table:table-row>
            <table:table-cell table:style-name="Tableau11.A1" office:value-type="string">
              <text:p text:style-name="P13">16-19 </text:p>
            </table:table-cell>
            <table:table-cell table:style-name="Tableau11.B3" office:value-type="float" office:value="86">
              <text:p text:style-name="P17">86</text:p>
            </table:table-cell>
            <table:table-cell table:style-name="Tableau11.B3" office:value-type="float" office:value="9">
              <text:p text:style-name="P17">9</text:p>
            </table:table-cell>
            <table:table-cell table:style-name="Tableau11.B3" office:value-type="float" office:value="5">
              <text:p text:style-name="P17">5</text:p>
            </table:table-cell>
          </table:table-row>
          <table:table-row>
            <table:table-cell table:style-name="Tableau11.A1" office:value-type="string">
              <text:p text:style-name="P13">&gt;=20</text:p>
            </table:table-cell>
            <table:table-cell table:style-name="Tableau11.B3" office:value-type="float" office:value="88">
              <text:p text:style-name="P17">88</text:p>
            </table:table-cell>
            <table:table-cell table:style-name="Tableau11.B3" office:value-type="float" office:value="8">
              <text:p text:style-name="P17">8</text:p>
            </table:table-cell>
            <table:table-cell table:style-name="Tableau11.B3" office:value-type="float" office:value="4">
              <text:p text:style-name="P17">4</text:p>
            </table:table-cell>
          </table:table-row>
          <table:table-row>
            <table:table-cell table:style-name="Tableau11.A1" office:value-type="string">
              <text:p text:style-name="P13">Ainda a estudar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4" table:number-columns-spanned="4" office:value-type="string">
              <text:p text:style-name="P27">Categoria socioprofissional</text:p>
            </table:table-cell>
            <table:covered-table-cell/>
            <table:covered-table-cell/>
            <table:covered-table-cell/>
          </table:table-row>
          <table:table-row>
            <table:table-cell table:style-name="Tableau11.A1" office:value-type="string">
              <text:p text:style-name="P13">Trabalhadores por conta própria </text:p>
            </table:table-cell>
            <table:table-cell table:style-name="Tableau11.B3" office:value-type="float" office:value="86">
              <text:p text:style-name="P17">86</text:p>
            </table:table-cell>
            <table:table-cell table:style-name="Tableau11.B3" office:value-type="float" office:value="10">
              <text:p text:style-name="P17">10</text:p>
            </table:table-cell>
            <table:table-cell table:style-name="Tableau11.B3" office:value-type="float" office:value="4">
              <text:p text:style-name="P17">4</text:p>
            </table:table-cell>
          </table:table-row>
          <table:table-row>
            <table:table-cell table:style-name="Tableau11.A1" office:value-type="string">
              <text:p text:style-name="P13">Gestores </text:p>
            </table:table-cell>
            <table:table-cell table:style-name="Tableau11.B3" office:value-type="float" office:value="90">
              <text:p text:style-name="P17">90</text:p>
            </table:table-cell>
            <table:table-cell table:style-name="Tableau11.B3" office:value-type="float" office:value="6">
              <text:p text:style-name="P17">6</text:p>
            </table:table-cell>
            <table:table-cell table:style-name="Tableau11.B3" office:value-type="float" office:value="4">
              <text:p text:style-name="P17">4</text:p>
            </table:table-cell>
          </table:table-row>
          <table:table-row>
            <table:table-cell table:style-name="Tableau11.A1" office:value-type="string">
              <text:p text:style-name="P13">Outros golas brancas </text:p>
            </table:table-cell>
            <table:table-cell table:style-name="Tableau11.B3" office:value-type="float" office:value="87">
              <text:p text:style-name="P17">87</text:p>
            </table:table-cell>
            <table:table-cell table:style-name="Tableau11.B3" office:value-type="float" office:value="9">
              <text:p text:style-name="P17">9</text:p>
            </table:table-cell>
            <table:table-cell table:style-name="Tableau11.B3" office:value-type="float" office:value="4">
              <text:p text:style-name="P17">4</text:p>
            </table:table-cell>
          </table:table-row>
          <table:table-row>
            <table:table-cell table:style-name="Tableau11.A1" office:value-type="string">
              <text:p text:style-name="P13">Trabalhadores manuais </text:p>
            </table:table-cell>
            <table:table-cell table:style-name="Tableau11.B3" office:value-type="float" office:value="86">
              <text:p text:style-name="P17">86</text:p>
            </table:table-cell>
            <table:table-cell table:style-name="Tableau11.B3" office:value-type="float" office:value="9">
              <text:p text:style-name="P17">9</text:p>
            </table:table-cell>
            <table:table-cell table:style-name="Tableau11.B3" office:value-type="float" office:value="5">
              <text:p text:style-name="P17">5</text:p>
            </table:table-cell>
          </table:table-row>
          <table:table-row>
            <table:table-cell table:style-name="Tableau11.A1" office:value-type="string">
              <text:p text:style-name="P13">Pessoas da casa </text:p>
            </table:table-cell>
            <table:table-cell table:style-name="Tableau11.B3" office:value-type="float" office:value="77">
              <text:p text:style-name="P17">77</text:p>
            </table:table-cell>
            <table:table-cell table:style-name="Tableau11.B3" office:value-type="float" office:value="14">
              <text:p text:style-name="P17">14</text:p>
            </table:table-cell>
            <table:table-cell table:style-name="Tableau11.B3" office:value-type="float" office:value="9">
              <text:p text:style-name="P17">9</text:p>
            </table:table-cell>
          </table:table-row>
          <table:table-row>
            <table:table-cell table:style-name="Tableau11.A1" office:value-type="string">
              <text:p text:style-name="P13">Desempregado </text:p>
            </table:table-cell>
            <table:table-cell table:style-name="Tableau11.B3" office:value-type="float" office:value="83">
              <text:p text:style-name="P17">83</text:p>
            </table:table-cell>
            <table:table-cell table:style-name="Tableau11.B3" office:value-type="float" office:value="11">
              <text:p text:style-name="P17">11</text:p>
            </table:table-cell>
            <table:table-cell table:style-name="Tableau11.B3" office:value-type="float" office:value="6">
              <text:p text:style-name="P17">6</text:p>
            </table:table-cell>
          </table:table-row>
          <table:table-row>
            <table:table-cell table:style-name="Tableau11.A1" office:value-type="string">
              <text:p text:style-name="P13">Aposentado </text:p>
            </table:table-cell>
            <table:table-cell table:style-name="Tableau11.B3" office:value-type="float" office:value="84">
              <text:p text:style-name="P17">84</text:p>
            </table:table-cell>
            <table:table-cell table:style-name="Tableau11.B3" office:value-type="float" office:value="7">
              <text:p text:style-name="P17">7</text:p>
            </table:table-cell>
            <table:table-cell table:style-name="Tableau11.B3" office:value-type="float" office:value="9">
              <text:p text:style-name="P17">9</text:p>
            </table:table-cell>
          </table:table-row>
          <table:table-row>
            <table:table-cell table:style-name="Tableau11.A1" office:value-type="string">
              <text:p text:style-name="P13">Estudantes </text:p>
            </table:table-cell>
            <table:table-cell table:style-name="Tableau11.B3" office:value-type="float" office:value="85">
              <text:p text:style-name="P17">85</text:p>
            </table:table-cell>
            <table:table-cell table:style-name="Tableau11.B3" office:value-type="float" office:value="10">
              <text:p text:style-name="P17">10</text:p>
            </table:table-cell>
            <table:table-cell table:style-name="Tableau11.B3" office:value-type="float" office:value="5">
              <text:p text:style-name="P17">5</text:p>
            </table:table-cell>
          </table:table-row>
          <table:table-row>
            <table:table-cell table:style-name="Tableau11.A4" table:number-columns-spanned="4" office:value-type="string">
              <text:p text:style-name="P27">Urbanização subjetiva</text:p>
            </table:table-cell>
            <table:covered-table-cell/>
            <table:covered-table-cell/>
            <table:covered-table-cell/>
          </table:table-row>
          <table:table-row>
            <table:table-cell table:style-name="Tableau11.A1" office:value-type="string">
              <text:p text:style-name="P13">Zona rural ou aldeia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1" office:value-type="string">
              <text:p text:style-name="P13">Cidade pequena ou média </text:p>
            </table:table-cell>
            <table:table-cell table:style-name="Tableau11.B3" office:value-type="float" office:value="85">
              <text:p text:style-name="P17">85</text:p>
            </table:table-cell>
            <table:table-cell table:style-name="Tableau11.B3" office:value-type="float" office:value="9">
              <text:p text:style-name="P17">9</text:p>
            </table:table-cell>
            <table:table-cell table:style-name="Tableau11.B3" office:value-type="float" office:value="6">
              <text:p text:style-name="P17">6</text:p>
            </table:table-cell>
          </table:table-row>
          <table:table-row>
            <table:table-cell table:style-name="Tableau11.A1" office:value-type="string">
              <text:p text:style-name="P13">Grande cidade </text:p>
            </table:table-cell>
            <table:table-cell table:style-name="Tableau11.B3" office:value-type="float" office:value="88">
              <text:p text:style-name="P17">88</text:p>
            </table:table-cell>
            <table:table-cell table:style-name="Tableau11.B3" office:value-type="float" office:value="7">
              <text:p text:style-name="P17">7</text:p>
            </table:table-cell>
            <table:table-cell table:style-name="Tableau11.B3" office:value-type="float" office:value="5">
              <text:p text:style-name="P17">5</text:p>
            </table:table-cell>
          </table:table-row>
          <table:table-row>
            <table:table-cell table:style-name="Tableau11.A4" table:number-columns-spanned="4" office:value-type="string">
              <text:p text:style-name="P27">Perceção do EFPI em (NOSSO PAÍS)</text:p>
            </table:table-cell>
            <table:covered-table-cell/>
            <table:covered-table-cell/>
            <table:covered-table-cell/>
          </table:table-row>
          <table:table-row>
            <table:table-cell table:style-name="Tableau11.A1" office:value-type="string">
              <text:p text:style-name="P13">Positivo </text:p>
            </table:table-cell>
            <table:table-cell table:style-name="Tableau11.B3" office:value-type="float" office:value="91">
              <text:p text:style-name="P17">91</text:p>
            </table:table-cell>
            <table:table-cell table:style-name="Tableau11.B3" office:value-type="float" office:value="5">
              <text:p text:style-name="P17">5</text:p>
            </table:table-cell>
            <table:table-cell table:style-name="Tableau11.B3" office:value-type="float" office:value="4">
              <text:p text:style-name="P17">4</text:p>
            </table:table-cell>
          </table:table-row>
          <table:table-row>
            <table:table-cell table:style-name="Tableau11.A1" office:value-type="string">
              <text:p text:style-name="P13">Negativo </text:p>
            </table:table-cell>
            <table:table-cell table:style-name="Tableau11.B3" office:value-type="float" office:value="78">
              <text:p text:style-name="P17">78</text:p>
            </table:table-cell>
            <table:table-cell table:style-name="Tableau11.B3" office:value-type="float" office:value="17">
              <text:p text:style-name="P17">17</text:p>
            </table:table-cell>
            <table:table-cell table:style-name="Tableau11.B3" office:value-type="float" office:value="5">
              <text:p text:style-name="P17">5</text:p>
            </table:table-cell>
          </table:table-row>
          <table:table-row>
            <table:table-cell table:style-name="Tableau11.A4" table:number-columns-spanned="4" office:value-type="string">
              <text:p text:style-name="P27">Já frequentou a formação profissional inicial (ensino secundário superior)</text:p>
            </table:table-cell>
            <table:covered-table-cell/>
            <table:covered-table-cell/>
            <table:covered-table-cell/>
          </table:table-row>
          <table:table-row>
            <table:table-cell table:style-name="Tableau11.A1" office:value-type="string">
              <text:p text:style-name="P13">Sim </text:p>
            </table:table-cell>
            <table:table-cell table:style-name="Tableau11.B3" office:value-type="float" office:value="88">
              <text:p text:style-name="P17">88</text:p>
            </table:table-cell>
            <table:table-cell table:style-name="Tableau11.B3" office:value-type="float" office:value="8">
              <text:p text:style-name="P17">8</text:p>
            </table:table-cell>
            <table:table-cell table:style-name="Tableau11.B3" office:value-type="float" office:value="4">
              <text:p text:style-name="P17">4</text:p>
            </table:table-cell>
          </table:table-row>
          <table:table-row>
            <table:table-cell table:style-name="Tableau11.A1" office:value-type="string">
              <text:p text:style-name="P13">Não </text:p>
            </table:table-cell>
            <table:table-cell table:style-name="Tableau11.B3" office:value-type="float" office:value="83">
              <text:p text:style-name="P17">83</text:p>
            </table:table-cell>
            <table:table-cell table:style-name="Tableau11.B3" office:value-type="float" office:value="9">
              <text:p text:style-name="P17">9</text:p>
            </table:table-cell>
            <table:table-cell table:style-name="Tableau11.B3" office:value-type="float" office:value="8">
              <text:p text:style-name="P17">8</text:p>
            </table:table-cell>
          </table:table-row>
        </table:table>
        <text:p text:style-name="Standard"/>
        <text:h text:style-name="P87" text:outline-level="2"><text:bookmark-start text:name="__RefHeading___Toc215580_2930363814"/>6. Oportunidades de aprendizagem adicionais <text:bookmark-end text:name="__RefHeading___Toc215580_2930363814"/></text:h>
        <text:p text:style-name="StyleDefaut11maigre">Dois terços dos cidadãos da UE afirmam que as pessoas que concluem programas de EFP podem inscrever-se em estudos universitários </text:p>
        <text:p text:style-name="Standard">Em toda a União Europeia, 67 % consideram que as pessoas que concluem programas de EFP podem inscrever-se em estudos universitários, incluindo 23 % que concordam fortemente e 44 % que tendem a concordar.<text:note text:id="ftn26" text:note-class="footnote"><text:note-citation>26</text:note-citation><text:note-body><text:p text:style-name="Footnote">QB7.4. Diga-me em que medida concorda ou discorda de cada uma das seguintes afirmações: As pessoas que concluem programas de EFP podem se inscrever em estudos universitários. </text:p></text:note-body></text:note> Um em cada cinco (21%) discorda, enquanto 12% não sabem. Na prática, 72,6 % dos estudantes do ensino secundário superior do EFP na União Europeia participam em programas que dão acesso direto ao ensino superior.<text:note text:id="ftn27" text:note-class="footnote"><text:note-citation>27</text:note-citation><text:note-body><text:p text:style-name="Footnote"><text:a xlink:type="simple" xlink:href="https://www.cedefop.europa.eu/files/whatsnewinVET_2025.pdf" text:style-name="Internet_20_link" text:visited-style-name="Visited_20_Internet_20_Link">https://www.cedefop.europa.eu/files/whatsnewinVET_2025.pdf</text:a> </text:p></text:note-body></text:note> Tal sugere que a perceção do público reflete, de um modo geral, a realidade, embora permaneça um certo grau de subestimação, dado que as taxas de acesso efetivas são ligeiramente mais elevadas do que as taxas percecionadas. </text:p>
        <text:p text:style-name="Standard">O resultado observado para esta questão é estável ao longo do tempo. No inquérito Eurobarómetro de 2011 sobre o EFP (UE-27), 68 % dos inquiridos afirmaram que o EFP permite às pessoas prosseguir os estudos universitários<text:note text:id="ftn28" text:note-class="footnote"><text:note-citation>28</text:note-citation><text:note-body><text:p text:style-name="Footnote"><text:a xlink:type="simple" xlink:href="https://europa.eu/eurobarometer/surveys/detail/999" text:style-name="Internet_20_link" text:visited-style-name="Visited_20_Internet_20_Link">https://europa.eu/eurobarometer/surveys/detail/999</text:a>. A formulação das perguntas difere do presente inquérito e utiliza o termo "EFP" sem distinguir entre EFP inicial e contínuo. O ensino e a formação profissionais permitem que as pessoas prossigam os estudos universitários posteriormente". </text:p></text:note-body></text:note> posteriormente. </text:p>
        <text:p text:style-name="Standard">No presente inquérito, pelo menos metade dos inquiridos em 26 Estados-Membros afirma que as pessoas que concluem programas de EFP podem inscrever-se em estudos universitários. </text:p>
        <text:p text:style-name="Standard"><draw:g text:anchor-type="paragraph" draw:z-index="21" draw:name="Forme18" draw:style-name="gr1"><draw:frame draw:style-name="gr302" draw:text-style-name="P89" svg:width="16.608cm" svg:height="7.603cm" svg:x="0.286cm" svg:y="1.007cm"><draw:image xlink:href="Pictures/10000000000005670000027954BE56C495AE6A3D.png" xlink:type="simple" xlink:show="embed" xlink:actuate="onLoad" draw:mime-type="image/png"><text:p/></draw:image></draw:frame><draw:frame draw:style-name="gr303" draw:text-style-name="P91" svg:width="16.759cm" svg:height="0.902cm" svg:x="-0.023cm" svg:y="0.092cm"><draw:text-box><text:p text:style-name="P90"><text:span text:style-name="T44">QB7.4: Diga-me em que medida concorda ou discorda de cada uma das seguintes afirmações: - As pessoas que concluem os programas de EFPI podem inscrever-se em estudos universitários (UE27) (%) </text:span></text:p></draw:text-box></draw:frame><draw:g draw:style-name="gr4"><draw:frame draw:style-name="gr304" draw:text-style-name="P89" svg:width="14.098cm" svg:height="0.959cm" svg:x="0.785cm" svg:y="8.762cm"><draw:image xlink:href="Pictures/100000000000022300000022902E68B765C34830.png" xlink:type="simple" xlink:show="embed" xlink:actuate="onLoad" draw:mime-type="image/png"><text:p/></draw:image></draw:frame><draw:frame draw:style-name="gr305" draw:text-style-name="P91" svg:width="2.925cm" svg:height="0.902cm" svg:x="1.245cm" svg:y="8.934cm"><draw:text-box><text:p text:style-name="P95"><text:span text:style-name="T44">Concordo plenamente</text:span></text:p></draw:text-box></draw:frame><draw:frame draw:style-name="gr306" draw:text-style-name="P91" svg:width="2.857cm" svg:height="0.59cm" svg:x="4.254cm" svg:y="8.913cm"><draw:text-box><text:p text:style-name="P95"><text:span text:style-name="T44">Tende a concordar</text:span></text:p></draw:text-box></draw:frame><draw:frame draw:style-name="gr307" draw:text-style-name="P91" svg:width="3.282cm" svg:height="0.646cm" svg:x="7.436cm" svg:y="8.956cm"><draw:text-box><text:p text:style-name="P95"><text:span text:style-name="T44">Tende a discordar</text:span></text:p></draw:text-box></draw:frame><draw:frame draw:style-name="gr308" draw:text-style-name="P91" svg:width="3.483cm" svg:height="0.646cm" svg:x="11.067cm" svg:y="8.913cm"><draw:text-box><text:p text:style-name="P95"><text:span text:style-name="T44">Discordo totalmente</text:span></text:p></draw:text-box></draw:frame><draw:frame draw:style-name="gr309" draw:text-style-name="P91" svg:width="2.52cm" svg:height="0.687cm" svg:x="14.787cm" svg:y="8.913cm"><draw:text-box><text:p text:style-name="P95"><text:span text:style-name="T44">Não sei</text:span></text:p></draw:text-box></draw:frame></draw:g></draw:g><draw:g text:anchor-type="paragraph" draw:z-index="20" draw:name="Forme17" draw:style-name="gr32"><draw:frame draw:style-name="gr310" draw:text-style-name="P89" svg:width="4.643cm" svg:height="4.866cm" svg:x="11.448cm" svg:y="-6.01cm"><draw:image xlink:href="Pictures/10000000000001E0000001F7EC3289ADC8E3D92C.png" xlink:type="simple" xlink:show="embed" xlink:actuate="onLoad" draw:mime-type="image/png"><text:p/></draw:image></draw:frame><draw:frame draw:style-name="gr311" draw:text-style-name="P91" svg:width="8.275cm" svg:height="1.551cm" svg:x="9.509cm" svg:y="-7.802cm"><draw:text-box><text:p text:style-name="P90"><text:span text:style-name="T44">QB7.4: Diga-me em que medida concorda ou discorda de cada uma das seguintes afirmações: - As pessoas que concluem os programas de EFPI podem inscrever-se em estudos universitários (UE27) (%) </text:span></text:p></draw:text-box></draw:frame><draw:frame draw:style-name="gr312" draw:text-style-name="P94" svg:width="1.943cm" svg:height="0.902cm" svg:x="11.857cm" svg:y="-6.631cm"><draw:text-box><text:p text:style-name="P93"><text:span text:style-name="T44">Não sei 12</text:span></text:p></draw:text-box></draw:frame><draw:frame draw:style-name="gr313" draw:text-style-name="P94" svg:width="2.788cm" svg:height="0.902cm" svg:x="9.662cm" svg:y="-5.915cm"><draw:text-box><text:p text:style-name="P93"><text:span text:style-name="T44">Discordo totalmente 5</text:span></text:p></draw:text-box></draw:frame><draw:frame draw:style-name="gr314" draw:text-style-name="P91" svg:width="2.818cm" svg:height="0.902cm" svg:x="13.845cm" svg:y="-1.161cm"><draw:text-box><text:p text:style-name="P90"><text:span text:style-name="T44">Tende a concordar 44</text:span></text:p></draw:text-box></draw:frame><draw:frame draw:style-name="gr315" draw:text-style-name="P91" svg:width="2.818cm" svg:height="0.902cm" svg:x="14.647cm" svg:y="-6.049cm"><draw:text-box><text:p text:style-name="P90"><text:span text:style-name="T44">Concordo plenamente 23</text:span></text:p></draw:text-box></draw:frame></draw:g>Os pontos de vista variam consideravelmente entre os Estados-Membros, com os níveis mais elevados de acordo registados em Chipre (90 %), na Lituânia (88 %) e na Letónia (85 %). Os níveis mais baixos registam-se na Dinamarca (46 %), nos Países Baixos (50 %) e na Bélgica (55 %). </text:p>
        <text:p text:style-name="P59"/>
        <text:p text:style-name="P58">A medida em que os inquiridos concordam que as pessoas que concluem programas de EFP podem inscrever-se em estudos universitários varia de acordo com os seguintes fatores sociodemográficos: </text:p>
        <text:p text:style-name="StyleDefautDecale05Sauf1">■ Os inquiridos que percebem o EFP de forma positiva são mais propensos a acreditar que os diplomados do EFP podem inscrever-se em estudos universitários (74% contra 57% entre aqueles que relatam percepções negativas). </text:p>
        <text:p text:style-name="StyleDefautDecale05Sauf1">■ A opinião de que as pessoas que concluem programas de EFP podem inscrever-se em estudos universitários é defendida por 75% dos inquiridos que consideram que os jovens recebem informações suficientes sobre as oportunidades de EFP, em comparação com 62% dos que não o fazem. </text:p>
        <text:p text:style-name="StyleDefautDecale05Sauf1">■ Este ponto de vista diminui modestamente com o aumento da idade, passando de 71 % entre as pessoas com idades compreendidas entre os 15 e os 24 anos para 64 % entre as pessoas com idade igual ou superior a 55 anos. </text:p>
        <text:p text:style-name="StyleDefautDecale05Sauf1">■ Por idade no final do ensino, a opinião de que as pessoas que concluem programas de EFP podem inscrever-se em estudos universitários é mais generalizada entre os inquiridos que terminaram o ensino aos 20 anos ou mais e entre os 16 e os 19 anos (69%-68%), caindo para 59% entre os que terminaram aos 15 anos ou mais. </text:p>
        <text:p text:style-name="StyleDefautDecale05Sauf1">■ Os inquiridos que frequentaram o ensino e a formação profissionais são também mais propensos a concordar com esta afirmação do que os que não o fizeram (71% vs. 65%). </text:p>
        <text:p text:style-name="StyleDefautDecale05Sauf1">■ Não há diferenças por sexo. </text:p>
        <text:p text:style-name="Standard"/>
        <text:p text:style-name="P67"/>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13">QB7.4 Por favor, diga-me em que medida concorda ou discorda de cada uma das seguintes afirmações: As pessoas que concluem os programas de EFP podem inscrever-se em estudos universitários (% da UE)</text:p>
            </table:table-cell>
            <table:covered-table-cell/>
            <table:covered-table-cell/>
            <table:covered-table-cell/>
          </table:table-row>
          <table:table-row>
            <table:table-cell table:style-name="Tableau12.A1" office:value-type="string">
              <text:p text:style-name="P10"/>
            </table:table-cell>
            <table:table-cell table:style-name="Tableau12.A1" office:value-type="string">
              <text:p text:style-name="P17">Total "Concordo"</text:p>
            </table:table-cell>
            <table:table-cell table:style-name="Tableau12.A1" office:value-type="string">
              <text:p text:style-name="P17">Total "discordo" </text:p>
            </table:table-cell>
            <table:table-cell table:style-name="Tableau12.A1" office:value-type="string">
              <text:p text:style-name="P17">Não sei</text:p>
            </table:table-cell>
          </table:table-row>
          <table:table-row>
            <table:table-cell table:style-name="Tableau12.A1" office:value-type="string">
              <text:p text:style-name="P13">UE27 </text:p>
            </table:table-cell>
            <table:table-cell table:style-name="Tableau12.B3" office:value-type="float" office:value="67">
              <text:p text:style-name="P17">67</text:p>
            </table:table-cell>
            <table:table-cell table:style-name="Tableau12.B3" office:value-type="float" office:value="21">
              <text:p text:style-name="P17">21</text:p>
            </table:table-cell>
            <table:table-cell table:style-name="Tableau12.B3" office:value-type="float" office:value="12">
              <text:p text:style-name="P17">12</text:p>
            </table:table-cell>
          </table:table-row>
          <table:table-row>
            <table:table-cell table:style-name="Tableau12.A4" table:number-columns-spanned="4" office:value-type="string">
              <text:p text:style-name="P27">Género</text:p>
            </table:table-cell>
            <table:covered-table-cell/>
            <table:covered-table-cell/>
            <table:covered-table-cell/>
          </table:table-row>
          <table:table-row>
            <table:table-cell table:style-name="Tableau12.A1" office:value-type="string">
              <text:p text:style-name="P13">Homem </text:p>
            </table:table-cell>
            <table:table-cell table:style-name="Tableau12.B3" office:value-type="float" office:value="67">
              <text:p text:style-name="P17">67</text:p>
            </table:table-cell>
            <table:table-cell table:style-name="Tableau12.B3" office:value-type="float" office:value="21">
              <text:p text:style-name="P17">21</text:p>
            </table:table-cell>
            <table:table-cell table:style-name="Tableau12.B3" office:value-type="float" office:value="12">
              <text:p text:style-name="P17">12</text:p>
            </table:table-cell>
          </table:table-row>
          <table:table-row>
            <table:table-cell table:style-name="Tableau12.A1" office:value-type="string">
              <text:p text:style-name="P13">Mulher </text:p>
            </table:table-cell>
            <table:table-cell table:style-name="Tableau12.B3" office:value-type="float" office:value="67">
              <text:p text:style-name="P17">67</text:p>
            </table:table-cell>
            <table:table-cell table:style-name="Tableau12.B3" office:value-type="float" office:value="20">
              <text:p text:style-name="P17">20</text:p>
            </table:table-cell>
            <table:table-cell table:style-name="Tableau12.B3" office:value-type="float" office:value="13">
              <text:p text:style-name="P17">13</text:p>
            </table:table-cell>
          </table:table-row>
          <table:table-row>
            <table:table-cell table:style-name="Tableau12.A4" table:number-columns-spanned="4" office:value-type="string">
              <text:p text:style-name="P27">Idade</text:p>
            </table:table-cell>
            <table:covered-table-cell/>
            <table:covered-table-cell/>
            <table:covered-table-cell/>
          </table:table-row>
          <table:table-row>
            <table:table-cell table:style-name="Tableau12.A1" office:value-type="string">
              <text:p text:style-name="P13">15-24 </text:p>
            </table:table-cell>
            <table:table-cell table:style-name="Tableau12.B3" office:value-type="float" office:value="71">
              <text:p text:style-name="P17">71</text:p>
            </table:table-cell>
            <table:table-cell table:style-name="Tableau12.B3" office:value-type="float" office:value="21">
              <text:p text:style-name="P17">21</text:p>
            </table:table-cell>
            <table:table-cell table:style-name="Tableau12.B3" office:value-type="float" office:value="8">
              <text:p text:style-name="P17">8</text:p>
            </table:table-cell>
          </table:table-row>
          <table:table-row>
            <table:table-cell table:style-name="Tableau12.A1" office:value-type="string">
              <text:p text:style-name="P13">25-39 </text:p>
            </table:table-cell>
            <table:table-cell table:style-name="Tableau12.B3" office:value-type="float" office:value="70">
              <text:p text:style-name="P17">70</text:p>
            </table:table-cell>
            <table:table-cell table:style-name="Tableau12.B3" office:value-type="float" office:value="21">
              <text:p text:style-name="P17">21</text:p>
            </table:table-cell>
            <table:table-cell table:style-name="Tableau12.B3" office:value-type="float" office:value="9">
              <text:p text:style-name="P17">9</text:p>
            </table:table-cell>
          </table:table-row>
          <table:table-row>
            <table:table-cell table:style-name="Tableau12.A1" office:value-type="string">
              <text:p text:style-name="P13">40-54 </text:p>
            </table:table-cell>
            <table:table-cell table:style-name="Tableau12.B3" office:value-type="float" office:value="69">
              <text:p text:style-name="P17">69</text:p>
            </table:table-cell>
            <table:table-cell table:style-name="Tableau12.B3" office:value-type="float" office:value="21">
              <text:p text:style-name="P17">21</text:p>
            </table:table-cell>
            <table:table-cell table:style-name="Tableau12.B3" office:value-type="float" office:value="10">
              <text:p text:style-name="P17">10</text:p>
            </table:table-cell>
          </table:table-row>
          <table:table-row>
            <table:table-cell table:style-name="Tableau12.A1" office:value-type="string">
              <text:p text:style-name="P13">&gt;=55</text:p>
            </table:table-cell>
            <table:table-cell table:style-name="Tableau12.B3" office:value-type="float" office:value="64">
              <text:p text:style-name="P17">64</text:p>
            </table:table-cell>
            <table:table-cell table:style-name="Tableau12.B3" office:value-type="float" office:value="19">
              <text:p text:style-name="P17">19</text:p>
            </table:table-cell>
            <table:table-cell table:style-name="Tableau12.B3" office:value-type="float" office:value="17">
              <text:p text:style-name="P17">17</text:p>
            </table:table-cell>
          </table:table-row>
          <table:table-row>
            <table:table-cell table:style-name="Tableau12.A4" table:number-columns-spanned="4" office:value-type="string">
              <text:p text:style-name="P27">Educação (Fim de)</text:p>
            </table:table-cell>
            <table:covered-table-cell/>
            <table:covered-table-cell/>
            <table:covered-table-cell/>
          </table:table-row>
          <table:table-row>
            <table:table-cell table:style-name="Tableau12.A1" office:value-type="string">
              <text:p text:style-name="P13">&lt;=-15</text:p>
            </table:table-cell>
            <table:table-cell table:style-name="Tableau12.B3" office:value-type="float" office:value="59">
              <text:p text:style-name="P17">59</text:p>
            </table:table-cell>
            <table:table-cell table:style-name="Tableau12.B3" office:value-type="float" office:value="17">
              <text:p text:style-name="P17">17</text:p>
            </table:table-cell>
            <table:table-cell table:style-name="Tableau12.B3" office:value-type="float" office:value="24">
              <text:p text:style-name="P17">24</text:p>
            </table:table-cell>
          </table:table-row>
          <table:table-row>
            <table:table-cell table:style-name="Tableau12.A1" office:value-type="string">
              <text:p text:style-name="P13">16-19 </text:p>
            </table:table-cell>
            <table:table-cell table:style-name="Tableau12.B3" office:value-type="float" office:value="68">
              <text:p text:style-name="P17">68</text:p>
            </table:table-cell>
            <table:table-cell table:style-name="Tableau12.B3" office:value-type="float" office:value="20">
              <text:p text:style-name="P17">20</text:p>
            </table:table-cell>
            <table:table-cell table:style-name="Tableau12.B3" office:value-type="float" office:value="12">
              <text:p text:style-name="P17">12</text:p>
            </table:table-cell>
          </table:table-row>
          <table:table-row>
            <table:table-cell table:style-name="Tableau12.A1" office:value-type="string">
              <text:p text:style-name="P13">&gt;=20</text:p>
            </table:table-cell>
            <table:table-cell table:style-name="Tableau12.B3" office:value-type="float" office:value="69">
              <text:p text:style-name="P17">69</text:p>
            </table:table-cell>
            <table:table-cell table:style-name="Tableau12.B3" office:value-type="float" office:value="22">
              <text:p text:style-name="P17">22</text:p>
            </table:table-cell>
            <table:table-cell table:style-name="Tableau12.B3" office:value-type="float" office:value="9">
              <text:p text:style-name="P17">9</text:p>
            </table:table-cell>
          </table:table-row>
          <table:table-row>
            <table:table-cell table:style-name="Tableau12.A1" office:value-type="string">
              <text:p text:style-name="P13">Ainda a estudar </text:p>
            </table:table-cell>
            <table:table-cell table:style-name="Tableau12.B3" office:value-type="float" office:value="71">
              <text:p text:style-name="P17">71</text:p>
            </table:table-cell>
            <table:table-cell table:style-name="Tableau12.B3" office:value-type="float" office:value="20">
              <text:p text:style-name="P17">20</text:p>
            </table:table-cell>
            <table:table-cell table:style-name="Tableau12.B3" office:value-type="float" office:value="9">
              <text:p text:style-name="P17">9</text:p>
            </table:table-cell>
          </table:table-row>
          <table:table-row>
            <table:table-cell table:style-name="Tableau12.A4" table:number-columns-spanned="4" office:value-type="string">
              <text:p text:style-name="P27">Categoria socioprofissional</text:p>
            </table:table-cell>
            <table:covered-table-cell/>
            <table:covered-table-cell/>
            <table:covered-table-cell/>
          </table:table-row>
          <table:table-row>
            <table:table-cell table:style-name="Tableau12.A1" office:value-type="string">
              <text:p text:style-name="P13">Trabalhadores por conta própria </text:p>
            </table:table-cell>
            <table:table-cell table:style-name="Tableau12.B3" office:value-type="float" office:value="68">
              <text:p text:style-name="P17">68</text:p>
            </table:table-cell>
            <table:table-cell table:style-name="Tableau12.B3" office:value-type="float" office:value="22">
              <text:p text:style-name="P17">22</text:p>
            </table:table-cell>
            <table:table-cell table:style-name="Tableau12.B3" office:value-type="float" office:value="10">
              <text:p text:style-name="P17">10</text:p>
            </table:table-cell>
          </table:table-row>
          <table:table-row>
            <table:table-cell table:style-name="Tableau12.A1" office:value-type="string">
              <text:p text:style-name="P13">Gestores </text:p>
            </table:table-cell>
            <table:table-cell table:style-name="Tableau12.B3" office:value-type="float" office:value="68">
              <text:p text:style-name="P17">68</text:p>
            </table:table-cell>
            <table:table-cell table:style-name="Tableau12.B3" office:value-type="float" office:value="22">
              <text:p text:style-name="P17">22</text:p>
            </table:table-cell>
            <table:table-cell table:style-name="Tableau12.B3" office:value-type="float" office:value="10">
              <text:p text:style-name="P17">10</text:p>
            </table:table-cell>
          </table:table-row>
          <table:table-row>
            <table:table-cell table:style-name="Tableau12.A1" office:value-type="string">
              <text:p text:style-name="P13">Outros golas brancas </text:p>
            </table:table-cell>
            <table:table-cell table:style-name="Tableau12.B3" office:value-type="float" office:value="68">
              <text:p text:style-name="P17">68</text:p>
            </table:table-cell>
            <table:table-cell table:style-name="Tableau12.B3" office:value-type="float" office:value="23">
              <text:p text:style-name="P17">23</text:p>
            </table:table-cell>
            <table:table-cell table:style-name="Tableau12.B3" office:value-type="float" office:value="9">
              <text:p text:style-name="P17">9</text:p>
            </table:table-cell>
          </table:table-row>
          <table:table-row>
            <table:table-cell table:style-name="Tableau12.A1" office:value-type="string">
              <text:p text:style-name="P13">Trabalhadores manuais </text:p>
            </table:table-cell>
            <table:table-cell table:style-name="Tableau12.B3" office:value-type="float" office:value="70">
              <text:p text:style-name="P17">70</text:p>
            </table:table-cell>
            <table:table-cell table:style-name="Tableau12.B3" office:value-type="float" office:value="20">
              <text:p text:style-name="P17">20</text:p>
            </table:table-cell>
            <table:table-cell table:style-name="Tableau12.B3" office:value-type="float" office:value="10">
              <text:p text:style-name="P17">10</text:p>
            </table:table-cell>
          </table:table-row>
          <table:table-row>
            <table:table-cell table:style-name="Tableau12.A1" office:value-type="string">
              <text:p text:style-name="P13">Pessoas da casa </text:p>
            </table:table-cell>
            <table:table-cell table:style-name="Tableau12.B3" office:value-type="float" office:value="66">
              <text:p text:style-name="P17">66</text:p>
            </table:table-cell>
            <table:table-cell table:style-name="Tableau12.B3" office:value-type="float" office:value="19">
              <text:p text:style-name="P17">19</text:p>
            </table:table-cell>
            <table:table-cell table:style-name="Tableau12.B3" office:value-type="float" office:value="15">
              <text:p text:style-name="P17">15</text:p>
            </table:table-cell>
          </table:table-row>
          <table:table-row>
            <table:table-cell table:style-name="Tableau12.A1" office:value-type="string">
              <text:p text:style-name="P13">Desempregado </text:p>
            </table:table-cell>
            <table:table-cell table:style-name="Tableau12.B3" office:value-type="float" office:value="66">
              <text:p text:style-name="P17">66</text:p>
            </table:table-cell>
            <table:table-cell table:style-name="Tableau12.B3" office:value-type="float" office:value="20">
              <text:p text:style-name="P17">20</text:p>
            </table:table-cell>
            <table:table-cell table:style-name="Tableau12.B3" office:value-type="float" office:value="14">
              <text:p text:style-name="P17">14</text:p>
            </table:table-cell>
          </table:table-row>
          <table:table-row>
            <table:table-cell table:style-name="Tableau12.A1" office:value-type="string">
              <text:p text:style-name="P13">Aposentado </text:p>
            </table:table-cell>
            <table:table-cell table:style-name="Tableau12.B3" office:value-type="float" office:value="63">
              <text:p text:style-name="P17">63</text:p>
            </table:table-cell>
            <table:table-cell table:style-name="Tableau12.B3" office:value-type="float" office:value="18">
              <text:p text:style-name="P17">18</text:p>
            </table:table-cell>
            <table:table-cell table:style-name="Tableau12.B3" office:value-type="float" office:value="19">
              <text:p text:style-name="P17">19</text:p>
            </table:table-cell>
          </table:table-row>
          <table:table-row>
            <table:table-cell table:style-name="Tableau12.A1" office:value-type="string">
              <text:p text:style-name="P13">Estudantes </text:p>
            </table:table-cell>
            <table:table-cell table:style-name="Tableau12.B3" office:value-type="float" office:value="72">
              <text:p text:style-name="P17">72</text:p>
            </table:table-cell>
            <table:table-cell table:style-name="Tableau12.B3" office:value-type="float" office:value="20">
              <text:p text:style-name="P17">20</text:p>
            </table:table-cell>
            <table:table-cell table:style-name="Tableau12.B3" office:value-type="float" office:value="8">
              <text:p text:style-name="P17">8</text:p>
            </table:table-cell>
          </table:table-row>
          <table:table-row>
            <table:table-cell table:style-name="Tableau12.A4" table:number-columns-spanned="4" office:value-type="string">
              <text:p text:style-name="P27">Urbanização subjetiva</text:p>
            </table:table-cell>
            <table:covered-table-cell/>
            <table:covered-table-cell/>
            <table:covered-table-cell/>
          </table:table-row>
          <table:table-row>
            <table:table-cell table:style-name="Tableau12.A1" office:value-type="string">
              <text:p text:style-name="P13">Zona rural ou aldeia </text:p>
            </table:table-cell>
            <table:table-cell table:style-name="Tableau12.B3" office:value-type="float" office:value="66">
              <text:p text:style-name="P17">66</text:p>
            </table:table-cell>
            <table:table-cell table:style-name="Tableau12.B3" office:value-type="float" office:value="20">
              <text:p text:style-name="P17">20</text:p>
            </table:table-cell>
            <table:table-cell table:style-name="Tableau12.B3" office:value-type="float" office:value="14">
              <text:p text:style-name="P17">14</text:p>
            </table:table-cell>
          </table:table-row>
          <table:table-row>
            <table:table-cell table:style-name="Tableau12.A1" office:value-type="string">
              <text:p text:style-name="P13">Cidade pequena ou média </text:p>
            </table:table-cell>
            <table:table-cell table:style-name="Tableau12.B3" office:value-type="float" office:value="66">
              <text:p text:style-name="P17">66</text:p>
            </table:table-cell>
            <table:table-cell table:style-name="Tableau12.B3" office:value-type="float" office:value="22">
              <text:p text:style-name="P17">22</text:p>
            </table:table-cell>
            <table:table-cell table:style-name="Tableau12.B3" office:value-type="float" office:value="12">
              <text:p text:style-name="P17">12</text:p>
            </table:table-cell>
          </table:table-row>
          <table:table-row>
            <table:table-cell table:style-name="Tableau12.A1" office:value-type="string">
              <text:p text:style-name="P13">Grande cidade </text:p>
            </table:table-cell>
            <table:table-cell table:style-name="Tableau12.B3" office:value-type="float" office:value="71">
              <text:p text:style-name="P17">71</text:p>
            </table:table-cell>
            <table:table-cell table:style-name="Tableau12.B3" office:value-type="float" office:value="18">
              <text:p text:style-name="P17">18</text:p>
            </table:table-cell>
            <table:table-cell table:style-name="Tableau12.B3" office:value-type="float" office:value="11">
              <text:p text:style-name="P17">11</text:p>
            </table:table-cell>
          </table:table-row>
          <table:table-row>
            <table:table-cell table:style-name="Tableau12.A4" table:number-columns-spanned="4" office:value-type="string">
              <text:p text:style-name="P27">Perceção do EFPI em (NOSSO PAÍS)</text:p>
            </table:table-cell>
            <table:covered-table-cell/>
            <table:covered-table-cell/>
            <table:covered-table-cell/>
          </table:table-row>
          <table:table-row>
            <table:table-cell table:style-name="Tableau12.A1" office:value-type="string">
              <text:p text:style-name="P13">Positivo </text:p>
            </table:table-cell>
            <table:table-cell table:style-name="Tableau12.B3" office:value-type="float" office:value="74">
              <text:p text:style-name="P17">74</text:p>
            </table:table-cell>
            <table:table-cell table:style-name="Tableau12.B3" office:value-type="float" office:value="15">
              <text:p text:style-name="P17">15</text:p>
            </table:table-cell>
            <table:table-cell table:style-name="Tableau12.B3" office:value-type="float" office:value="11">
              <text:p text:style-name="P17">11</text:p>
            </table:table-cell>
          </table:table-row>
          <table:table-row>
            <table:table-cell table:style-name="Tableau12.A1" office:value-type="string">
              <text:p text:style-name="P13">Negativo </text:p>
            </table:table-cell>
            <table:table-cell table:style-name="Tableau12.B3" office:value-type="float" office:value="57">
              <text:p text:style-name="P17">57</text:p>
            </table:table-cell>
            <table:table-cell table:style-name="Tableau12.B3" office:value-type="float" office:value="33">
              <text:p text:style-name="P17">33</text:p>
            </table:table-cell>
            <table:table-cell table:style-name="Tableau12.B3" office:value-type="float" office:value="10">
              <text:p text:style-name="P17">10</text:p>
            </table:table-cell>
          </table:table-row>
          <table:table-row>
            <table:table-cell table:style-name="Tableau12.A4" table:number-columns-spanned="4" office:value-type="string">
              <text:p text:style-name="P27">Já frequentou a formação profissional inicial (ensino secundário superior)</text:p>
            </table:table-cell>
            <table:covered-table-cell/>
            <table:covered-table-cell/>
            <table:covered-table-cell/>
          </table:table-row>
          <table:table-row>
            <table:table-cell table:style-name="Tableau12.A1" office:value-type="string">
              <text:p text:style-name="P13">Sim </text:p>
            </table:table-cell>
            <table:table-cell table:style-name="Tableau12.B3" office:value-type="float" office:value="71">
              <text:p text:style-name="P17">71</text:p>
            </table:table-cell>
            <table:table-cell table:style-name="Tableau12.B3" office:value-type="float" office:value="19">
              <text:p text:style-name="P17">19</text:p>
            </table:table-cell>
            <table:table-cell table:style-name="Tableau12.B3" office:value-type="float" office:value="10">
              <text:p text:style-name="P17">10</text:p>
            </table:table-cell>
          </table:table-row>
          <table:table-row>
            <table:table-cell table:style-name="Tableau12.A1" office:value-type="string">
              <text:p text:style-name="P13">Não </text:p>
            </table:table-cell>
            <table:table-cell table:style-name="Tableau12.B3" office:value-type="float" office:value="65">
              <text:p text:style-name="P17">65</text:p>
            </table:table-cell>
            <table:table-cell table:style-name="Tableau12.B3" office:value-type="float" office:value="21">
              <text:p text:style-name="P17">21</text:p>
            </table:table-cell>
            <table:table-cell table:style-name="Tableau12.B3" office:value-type="float" office:value="14">
              <text:p text:style-name="P17">14</text:p>
            </table:table-cell>
          </table:table-row>
        </table:table>
        <text:p text:style-name="Standard"/>
        <text:p text:style-name="P52">Cerca de dois terços dos cidadãos da UE consideram que as pessoas que estudam para obter uma qualificação de EFP têm oportunidades de estudar no estrangeiro no âmbito dos seus estudos </text:p>
        <text:p text:style-name="Standard">O Erasmus+ apoia a mobilidade dos estudantes do ensino profissional, permitindo que os aprendentes do EFP participem em períodos de estudo ou de formação no estrangeiro.<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https://erasmus-plus.ec.europa.eu/opportunities/individuals/trainees/vocational-education-apprenticeships-and-recent-graduates</text:a> </text:p></text:note-body></text:note> Em toda a União Europeia, 64 % dos inquiridos afirmam que as pessoas que estudam para obter uma qualificação de EFP têm oportunidades de estudar no estrangeiro no âmbito dos seus estudos, incluindo 19 % que concordam plenamente e 45 % que tendem a concordar.<text:note text:id="ftn30" text:note-class="footnote"><text:note-citation>30</text:note-citation><text:note-body><text:p text:style-name="Footnote">QB7.5. Diga-me em que medida concorda ou discorda de cada uma das seguintes afirmações: As pessoas que estudam para uma qualificação de EFP têm a oportunidade de estudar no exterior como parte de seus estudos. </text:p></text:note-body></text:note> No geral, 20% discordam, enquanto 16% não sabem. </text:p>
        <text:p text:style-name="Standard">A sensibilização para as oportunidades de estudar no estrangeiro com qualificações de EFP tem vindo a aumentar ao longo do tempo. No inquérito do Cedefop de 2016 (UE-28), 60 % dos inquiridos concordaram que as pessoas no EFP tinham oportunidades de estudar ou trabalhar no estrangeiro, 22 % discordaram e 18 % não sabiam.<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https://www.cedefop.europa.eu/en/tools/opinion-survey-on-vet?visualisation=MAP&amp;topic=group4&amp;question=Q18T2__Q&amp;answer=Q18T2_A1&amp;subset=EducationLevel&amp;subsetVal=All&amp;country=AT&amp;countryB=EU28</text:a> A formulação das perguntas difere do atual inquérito, que se centra nos estudos no estrangeiro no âmbito dos estudos de EFP, ao passo que o ponto de 2016 abrangia os estudos ou o trabalho no estrangeiro após o EFP. Q19.2: "As seguintes afirmações são sobre o que acontece após o ensino profissional no ensino secundário superior. Em que medida concorda ou discorda de cada um deles? - O ensino profissional no ensino secundário oferece oportunidades para estudar ou trabalhar no estrangeiro».</text:p></text:note-body></text:note> No inquérito Eurobarómetro de 2011 sobre o EFP (UE-27), uma pergunta formulada de forma ligeiramente diferente mostrou que 43 % dos inquiridos pensavam que o EFP proporcionava oportunidades para estudar no estrangeiro.<text:note text:id="ftn32" text:note-class="footnote"><text:note-citation>32</text:note-citation><text:note-body><text:p text:style-name="Footnote"><text:a xlink:type="simple" xlink:href="https://europa.eu/eurobarometer/surveys/detail/999" text:style-name="Internet_20_link" text:visited-style-name="Visited_20_Internet_20_Link">https://europa.eu/eurobarometer/surveys/detail/999</text:a>. A formulação das perguntas difere do atual inquérito, utiliza o termo «EFP» sem distinguir entre EFP inicial e contínuo e tem uma formulação negativa. QA10.5: "Por favor, diga-me em que medida concorda ou discorda de cada uma das seguintes afirmações. O ensino e a formação profissionais não oferecem oportunidades de estudar no estrangeiro».</text:p></text:note-body></text:note> </text:p>
        <text:p text:style-name="Standard">No presente inquérito, pelo menos metade dos inquiridos em 25 Estados-Membros considera que as pessoas que estudam para obter uma qualificação de EFP têm oportunidades de estudar no estrangeiro no âmbito dos seus estudos. </text:p>
        <text:p text:style-name="Standard">Os pontos de vista variam entre os Estados-Membros, com os níveis mais elevados de acordo registados em Chipre (86 %), Malta (85 %) e Eslováquia (75 %). Os níveis mais baixos registam-se na Suécia (45 %), em Portugal (47 %) e nos Países Baixos (51 %). </text:p>
        <text:p text:style-name="Standard"/>
        <text:p text:style-name="Standard"><draw:g text:anchor-type="paragraph" draw:z-index="22" draw:name="Forme19" draw:style-name="gr32"><draw:frame draw:style-name="gr295" draw:text-style-name="P89" svg:width="4.986cm" svg:height="5.047cm" svg:x="10.865cm" svg:y="-7.514cm"><draw:image xlink:href="Pictures/10000000000001EB000001F1CFC63A4FBF2FFA6A.png" xlink:type="simple" xlink:show="embed" xlink:actuate="onLoad" draw:mime-type="image/png"><text:p/></draw:image></draw:frame><draw:frame draw:style-name="gr296" draw:text-style-name="P91" svg:width="7.963cm" svg:height="1.876cm" svg:x="8.692cm" svg:y="-9.999cm"><draw:text-box><text:p text:style-name="P90"><text:span text:style-name="T44">QB7.5: Diga-me em que medida concorda ou discorda de cada uma das seguintes afirmações: - As pessoas que estudam para obter uma qualificação de EFPI têm a oportunidade de estudar no estrangeiro no âmbito dos seus estudos (UE-27) (%) </text:span></text:p></draw:text-box></draw:frame><draw:frame draw:style-name="gr297" draw:text-style-name="P91" svg:width="2.377cm" svg:height="0.578cm" svg:x="10.756cm" svg:y="-8.089cm"><draw:text-box><text:p text:style-name="P90"><text:span text:style-name="T44">Não sei 16</text:span></text:p></draw:text-box></draw:frame><draw:frame draw:style-name="gr298" draw:text-style-name="P94" svg:width="2.557cm" svg:height="0.902cm" svg:x="8.895cm" svg:y="-7.08cm"><draw:text-box><text:p text:style-name="P93"><text:span text:style-name="T44">Discordo totalmente 4</text:span></text:p></draw:text-box></draw:frame><draw:frame draw:style-name="gr299" draw:text-style-name="P94" svg:width="1.945cm" svg:height="1.227cm" svg:x="8.939cm" svg:y="-5.196cm"><draw:text-box><text:p text:style-name="P93"><text:span text:style-name="T44">Tende a discordar 16</text:span></text:p></draw:text-box></draw:frame><draw:frame draw:style-name="gr300" draw:text-style-name="P91" svg:width="2.527cm" svg:height="0.902cm" svg:x="13.797cm" svg:y="-8.043cm"><draw:text-box><text:p text:style-name="P90"><text:span text:style-name="T44">Concordo plenamente 19</text:span></text:p></draw:text-box></draw:frame><draw:frame draw:style-name="gr301" draw:text-style-name="P91" svg:width="2.708cm" svg:height="0.902cm" svg:x="12.809cm" svg:y="-2.504cm"><draw:text-box><text:p text:style-name="P90"><text:span text:style-name="T44">Tende a concordar 45</text:span></text:p></draw:text-box></draw:frame></draw:g></text:p>
        <text:p text:style-name="Standard"/>
        <text:p text:style-name="P51"><draw:g text:anchor-type="paragraph" draw:z-index="23" draw:name="Forme20" draw:style-name="gr1"><draw:frame draw:style-name="gr287" draw:text-style-name="P89" svg:width="16.788cm" svg:height="7.344cm" svg:x="0.182cm" svg:y="1.044cm"><draw:image xlink:href="Pictures/10000000000005400000024CF7E9C784CE4D0E38.png" xlink:type="simple" xlink:show="embed" xlink:actuate="onLoad" draw:mime-type="image/png"><text:p/></draw:image></draw:frame><draw:frame draw:style-name="gr288" draw:text-style-name="P91" svg:width="16.879cm" svg:height="0.902cm" svg:x="0.002cm" svg:y="0.002cm"><draw:text-box><text:p text:style-name="P90"><text:span text:style-name="T44">QB7.5: Diga-me em que medida concorda ou discorda de cada uma das seguintes afirmações: - As pessoas que estudam para obter uma qualificação de EFPI têm a oportunidade de estudar no estrangeiro no âmbito dos seus estudos (UE-27) (%) </text:span></text:p></draw:text-box></draw:frame><draw:g draw:style-name="gr4"><draw:frame draw:style-name="gr289" draw:text-style-name="P89" svg:width="14.098cm" svg:height="0.959cm" svg:x="0.413cm" svg:y="8.515cm"><draw:image xlink:href="Pictures/100000000000022300000022902E68B765C34830.png" xlink:type="simple" xlink:show="embed" xlink:actuate="onLoad" draw:mime-type="image/png"><text:p/></draw:image></draw:frame><draw:frame draw:style-name="gr290" draw:text-style-name="P91" svg:width="2.924cm" svg:height="0.902cm" svg:x="0.873cm" svg:y="8.687cm"><draw:text-box><text:p text:style-name="P95"><text:span text:style-name="T44">Concordo plenamente</text:span></text:p></draw:text-box></draw:frame><draw:frame draw:style-name="gr291" draw:text-style-name="P91" svg:width="2.857cm" svg:height="0.59cm" svg:x="3.883cm" svg:y="8.666cm"><draw:text-box><text:p text:style-name="P95"><text:span text:style-name="T44">Tende a concordar</text:span></text:p></draw:text-box></draw:frame><draw:frame draw:style-name="gr292" draw:text-style-name="P91" svg:width="3.282cm" svg:height="0.646cm" svg:x="7.065cm" svg:y="8.709cm"><draw:text-box><text:p text:style-name="P95"><text:span text:style-name="T44">Tende a discordar</text:span></text:p></draw:text-box></draw:frame><draw:frame draw:style-name="gr293" draw:text-style-name="P91" svg:width="3.483cm" svg:height="0.646cm" svg:x="10.695cm" svg:y="8.666cm"><draw:text-box><text:p text:style-name="P95"><text:span text:style-name="T44">Discordo totalmente</text:span></text:p></draw:text-box></draw:frame><draw:frame draw:style-name="gr294" draw:text-style-name="P91" svg:width="2.52cm" svg:height="0.687cm" svg:x="14.415cm" svg:y="8.666cm"><draw:text-box><text:p text:style-name="P95"><text:span text:style-name="T44">Não sei</text:span></text:p></draw:text-box></draw:frame></draw:g></draw:g></text:p>
        <text:p text:style-name="P52">A medida em que os inquiridos concordam que as pessoas que estudam para uma qualificação de EFP têm oportunidades de estudar no estrangeiro varia de acordo com os seguintes fatores sociodemográficos e comportamentais: </text:p>
        <text:p text:style-name="Standard">■ Os inquiridos que veem o EFP de forma positiva são mais </text:p>
        <text:p text:style-name="Standard">provavelmente acreditar que os estudantes de EFP têm oportunidades de </text:p>
        <text:p text:style-name="Standard">estudar no exterior (71% vs 52% das pessoas que relatam negativo </text:p>
        <text:p text:style-name="Standard">perceções). </text:p>
        <text:p text:style-name="StyleDefautDecale05Sauf1">■ Os inquiridos que acreditam que os jovens recebem informações suficientes sobre as oportunidades de EFP são mais propensos a concordar que as pessoas que estudam para uma qualificação de EFP têm oportunidades de estudar no estrangeiro (72%) do que aqueles que acreditam que não o fazem (56%). </text:p>
        <text:p text:style-name="StyleDefautDecale05Sauf1">■ Por idade no final do ensino, a crença de que as pessoas que estudam para uma qualificação de EFP têm oportunidades de estudar no estrangeiro é mais generalizada entre os inquiridos que terminaram o ensino entre os 16 e os 19 anos (65%) e com 20 anos ou mais (64%), caindo para 59% entre os que têm 15 anos ou menos. É de 62% entre os que ainda estudam. </text:p>
        <text:p text:style-name="StyleDefautDecale05Sauf1">■ A convicção de que os estudantes do EFP têm oportunidades de estudar no estrangeiro é ligeiramente mais difundida entre os inquiridos que recomendam o ensino secundário profissional (67%) do que entre os que favorecem o ensino secundário geral (63%). </text:p>
        <text:p text:style-name="StyleDefautDecale05Sauf1">■ Com a idade, há apenas pequenas diferenças. </text:p>
        <text:p text:style-name="StyleDefautDecale05Sauf1">■ Não há diferenças por sexo. </text:p>
        <text:p text:style-name="Standard"/>
        <text:p text:style-name="P67"/>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13">QB7.5 Diga-me em que medida concorda ou discorda de cada uma das seguintes afirmações: As pessoas que estudam para uma qualificação de EFPI têm a oportunidade de estudar no estrangeiro como parte dos seus estudos (%-UE)</text:p>
            </table:table-cell>
            <table:covered-table-cell/>
            <table:covered-table-cell/>
            <table:covered-table-cell/>
          </table:table-row>
          <table:table-row>
            <table:table-cell table:style-name="Tableau13.A1" office:value-type="string">
              <text:p text:style-name="P10"/>
            </table:table-cell>
            <table:table-cell table:style-name="Tableau13.A1" office:value-type="string">
              <text:p text:style-name="P17">Total "Concordo"</text:p>
            </table:table-cell>
            <table:table-cell table:style-name="Tableau13.A1" office:value-type="string">
              <text:p text:style-name="P17">Total "discordo" </text:p>
            </table:table-cell>
            <table:table-cell table:style-name="Tableau13.A1" office:value-type="string">
              <text:p text:style-name="P17">Não sei</text:p>
            </table:table-cell>
          </table:table-row>
          <table:table-row>
            <table:table-cell table:style-name="Tableau13.A1" office:value-type="string">
              <text:p text:style-name="P13">UE27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4" table:number-columns-spanned="4" office:value-type="string">
              <text:p text:style-name="P27">Género</text:p>
            </table:table-cell>
            <table:covered-table-cell/>
            <table:covered-table-cell/>
            <table:covered-table-cell/>
          </table:table-row>
          <table:table-row>
            <table:table-cell table:style-name="Tableau13.A1" office:value-type="string">
              <text:p text:style-name="P13">Homem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1" office:value-type="string">
              <text:p text:style-name="P13">Mulher </text:p>
            </table:table-cell>
            <table:table-cell table:style-name="Tableau13.B3" office:value-type="float" office:value="64">
              <text:p text:style-name="P17">64</text:p>
            </table:table-cell>
            <table:table-cell table:style-name="Tableau13.B3" office:value-type="float" office:value="19">
              <text:p text:style-name="P17">19</text:p>
            </table:table-cell>
            <table:table-cell table:style-name="Tableau13.B3" office:value-type="float" office:value="17">
              <text:p text:style-name="P17">17</text:p>
            </table:table-cell>
          </table:table-row>
          <table:table-row>
            <table:table-cell table:style-name="Tableau13.A4" table:number-columns-spanned="4" office:value-type="string">
              <text:p text:style-name="P27">Idade</text:p>
            </table:table-cell>
            <table:covered-table-cell/>
            <table:covered-table-cell/>
            <table:covered-table-cell/>
          </table:table-row>
          <table:table-row>
            <table:table-cell table:style-name="Tableau13.A1" office:value-type="string">
              <text:p text:style-name="P13">15-24 </text:p>
            </table:table-cell>
            <table:table-cell table:style-name="Tableau13.A1" office:value-type="string">
              <text:p text:style-name="P10"/>
            </table:table-cell>
            <table:table-cell table:style-name="Tableau13.A1" office:value-type="string">
              <text:p text:style-name="P10"/>
            </table:table-cell>
            <table:table-cell table:style-name="Tableau13.A1" office:value-type="string">
              <text:p text:style-name="P10"/>
            </table:table-cell>
          </table:table-row>
          <table:table-row>
            <table:table-cell table:style-name="Tableau13.A1" office:value-type="string">
              <text:p text:style-name="P13">25-39 </text:p>
            </table:table-cell>
            <table:table-cell table:style-name="Tableau13.B3" office:value-type="float" office:value="65">
              <text:p text:style-name="P17">65</text:p>
            </table:table-cell>
            <table:table-cell table:style-name="Tableau13.B3" office:value-type="float" office:value="24">
              <text:p text:style-name="P17">24</text:p>
            </table:table-cell>
            <table:table-cell table:style-name="Tableau13.B3" office:value-type="float" office:value="11">
              <text:p text:style-name="P17">11</text:p>
            </table:table-cell>
          </table:table-row>
          <table:table-row>
            <table:table-cell table:style-name="Tableau13.A1" office:value-type="string">
              <text:p text:style-name="P13">40-54 </text:p>
            </table:table-cell>
            <table:table-cell table:style-name="Tableau13.B3" office:value-type="float" office:value="65">
              <text:p text:style-name="P17">65</text:p>
            </table:table-cell>
            <table:table-cell table:style-name="Tableau13.B3" office:value-type="float" office:value="22">
              <text:p text:style-name="P17">22</text:p>
            </table:table-cell>
            <table:table-cell table:style-name="Tableau13.B3" office:value-type="float" office:value="13">
              <text:p text:style-name="P17">13</text:p>
            </table:table-cell>
          </table:table-row>
          <table:table-row>
            <table:table-cell table:style-name="Tableau13.A1" office:value-type="string">
              <text:p text:style-name="P13">&gt;=55</text:p>
            </table:table-cell>
            <table:table-cell table:style-name="Tableau13.B3" office:value-type="float" office:value="65">
              <text:p text:style-name="P17">65</text:p>
            </table:table-cell>
            <table:table-cell table:style-name="Tableau13.B3" office:value-type="float" office:value="21">
              <text:p text:style-name="P17">21</text:p>
            </table:table-cell>
            <table:table-cell table:style-name="Tableau13.B3" office:value-type="float" office:value="14">
              <text:p text:style-name="P17">14</text:p>
            </table:table-cell>
          </table:table-row>
          <table:table-row>
            <table:table-cell table:style-name="Tableau13.A4" table:number-columns-spanned="4" office:value-type="string">
              <text:p text:style-name="P27">Educação (Fim de)</text:p>
            </table:table-cell>
            <table:covered-table-cell/>
            <table:covered-table-cell/>
            <table:covered-table-cell/>
          </table:table-row>
          <table:table-row>
            <table:table-cell table:style-name="Tableau13.A1" office:value-type="string">
              <text:p text:style-name="P13">&lt;=-15</text:p>
            </table:table-cell>
            <table:table-cell table:style-name="Tableau13.B3" office:value-type="float" office:value="59">
              <text:p text:style-name="P17">59</text:p>
            </table:table-cell>
            <table:table-cell table:style-name="Tableau13.B3" office:value-type="float" office:value="16">
              <text:p text:style-name="P17">16</text:p>
            </table:table-cell>
            <table:table-cell table:style-name="Tableau13.B3" office:value-type="float" office:value="25">
              <text:p text:style-name="P17">25</text:p>
            </table:table-cell>
          </table:table-row>
          <table:table-row>
            <table:table-cell table:style-name="Tableau13.A1" office:value-type="string">
              <text:p text:style-name="P13">16-19 </text:p>
            </table:table-cell>
            <table:table-cell table:style-name="Tableau13.B3" office:value-type="float" office:value="65">
              <text:p text:style-name="P17">65</text:p>
            </table:table-cell>
            <table:table-cell table:style-name="Tableau13.B3" office:value-type="float" office:value="19">
              <text:p text:style-name="P17">19</text:p>
            </table:table-cell>
            <table:table-cell table:style-name="Tableau13.B3" office:value-type="float" office:value="16">
              <text:p text:style-name="P17">16</text:p>
            </table:table-cell>
          </table:table-row>
          <table:table-row>
            <table:table-cell table:style-name="Tableau13.A1" office:value-type="string">
              <text:p text:style-name="P13">&gt;=20</text:p>
            </table:table-cell>
            <table:table-cell table:style-name="Tableau13.B3" office:value-type="float" office:value="64">
              <text:p text:style-name="P17">64</text:p>
            </table:table-cell>
            <table:table-cell table:style-name="Tableau13.B3" office:value-type="float" office:value="21">
              <text:p text:style-name="P17">21</text:p>
            </table:table-cell>
            <table:table-cell table:style-name="Tableau13.B3" office:value-type="float" office:value="15">
              <text:p text:style-name="P17">15</text:p>
            </table:table-cell>
          </table:table-row>
          <table:table-row>
            <table:table-cell table:style-name="Tableau13.A1" office:value-type="string">
              <text:p text:style-name="P13">Ainda a estudar </text:p>
            </table:table-cell>
            <table:table-cell table:style-name="Tableau13.B3" office:value-type="float" office:value="62">
              <text:p text:style-name="P17">62</text:p>
            </table:table-cell>
            <table:table-cell table:style-name="Tableau13.B3" office:value-type="float" office:value="25">
              <text:p text:style-name="P17">25</text:p>
            </table:table-cell>
            <table:table-cell table:style-name="Tableau13.B3" office:value-type="float" office:value="13">
              <text:p text:style-name="P17">13</text:p>
            </table:table-cell>
          </table:table-row>
          <table:table-row>
            <table:table-cell table:style-name="Tableau13.A4" table:number-columns-spanned="4" office:value-type="string">
              <text:p text:style-name="P27">Categoria socioprofissional</text:p>
            </table:table-cell>
            <table:covered-table-cell/>
            <table:covered-table-cell/>
            <table:covered-table-cell/>
          </table:table-row>
          <table:table-row>
            <table:table-cell table:style-name="Tableau13.A1" office:value-type="string">
              <text:p text:style-name="P13">Trabalhadores por conta própria </text:p>
            </table:table-cell>
            <table:table-cell table:style-name="Tableau13.B3" office:value-type="float" office:value="67">
              <text:p text:style-name="P17">67</text:p>
            </table:table-cell>
            <table:table-cell table:style-name="Tableau13.B3" office:value-type="float" office:value="20">
              <text:p text:style-name="P17">20</text:p>
            </table:table-cell>
            <table:table-cell table:style-name="Tableau13.B3" office:value-type="float" office:value="13">
              <text:p text:style-name="P17">13</text:p>
            </table:table-cell>
          </table:table-row>
          <table:table-row>
            <table:table-cell table:style-name="Tableau13.A1" office:value-type="string">
              <text:p text:style-name="P13">Gestores </text:p>
            </table:table-cell>
            <table:table-cell table:style-name="Tableau13.B3" office:value-type="float" office:value="63">
              <text:p text:style-name="P17">63</text:p>
            </table:table-cell>
            <table:table-cell table:style-name="Tableau13.B3" office:value-type="float" office:value="21">
              <text:p text:style-name="P17">21</text:p>
            </table:table-cell>
            <table:table-cell table:style-name="Tableau13.B3" office:value-type="float" office:value="16">
              <text:p text:style-name="P17">16</text:p>
            </table:table-cell>
          </table:table-row>
          <table:table-row>
            <table:table-cell table:style-name="Tableau13.A1" office:value-type="string">
              <text:p text:style-name="P13">Outros golas brancas </text:p>
            </table:table-cell>
            <table:table-cell table:style-name="Tableau13.B3" office:value-type="float" office:value="65">
              <text:p text:style-name="P17">65</text:p>
            </table:table-cell>
            <table:table-cell table:style-name="Tableau13.B3" office:value-type="float" office:value="21">
              <text:p text:style-name="P17">21</text:p>
            </table:table-cell>
            <table:table-cell table:style-name="Tableau13.B3" office:value-type="float" office:value="14">
              <text:p text:style-name="P17">14</text:p>
            </table:table-cell>
          </table:table-row>
          <table:table-row>
            <table:table-cell table:style-name="Tableau13.A1" office:value-type="string">
              <text:p text:style-name="P13">Trabalhadores manuais </text:p>
            </table:table-cell>
            <table:table-cell table:style-name="Tableau13.B3" office:value-type="float" office:value="66">
              <text:p text:style-name="P17">66</text:p>
            </table:table-cell>
            <table:table-cell table:style-name="Tableau13.B3" office:value-type="float" office:value="20">
              <text:p text:style-name="P17">20</text:p>
            </table:table-cell>
            <table:table-cell table:style-name="Tableau13.B3" office:value-type="float" office:value="14">
              <text:p text:style-name="P17">14</text:p>
            </table:table-cell>
          </table:table-row>
          <table:table-row>
            <table:table-cell table:style-name="Tableau13.A1" office:value-type="string">
              <text:p text:style-name="P13">Pessoas da casa </text:p>
            </table:table-cell>
            <table:table-cell table:style-name="Tableau13.B3" office:value-type="float" office:value="62">
              <text:p text:style-name="P17">62</text:p>
            </table:table-cell>
            <table:table-cell table:style-name="Tableau13.B3" office:value-type="float" office:value="22">
              <text:p text:style-name="P17">22</text:p>
            </table:table-cell>
            <table:table-cell table:style-name="Tableau13.B3" office:value-type="float" office:value="16">
              <text:p text:style-name="P17">16</text:p>
            </table:table-cell>
          </table:table-row>
          <table:table-row>
            <table:table-cell table:style-name="Tableau13.A1" office:value-type="string">
              <text:p text:style-name="P13">Desempregado </text:p>
            </table:table-cell>
            <table:table-cell table:style-name="Tableau13.B3" office:value-type="float" office:value="60">
              <text:p text:style-name="P17">60</text:p>
            </table:table-cell>
            <table:table-cell table:style-name="Tableau13.B3" office:value-type="float" office:value="20">
              <text:p text:style-name="P17">20</text:p>
            </table:table-cell>
            <table:table-cell table:style-name="Tableau13.B3" office:value-type="float" office:value="20">
              <text:p text:style-name="P17">20</text:p>
            </table:table-cell>
          </table:table-row>
          <table:table-row>
            <table:table-cell table:style-name="Tableau13.A1" office:value-type="string">
              <text:p text:style-name="P13">Aposentado </text:p>
            </table:table-cell>
            <table:table-cell table:style-name="Tableau13.B3" office:value-type="float" office:value="62">
              <text:p text:style-name="P17">62</text:p>
            </table:table-cell>
            <table:table-cell table:style-name="Tableau13.B3" office:value-type="float" office:value="15">
              <text:p text:style-name="P17">15</text:p>
            </table:table-cell>
            <table:table-cell table:style-name="Tableau13.B3" office:value-type="float" office:value="23">
              <text:p text:style-name="P17">23</text:p>
            </table:table-cell>
          </table:table-row>
          <table:table-row>
            <table:table-cell table:style-name="Tableau13.A1" office:value-type="string">
              <text:p text:style-name="P13">Estudantes </text:p>
            </table:table-cell>
            <table:table-cell table:style-name="Tableau13.B3" office:value-type="float" office:value="64">
              <text:p text:style-name="P17">64</text:p>
            </table:table-cell>
            <table:table-cell table:style-name="Tableau13.B3" office:value-type="float" office:value="25">
              <text:p text:style-name="P17">25</text:p>
            </table:table-cell>
            <table:table-cell table:style-name="Tableau13.B3" office:value-type="float" office:value="11">
              <text:p text:style-name="P17">11</text:p>
            </table:table-cell>
          </table:table-row>
          <table:table-row>
            <table:table-cell table:style-name="Tableau13.A4" table:number-columns-spanned="4" office:value-type="string">
              <text:p text:style-name="P27">Urbanização subjetiva</text:p>
            </table:table-cell>
            <table:covered-table-cell/>
            <table:covered-table-cell/>
            <table:covered-table-cell/>
          </table:table-row>
          <table:table-row>
            <table:table-cell table:style-name="Tableau13.A1" office:value-type="string">
              <text:p text:style-name="P13">Zona rural ou aldeia </text:p>
            </table:table-cell>
            <table:table-cell table:style-name="Tableau13.B3" office:value-type="float" office:value="64">
              <text:p text:style-name="P17">64</text:p>
            </table:table-cell>
            <table:table-cell table:style-name="Tableau13.B3" office:value-type="float" office:value="19">
              <text:p text:style-name="P17">19</text:p>
            </table:table-cell>
            <table:table-cell table:style-name="Tableau13.B3" office:value-type="float" office:value="17">
              <text:p text:style-name="P17">17</text:p>
            </table:table-cell>
          </table:table-row>
          <table:table-row>
            <table:table-cell table:style-name="Tableau13.A1" office:value-type="string">
              <text:p text:style-name="P13">Cidade pequena ou média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1" office:value-type="string">
              <text:p text:style-name="P13">Grande cidade </text:p>
            </table:table-cell>
            <table:table-cell table:style-name="Tableau13.B3" office:value-type="float" office:value="64">
              <text:p text:style-name="P17">64</text:p>
            </table:table-cell>
            <table:table-cell table:style-name="Tableau13.B3" office:value-type="float" office:value="20">
              <text:p text:style-name="P17">20</text:p>
            </table:table-cell>
            <table:table-cell table:style-name="Tableau13.B3" office:value-type="float" office:value="16">
              <text:p text:style-name="P17">16</text:p>
            </table:table-cell>
          </table:table-row>
          <table:table-row>
            <table:table-cell table:style-name="Tableau13.A4" table:number-columns-spanned="4" office:value-type="string">
              <text:p text:style-name="P27">Perceção do EFPI em (NOSSO PAÍS)</text:p>
            </table:table-cell>
            <table:covered-table-cell/>
            <table:covered-table-cell/>
            <table:covered-table-cell/>
          </table:table-row>
          <table:table-row>
            <table:table-cell table:style-name="Tableau13.A1" office:value-type="string">
              <text:p text:style-name="P13">Positivo </text:p>
            </table:table-cell>
            <table:table-cell table:style-name="Tableau13.B3" office:value-type="float" office:value="71">
              <text:p text:style-name="P17">71</text:p>
            </table:table-cell>
            <table:table-cell table:style-name="Tableau13.B3" office:value-type="float" office:value="15">
              <text:p text:style-name="P17">15</text:p>
            </table:table-cell>
            <table:table-cell table:style-name="Tableau13.B3" office:value-type="float" office:value="14">
              <text:p text:style-name="P17">14</text:p>
            </table:table-cell>
          </table:table-row>
          <table:table-row>
            <table:table-cell table:style-name="Tableau13.A1" office:value-type="string">
              <text:p text:style-name="P13">Negativo </text:p>
            </table:table-cell>
            <table:table-cell table:style-name="Tableau13.B3" office:value-type="float" office:value="52">
              <text:p text:style-name="P17">52</text:p>
            </table:table-cell>
            <table:table-cell table:style-name="Tableau13.B3" office:value-type="float" office:value="32">
              <text:p text:style-name="P17">32</text:p>
            </table:table-cell>
            <table:table-cell table:style-name="Tableau13.B3" office:value-type="float" office:value="16">
              <text:p text:style-name="P17">16</text:p>
            </table:table-cell>
          </table:table-row>
          <table:table-row>
            <table:table-cell table:style-name="Tableau13.A4" table:number-columns-spanned="4" office:value-type="string">
              <text:p text:style-name="P27">Já frequentou a formação profissional inicial (ensino secundário superior)</text:p>
            </table:table-cell>
            <table:covered-table-cell/>
            <table:covered-table-cell/>
            <table:covered-table-cell/>
          </table:table-row>
          <table:table-row>
            <table:table-cell table:style-name="Tableau13.A1" office:value-type="string">
              <text:p text:style-name="P13">Sim </text:p>
            </table:table-cell>
            <table:table-cell table:style-name="Tableau13.B3" office:value-type="float" office:value="66">
              <text:p text:style-name="P17">66</text:p>
            </table:table-cell>
            <table:table-cell table:style-name="Tableau13.B3" office:value-type="float" office:value="20">
              <text:p text:style-name="P17">20</text:p>
            </table:table-cell>
            <table:table-cell table:style-name="Tableau13.B3" office:value-type="float" office:value="14">
              <text:p text:style-name="P17">14</text:p>
            </table:table-cell>
          </table:table-row>
          <table:table-row>
            <table:table-cell table:style-name="Tableau13.A1" office:value-type="string">
              <text:p text:style-name="P13">Não </text:p>
            </table:table-cell>
            <table:table-cell table:style-name="Tableau13.B3" office:value-type="float" office:value="62">
              <text:p text:style-name="P17">62</text:p>
            </table:table-cell>
            <table:table-cell table:style-name="Tableau13.B3" office:value-type="float" office:value="20">
              <text:p text:style-name="P17">20</text:p>
            </table:table-cell>
            <table:table-cell table:style-name="Tableau13.B3" office:value-type="float" office:value="18">
              <text:p text:style-name="P17">18</text:p>
            </table:table-cell>
          </table:table-row>
        </table:table>
        <text:p text:style-name="Standard"/>
        <text:p text:style-name="P52">Dois terços dos cidadãos da UE afirmam que os programas de EFP são suficientemente inclusivos para proporcionar aos aprendentes o apoio necessário </text:p>
        <text:p text:style-name="Standard">Em toda a União Europeia, 67 % dos inquiridos afirmam que os programas de EFP são suficientemente inclusivos para garantir que os aprendentes que podem enfrentar obstáculos em determinados tipos de ambientes de aprendizagem recebem o apoio de que necessitam para concluir os programas, incluindo 17 % que concordam fortemente e 50 % que tendem a concordar.<text:note text:id="ftn33" text:note-class="footnote"><text:note-citation>33</text:note-citation><text:note-body><text:p text:style-name="Footnote">QB9.4. Diga-me em que medida concorda ou discorda de cada uma das seguintes afirmações: Os programas de EFP são suficientemente inclusivos para garantir que os aprendentes que podem enfrentar obstáculos em determinados tipos de ambientes de aprendizagem recebem o apoio de que necessitam para poderem concluir os programas. </text:p></text:note-body></text:note> Cerca de um em cada cinco (19%) discorda, enquanto 14% não sabem. </text:p>
        <text:p text:style-name="Standard">Em todos os Estados-Membros, pelo menos metade dos inquiridos concorda que os programas de EFP são suficientemente inclusivos para proporcionar aos aprendentes o apoio necessário para concluírem os programas. </text:p>
        <text:p text:style-name="Standard">Os pontos de vista variam entre os Estados-Membros, com os níveis mais elevados de acordo registados em Malta (82 %), Itália (81 %) e Eslovénia (80 %). Os níveis mais baixos registam-se na Alemanha (51 %), na Finlândia (56 %) e nos Países Baixos (57 %). </text:p>
        <text:p text:style-name="Standard"><draw:g text:anchor-type="paragraph" draw:z-index="25" draw:name="Forme22" draw:style-name="gr1"><draw:frame draw:style-name="gr272" draw:text-style-name="P89" svg:width="16.317cm" svg:height="7.153cm" svg:x="0.032cm" svg:y="1.474cm"><draw:image xlink:href="Pictures/10000000000004F20000022BBBAE7301CD8480E6.png" xlink:type="simple" xlink:show="embed" xlink:actuate="onLoad" draw:mime-type="image/png"><text:p/></draw:image></draw:frame><draw:frame draw:style-name="gr273" draw:text-style-name="P91" svg:width="16.28cm" svg:height="1.227cm" svg:x="0.002cm" svg:y="0.102cm"><draw:text-box><text:p text:style-name="P90"><text:span text:style-name="T44">QB9.4. Diga-me em que medida concorda ou discorda de cada uma das seguintes afirmações:- os programas de EFPI são suficientemente inclusivos para garantir que os aprendentes que podem enfrentar obstáculos em determinados tipos de ambientes de aprendizagem recebem o apoio de que necessitam para poderem concluir os programas (%)</text:span></text:p></draw:text-box></draw:frame><draw:g draw:style-name="gr4"><draw:frame draw:style-name="gr274" draw:text-style-name="P89" svg:width="14.098cm" svg:height="0.959cm" svg:x="0.374cm" svg:y="8.639cm"><draw:image xlink:href="Pictures/100000000000022300000022902E68B765C34830.png" xlink:type="simple" xlink:show="embed" xlink:actuate="onLoad" draw:mime-type="image/png"><text:p/></draw:image></draw:frame><draw:frame draw:style-name="gr275" draw:text-style-name="P91" svg:width="2.924cm" svg:height="0.902cm" svg:x="0.836cm" svg:y="8.814cm"><draw:text-box><text:p text:style-name="P95"><text:span text:style-name="T44">Concordo plenamente</text:span></text:p></draw:text-box></draw:frame><draw:frame draw:style-name="gr276" draw:text-style-name="P91" svg:width="2.858cm" svg:height="0.59cm" svg:x="3.844cm" svg:y="8.791cm"><draw:text-box><text:p text:style-name="P95"><text:span text:style-name="T44">Tende a concordar</text:span></text:p></draw:text-box></draw:frame><draw:frame draw:style-name="gr277" draw:text-style-name="P91" svg:width="3.28cm" svg:height="0.646cm" svg:x="7.028cm" svg:y="8.833cm"><draw:text-box><text:p text:style-name="P95"><text:span text:style-name="T44">Tende a discordar</text:span></text:p></draw:text-box></draw:frame><draw:frame draw:style-name="gr278" draw:text-style-name="P91" svg:width="3.484cm" svg:height="0.646cm" svg:x="10.656cm" svg:y="8.793cm"><draw:text-box><text:p text:style-name="P95"><text:span text:style-name="T44">Discordo totalmente</text:span></text:p></draw:text-box></draw:frame><draw:frame draw:style-name="gr279" draw:text-style-name="P91" svg:width="2.518cm" svg:height="0.687cm" svg:x="14.378cm" svg:y="8.793cm"><draw:text-box><text:p text:style-name="P95"><text:span text:style-name="T44">Não sei</text:span></text:p></draw:text-box></draw:frame></draw:g></draw:g><draw:g text:anchor-type="paragraph" draw:z-index="24" draw:name="Forme21" draw:style-name="gr32"><draw:frame draw:style-name="gr280" draw:text-style-name="P89" svg:width="4.59cm" svg:height="4.7cm" svg:x="11.19cm" svg:y="-5.647cm"><draw:image xlink:href="Pictures/10000000000001D5000001E081A67E0BF230BF76.png" xlink:type="simple" xlink:show="embed" xlink:actuate="onLoad" draw:mime-type="image/png"><text:p/></draw:image></draw:frame><draw:frame draw:style-name="gr281" draw:text-style-name="P91" svg:width="7.966cm" svg:height="2.525cm" svg:x="8.909cm" svg:y="-8.056cm"><draw:text-box><text:p text:style-name="P90"><text:span text:style-name="T44">QB9.4: Diga-me em que medida concorda ou discorda de cada uma das seguintes afirmações: - Os programas de EFPI são suficientemente inclusivos para garantir que os aprendentes que podem enfrentar obstáculos em determinados tipos de ambientes de aprendizagem recebem o apoio de que necessitam para poderem concluir os programas (UE-27) (%) </text:span></text:p></draw:text-box></draw:frame><draw:frame draw:style-name="gr282" draw:text-style-name="P94" svg:width="2.527cm" svg:height="0.578cm" svg:x="10.248cm" svg:y="-6.008cm"><draw:text-box><text:p text:style-name="P93"><text:span text:style-name="T44">Não sei 14</text:span></text:p></draw:text-box></draw:frame><draw:frame draw:style-name="gr283" draw:text-style-name="P94" svg:width="2.805cm" svg:height="0.902cm" svg:x="8.965cm" svg:y="-5.204cm"><draw:text-box><text:p text:style-name="P93"><text:span text:style-name="T44">Discordo totalmente: 3 </text:span></text:p></draw:text-box></draw:frame><draw:frame draw:style-name="gr284" draw:text-style-name="P94" svg:width="2.468cm" svg:height="0.902cm" svg:x="8.886cm" svg:y="-3.789cm"><draw:text-box><text:p text:style-name="P93"><text:span text:style-name="T44">Tende a discordar 16</text:span></text:p></draw:text-box></draw:frame><draw:frame draw:style-name="gr285" draw:text-style-name="P91" svg:width="2.708cm" svg:height="0.902cm" svg:x="13.229cm" svg:y="-1.009cm"><draw:text-box><text:p text:style-name="P90"><text:span text:style-name="T44">Tende a concordar 50</text:span></text:p></draw:text-box></draw:frame><draw:frame draw:style-name="gr286" draw:text-style-name="P91" svg:width="2.678cm" svg:height="0.902cm" svg:x="13.693cm" svg:y="-6.19cm"><draw:text-box><text:p text:style-name="P90"><text:span text:style-name="T44">Concordo plenamente 17</text:span></text:p></draw:text-box></draw:frame></draw:g></text:p>
        <text:p text:style-name="P51">A medida em que os inquiridos concordam que os programas de EFP são suficientemente inclusivos para prestar apoio aos aprendentes varia consoante os fatores sociodemográficos e comportamentais, como se segue. </text:p>
        <text:p text:style-name="StyleDefautDecale05Sauf1">■ Os inquiridos que veem o EFP de forma positiva são mais propensos a acreditar que os programas de EFP são suficientemente inclusivos (72 % contra 58 % entre os que comunicam perceções negativas). </text:p>
        <text:p text:style-name="StyleDefautDecale05Sauf1">■ Por idade, o acordo de que os programas de EFP são suficientemente inclusivos diminui ligeiramente com a idade: É de 69 % entre os inquiridos com idades compreendidas entre os 15 e os 24 anos, em comparação com 68 % entre os inquiridos com idades compreendidas entre os 25 e os 54 anos e 63 % entre os inquiridos com idade igual ou superior a 55 anos. </text:p>
        <text:p text:style-name="StyleDefautDecale05Sauf1">■ Por idade no final do ensino, a concordância é ligeiramente mais generalizada entre os inquiridos que concluíram o ensino entre os 16 e os 19 anos (67%) e entre os que concluíram o ensino aos 20 anos (66%) do que entre os que concluíram o ensino com 15 anos ou menos (64%). </text:p>
        <text:p text:style-name="StyleDefautDecale05Sauf1">■ Os inquiridos que frequentaram o EFP são ligeiramente mais propensos a concordar que os programas de EFP são suficientemente inclusivos (68%) do que os que não o fizeram (65%). </text:p>
        <text:p text:style-name="StyleDefautDecale05Sauf1">■ Existem diferenças negligenciáveis por género. </text:p>
        <text:p text:style-name="Standard"/>
        <text:p text:style-name="P67"/>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13">QB9.4 Por favor, diga-me em que medida concorda ou discorda de cada uma das seguintes afirmações: Os programas de EFPI são suficientemente inclusivos para garantir que os aprendentes que podem enfrentar obstáculos em determinados tipos de ambientes de aprendizagem recebem o apoio de que necessitam para poderem concluir os programas (%-UE)</text:p>
            </table:table-cell>
            <table:covered-table-cell/>
            <table:covered-table-cell/>
            <table:covered-table-cell/>
          </table:table-row>
          <table:table-row>
            <table:table-cell table:style-name="Tableau14.A1" office:value-type="string">
              <text:p text:style-name="P10"/>
            </table:table-cell>
            <table:table-cell table:style-name="Tableau14.A1" office:value-type="string">
              <text:p text:style-name="P17">Total "Concordo"</text:p>
            </table:table-cell>
            <table:table-cell table:style-name="Tableau14.A1" office:value-type="string">
              <text:p text:style-name="P17">Total "discordo" </text:p>
            </table:table-cell>
            <table:table-cell table:style-name="Tableau14.A1" office:value-type="string">
              <text:p text:style-name="P17">Não sei</text:p>
            </table:table-cell>
          </table:table-row>
          <table:table-row>
            <table:table-cell table:style-name="Tableau14.A1" office:value-type="string">
              <text:p text:style-name="P13">UE27 </text:p>
            </table:table-cell>
            <table:table-cell table:style-name="Tableau14.B3" office:value-type="float" office:value="67">
              <text:p text:style-name="P17">67</text:p>
            </table:table-cell>
            <table:table-cell table:style-name="Tableau14.B3" office:value-type="float" office:value="19">
              <text:p text:style-name="P17">19</text:p>
            </table:table-cell>
            <table:table-cell table:style-name="Tableau14.B3" office:value-type="float" office:value="14">
              <text:p text:style-name="P17">14</text:p>
            </table:table-cell>
          </table:table-row>
          <table:table-row>
            <table:table-cell table:style-name="Tableau14.A4" table:number-columns-spanned="4" office:value-type="string">
              <text:p text:style-name="P27">Género</text:p>
            </table:table-cell>
            <table:covered-table-cell/>
            <table:covered-table-cell/>
            <table:covered-table-cell/>
          </table:table-row>
          <table:table-row>
            <table:table-cell table:style-name="Tableau14.A1" office:value-type="string">
              <text:p text:style-name="P13">Homem </text:p>
            </table:table-cell>
            <table:table-cell table:style-name="Tableau14.B3" office:value-type="float" office:value="67">
              <text:p text:style-name="P17">67</text:p>
            </table:table-cell>
            <table:table-cell table:style-name="Tableau14.B3" office:value-type="float" office:value="19">
              <text:p text:style-name="P17">19</text:p>
            </table:table-cell>
            <table:table-cell table:style-name="Tableau14.B3" office:value-type="float" office:value="14">
              <text:p text:style-name="P17">14</text:p>
            </table:table-cell>
          </table:table-row>
          <table:table-row>
            <table:table-cell table:style-name="Tableau14.A1" office:value-type="string">
              <text:p text:style-name="P13">Mulher </text:p>
            </table:table-cell>
            <table:table-cell table:style-name="Tableau14.B3" office:value-type="float" office:value="66">
              <text:p text:style-name="P17">66</text:p>
            </table:table-cell>
            <table:table-cell table:style-name="Tableau14.B3" office:value-type="float" office:value="19">
              <text:p text:style-name="P17">19</text:p>
            </table:table-cell>
            <table:table-cell table:style-name="Tableau14.B3" office:value-type="float" office:value="15">
              <text:p text:style-name="P17">15</text:p>
            </table:table-cell>
          </table:table-row>
          <table:table-row>
            <table:table-cell table:style-name="Tableau14.A4" table:number-columns-spanned="4" office:value-type="string">
              <text:p text:style-name="P27">Idade</text:p>
            </table:table-cell>
            <table:covered-table-cell/>
            <table:covered-table-cell/>
            <table:covered-table-cell/>
          </table:table-row>
          <table:table-row>
            <table:table-cell table:style-name="Tableau14.A1" office:value-type="string">
              <text:p text:style-name="P13">15-24 </text:p>
            </table:table-cell>
            <table:table-cell table:style-name="Tableau14.B3" office:value-type="float" office:value="69">
              <text:p text:style-name="P17">69</text:p>
            </table:table-cell>
            <table:table-cell table:style-name="Tableau14.B3" office:value-type="float" office:value="22">
              <text:p text:style-name="P17">22</text:p>
            </table:table-cell>
            <table:table-cell table:style-name="Tableau14.B3" office:value-type="float" office:value="9">
              <text:p text:style-name="P17">9</text:p>
            </table:table-cell>
          </table:table-row>
          <table:table-row>
            <table:table-cell table:style-name="Tableau14.A1" office:value-type="string">
              <text:p text:style-name="P13">25-39 </text:p>
            </table:table-cell>
            <table:table-cell table:style-name="Tableau14.B3" office:value-type="float" office:value="68">
              <text:p text:style-name="P17">68</text:p>
            </table:table-cell>
            <table:table-cell table:style-name="Tableau14.B3" office:value-type="float" office:value="22">
              <text:p text:style-name="P17">22</text:p>
            </table:table-cell>
            <table:table-cell table:style-name="Tableau14.B3" office:value-type="float" office:value="10">
              <text:p text:style-name="P17">10</text:p>
            </table:table-cell>
          </table:table-row>
          <table:table-row>
            <table:table-cell table:style-name="Tableau14.A1" office:value-type="string">
              <text:p text:style-name="P13">40-54 </text:p>
            </table:table-cell>
            <table:table-cell table:style-name="Tableau14.B3" office:value-type="float" office:value="68">
              <text:p text:style-name="P17">68</text:p>
            </table:table-cell>
            <table:table-cell table:style-name="Tableau14.B3" office:value-type="float" office:value="19">
              <text:p text:style-name="P17">19</text:p>
            </table:table-cell>
            <table:table-cell table:style-name="Tableau14.B3" office:value-type="float" office:value="13">
              <text:p text:style-name="P17">13</text:p>
            </table:table-cell>
          </table:table-row>
          <table:table-row>
            <table:table-cell table:style-name="Tableau14.A1" office:value-type="string">
              <text:p text:style-name="P13">&gt;=55</text:p>
            </table:table-cell>
            <table:table-cell table:style-name="Tableau14.B3" office:value-type="float" office:value="63">
              <text:p text:style-name="P17">63</text:p>
            </table:table-cell>
            <table:table-cell table:style-name="Tableau14.B3" office:value-type="float" office:value="18">
              <text:p text:style-name="P17">18</text:p>
            </table:table-cell>
            <table:table-cell table:style-name="Tableau14.B3" office:value-type="float" office:value="19">
              <text:p text:style-name="P17">19</text:p>
            </table:table-cell>
          </table:table-row>
          <table:table-row>
            <table:table-cell table:style-name="Tableau14.A4" table:number-columns-spanned="4" office:value-type="string">
              <text:p text:style-name="P27">Educação (Fim de)</text:p>
            </table:table-cell>
            <table:covered-table-cell/>
            <table:covered-table-cell/>
            <table:covered-table-cell/>
          </table:table-row>
          <table:table-row>
            <table:table-cell table:style-name="Tableau14.A1" office:value-type="string">
              <text:p text:style-name="P13">&lt;=-15</text:p>
            </table:table-cell>
            <table:table-cell table:style-name="Tableau14.B3" office:value-type="float" office:value="64">
              <text:p text:style-name="P17">64</text:p>
            </table:table-cell>
            <table:table-cell table:style-name="Tableau14.B3" office:value-type="float" office:value="12">
              <text:p text:style-name="P17">12</text:p>
            </table:table-cell>
            <table:table-cell table:style-name="Tableau14.B3" office:value-type="float" office:value="24">
              <text:p text:style-name="P17">24</text:p>
            </table:table-cell>
          </table:table-row>
          <table:table-row>
            <table:table-cell table:style-name="Tableau14.A1" office:value-type="string">
              <text:p text:style-name="P13">16-19 </text:p>
            </table:table-cell>
            <table:table-cell table:style-name="Tableau14.B3" office:value-type="float" office:value="67">
              <text:p text:style-name="P17">67</text:p>
            </table:table-cell>
            <table:table-cell table:style-name="Tableau14.B3" office:value-type="float" office:value="19">
              <text:p text:style-name="P17">19</text:p>
            </table:table-cell>
            <table:table-cell table:style-name="Tableau14.B3" office:value-type="float" office:value="14">
              <text:p text:style-name="P17">14</text:p>
            </table:table-cell>
          </table:table-row>
          <table:table-row>
            <table:table-cell table:style-name="Tableau14.A1" office:value-type="string">
              <text:p text:style-name="P13">&gt;=20</text:p>
            </table:table-cell>
            <table:table-cell table:style-name="Tableau14.B3" office:value-type="float" office:value="66">
              <text:p text:style-name="P17">66</text:p>
            </table:table-cell>
            <table:table-cell table:style-name="Tableau14.B3" office:value-type="float" office:value="22">
              <text:p text:style-name="P17">22</text:p>
            </table:table-cell>
            <table:table-cell table:style-name="Tableau14.B3" office:value-type="float" office:value="12">
              <text:p text:style-name="P17">12</text:p>
            </table:table-cell>
          </table:table-row>
          <table:table-row>
            <table:table-cell table:style-name="Tableau14.A1" office:value-type="string">
              <text:p text:style-name="P13">Ainda a estudar </text:p>
            </table:table-cell>
            <table:table-cell table:style-name="Tableau14.B3" office:value-type="float" office:value="66">
              <text:p text:style-name="P17">66</text:p>
            </table:table-cell>
            <table:table-cell table:style-name="Tableau14.B3" office:value-type="float" office:value="23">
              <text:p text:style-name="P17">23</text:p>
            </table:table-cell>
            <table:table-cell table:style-name="Tableau14.B3" office:value-type="float" office:value="11">
              <text:p text:style-name="P17">11</text:p>
            </table:table-cell>
          </table:table-row>
          <table:table-row>
            <table:table-cell table:style-name="Tableau14.A4" table:number-columns-spanned="4" office:value-type="string">
              <text:p text:style-name="P27">Categoria socioprofissional</text:p>
            </table:table-cell>
            <table:covered-table-cell/>
            <table:covered-table-cell/>
            <table:covered-table-cell/>
          </table:table-row>
          <table:table-row>
            <table:table-cell table:style-name="Tableau14.A1" office:value-type="string">
              <text:p text:style-name="P13">Trabalhadores por conta própria </text:p>
            </table:table-cell>
            <table:table-cell table:style-name="Tableau14.B3" office:value-type="float" office:value="69">
              <text:p text:style-name="P17">69</text:p>
            </table:table-cell>
            <table:table-cell table:style-name="Tableau14.B3" office:value-type="float" office:value="19">
              <text:p text:style-name="P17">19</text:p>
            </table:table-cell>
            <table:table-cell table:style-name="Tableau14.B3" office:value-type="float" office:value="12">
              <text:p text:style-name="P17">12</text:p>
            </table:table-cell>
          </table:table-row>
          <table:table-row>
            <table:table-cell table:style-name="Tableau14.A1" office:value-type="string">
              <text:p text:style-name="P13">Gestores </text:p>
            </table:table-cell>
            <table:table-cell table:style-name="Tableau14.B3" office:value-type="float" office:value="66">
              <text:p text:style-name="P17">66</text:p>
            </table:table-cell>
            <table:table-cell table:style-name="Tableau14.B3" office:value-type="float" office:value="20">
              <text:p text:style-name="P17">20</text:p>
            </table:table-cell>
            <table:table-cell table:style-name="Tableau14.B3" office:value-type="float" office:value="14">
              <text:p text:style-name="P17">14</text:p>
            </table:table-cell>
          </table:table-row>
          <table:table-row>
            <table:table-cell table:style-name="Tableau14.A1" office:value-type="string">
              <text:p text:style-name="P13">Outros golas brancas </text:p>
            </table:table-cell>
            <table:table-cell table:style-name="Tableau14.B3" office:value-type="float" office:value="70">
              <text:p text:style-name="P17">70</text:p>
            </table:table-cell>
            <table:table-cell table:style-name="Tableau14.B3" office:value-type="float" office:value="19">
              <text:p text:style-name="P17">19</text:p>
            </table:table-cell>
            <table:table-cell table:style-name="Tableau14.B3" office:value-type="float" office:value="11">
              <text:p text:style-name="P17">11</text:p>
            </table:table-cell>
          </table:table-row>
          <table:table-row>
            <table:table-cell table:style-name="Tableau14.A1" office:value-type="string">
              <text:p text:style-name="P13">Trabalhadores manuais </text:p>
            </table:table-cell>
            <table:table-cell table:style-name="Tableau14.B3" office:value-type="float" office:value="69">
              <text:p text:style-name="P17">69</text:p>
            </table:table-cell>
            <table:table-cell table:style-name="Tableau14.B3" office:value-type="float" office:value="19">
              <text:p text:style-name="P17">19</text:p>
            </table:table-cell>
            <table:table-cell table:style-name="Tableau14.B3" office:value-type="float" office:value="12">
              <text:p text:style-name="P17">12</text:p>
            </table:table-cell>
          </table:table-row>
          <table:table-row>
            <table:table-cell table:style-name="Tableau14.A1" office:value-type="string">
              <text:p text:style-name="P13">Pessoas da casa </text:p>
            </table:table-cell>
            <table:table-cell table:style-name="Tableau14.B3" office:value-type="float" office:value="67">
              <text:p text:style-name="P17">67</text:p>
            </table:table-cell>
            <table:table-cell table:style-name="Tableau14.B3" office:value-type="float" office:value="16">
              <text:p text:style-name="P17">16</text:p>
            </table:table-cell>
            <table:table-cell table:style-name="Tableau14.B3" office:value-type="float" office:value="17">
              <text:p text:style-name="P17">17</text:p>
            </table:table-cell>
          </table:table-row>
          <table:table-row>
            <table:table-cell table:style-name="Tableau14.A1" office:value-type="string">
              <text:p text:style-name="P13">Desempregado </text:p>
            </table:table-cell>
            <table:table-cell table:style-name="Tableau14.B3" office:value-type="float" office:value="64">
              <text:p text:style-name="P17">64</text:p>
            </table:table-cell>
            <table:table-cell table:style-name="Tableau14.B3" office:value-type="float" office:value="20">
              <text:p text:style-name="P17">20</text:p>
            </table:table-cell>
            <table:table-cell table:style-name="Tableau14.B3" office:value-type="float" office:value="16">
              <text:p text:style-name="P17">16</text:p>
            </table:table-cell>
          </table:table-row>
          <table:table-row>
            <table:table-cell table:style-name="Tableau14.A1" office:value-type="string">
              <text:p text:style-name="P13">Aposentado </text:p>
            </table:table-cell>
            <table:table-cell table:style-name="Tableau14.B3" office:value-type="float" office:value="61">
              <text:p text:style-name="P17">61</text:p>
            </table:table-cell>
            <table:table-cell table:style-name="Tableau14.B3" office:value-type="float" office:value="18">
              <text:p text:style-name="P17">18</text:p>
            </table:table-cell>
            <table:table-cell table:style-name="Tableau14.B3" office:value-type="float" office:value="21">
              <text:p text:style-name="P17">21</text:p>
            </table:table-cell>
          </table:table-row>
          <table:table-row>
            <table:table-cell table:style-name="Tableau14.A1" office:value-type="string">
              <text:p text:style-name="P13">Estudantes </text:p>
            </table:table-cell>
            <table:table-cell table:style-name="Tableau14.B3" office:value-type="float" office:value="66">
              <text:p text:style-name="P17">66</text:p>
            </table:table-cell>
            <table:table-cell table:style-name="Tableau14.B3" office:value-type="float" office:value="25">
              <text:p text:style-name="P17">25</text:p>
            </table:table-cell>
            <table:table-cell table:style-name="Tableau14.B3" office:value-type="float" office:value="9">
              <text:p text:style-name="P17">9</text:p>
            </table:table-cell>
          </table:table-row>
          <table:table-row>
            <table:table-cell table:style-name="Tableau14.A4" table:number-columns-spanned="4" office:value-type="string">
              <text:p text:style-name="P27">Urbanização subjetiva</text:p>
            </table:table-cell>
            <table:covered-table-cell/>
            <table:covered-table-cell/>
            <table:covered-table-cell/>
          </table:table-row>
          <table:table-row>
            <table:table-cell table:style-name="Tableau14.A1" office:value-type="string">
              <text:p text:style-name="P13">Zona rural ou aldeia </text:p>
            </table:table-cell>
            <table:table-cell table:style-name="Tableau14.B3" office:value-type="float" office:value="65">
              <text:p text:style-name="P17">65</text:p>
            </table:table-cell>
            <table:table-cell table:style-name="Tableau14.B3" office:value-type="float" office:value="19">
              <text:p text:style-name="P17">19</text:p>
            </table:table-cell>
            <table:table-cell table:style-name="Tableau14.B3" office:value-type="float" office:value="16">
              <text:p text:style-name="P17">16</text:p>
            </table:table-cell>
          </table:table-row>
          <table:table-row>
            <table:table-cell table:style-name="Tableau14.A1" office:value-type="string">
              <text:p text:style-name="P13">Cidade pequena ou média </text:p>
            </table:table-cell>
            <table:table-cell table:style-name="Tableau14.B3" office:value-type="float" office:value="66">
              <text:p text:style-name="P17">66</text:p>
            </table:table-cell>
            <table:table-cell table:style-name="Tableau14.B3" office:value-type="float" office:value="19">
              <text:p text:style-name="P17">19</text:p>
            </table:table-cell>
            <table:table-cell table:style-name="Tableau14.B3" office:value-type="float" office:value="15">
              <text:p text:style-name="P17">15</text:p>
            </table:table-cell>
          </table:table-row>
          <table:table-row>
            <table:table-cell table:style-name="Tableau14.A1" office:value-type="string">
              <text:p text:style-name="P13">Grande cidade </text:p>
            </table:table-cell>
            <table:table-cell table:style-name="Tableau14.B3" office:value-type="float" office:value="68">
              <text:p text:style-name="P17">68</text:p>
            </table:table-cell>
            <table:table-cell table:style-name="Tableau14.B3" office:value-type="float" office:value="20">
              <text:p text:style-name="P17">20</text:p>
            </table:table-cell>
            <table:table-cell table:style-name="Tableau14.B3" office:value-type="float" office:value="12">
              <text:p text:style-name="P17">12</text:p>
            </table:table-cell>
          </table:table-row>
          <table:table-row>
            <table:table-cell table:style-name="Tableau14.A4" table:number-columns-spanned="4" office:value-type="string">
              <text:p text:style-name="P27">Perceção do EFPI em (NOSSO PAÍS)</text:p>
            </table:table-cell>
            <table:covered-table-cell/>
            <table:covered-table-cell/>
            <table:covered-table-cell/>
          </table:table-row>
          <table:table-row>
            <table:table-cell table:style-name="Tableau14.A1" office:value-type="string">
              <text:p text:style-name="P13">Positivo </text:p>
            </table:table-cell>
            <table:table-cell table:style-name="Tableau14.B3" office:value-type="float" office:value="72">
              <text:p text:style-name="P17">72</text:p>
            </table:table-cell>
            <table:table-cell table:style-name="Tableau14.B3" office:value-type="float" office:value="16">
              <text:p text:style-name="P17">16</text:p>
            </table:table-cell>
            <table:table-cell table:style-name="Tableau14.B3" office:value-type="float" office:value="12">
              <text:p text:style-name="P17">12</text:p>
            </table:table-cell>
          </table:table-row>
          <table:table-row>
            <table:table-cell table:style-name="Tableau14.A1" office:value-type="string">
              <text:p text:style-name="P13">Negativo </text:p>
            </table:table-cell>
            <table:table-cell table:style-name="Tableau14.B3" office:value-type="float" office:value="58">
              <text:p text:style-name="P17">58</text:p>
            </table:table-cell>
            <table:table-cell table:style-name="Tableau14.B3" office:value-type="float" office:value="28">
              <text:p text:style-name="P17">28</text:p>
            </table:table-cell>
            <table:table-cell table:style-name="Tableau14.B3" office:value-type="float" office:value="14">
              <text:p text:style-name="P17">14</text:p>
            </table:table-cell>
          </table:table-row>
          <table:table-row>
            <table:table-cell table:style-name="Tableau14.A4" table:number-columns-spanned="4" office:value-type="string">
              <text:p text:style-name="P27">Já frequentou a formação profissional inicial (ensino secundário superior)</text:p>
            </table:table-cell>
            <table:covered-table-cell/>
            <table:covered-table-cell/>
            <table:covered-table-cell/>
          </table:table-row>
          <table:table-row>
            <table:table-cell table:style-name="Tableau14.A1" office:value-type="string">
              <text:p text:style-name="P13">Sim </text:p>
            </table:table-cell>
            <table:table-cell table:style-name="Tableau14.B3" office:value-type="float" office:value="68">
              <text:p text:style-name="P17">68</text:p>
            </table:table-cell>
            <table:table-cell table:style-name="Tableau14.B3" office:value-type="float" office:value="20">
              <text:p text:style-name="P17">20</text:p>
            </table:table-cell>
            <table:table-cell table:style-name="Tableau14.B3" office:value-type="float" office:value="12">
              <text:p text:style-name="P17">12</text:p>
            </table:table-cell>
          </table:table-row>
          <table:table-row>
            <table:table-cell table:style-name="Tableau14.A1" office:value-type="string">
              <text:p text:style-name="P13">Não </text:p>
            </table:table-cell>
            <table:table-cell table:style-name="Tableau14.B3" office:value-type="float" office:value="65">
              <text:p text:style-name="P17">65</text:p>
            </table:table-cell>
            <table:table-cell table:style-name="Tableau14.B3" office:value-type="float" office:value="18">
              <text:p text:style-name="P20">18</text:p>
            </table:table-cell>
            <table:table-cell table:style-name="Tableau14.B3" office:value-type="float" office:value="17">
              <text:p text:style-name="P20">17</text:p>
            </table:table-cell>
          </table:table-row>
        </table:table>
        <text:p text:style-name="Standard"><text:soft-page-break/></text:p>
        <text:h text:style-name="P87" text:outline-level="2"><text:bookmark-start text:name="__RefHeading___Toc215582_2930363814"/>7. Recomendações do EFP para os jovens <text:bookmark-end text:name="__RefHeading___Toc215582_2930363814"/></text:h>
        <text:p text:style-name="StyleDefaut11maigre">Metade dos cidadãos da UE recomendaria o ensino secundário profissional a um jovem que escolhesse um percurso de ensino secundário superior </text:p>
        <text:p text:style-name="Standard">Quando questionados sobre qual o percurso educativo que recomendariam a um jovem que está agora a decidir sobre o ensino secundário superior, 50 % dos cidadãos da UE recomendariam o ensino secundário profissional, enquanto 39 % recomendariam o ensino secundário geral e 8 % diriam espontaneamente que depende da situação individual.<text:note text:id="ftn34" text:note-class="footnote"><text:note-citation>34</text:note-citation><text:note-body><text:p text:style-name="Footnote">QB2. Qual dos seguintes percursos educativos recomendaria a um jovem que esteja agora a decidir sobre o ensino secundário? </text:p></text:note-body></text:note> </text:p>
        <text:p text:style-name="Standard">O apoio ao ensino profissional enquanto percurso tem vindo a aumentar ao longo do tempo. No inquérito Eurobarómetro de 2011 sobre o EFP (UE-27), 32 % dos inquiridos afirmaram que recomendariam a formação profissional a um jovem que terminasse o ensino obrigatório, enquanto 34 % afirmaram que recomendariam o ensino secundário ou superior geral.<text:note text:id="ftn35" text:note-class="footnote"><text:note-citation>35</text:note-citation><text:note-body><text:p text:style-name="Footnote"><text:a xlink:type="simple" xlink:href="https://europa.eu/eurobarometer/surveys/detail/999" text:style-name="Internet_20_link" text:visited-style-name="Visited_20_Internet_20_Link">https://europa.eu/eurobarometer/surveys/detail/999</text:a>. A formulação das perguntas difere do atual inquérito, utiliza o termo «EFP» sem distinguir entre EFP inicial e contínuo e combina o ensino secundário geral e o ensino superior numa única opção de resposta em que o atual inquérito os separa. QA8: «Hoje em dia, qual das seguintes recomendações recomendaria a um jovem que esteja a terminar a escolaridade obrigatória?»</text:p></text:note-body></text:note> </text:p>
        <text:p text:style-name="Standard"><draw:g text:anchor-type="paragraph" draw:z-index="26" draw:name="Forme23" draw:style-name="gr1"><draw:frame draw:style-name="gr266" draw:text-style-name="P89" svg:width="4.495cm" svg:height="4.472cm" svg:x="10.828cm" svg:y="-6.932cm"><draw:image xlink:href="Pictures/100000000000019300000191040BD833F8319C75.png" xlink:type="simple" xlink:show="embed" xlink:actuate="onLoad" draw:mime-type="image/png"><text:p/></draw:image></draw:frame><draw:frame draw:style-name="gr267" draw:text-style-name="P91" svg:width="7.467cm" svg:height="1.227cm" svg:x="8.999cm" svg:y="-8.497cm"><draw:text-box><text:p text:style-name="P90"><text:span text:style-name="T44">QB2: Qual dos seguintes percursos educativos recomendaria a um jovem que esteja agora a decidir sobre o ensino secundário? (UE-27) (%) </text:span></text:p></draw:text-box></draw:frame><draw:frame draw:style-name="gr268" draw:text-style-name="P94" svg:width="2.412cm" svg:height="0.578cm" svg:x="11.454cm" svg:y="-7.463cm"><draw:text-box><text:p text:style-name="P93"><text:span text:style-name="T44">Não sei 3</text:span></text:p></draw:text-box></draw:frame><draw:frame draw:style-name="gr269" draw:text-style-name="P91" svg:width="3.132cm" svg:height="0.902cm" svg:x="9.142cm" svg:y="-7.195cm"><draw:text-box><text:p text:style-name="P90"><text:span text:style-name="T44">Depende (SPONTANEOUS) 8</text:span></text:p></draw:text-box></draw:frame><draw:frame draw:style-name="gr270" draw:text-style-name="P99" svg:width="1.953cm" svg:height="1.594cm" svg:x="9.11cm" svg:y="-4.556cm"><draw:text-box><text:p text:style-name="P93"><text:span text:style-name="T44">Ensino secundário geral 9</text:span></text:p></draw:text-box></draw:frame><draw:frame draw:style-name="gr271" draw:text-style-name="P100" svg:width="2.467cm" svg:height="1.458cm" svg:x="15.076cm" svg:y="-5.072cm"><draw:text-box><text:p text:style-name="P90"><text:span text:style-name="T44">Ensino secundário profissional 50</text:span></text:p></draw:text-box></draw:frame></draw:g><draw:g text:anchor-type="paragraph" draw:z-index="27" draw:name="Forme24" draw:style-name="gr1"><draw:frame draw:style-name="gr259" draw:text-style-name="P89" svg:width="16.386cm" svg:height="7.483cm" svg:x="0.376cm" svg:y="2.041cm"><draw:image xlink:href="Pictures/1000000000000563000002766E6BE9E22FEF44FC.png" xlink:type="simple" xlink:show="embed" xlink:actuate="onLoad" draw:mime-type="image/png"><text:p/></draw:image></draw:frame><draw:frame draw:style-name="gr260" draw:text-style-name="P91" svg:width="15.179cm" svg:height="1.207cm" svg:x="0.337cm" svg:y="1.247cm"><draw:text-box><text:p text:style-name="P90"><text:span text:style-name="T44">QB2. Qual dos seguintes percursos educativos recomendaria a um jovem que está agora a decidir </text:span></text:p><text:p text:style-name="P90"><text:span text:style-name="T44">no ensino secundário? (%) </text:span></text:p></draw:text-box></draw:frame><draw:frame draw:style-name="gr261" draw:text-style-name="P89" svg:width="12.685cm" svg:height="0.537cm" svg:x="0.826cm" svg:y="9.61cm"><draw:image xlink:href="Pictures/10000000000002C30000001E51406E64C61D7BDC.png" xlink:type="simple" xlink:show="embed" xlink:actuate="onLoad" draw:mime-type="image/png"><text:p/></draw:image></draw:frame><draw:frame draw:style-name="gr262" draw:text-style-name="P91" svg:width="4.199cm" svg:height="0.902cm" svg:x="0.811cm" svg:y="9.615cm"><draw:text-box><text:p text:style-name="P90"><text:span text:style-name="T44">Ensino secundário profissional</text:span></text:p></draw:text-box></draw:frame><draw:frame draw:style-name="gr263" draw:text-style-name="P91" svg:width="3.925cm" svg:height="0.902cm" svg:x="5.391cm" svg:y="9.615cm"><draw:text-box><text:p text:style-name="P90"><text:span text:style-name="T44">Ensino secundário geral</text:span></text:p></draw:text-box></draw:frame><draw:frame draw:style-name="gr264" draw:text-style-name="P91" svg:width="3.82cm" svg:height="0.902cm" svg:x="9.398cm" svg:y="9.504cm"><draw:text-box><text:p text:style-name="P90"><text:span text:style-name="T44">Depende (SPONTANEOUS) </text:span></text:p></draw:text-box></draw:frame><draw:frame draw:style-name="gr265" draw:text-style-name="P100" svg:width="3.073cm" svg:height="0.578cm" svg:x="13.282cm" svg:y="9.61cm"><draw:text-box><text:p text:style-name="P90"><text:span text:style-name="T44">Não sei</text:span></text:p></draw:text-box></draw:frame></draw:g>No presente inquérito, as respostas variam consoante os Estados-Membros. É mais provável que o ensino secundário profissional seja recomendado na Eslovénia (70 %), na Hungria (69 %) e na Bulgária (68 %). Os níveis mais baixos registam-se em Portugal (28 %) e na Bélgica, no Luxemburgo e na Suécia (todos com 30 %). </text:p>
        <text:p text:style-name="Standard">É mais provável que o ensino secundário geral seja recomendado na Bélgica (60 %), em Itália (56 %) e no Luxemburgo (50 %). Os níveis mais baixos registam-se na Bulgária (20 %), na Eslovénia (21 %) e na Dinamarca (23 %). </text:p>
        <text:p text:style-name="Standard">A percentagem mais elevada de inquiridos que afirmam espontaneamente que a recomendação depende da situação individual encontra-se na Dinamarca (42 %), seguida da Suécia (22 %) e do Luxemburgo (19 %). </text:p>
        <text:p text:style-name="Standard">Em termos de primeira escolha por país, o ensino secundário profissional é a recomendação preferida em 17 Estados-Membros, variando entre 70 % na Eslovénia e <text:soft-page-break/>41 % na Estónia. Em contrapartida, o ensino secundário geral é a recomendação preferida em oito Estados-Membros, liderados pela Bélgica, com 60 %, seguida da Itália (56 %), do Luxemburgo (50 %) e da Irlanda (49 %). Na Finlândia, é igualmente provável que as duas vias sejam recomendadas (ambos com 41 %). Nomeadamente, a Dinamarca destaca-se, com 42% dos inquiridos a dizer "depende", o que faz com que esta seja a principal resposta nesse país. </text:p>
        <text:p text:style-name="Standard"/>
        <text:p text:style-name="Standard"><draw:g text:anchor-type="paragraph" draw:z-index="28" draw:name="Forme25" draw:style-name="gr32"><draw:frame draw:style-name="gr255" draw:text-style-name="P89" svg:width="16.294cm" svg:height="6.457cm" svg:x="0.002cm" svg:y="0.733cm"><draw:image xlink:href="Pictures/10000000000005620000022221E6CF7DE1A84231.png" xlink:type="simple" xlink:show="embed" xlink:actuate="onLoad" draw:mime-type="image/png"><text:p/></draw:image></draw:frame><draw:frame draw:style-name="gr256" draw:text-style-name="P91" svg:width="16.544cm" svg:height="0.902cm" svg:x="0.379cm" svg:y="-0.429cm"><draw:text-box><text:p text:style-name="P90"><text:span text:style-name="T44">QB2: Qual dos seguintes percursos educativos recomendaria a um jovem que esteja agora a decidir sobre o ensino secundário? (%) </text:span></text:p></draw:text-box></draw:frame><draw:frame draw:style-name="gr257" draw:text-style-name="P89" svg:width="0.593cm" svg:height="0.932cm" svg:x="10.107cm" svg:y="0.292cm"><draw:image xlink:href="Pictures/10000000000000310000004DB9793FE54E586113.png" xlink:type="simple" xlink:show="embed" xlink:actuate="onLoad" draw:mime-type="image/png"><text:p/></draw:image></draw:frame><draw:frame draw:style-name="gr258" draw:text-style-name="P91" svg:width="4.894cm" svg:height="1.227cm" svg:x="10.688cm" svg:y="0.299cm"><draw:text-box><text:p text:style-name="P90"><text:span text:style-name="T44">Ensino secundário profissional</text:span></text:p><text:p text:style-name="P90"><text:span text:style-name="T44">Ensino secundário geral</text:span></text:p><text:p text:style-name="P90"><text:span text:style-name="T44">Depende (SPONTANEOUS)</text:span></text:p></draw:text-box></draw:frame></draw:g></text:p>
        <text:p text:style-name="P51">Quando dividimos estas recomendações do percurso escolar secundário superior por fatores sociodemográficos e atitudinais, as diferenças aparecem da seguinte forma. </text:p>
        <text:p text:style-name="StyleDefautDecale05Sauf1">■ Os trabalhadores manuais (58%) e os trabalhadores domésticos e reformados (55%) são os mais susceptíveis de recomendar o ensino profissional, enquanto os estudantes (32%) são os menos susceptíveis de o fazer. </text:p>
        <text:p text:style-name="StyleDefautDecale05Sauf1">■ Os respondentes rurais e urbanos mostram preferências distintas. Os habitantes das zonas rurais ou das aldeias são mais suscetíveis de favorecer o ensino profissional (55%) do que os habitantes das grandes cidades (46%). </text:p>
        <text:p text:style-name="StyleDefautDecale05Sauf1">■ Os inquiridos que concluíram os seus estudos com idades compreendidas entre os 16 e os 19 anos são mais suscetíveis de recomendar o percurso profissional (58%), seguidos dos que concluíram os seus estudos com 15 anos ou menos (50%). Os inquiridos com habilitações académicas mais elevadas, ou seja, os que concluíram o ensino com 20 anos ou mais, estão quase uniformemente divididos entre o ensino secundário geral e profissional (44 % contra 43 %). </text:p>
        <text:p text:style-name="StyleDefautDecale05Sauf1">■ Surge uma clara clivagem geracional nas recomendações de percursos. Os inquiridos mais velhos com idade igual ou superior a 55 anos (53 %) e com idades compreendidas entre os 40 e os 54 anos (51 %) são mais suscetíveis de recomendar o ensino profissional, ao passo que esta preferência diminui entre os inquiridos mais jovens, atingindo 39 % no grupo dos 15 aos 24 anos. </text:p>
        <text:p text:style-name="StyleDefautDecale05Sauf1">■ As recomendações diferem consideravelmente em função da experiência adquirida no domínio do ensino profissional. Entre os inquiridos que frequentaram o EFP, 59 % recomendam o ensino secundário profissional, em comparação com 42 % das pessoas sem experiência de EFP. </text:p>
        <text:p text:style-name="StyleDefautDecale05Sauf1">■ As crenças sobre os resultados em matéria de emprego também influenciam as recomendações, sendo que as pessoas que consideram que o EFP conduz a empregos bem sucedidos têm maior probabilidade de recomendar a opção profissional (54% contra 44%). </text:p>
        <text:p text:style-name="StyleDefautDecale05Sauf1">■ Os pontos de vista sobre a qualidade do EFP revelam uma lacuna semelhante. Os inquiridos que têm uma visão positiva da qualidade do EFP são mais propensos a recomendar o ensino profissional do que os que não o fazem (53 % contra 46 %). </text:p>
        <text:p text:style-name="Standard"/>
        <text:p text:style-name="P67"/>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13">QB2 Qual dos seguintes percursos educativos recomendaria a um jovem que está agora a decidir sobre o ensino secundário? (% UE)</text:p>
            </table:table-cell>
            <table:covered-table-cell/>
            <table:covered-table-cell/>
            <table:covered-table-cell/>
            <table:covered-table-cell/>
          </table:table-row>
          <table:table-row>
            <table:table-cell table:style-name="Tableau15.A1" office:value-type="string">
              <text:p text:style-name="P10"/>
            </table:table-cell>
            <table:table-cell table:style-name="Tableau15.A1" office:value-type="string">
              <text:p text:style-name="P17">Ensino secundário geral </text:p>
            </table:table-cell>
            <table:table-cell table:style-name="Tableau15.A1" office:value-type="string">
              <text:p text:style-name="P17">Ensino secundário profissional </text:p>
            </table:table-cell>
            <table:table-cell table:style-name="Tableau15.A1" office:value-type="string">
              <text:p text:style-name="P17">Depende <text:span text:style-name="T5">(espontâneo)</text:span> </text:p>
            </table:table-cell>
            <table:table-cell table:style-name="Tableau15.A1" office:value-type="string">
              <text:p text:style-name="P17">Não sei</text:p>
            </table:table-cell>
          </table:table-row>
          <table:table-row>
            <table:table-cell table:style-name="Tableau15.A1" office:value-type="string">
              <text:p text:style-name="P13">UE27 </text:p>
            </table:table-cell>
            <table:table-cell table:style-name="Tableau15.B3" office:value-type="float" office:value="39">
              <text:p text:style-name="P17">39</text:p>
            </table:table-cell>
            <table:table-cell table:style-name="Tableau15.B3" office:value-type="float" office:value="50">
              <text:p text:style-name="P17">50</text:p>
            </table:table-cell>
            <table:table-cell table:style-name="Tableau15.B3" office:value-type="float" office:value="8">
              <text:p text:style-name="P17">8</text:p>
            </table:table-cell>
            <table:table-cell table:style-name="Tableau15.B3" office:value-type="float" office:value="3">
              <text:p text:style-name="P17">3</text:p>
            </table:table-cell>
          </table:table-row>
          <table:table-row>
            <table:table-cell table:style-name="Tableau15.A4" table:number-columns-spanned="5" office:value-type="string">
              <text:p text:style-name="P27">Género</text:p>
            </table:table-cell>
            <table:covered-table-cell/>
            <table:covered-table-cell/>
            <table:covered-table-cell/>
            <table:covered-table-cell/>
          </table:table-row>
          <table:table-row>
            <table:table-cell table:style-name="Tableau15.A1" office:value-type="string">
              <text:p text:style-name="P13">Homem </text:p>
            </table:table-cell>
            <table:table-cell table:style-name="Tableau15.B3" office:value-type="float" office:value="37">
              <text:p text:style-name="P17">37</text:p>
            </table:table-cell>
            <table:table-cell table:style-name="Tableau15.B3" office:value-type="float" office:value="53">
              <text:p text:style-name="P17">53</text:p>
            </table:table-cell>
            <table:table-cell table:style-name="Tableau15.B3" office:value-type="float" office:value="7">
              <text:p text:style-name="P17">7</text:p>
            </table:table-cell>
            <table:table-cell table:style-name="Tableau15.B3" office:value-type="float" office:value="3">
              <text:p text:style-name="P17">3</text:p>
            </table:table-cell>
          </table:table-row>
          <table:table-row>
            <table:table-cell table:style-name="Tableau15.A1" office:value-type="string">
              <text:p text:style-name="P13">Mulher </text:p>
            </table:table-cell>
            <table:table-cell table:style-name="Tableau15.B3" office:value-type="float" office:value="40">
              <text:p text:style-name="P17">40</text:p>
            </table:table-cell>
            <table:table-cell table:style-name="Tableau15.B3" office:value-type="float" office:value="47">
              <text:p text:style-name="P17">47</text:p>
            </table:table-cell>
            <table:table-cell table:style-name="Tableau15.B3" office:value-type="float" office:value="10">
              <text:p text:style-name="P17">10</text:p>
            </table:table-cell>
            <table:table-cell table:style-name="Tableau15.B3" office:value-type="float" office:value="3">
              <text:p text:style-name="P17">3</text:p>
            </table:table-cell>
          </table:table-row>
          <table:table-row>
            <table:table-cell table:style-name="Tableau15.A4" table:number-columns-spanned="5" office:value-type="string">
              <text:p text:style-name="P27">Idade</text:p>
            </table:table-cell>
            <table:covered-table-cell/>
            <table:covered-table-cell/>
            <table:covered-table-cell/>
            <table:covered-table-cell/>
          </table:table-row>
          <table:table-row>
            <table:table-cell table:style-name="Tableau15.A1" office:value-type="string">
              <text:p text:style-name="P13">15-24 </text:p>
            </table:table-cell>
            <table:table-cell table:style-name="Tableau15.B3" office:value-type="float" office:value="53">
              <text:p text:style-name="P17">53</text:p>
            </table:table-cell>
            <table:table-cell table:style-name="Tableau15.B3" office:value-type="float" office:value="39">
              <text:p text:style-name="P17">39</text:p>
            </table:table-cell>
            <table:table-cell table:style-name="Tableau15.B3" office:value-type="float" office:value="7">
              <text:p text:style-name="P17">7</text:p>
            </table:table-cell>
            <table:table-cell table:style-name="Tableau15.B3" office:value-type="float" office:value="1">
              <text:p text:style-name="P17">1</text:p>
            </table:table-cell>
          </table:table-row>
          <table:table-row>
            <table:table-cell table:style-name="Tableau15.A1" office:value-type="string">
              <text:p text:style-name="P13">25-39 </text:p>
            </table:table-cell>
            <table:table-cell table:style-name="Tableau15.B3" office:value-type="float" office:value="42">
              <text:p text:style-name="P17">42</text:p>
            </table:table-cell>
            <table:table-cell table:style-name="Tableau15.B3" office:value-type="float" office:value="48">
              <text:p text:style-name="P17">48</text:p>
            </table:table-cell>
            <table:table-cell table:style-name="Tableau15.B3" office:value-type="float" office:value="8">
              <text:p text:style-name="P17">8</text:p>
            </table:table-cell>
            <table:table-cell table:style-name="Tableau15.B3" office:value-type="float" office:value="2">
              <text:p text:style-name="P17">2</text:p>
            </table:table-cell>
          </table:table-row>
          <table:table-row>
            <table:table-cell table:style-name="Tableau15.A1" office:value-type="string">
              <text:p text:style-name="P13">40-54 </text:p>
            </table:table-cell>
            <table:table-cell table:style-name="Tableau15.B3" office:value-type="float" office:value="39">
              <text:p text:style-name="P17">39</text:p>
            </table:table-cell>
            <table:table-cell table:style-name="Tableau15.B3" office:value-type="float" office:value="51">
              <text:p text:style-name="P17">51</text:p>
            </table:table-cell>
            <table:table-cell table:style-name="Tableau15.B3" office:value-type="float" office:value="8">
              <text:p text:style-name="P17">8</text:p>
            </table:table-cell>
            <table:table-cell table:style-name="Tableau15.B3" office:value-type="float" office:value="2">
              <text:p text:style-name="P17">2</text:p>
            </table:table-cell>
          </table:table-row>
          <table:table-row>
            <table:table-cell table:style-name="Tableau15.A1" office:value-type="string">
              <text:p text:style-name="P13">&gt;=55</text:p>
            </table:table-cell>
            <table:table-cell table:style-name="Tableau15.B3" office:value-type="float" office:value="33">
              <text:p text:style-name="P17">33</text:p>
            </table:table-cell>
            <table:table-cell table:style-name="Tableau15.B3" office:value-type="float" office:value="53">
              <text:p text:style-name="P17">53</text:p>
            </table:table-cell>
            <table:table-cell table:style-name="Tableau15.B3" office:value-type="float" office:value="10">
              <text:p text:style-name="P17">10</text:p>
            </table:table-cell>
            <table:table-cell table:style-name="Tableau15.B3" office:value-type="float" office:value="4">
              <text:p text:style-name="P17">4</text:p>
            </table:table-cell>
          </table:table-row>
          <table:table-row>
            <table:table-cell table:style-name="Tableau15.A4" table:number-columns-spanned="5" office:value-type="string">
              <text:p text:style-name="P27">Educação (Fim de)</text:p>
            </table:table-cell>
            <table:covered-table-cell/>
            <table:covered-table-cell/>
            <table:covered-table-cell/>
            <table:covered-table-cell/>
          </table:table-row>
          <table:table-row>
            <table:table-cell table:style-name="Tableau15.A1" office:value-type="string">
              <text:p text:style-name="P13">&lt;=-15</text:p>
            </table:table-cell>
            <table:table-cell table:style-name="Tableau15.B3" office:value-type="float" office:value="32">
              <text:p text:style-name="P17">32</text:p>
            </table:table-cell>
            <table:table-cell table:style-name="Tableau15.B3" office:value-type="float" office:value="50">
              <text:p text:style-name="P17">50</text:p>
            </table:table-cell>
            <table:table-cell table:style-name="Tableau15.B3" office:value-type="float" office:value="10">
              <text:p text:style-name="P17">10</text:p>
            </table:table-cell>
            <table:table-cell table:style-name="Tableau15.B3" office:value-type="float" office:value="8">
              <text:p text:style-name="P17">8</text:p>
            </table:table-cell>
          </table:table-row>
          <table:table-row>
            <table:table-cell table:style-name="Tableau15.A1" office:value-type="string">
              <text:p text:style-name="P13">16-19 </text:p>
            </table:table-cell>
            <table:table-cell table:style-name="Tableau15.B3" office:value-type="float" office:value="34">
              <text:p text:style-name="P17">34</text:p>
            </table:table-cell>
            <table:table-cell table:style-name="Tableau15.B3" office:value-type="float" office:value="58">
              <text:p text:style-name="P17">58</text:p>
            </table:table-cell>
            <table:table-cell table:style-name="Tableau15.B3" office:value-type="float" office:value="6">
              <text:p text:style-name="P17">6</text:p>
            </table:table-cell>
            <table:table-cell table:style-name="Tableau15.B3" office:value-type="float" office:value="2">
              <text:p text:style-name="P17">2</text:p>
            </table:table-cell>
          </table:table-row>
          <table:table-row>
            <table:table-cell table:style-name="Tableau15.A1" office:value-type="string">
              <text:p text:style-name="P13">&gt;=20</text:p>
            </table:table-cell>
            <table:table-cell table:style-name="Tableau15.B3" office:value-type="float" office:value="44">
              <text:p text:style-name="P17">44</text:p>
            </table:table-cell>
            <table:table-cell table:style-name="Tableau15.B3" office:value-type="float" office:value="43">
              <text:p text:style-name="P17">43</text:p>
            </table:table-cell>
            <table:table-cell table:style-name="Tableau15.B3" office:value-type="float" office:value="11">
              <text:p text:style-name="P17">11</text:p>
            </table:table-cell>
            <table:table-cell table:style-name="Tableau15.B3" office:value-type="float" office:value="2">
              <text:p text:style-name="P17">2</text:p>
            </table:table-cell>
          </table:table-row>
          <table:table-row>
            <table:table-cell table:style-name="Tableau15.A1" office:value-type="string">
              <text:p text:style-name="P13">Ainda a estudar </text:p>
            </table:table-cell>
            <table:table-cell table:style-name="Tableau15.B3" office:value-type="float" office:value="61">
              <text:p text:style-name="P17">61</text:p>
            </table:table-cell>
            <table:table-cell table:style-name="Tableau15.B3" office:value-type="float" office:value="30">
              <text:p text:style-name="P17">30</text:p>
            </table:table-cell>
            <table:table-cell table:style-name="Tableau15.B3" office:value-type="float" office:value="8">
              <text:p text:style-name="P17">8</text:p>
            </table:table-cell>
            <table:table-cell table:style-name="Tableau15.B3" office:value-type="float" office:value="1">
              <text:p text:style-name="P17">1</text:p>
            </table:table-cell>
          </table:table-row>
          <table:table-row>
            <table:table-cell table:style-name="Tableau15.A4" table:number-columns-spanned="5" office:value-type="string">
              <text:p text:style-name="P27">Categoria socioprofissional</text:p>
            </table:table-cell>
            <table:covered-table-cell/>
            <table:covered-table-cell/>
            <table:covered-table-cell/>
            <table:covered-table-cell/>
          </table:table-row>
          <table:table-row>
            <table:table-cell table:style-name="Tableau15.A1" office:value-type="string">
              <text:p text:style-name="P13">Trabalhadores por conta própria </text:p>
            </table:table-cell>
            <table:table-cell table:style-name="Tableau15.B3" office:value-type="float" office:value="40">
              <text:p text:style-name="P17">40</text:p>
            </table:table-cell>
            <table:table-cell table:style-name="Tableau15.B3" office:value-type="float" office:value="48">
              <text:p text:style-name="P17">48</text:p>
            </table:table-cell>
            <table:table-cell table:style-name="Tableau15.B3" office:value-type="float" office:value="10">
              <text:p text:style-name="P17">10</text:p>
            </table:table-cell>
            <table:table-cell table:style-name="Tableau15.B3" office:value-type="float" office:value="2">
              <text:p text:style-name="P17">2</text:p>
            </table:table-cell>
          </table:table-row>
          <table:table-row>
            <table:table-cell table:style-name="Tableau15.A1" office:value-type="string">
              <text:p text:style-name="P13">Gestores </text:p>
            </table:table-cell>
            <table:table-cell table:style-name="Tableau15.B3" office:value-type="float" office:value="48">
              <text:p text:style-name="P17">48</text:p>
            </table:table-cell>
            <table:table-cell table:style-name="Tableau15.B3" office:value-type="float" office:value="40">
              <text:p text:style-name="P17">40</text:p>
            </table:table-cell>
            <table:table-cell table:style-name="Tableau15.B3" office:value-type="float" office:value="10">
              <text:p text:style-name="P17">10</text:p>
            </table:table-cell>
            <table:table-cell table:style-name="Tableau15.B3" office:value-type="float" office:value="2">
              <text:p text:style-name="P17">2</text:p>
            </table:table-cell>
          </table:table-row>
          <table:table-row>
            <table:table-cell table:style-name="Tableau15.A1" office:value-type="string">
              <text:p text:style-name="P13">Outros golas brancas </text:p>
            </table:table-cell>
            <table:table-cell table:style-name="Tableau15.B3" office:value-type="float" office:value="44">
              <text:p text:style-name="P17">44</text:p>
            </table:table-cell>
            <table:table-cell table:style-name="Tableau15.B3" office:value-type="float" office:value="48">
              <text:p text:style-name="P17">48</text:p>
            </table:table-cell>
            <table:table-cell table:style-name="Tableau15.B3" office:value-type="float" office:value="6">
              <text:p text:style-name="P17">6</text:p>
            </table:table-cell>
            <table:table-cell table:style-name="Tableau15.B3" office:value-type="float" office:value="2">
              <text:p text:style-name="P17">2</text:p>
            </table:table-cell>
          </table:table-row>
          <table:table-row>
            <table:table-cell table:style-name="Tableau15.A1" office:value-type="string">
              <text:p text:style-name="P13">Trabalhadores manuais </text:p>
            </table:table-cell>
            <table:table-cell table:style-name="Tableau15.B3" office:value-type="float" office:value="33">
              <text:p text:style-name="P17">33</text:p>
            </table:table-cell>
            <table:table-cell table:style-name="Tableau15.B3" office:value-type="float" office:value="58">
              <text:p text:style-name="P17">58</text:p>
            </table:table-cell>
            <table:table-cell table:style-name="Tableau15.B3" office:value-type="float" office:value="7">
              <text:p text:style-name="P17">7</text:p>
            </table:table-cell>
            <table:table-cell table:style-name="Tableau15.B3" office:value-type="float" office:value="2">
              <text:p text:style-name="P17">2</text:p>
            </table:table-cell>
          </table:table-row>
          <table:table-row>
            <table:table-cell table:style-name="Tableau15.A1" office:value-type="string">
              <text:p text:style-name="P13">Pessoas da casa </text:p>
            </table:table-cell>
            <table:table-cell table:style-name="Tableau15.B3" office:value-type="float" office:value="33">
              <text:p text:style-name="P17">33</text:p>
            </table:table-cell>
            <table:table-cell table:style-name="Tableau15.B3" office:value-type="float" office:value="55">
              <text:p text:style-name="P17">55</text:p>
            </table:table-cell>
            <table:table-cell table:style-name="Tableau15.B3" office:value-type="float" office:value="7">
              <text:p text:style-name="P17">7</text:p>
            </table:table-cell>
            <table:table-cell table:style-name="Tableau15.B3" office:value-type="float" office:value="5">
              <text:p text:style-name="P17">5</text:p>
            </table:table-cell>
          </table:table-row>
          <table:table-row>
            <table:table-cell table:style-name="Tableau15.A1" office:value-type="string">
              <text:p text:style-name="P13">Desempregado </text:p>
            </table:table-cell>
            <table:table-cell table:style-name="Tableau15.B3" office:value-type="float" office:value="32">
              <text:p text:style-name="P17">32</text:p>
            </table:table-cell>
            <table:table-cell table:style-name="Tableau15.B3" office:value-type="float" office:value="54">
              <text:p text:style-name="P17">54</text:p>
            </table:table-cell>
            <table:table-cell table:style-name="Tableau15.B3" office:value-type="float" office:value="11">
              <text:p text:style-name="P17">11</text:p>
            </table:table-cell>
            <table:table-cell table:style-name="Tableau15.B3" office:value-type="float" office:value="3">
              <text:p text:style-name="P17">3</text:p>
            </table:table-cell>
          </table:table-row>
          <table:table-row>
            <table:table-cell table:style-name="Tableau15.A1" office:value-type="string">
              <text:p text:style-name="P13">Aposentado </text:p>
            </table:table-cell>
            <table:table-cell table:style-name="Tableau15.B3" office:value-type="float" office:value="31">
              <text:p text:style-name="P17">31</text:p>
            </table:table-cell>
            <table:table-cell table:style-name="Tableau15.B3" office:value-type="float" office:value="55">
              <text:p text:style-name="P17">55</text:p>
            </table:table-cell>
            <table:table-cell table:style-name="Tableau15.B3" office:value-type="float" office:value="10">
              <text:p text:style-name="P17">10</text:p>
            </table:table-cell>
            <table:table-cell table:style-name="Tableau15.B3" office:value-type="float" office:value="4">
              <text:p text:style-name="P17">4</text:p>
            </table:table-cell>
          </table:table-row>
          <table:table-row>
            <table:table-cell table:style-name="Tableau15.A1" office:value-type="string">
              <text:p text:style-name="P13">Estudantes </text:p>
            </table:table-cell>
            <table:table-cell table:style-name="Tableau15.B3" office:value-type="float" office:value="60">
              <text:p text:style-name="P17">60</text:p>
            </table:table-cell>
            <table:table-cell table:style-name="Tableau15.B3" office:value-type="float" office:value="32">
              <text:p text:style-name="P17">32</text:p>
            </table:table-cell>
            <table:table-cell table:style-name="Tableau15.B3" office:value-type="float" office:value="7">
              <text:p text:style-name="P17">7</text:p>
            </table:table-cell>
            <table:table-cell table:style-name="Tableau15.B3" office:value-type="float" office:value="1">
              <text:p text:style-name="P17">1</text:p>
            </table:table-cell>
          </table:table-row>
          <table:table-row>
            <table:table-cell table:style-name="Tableau15.A4" table:number-columns-spanned="5" office:value-type="string">
              <text:p text:style-name="P27">Urbanização subjetiva</text:p>
            </table:table-cell>
            <table:covered-table-cell/>
            <table:covered-table-cell/>
            <table:covered-table-cell/>
            <table:covered-table-cell/>
          </table:table-row>
          <table:table-row>
            <table:table-cell table:style-name="Tableau15.A1" office:value-type="string">
              <text:p text:style-name="P13">Zona rural ou aldeia </text:p>
            </table:table-cell>
            <table:table-cell table:style-name="Tableau15.B3" office:value-type="float" office:value="32">
              <text:p text:style-name="P17">32</text:p>
            </table:table-cell>
            <table:table-cell table:style-name="Tableau15.B3" office:value-type="float" office:value="55">
              <text:p text:style-name="P17">55</text:p>
            </table:table-cell>
            <table:table-cell table:style-name="Tableau15.B3" office:value-type="float" office:value="9">
              <text:p text:style-name="P17">9</text:p>
            </table:table-cell>
            <table:table-cell table:style-name="Tableau15.B3" office:value-type="float" office:value="4">
              <text:p text:style-name="P17">4</text:p>
            </table:table-cell>
          </table:table-row>
          <table:table-row>
            <table:table-cell table:style-name="Tableau15.A1" office:value-type="string">
              <text:p text:style-name="P13">Cidade pequena ou média </text:p>
            </table:table-cell>
            <table:table-cell table:style-name="Tableau15.B3" office:value-type="float" office:value="41">
              <text:p text:style-name="P17">41</text:p>
            </table:table-cell>
            <table:table-cell table:style-name="Tableau15.B3" office:value-type="float" office:value="49">
              <text:p text:style-name="P17">49</text:p>
            </table:table-cell>
            <table:table-cell table:style-name="Tableau15.B3" office:value-type="float" office:value="8">
              <text:p text:style-name="P17">8</text:p>
            </table:table-cell>
            <table:table-cell table:style-name="Tableau15.B3" office:value-type="float" office:value="2">
              <text:p text:style-name="P17">2</text:p>
            </table:table-cell>
          </table:table-row>
          <table:table-row>
            <table:table-cell table:style-name="Tableau15.A1" office:value-type="string">
              <text:p text:style-name="P13">Grande cidade </text:p>
            </table:table-cell>
            <table:table-cell table:style-name="Tableau15.B3" office:value-type="float" office:value="43">
              <text:p text:style-name="P17">43</text:p>
            </table:table-cell>
            <table:table-cell table:style-name="Tableau15.B3" office:value-type="float" office:value="46">
              <text:p text:style-name="P17">46</text:p>
            </table:table-cell>
            <table:table-cell table:style-name="Tableau15.B3" office:value-type="float" office:value="8">
              <text:p text:style-name="P17">8</text:p>
            </table:table-cell>
            <table:table-cell table:style-name="Tableau15.B3" office:value-type="float" office:value="3">
              <text:p text:style-name="P17">3</text:p>
            </table:table-cell>
          </table:table-row>
          <table:table-row>
            <table:table-cell table:style-name="Tableau15.A4" table:number-columns-spanned="5" office:value-type="string">
              <text:p text:style-name="P27">Perceção do EFPI em (NOSSO PAÍS)</text:p>
            </table:table-cell>
            <table:covered-table-cell/>
            <table:covered-table-cell/>
            <table:covered-table-cell/>
            <table:covered-table-cell/>
          </table:table-row>
          <table:table-row>
            <table:table-cell table:style-name="Tableau15.A1" office:value-type="string">
              <text:p text:style-name="P13">Positivo </text:p>
            </table:table-cell>
            <table:table-cell table:style-name="Tableau15.B3" office:value-type="float" office:value="38">
              <text:p text:style-name="P17">38</text:p>
            </table:table-cell>
            <table:table-cell table:style-name="Tableau15.B3" office:value-type="float" office:value="53">
              <text:p text:style-name="P17">53</text:p>
            </table:table-cell>
            <table:table-cell table:style-name="Tableau15.B3" office:value-type="float" office:value="7">
              <text:p text:style-name="P17">7</text:p>
            </table:table-cell>
            <table:table-cell table:style-name="Tableau15.B3" office:value-type="float" office:value="2">
              <text:p text:style-name="P17">2</text:p>
            </table:table-cell>
          </table:table-row>
          <table:table-row>
            <table:table-cell table:style-name="Tableau15.A1" office:value-type="string">
              <text:p text:style-name="P13">Negativo </text:p>
            </table:table-cell>
            <table:table-cell table:style-name="Tableau15.B3" office:value-type="float" office:value="43">
              <text:p text:style-name="P17">43</text:p>
            </table:table-cell>
            <table:table-cell table:style-name="Tableau15.B3" office:value-type="float" office:value="46">
              <text:p text:style-name="P17">46</text:p>
            </table:table-cell>
            <table:table-cell table:style-name="Tableau15.B3" office:value-type="float" office:value="9">
              <text:p text:style-name="P17">9</text:p>
            </table:table-cell>
            <table:table-cell table:style-name="Tableau15.B3" office:value-type="float" office:value="2">
              <text:p text:style-name="P17">2</text:p>
            </table:table-cell>
          </table:table-row>
          <table:table-row>
            <table:table-cell table:style-name="Tableau15.A4" table:number-columns-spanned="5" office:value-type="string">
              <text:p text:style-name="P27">Já frequentou a formação profissional inicial (ensino <text:soft-page-break/>secundário superior)</text:p>
            </table:table-cell>
            <table:covered-table-cell/>
            <table:covered-table-cell/>
            <table:covered-table-cell/>
            <table:covered-table-cell/>
          </table:table-row>
          <table:table-row>
            <table:table-cell table:style-name="Tableau15.A1" office:value-type="string">
              <text:p text:style-name="P13">Sim </text:p>
            </table:table-cell>
            <table:table-cell table:style-name="Tableau15.B3" office:value-type="float" office:value="33">
              <text:p text:style-name="P17">33</text:p>
            </table:table-cell>
            <table:table-cell table:style-name="Tableau15.B3" office:value-type="float" office:value="59">
              <text:p text:style-name="P17">59</text:p>
            </table:table-cell>
            <table:table-cell table:style-name="Tableau15.B3" office:value-type="float" office:value="7">
              <text:p text:style-name="P17">7</text:p>
            </table:table-cell>
            <table:table-cell table:style-name="Tableau15.B3" office:value-type="float" office:value="1">
              <text:p text:style-name="P17">1</text:p>
            </table:table-cell>
          </table:table-row>
          <table:table-row>
            <table:table-cell table:style-name="Tableau15.A1" office:value-type="string">
              <text:p text:style-name="P13">Não </text:p>
            </table:table-cell>
            <table:table-cell table:style-name="Tableau15.B3" office:value-type="float" office:value="44">
              <text:p text:style-name="P17">44</text:p>
            </table:table-cell>
            <table:table-cell table:style-name="Tableau15.B3" office:value-type="float" office:value="42">
              <text:p text:style-name="P17">42</text:p>
            </table:table-cell>
            <table:table-cell table:style-name="Tableau15.B3" office:value-type="float" office:value="10">
              <text:p text:style-name="P17">10</text:p>
            </table:table-cell>
            <table:table-cell table:style-name="Tableau15.B3" office:value-type="float" office:value="4">
              <text:p text:style-name="P17">4</text:p>
            </table:table-cell>
          </table:table-row>
        </table:table>
        <text:p text:style-name="Standard"/>
        <text:p text:style-name="P52">Mais de metade dos cidadãos da UE recomendaria o ensino e a formação profissionais superiores a um jovem que terminasse o ensino secundário </text:p>
        <text:p text:style-name="Standard">Quando questionados sobre o percurso educativo que recomendariam a um jovem que terminasse o ensino secundário, 52 % dos cidadãos da UE recomendariam o ensino e a formação profissionais superiores, enquanto 35 % recomendariam o ensino académico superior e 10 % dos inquiridos afirmam espontaneamente que depende da situação individual.<text:note text:id="ftn36" text:note-class="footnote"><text:note-citation>36</text:note-citation><text:note-body><text:p text:style-name="Footnote">QB3. Qual dos seguintes percursos educativos recomendaria a um jovem que conclua o ensino secundário? </text:p></text:note-body></text:note> </text:p>
        <text:p text:style-name="Standard">As recomendações variam consoante os Estados-Membros. Os inquiridos são mais suscetíveis de recomendar o ensino e a formação profissionais superiores na Eslovénia (73 %), nos Países Baixos (64 %) e na Letónia (63 %). Os níveis mais baixos registam-se em Portugal (27 %), no Luxemburgo (30 %) e na Dinamarca (37 %). </text:p>
        <text:p text:style-name="Standard">É mais provável que o ensino superior seja recomendado em Itália (55 %), Portugal (51 %) e Luxemburgo (50 %). Os níveis mais baixos registam-se na Eslovénia (15 %) e na Dinamarca e na Letónia (ambos com 20 %). </text:p>
        <text:p text:style-name="Standard">Uma elevada percentagem de inquiridos afirma espontaneamente que a recomendação dependeria da situação individual na Dinamarca (41 %), seguida da Suécia e da Estónia (ambos com 22 %) e da Finlândia e do Luxemburgo (ambos com 19 %). </text:p>
        <text:p text:style-name="Standard"><draw:g text:anchor-type="paragraph" draw:z-index="30" draw:name="Forme27" draw:style-name="gr1"><draw:frame draw:style-name="gr242" draw:text-style-name="P89" svg:width="16.772cm" svg:height="7.513cm" svg:x="0.079cm" svg:y="0.968cm"><draw:image xlink:href="Pictures/100000000000057A000002748810A01079FDD550.png" xlink:type="simple" xlink:show="embed" xlink:actuate="onLoad" draw:mime-type="image/png"><text:p/></draw:image></draw:frame><draw:frame draw:style-name="gr243" draw:text-style-name="P91" svg:width="16.146cm" svg:height="0.902cm" svg:x="0.391cm" svg:y="0.097cm"><draw:text-box><text:p text:style-name="P90"><text:span text:style-name="T44">QB3: Qual dos seguintes percursos educativos recomendaria a um jovem que conclua o ensino secundário? (%) </text:span></text:p></draw:text-box></draw:frame><draw:frame draw:style-name="gr244" draw:text-style-name="P89" svg:width="13.202cm" svg:height="0.317cm" draw:transform="rotate (-3.14159265358979) translate (13.8215972222222cm 8.810625cm)"><draw:image xlink:href="Pictures/10000000000002EF0000001264EDF705FF2A9DB2.png" xlink:type="simple" xlink:show="embed" xlink:actuate="onLoad" draw:mime-type="image/png"><text:p/></draw:image></draw:frame><draw:frame draw:style-name="gr245" draw:text-style-name="P91" svg:width="5.402cm" svg:height="0.902cm" svg:x="0.755cm" svg:y="8.416cm"><draw:text-box><text:p text:style-name="P90"><text:span text:style-name="T44">Ensino e formação profissionais superiores</text:span></text:p></draw:text-box></draw:frame><draw:frame draw:style-name="gr246" draw:text-style-name="P91" svg:width="3.761cm" svg:height="0.902cm" svg:x="6.117cm" svg:y="8.371cm"><draw:text-box><text:p text:style-name="P90"><text:span text:style-name="T44">Ensino superior</text:span></text:p></draw:text-box></draw:frame><draw:frame draw:style-name="gr247" draw:text-style-name="P91" svg:width="3.918cm" svg:height="0.902cm" svg:x="9.862cm" svg:y="8.416cm"><draw:text-box><text:p text:style-name="P90"><text:span text:style-name="T44">Depende {SPONTANEOUS}</text:span></text:p></draw:text-box></draw:frame><draw:frame draw:style-name="gr248" draw:text-style-name="P91" svg:width="1.895cm" svg:height="0.578cm" svg:x="13.73cm" svg:y="8.438cm"><draw:text-box><text:p text:style-name="P90"><text:span text:style-name="T44">Não sei</text:span></text:p></draw:text-box></draw:frame></draw:g><text:s/></text:p>
        <text:p text:style-name="Standard"><draw:g text:anchor-type="paragraph" draw:z-index="29" draw:name="Forme26" draw:style-name="gr32"><draw:frame draw:style-name="gr249" draw:text-style-name="P89" svg:width="4.216cm" svg:height="4.412cm" svg:x="11.093cm" svg:y="-17.238cm"><draw:image xlink:href="Pictures/100000000000018200000194C21481D8916A1110.png" xlink:type="simple" xlink:show="embed" xlink:actuate="onLoad" draw:mime-type="image/png"><text:p/></draw:image></draw:frame><draw:frame draw:style-name="gr250" draw:text-style-name="P91" svg:width="6.989cm" svg:height="1.227cm" svg:x="9.564cm" svg:y="-19.235cm"><draw:text-box><text:p text:style-name="P90"><text:span text:style-name="T44">QB3: Qual dos seguintes percursos educativos recomendaria a um jovem que conclua o ensino secundário? (UE-27) (%) </text:span></text:p></draw:text-box></draw:frame><draw:frame draw:style-name="gr251" draw:text-style-name="P91" svg:width="2.603cm" svg:height="0.578cm" svg:x="11.954cm" svg:y="-17.91cm"><draw:text-box><text:p text:style-name="P90"><text:span text:style-name="T44">Não sei 3</text:span></text:p></draw:text-box></draw:frame><draw:frame draw:style-name="gr252" draw:text-style-name="P94" svg:width="3.463cm" svg:height="0.902cm" svg:x="8.703cm" svg:y="-17.506cm"><draw:text-box><text:p text:style-name="P93"><text:span text:style-name="T44">Depende (SPONTANEOUS) 10</text:span></text:p></draw:text-box></draw:frame><draw:frame draw:style-name="gr253" draw:text-style-name="P94" svg:width="2.398cm" svg:height="1.412cm" svg:x="8.996cm" svg:y="-14.218cm"><draw:text-box><text:p text:style-name="P93"><text:span text:style-name="T44">Ensino superior 35</text:span></text:p></draw:text-box></draw:frame><draw:frame draw:style-name="gr254" draw:text-style-name="P91" svg:width="2.165cm" svg:height="1.876cm" svg:x="15.374cm" svg:y="-15.488cm"><draw:text-box><text:p text:style-name="P90"><text:span text:style-name="T44">Ensino e formação profissionais superiores 52</text:span></text:p></draw:text-box></draw:frame></draw:g></text:p>
        <text:p text:style-name="P51">O ensino e a formação profissionais superiores são a recomendação preferida em 19 Estados-Membros, variando entre 73 % na Eslovénia e 44 % na Lituânia. Em contrapartida, o ensino superior é a recomendação preferida em sete Estados-Membros, liderados pela Itália com 55 % e seguidos por Portugal (51 %), pelo Luxemburgo (50 %) e pela Bélgica (46 %). A Dinamarca é o único país em que a resposta mais frequente foi «depende» (41 %). </text:p>
        <text:p text:style-name="Standard"><draw:g text:anchor-type="paragraph" draw:z-index="67" draw:name="Forme28" draw:style-name="gr1"><draw:frame draw:style-name="gr9" draw:text-style-name="P89" svg:width="16.421cm" svg:height="6.349cm" svg:x="0.531cm" svg:y="6.347cm"><draw:image xlink:href="Pictures/100000000000055200000209ECEC3E56A964D450.png" xlink:type="simple" xlink:show="embed" xlink:actuate="onLoad" draw:mime-type="image/png"><text:p/></draw:image></draw:frame><draw:frame draw:style-name="gr10" draw:text-style-name="P91" svg:width="16.895cm" svg:height="0.902cm" svg:x="0.385cm" svg:y="5.232cm"><draw:text-box><text:p text:style-name="P90"><text:span text:style-name="T44">QB3. Qual dos seguintes percursos educativos recomendaria a um jovem que conclua o ensino secundário?</text:span></text:p></draw:text-box></draw:frame><draw:frame draw:style-name="gr11" draw:text-style-name="P89" svg:width="0.75cm" svg:height="1.299cm" svg:x="9.986cm" svg:y="5.872cm"><draw:image xlink:href="Pictures/100000000000002600000041BD9583E1BF51054C.png" xlink:type="simple" xlink:show="embed" xlink:actuate="onLoad" draw:mime-type="image/png"><text:p/></draw:image></draw:frame><draw:frame draw:style-name="gr12" draw:text-style-name="P91" svg:width="5.24cm" svg:height="0.578cm" svg:x="10.653cm" svg:y="6.29cm"><draw:text-box><text:p text:style-name="P90"><text:span text:style-name="T44">Ensino superior</text:span></text:p></draw:text-box></draw:frame><draw:frame draw:style-name="gr13" draw:text-style-name="P91" svg:width="5.329cm" svg:height="0.578cm" svg:x="10.718cm" svg:y="6.678cm"><draw:text-box><text:p text:style-name="P90"><text:span text:style-name="T44">Depende {SPONTANEOUS}</text:span></text:p></draw:text-box></draw:frame><draw:frame draw:style-name="gr14" draw:text-style-name="P91" svg:width="6.432cm" svg:height="0.578cm" svg:x="10.691cm" svg:y="5.772cm"><draw:text-box><text:p text:style-name="P90"><text:span text:style-name="T44">Ensino e formação profissionais superiores</text:span></text:p></draw:text-box></draw:frame></draw:g></text:p>
        <text:p text:style-name="P51">Quando dividimos estas recomendações de percursos de ensino superior por fatores sociodemográficos e atitudinais, as diferenças aparecem da seguinte forma. </text:p>
        <text:p text:style-name="Standard">■ As pessoas que frequentaram o EFP são, de todas as categorias sociodemográficas, as mais susceptíveis de recomendar o ensino profissional superior (61%), em comparação com 43% entre as que não frequentaram o EFP. </text:p>
        <text:p text:style-name="Standard">■ Existem grandes diferenças entre os grupos profissionais. Os trabalhadores manuais demonstram o maior apoio ao ensino profissional superior (60%), enquanto os estudantes apresentam o nível mais baixo (37%). Os gestores também registam um apoio relativamente baixo (43%) e são ligeiramente mais propensos a recomendar a educação académica (44%). </text:p>
        <text:p text:style-name="Standard">■ Surge uma clara clivagem geracional nas recomendações de percursos. Os inquiridos mais velhos são mais suscetíveis de recomendar o ensino profissional superior, situando-se em 54 % entre as pessoas com idade igual ou superior a 55 anos e em 53-51 % entre os grupos etários médios (40-54 e 25-39), mas esta percentagem cai para 41 % entre os inquiridos mais jovens com idades compreendidas entre os 15 e os 24 anos. </text:p>
        <text:p text:style-name="Standard">■ Os habitantes das zonas rurais ou das aldeias são os que mais apoiam o ensino profissional superior (54%) em comparação com os habitantes das grandes cidades (49%). </text:p>
        <text:p text:style-name="Standard">■ Os homens revelam uma preferência mais forte pelo ensino e formação profissionais superiores (55%) do que as mulheres (48%). </text:p>
        <text:p text:style-name="Standard">■ A percepção do EFP tem um pequeno impacto nos resultados desta questão. Os inquiridos que consideram que o EFP tem uma imagem positiva são apenas ligeiramente mais propensos a recomendar o ensino profissional superior do que aqueles que têm uma imagem negativa (54 % contra 50 %). </text:p>
        <text:p text:style-name="Standard"/>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13">QB3 Qual dos seguintes percursos educativos recomendaria a um jovem que esteja a concluir o ensino secundário? (% UE)</text:p>
            </table:table-cell>
            <table:covered-table-cell/>
            <table:covered-table-cell/>
            <table:covered-table-cell/>
            <table:covered-table-cell/>
          </table:table-row>
          <table:table-row>
            <table:table-cell table:style-name="Tableau16.A1" office:value-type="string">
              <text:p text:style-name="P10"/>
            </table:table-cell>
            <table:table-cell table:style-name="Tableau16.A1" office:value-type="string">
              <text:p text:style-name="P17">Ensino superior</text:p>
            </table:table-cell>
            <table:table-cell table:style-name="Tableau16.A1" office:value-type="string">
              <text:p text:style-name="P17">Ensino e formação profissionais superiores </text:p>
            </table:table-cell>
            <table:table-cell table:style-name="Tableau16.A1" office:value-type="string">
              <text:p text:style-name="P17">Depende {SPONTANEOUS}</text:p>
            </table:table-cell>
            <table:table-cell table:style-name="Tableau16.A1" office:value-type="string">
              <text:p text:style-name="P17">Não sei</text:p>
            </table:table-cell>
          </table:table-row>
          <table:table-row>
            <table:table-cell table:style-name="Tableau16.A1" office:value-type="string">
              <text:p text:style-name="P13">UE27 </text:p>
            </table:table-cell>
            <table:table-cell table:style-name="Tableau16.B3" office:value-type="float" office:value="35">
              <text:p text:style-name="P17">35</text:p>
            </table:table-cell>
            <table:table-cell table:style-name="Tableau16.B3" office:value-type="float" office:value="52">
              <text:p text:style-name="P17">52</text:p>
            </table:table-cell>
            <table:table-cell table:style-name="Tableau16.B3" office:value-type="float" office:value="10">
              <text:p text:style-name="P17">10</text:p>
            </table:table-cell>
            <table:table-cell table:style-name="Tableau16.B3" office:value-type="float" office:value="3">
              <text:p text:style-name="P17">3</text:p>
            </table:table-cell>
          </table:table-row>
          <table:table-row>
            <table:table-cell table:style-name="Tableau16.A4" table:number-columns-spanned="5" office:value-type="string">
              <text:p text:style-name="P27">Género</text:p>
            </table:table-cell>
            <table:covered-table-cell/>
            <table:covered-table-cell/>
            <table:covered-table-cell/>
            <table:covered-table-cell/>
          </table:table-row>
          <table:table-row>
            <table:table-cell table:style-name="Tableau16.A1" office:value-type="string">
              <text:p text:style-name="P13">Homem </text:p>
            </table:table-cell>
            <table:table-cell table:style-name="Tableau16.B3" office:value-type="float" office:value="34">
              <text:p text:style-name="P17">34</text:p>
            </table:table-cell>
            <table:table-cell table:style-name="Tableau16.B3" office:value-type="float" office:value="55">
              <text:p text:style-name="P17">55</text:p>
            </table:table-cell>
            <table:table-cell table:style-name="Tableau16.B3" office:value-type="float" office:value="8">
              <text:p text:style-name="P17">8</text:p>
            </table:table-cell>
            <table:table-cell table:style-name="Tableau16.B3" office:value-type="float" office:value="3">
              <text:p text:style-name="P17">3</text:p>
            </table:table-cell>
          </table:table-row>
          <table:table-row>
            <table:table-cell table:style-name="Tableau16.A1" office:value-type="string">
              <text:p text:style-name="P13">Mulher </text:p>
            </table:table-cell>
            <table:table-cell table:style-name="Tableau16.B3" office:value-type="float" office:value="37">
              <text:p text:style-name="P17">37</text:p>
            </table:table-cell>
            <table:table-cell table:style-name="Tableau16.B3" office:value-type="float" office:value="48">
              <text:p text:style-name="P17">48</text:p>
            </table:table-cell>
            <table:table-cell table:style-name="Tableau16.B3" office:value-type="float" office:value="12">
              <text:p text:style-name="P17">12</text:p>
            </table:table-cell>
            <table:table-cell table:style-name="Tableau16.B3" office:value-type="float" office:value="3">
              <text:p text:style-name="P17">3</text:p>
            </table:table-cell>
          </table:table-row>
          <table:table-row>
            <table:table-cell table:style-name="Tableau16.A4" table:number-columns-spanned="5" office:value-type="string">
              <text:p text:style-name="P27">Idade</text:p>
            </table:table-cell>
            <table:covered-table-cell/>
            <table:covered-table-cell/>
            <table:covered-table-cell/>
            <table:covered-table-cell/>
          </table:table-row>
          <table:table-row>
            <table:table-cell table:style-name="Tableau16.A1" office:value-type="string">
              <text:p text:style-name="P13">15-24 </text:p>
            </table:table-cell>
            <table:table-cell table:style-name="Tableau16.B3" office:value-type="float" office:value="49">
              <text:p text:style-name="P17">49</text:p>
            </table:table-cell>
            <table:table-cell table:style-name="Tableau16.B3" office:value-type="float" office:value="41">
              <text:p text:style-name="P17">41</text:p>
            </table:table-cell>
            <table:table-cell table:style-name="Tableau16.B3" office:value-type="float" office:value="8">
              <text:p text:style-name="P17">8</text:p>
            </table:table-cell>
            <table:table-cell table:style-name="Tableau16.B3" office:value-type="float" office:value="2">
              <text:p text:style-name="P17">2</text:p>
            </table:table-cell>
          </table:table-row>
          <table:table-row>
            <table:table-cell table:style-name="Tableau16.A1" office:value-type="string">
              <text:p text:style-name="P13">25-39 </text:p>
            </table:table-cell>
            <table:table-cell table:style-name="Tableau16.B3" office:value-type="float" office:value="38">
              <text:p text:style-name="P17">38</text:p>
            </table:table-cell>
            <table:table-cell table:style-name="Tableau16.B3" office:value-type="float" office:value="51">
              <text:p text:style-name="P17">51</text:p>
            </table:table-cell>
            <table:table-cell table:style-name="Tableau16.B3" office:value-type="float" office:value="10">
              <text:p text:style-name="P17">10</text:p>
            </table:table-cell>
            <table:table-cell table:style-name="Tableau16.B3" office:value-type="float" office:value="1">
              <text:p text:style-name="P17">1</text:p>
            </table:table-cell>
          </table:table-row>
          <table:table-row>
            <table:table-cell table:style-name="Tableau16.A1" office:value-type="string">
              <text:p text:style-name="P13">40-54 </text:p>
            </table:table-cell>
            <table:table-cell table:style-name="Tableau16.B3" office:value-type="float" office:value="36">
              <text:p text:style-name="P17">36</text:p>
            </table:table-cell>
            <table:table-cell table:style-name="Tableau16.B3" office:value-type="float" office:value="53">
              <text:p text:style-name="P17">53</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1" office:value-type="string">
              <text:p text:style-name="P13">&gt;=55</text:p>
            </table:table-cell>
            <table:table-cell table:style-name="Tableau16.B3" office:value-type="float" office:value="30">
              <text:p text:style-name="P17">30</text:p>
            </table:table-cell>
            <table:table-cell table:style-name="Tableau16.B3" office:value-type="float" office:value="54">
              <text:p text:style-name="P17">54</text:p>
            </table:table-cell>
            <table:table-cell table:style-name="Tableau16.B3" office:value-type="float" office:value="12">
              <text:p text:style-name="P17">12</text:p>
            </table:table-cell>
            <table:table-cell table:style-name="Tableau16.B3" office:value-type="float" office:value="4">
              <text:p text:style-name="P17">4</text:p>
            </table:table-cell>
          </table:table-row>
          <table:table-row>
            <table:table-cell table:style-name="Tableau16.A4" table:number-columns-spanned="5" office:value-type="string">
              <text:p text:style-name="P27">Educação (Fim de)</text:p>
            </table:table-cell>
            <table:covered-table-cell/>
            <table:covered-table-cell/>
            <table:covered-table-cell/>
            <table:covered-table-cell/>
          </table:table-row>
          <table:table-row>
            <table:table-cell table:style-name="Tableau16.A1" office:value-type="string">
              <text:p text:style-name="P13">&lt;=-15</text:p>
            </table:table-cell>
            <table:table-cell table:style-name="Tableau16.B3" office:value-type="float" office:value="32">
              <text:p text:style-name="P17">32</text:p>
            </table:table-cell>
            <table:table-cell table:style-name="Tableau16.B3" office:value-type="float" office:value="50">
              <text:p text:style-name="P17">50</text:p>
            </table:table-cell>
            <table:table-cell table:style-name="Tableau16.B3" office:value-type="float" office:value="10">
              <text:p text:style-name="P17">10</text:p>
            </table:table-cell>
            <table:table-cell table:style-name="Tableau16.B3" office:value-type="float" office:value="8">
              <text:p text:style-name="P17">8</text:p>
            </table:table-cell>
          </table:table-row>
          <table:table-row>
            <table:table-cell table:style-name="Tableau16.A1" office:value-type="string">
              <text:p text:style-name="P13">16-19 </text:p>
            </table:table-cell>
            <table:table-cell table:style-name="Tableau16.B3" office:value-type="float" office:value="31">
              <text:p text:style-name="P17">31</text:p>
            </table:table-cell>
            <table:table-cell table:style-name="Tableau16.B3" office:value-type="float" office:value="58">
              <text:p text:style-name="P17">58</text:p>
            </table:table-cell>
            <table:table-cell table:style-name="Tableau16.B3" office:value-type="float" office:value="8">
              <text:p text:style-name="P17">8</text:p>
            </table:table-cell>
            <table:table-cell table:style-name="Tableau16.B3" office:value-type="float" office:value="3">
              <text:p text:style-name="P17">3</text:p>
            </table:table-cell>
          </table:table-row>
          <table:table-row>
            <table:table-cell table:style-name="Tableau16.A1" office:value-type="string">
              <text:p text:style-name="P13">&gt;=20</text:p>
            </table:table-cell>
            <table:table-cell table:style-name="Tableau16.B3" office:value-type="float" office:value="39">
              <text:p text:style-name="P17">39</text:p>
            </table:table-cell>
            <table:table-cell table:style-name="Tableau16.B3" office:value-type="float" office:value="47">
              <text:p text:style-name="P17">47</text:p>
            </table:table-cell>
            <table:table-cell table:style-name="Tableau16.B3" office:value-type="float" office:value="13">
              <text:p text:style-name="P17">13</text:p>
            </table:table-cell>
            <table:table-cell table:style-name="Tableau16.B3" office:value-type="float" office:value="1">
              <text:p text:style-name="P17">1</text:p>
            </table:table-cell>
          </table:table-row>
          <table:table-row>
            <table:table-cell table:style-name="Tableau16.A1" office:value-type="string">
              <text:p text:style-name="P13">Ainda a estudar </text:p>
            </table:table-cell>
            <table:table-cell table:style-name="Tableau16.B3" office:value-type="float" office:value="55">
              <text:p text:style-name="P17">55</text:p>
            </table:table-cell>
            <table:table-cell table:style-name="Tableau16.B3" office:value-type="float" office:value="34">
              <text:p text:style-name="P17">34</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4" table:number-columns-spanned="5" office:value-type="string">
              <text:p text:style-name="P27">Categoria socioprofissional</text:p>
            </table:table-cell>
            <table:covered-table-cell/>
            <table:covered-table-cell/>
            <table:covered-table-cell/>
            <table:covered-table-cell/>
          </table:table-row>
          <table:table-row>
            <table:table-cell table:style-name="Tableau16.A1" office:value-type="string">
              <text:p text:style-name="P13">Trabalhadores por conta própria </text:p>
            </table:table-cell>
            <table:table-cell table:style-name="Tableau16.B3" office:value-type="float" office:value="39">
              <text:p text:style-name="P17">39</text:p>
            </table:table-cell>
            <table:table-cell table:style-name="Tableau16.B3" office:value-type="float" office:value="48">
              <text:p text:style-name="P17">48</text:p>
            </table:table-cell>
            <table:table-cell table:style-name="Tableau16.B3" office:value-type="float" office:value="11">
              <text:p text:style-name="P17">11</text:p>
            </table:table-cell>
            <table:table-cell table:style-name="Tableau16.B3" office:value-type="float" office:value="2">
              <text:p text:style-name="P17">2</text:p>
            </table:table-cell>
          </table:table-row>
          <table:table-row>
            <table:table-cell table:style-name="Tableau16.A1" office:value-type="string">
              <text:p text:style-name="P13">Gestores </text:p>
            </table:table-cell>
            <table:table-cell table:style-name="Tableau16.B3" office:value-type="float" office:value="44">
              <text:p text:style-name="P17">44</text:p>
            </table:table-cell>
            <table:table-cell table:style-name="Tableau16.B3" office:value-type="float" office:value="43">
              <text:p text:style-name="P17">43</text:p>
            </table:table-cell>
            <table:table-cell table:style-name="Tableau16.B3" office:value-type="float" office:value="12">
              <text:p text:style-name="P17">12</text:p>
            </table:table-cell>
            <table:table-cell table:style-name="Tableau16.B3" office:value-type="float" office:value="1">
              <text:p text:style-name="P17">1</text:p>
            </table:table-cell>
          </table:table-row>
          <table:table-row>
            <table:table-cell table:style-name="Tableau16.A1" office:value-type="string">
              <text:p text:style-name="P13">Outros golas brancas </text:p>
            </table:table-cell>
            <table:table-cell table:style-name="Tableau16.B3" office:value-type="float" office:value="42">
              <text:p text:style-name="P17">42</text:p>
            </table:table-cell>
            <table:table-cell table:style-name="Tableau16.B3" office:value-type="float" office:value="48">
              <text:p text:style-name="P17">48</text:p>
            </table:table-cell>
            <table:table-cell table:style-name="Tableau16.B3" office:value-type="float" office:value="8">
              <text:p text:style-name="P17">8</text:p>
            </table:table-cell>
            <table:table-cell table:style-name="Tableau16.B3" office:value-type="float" office:value="2">
              <text:p text:style-name="P17">2</text:p>
            </table:table-cell>
          </table:table-row>
          <table:table-row>
            <table:table-cell table:style-name="Tableau16.A1" office:value-type="string">
              <text:p text:style-name="P13">Trabalhadores manuais </text:p>
            </table:table-cell>
            <table:table-cell table:style-name="Tableau16.B3" office:value-type="float" office:value="30">
              <text:p text:style-name="P17">30</text:p>
            </table:table-cell>
            <table:table-cell table:style-name="Tableau16.B3" office:value-type="float" office:value="60">
              <text:p text:style-name="P17">60</text:p>
            </table:table-cell>
            <table:table-cell table:style-name="Tableau16.B3" office:value-type="float" office:value="8">
              <text:p text:style-name="P17">8</text:p>
            </table:table-cell>
            <table:table-cell table:style-name="Tableau16.B3" office:value-type="float" office:value="2">
              <text:p text:style-name="P17">2</text:p>
            </table:table-cell>
          </table:table-row>
          <table:table-row>
            <table:table-cell table:style-name="Tableau16.A1" office:value-type="string">
              <text:p text:style-name="P13">Pessoas da casa </text:p>
            </table:table-cell>
            <table:table-cell table:style-name="Tableau16.B3" office:value-type="float" office:value="33">
              <text:p text:style-name="P17">33</text:p>
            </table:table-cell>
            <table:table-cell table:style-name="Tableau16.B3" office:value-type="float" office:value="53">
              <text:p text:style-name="P17">53</text:p>
            </table:table-cell>
            <table:table-cell table:style-name="Tableau16.B3" office:value-type="float" office:value="9">
              <text:p text:style-name="P17">9</text:p>
            </table:table-cell>
            <table:table-cell table:style-name="Tableau16.B3" office:value-type="float" office:value="5">
              <text:p text:style-name="P17">5</text:p>
            </table:table-cell>
          </table:table-row>
          <table:table-row>
            <table:table-cell table:style-name="Tableau16.A1" office:value-type="string">
              <text:p text:style-name="P13">Desempregado </text:p>
            </table:table-cell>
            <table:table-cell table:style-name="Tableau16.B3" office:value-type="float" office:value="30">
              <text:p text:style-name="P17">30</text:p>
            </table:table-cell>
            <table:table-cell table:style-name="Tableau16.B3" office:value-type="float" office:value="56">
              <text:p text:style-name="P17">56</text:p>
            </table:table-cell>
            <table:table-cell table:style-name="Tableau16.B3" office:value-type="float" office:value="11">
              <text:p text:style-name="P17">11</text:p>
            </table:table-cell>
            <table:table-cell table:style-name="Tableau16.B3" office:value-type="float" office:value="3">
              <text:p text:style-name="P17">3</text:p>
            </table:table-cell>
          </table:table-row>
          <table:table-row>
            <table:table-cell table:style-name="Tableau16.A1" office:value-type="string">
              <text:p text:style-name="P13">Aposentado </text:p>
            </table:table-cell>
            <table:table-cell table:style-name="Tableau16.B3" office:value-type="float" office:value="27">
              <text:p text:style-name="P17">27</text:p>
            </table:table-cell>
            <table:table-cell table:style-name="Tableau16.B3" office:value-type="float" office:value="56">
              <text:p text:style-name="P17">56</text:p>
            </table:table-cell>
            <table:table-cell table:style-name="Tableau16.B3" office:value-type="float" office:value="12">
              <text:p text:style-name="P17">12</text:p>
            </table:table-cell>
            <table:table-cell table:style-name="Tableau16.B3" office:value-type="float" office:value="5">
              <text:p text:style-name="P17">5</text:p>
            </table:table-cell>
          </table:table-row>
          <table:table-row>
            <table:table-cell table:style-name="Tableau16.A1" office:value-type="string">
              <text:p text:style-name="P13">Estudantes </text:p>
            </table:table-cell>
            <table:table-cell table:style-name="Tableau16.B3" office:value-type="float" office:value="53">
              <text:p text:style-name="P17">53</text:p>
            </table:table-cell>
            <table:table-cell table:style-name="Tableau16.B3" office:value-type="float" office:value="37">
              <text:p text:style-name="P17">37</text:p>
            </table:table-cell>
            <table:table-cell table:style-name="Tableau16.B3" office:value-type="float" office:value="9">
              <text:p text:style-name="P17">9</text:p>
            </table:table-cell>
            <table:table-cell table:style-name="Tableau16.B3" office:value-type="float" office:value="1">
              <text:p text:style-name="P17">1</text:p>
            </table:table-cell>
          </table:table-row>
          <table:table-row>
            <table:table-cell table:style-name="Tableau16.A4" table:number-columns-spanned="5" office:value-type="string">
              <text:p text:style-name="P27">Urbanização subjetiva</text:p>
            </table:table-cell>
            <table:covered-table-cell/>
            <table:covered-table-cell/>
            <table:covered-table-cell/>
            <table:covered-table-cell/>
          </table:table-row>
          <table:table-row>
            <table:table-cell table:style-name="Tableau16.A1" office:value-type="string">
              <text:p text:style-name="P13">Zona rural ou aldeia </text:p>
            </table:table-cell>
            <table:table-cell table:style-name="Tableau16.B3" office:value-type="float" office:value="30">
              <text:p text:style-name="P17">30</text:p>
            </table:table-cell>
            <table:table-cell table:style-name="Tableau16.B3" office:value-type="float" office:value="54">
              <text:p text:style-name="P17">54</text:p>
            </table:table-cell>
            <table:table-cell table:style-name="Tableau16.B3" office:value-type="float" office:value="12">
              <text:p text:style-name="P17">12</text:p>
            </table:table-cell>
            <table:table-cell table:style-name="Tableau16.B3" office:value-type="float" office:value="4">
              <text:p text:style-name="P17">4</text:p>
            </table:table-cell>
          </table:table-row>
          <table:table-row>
            <table:table-cell table:style-name="Tableau16.A1" office:value-type="string">
              <text:p text:style-name="P13">Cidade pequena ou média </text:p>
            </table:table-cell>
            <table:table-cell table:style-name="Tableau16.B3" office:value-type="float" office:value="37">
              <text:p text:style-name="P17">37</text:p>
            </table:table-cell>
            <table:table-cell table:style-name="Tableau16.B3" office:value-type="float" office:value="52">
              <text:p text:style-name="P17">52</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1" office:value-type="string">
              <text:p text:style-name="P13">Grande cidade </text:p>
            </table:table-cell>
            <table:table-cell table:style-name="Tableau16.B3" office:value-type="float" office:value="40">
              <text:p text:style-name="P17">40</text:p>
            </table:table-cell>
            <table:table-cell table:style-name="Tableau16.B3" office:value-type="float" office:value="49">
              <text:p text:style-name="P17">49</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4" table:number-columns-spanned="5" office:value-type="string">
              <text:p text:style-name="P27">Perceção do EFPI em (NOSSO PAÍS)</text:p>
            </table:table-cell>
            <table:covered-table-cell/>
            <table:covered-table-cell/>
            <table:covered-table-cell/>
            <table:covered-table-cell/>
          </table:table-row>
          <table:table-row>
            <table:table-cell table:style-name="Tableau16.A1" office:value-type="string">
              <text:p text:style-name="P13">Positivo </text:p>
            </table:table-cell>
            <table:table-cell table:style-name="Tableau16.B3" office:value-type="float" office:value="35">
              <text:p text:style-name="P17">35</text:p>
            </table:table-cell>
            <table:table-cell table:style-name="Tableau16.B3" office:value-type="float" office:value="54">
              <text:p text:style-name="P17">54</text:p>
            </table:table-cell>
            <table:table-cell table:style-name="Tableau16.B3" office:value-type="float" office:value="9">
              <text:p text:style-name="P17">9</text:p>
            </table:table-cell>
            <table:table-cell table:style-name="Tableau16.B3" office:value-type="float" office:value="2">
              <text:p text:style-name="P17">2</text:p>
            </table:table-cell>
          </table:table-row>
          <table:table-row>
            <table:table-cell table:style-name="Tableau16.A1" office:value-type="string">
              <text:p text:style-name="P13">Negativo </text:p>
            </table:table-cell>
            <table:table-cell table:style-name="Tableau16.B3" office:value-type="float" office:value="38">
              <text:p text:style-name="P17">38</text:p>
            </table:table-cell>
            <table:table-cell table:style-name="Tableau16.B3" office:value-type="float" office:value="50">
              <text:p text:style-name="P17">50</text:p>
            </table:table-cell>
            <table:table-cell table:style-name="Tableau16.B3" office:value-type="float" office:value="10">
              <text:p text:style-name="P17">10</text:p>
            </table:table-cell>
            <table:table-cell table:style-name="Tableau16.B3" office:value-type="float" office:value="2">
              <text:p text:style-name="P17">2</text:p>
            </table:table-cell>
          </table:table-row>
          <table:table-row>
            <table:table-cell table:style-name="Tableau16.A4" table:number-columns-spanned="5" office:value-type="string">
              <text:p text:style-name="P27">Já frequentou a formação profissional inicial (ensino secundário superior)</text:p>
            </table:table-cell>
            <table:covered-table-cell/>
            <table:covered-table-cell/>
            <table:covered-table-cell/>
            <table:covered-table-cell/>
          </table:table-row>
          <table:table-row>
            <table:table-cell table:style-name="Tableau16.A1" office:value-type="string">
              <text:p text:style-name="P13">Sim </text:p>
            </table:table-cell>
            <table:table-cell table:style-name="Tableau16.B3" office:value-type="float" office:value="29">
              <text:p text:style-name="P17">29</text:p>
            </table:table-cell>
            <table:table-cell table:style-name="Tableau16.B3" office:value-type="float" office:value="61">
              <text:p text:style-name="P17">61</text:p>
            </table:table-cell>
            <table:table-cell table:style-name="Tableau16.B3" office:value-type="float" office:value="9">
              <text:p text:style-name="P17">9</text:p>
            </table:table-cell>
            <table:table-cell table:style-name="Tableau16.B3" office:value-type="float" office:value="1">
              <text:p text:style-name="P17">1</text:p>
            </table:table-cell>
          </table:table-row>
          <text:soft-page-break/>
          <table:table-row>
            <table:table-cell table:style-name="Tableau16.A1" office:value-type="string">
              <text:p text:style-name="P13">Não </text:p>
            </table:table-cell>
            <table:table-cell table:style-name="Tableau16.B3" office:value-type="float" office:value="42">
              <text:p text:style-name="P17">42</text:p>
            </table:table-cell>
            <table:table-cell table:style-name="Tableau16.B3" office:value-type="float" office:value="43">
              <text:p text:style-name="P17">43</text:p>
            </table:table-cell>
            <table:table-cell table:style-name="Tableau16.B3" office:value-type="float" office:value="11">
              <text:p text:style-name="P17">11</text:p>
            </table:table-cell>
            <table:table-cell table:style-name="Tableau16.B3" office:value-type="float" office:value="4">
              <text:p text:style-name="P17">4</text:p>
            </table:table-cell>
          </table:table-row>
        </table:table>
        <text:p text:style-name="Standard"/>
        <text:p text:style-name="P51"/>
      </text:section>
      <text:h text:style-name="Heading_20_1" text:outline-level="1"><text:bookmark-start text:name="__RefHeading___Toc215584_2930363814"/>III. A diferença de imagem entre o EFP e o ensino geral <text:bookmark-end text:name="__RefHeading___Toc215584_2930363814"/></text:h>
      <text:p text:style-name="Standard"/>
      <text:section text:style-name="Sect2" text:name="Section5">
        <text:h text:style-name="P87" text:outline-level="2"><text:bookmark-start text:name="__RefHeading___Toc215586_2930363814"/>1. Imagem comparativa do EFP face ao ensino geral <text:bookmark-end text:name="__RefHeading___Toc215586_2930363814"/></text:h>
        <text:p text:style-name="StyleDefaut11maigre">Três quartos dos cidadãos da UE afirmam que o ensino geral no ensino secundário superior tem uma imagem mais positiva do que o EFP no seu país </text:p>
        <text:p text:style-name="Standard">Em toda a União Europeia, 75 % dos inquiridos afirmam que o ensino geral no ensino secundário superior tem uma imagem mais positiva do que o EFP no seu país, incluindo 25 % que concordam plenamente e 50 % que tendem a concordar.<text:note text:id="ftn37" text:note-class="footnote"><text:note-citation>37</text:note-citation><text:note-body><text:p text:style-name="Footnote">QB9.3. Diga-me em que medida concorda ou discorda de cada uma das seguintes afirmações: No (NOSSO PAÍS), o ensino geral ao nível do ensino secundário superior tem uma imagem mais positiva do que o ensino profissional inicial. </text:p></text:note-body></text:note> Um em cada cinco (19%) discorda, enquanto 6% não sabem. </text:p>
        <text:p text:style-name="Standard">Estes resultados são estáveis em comparação com os observados em 2016. O inquérito do Cedefop de 2016 (UE-28) concluiu que 74 % concordaram que o ensino geral tinha uma imagem mais positiva do que o ensino profissional.<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https://www.cedefop.europa.eu/en/tools/opinion-survey-on-vet?visualisation=MAP&amp;topic=group2&amp;question=Q21T2__Q&amp;answer=Q21T2_A1&amp;subset=EducationLevel&amp;subsetVal=All&amp;country=AT&amp;countryB=EU28</text:a> A formulação das perguntas difere da do presente inquérito. Q21.3: "Em que medida concorda ou discorda de cada uma das seguintes afirmações? - No seu país, o ensino geral tem uma imagem mais positiva do que o ensino profissional". </text:p></text:note-body></text:note> </text:p>
        <text:p text:style-name="Standard"><draw:g text:anchor-type="paragraph" draw:z-index="32" draw:name="Forme30" draw:style-name="gr1"><draw:frame draw:style-name="gr227" draw:text-style-name="P89"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89" svg:width="14.098cm" svg:height="0.959cm" svg:x="0.589cm" svg:y="10.945cm"><draw:image xlink:href="Pictures/100000000000022300000022902E68B765C34830.png" xlink:type="simple" xlink:show="embed" xlink:actuate="onLoad" draw:mime-type="image/png"><text:p/></draw:image></draw:frame><draw:frame draw:style-name="gr229" draw:text-style-name="P91" svg:width="2.925cm" svg:height="0.902cm" svg:x="1.05cm" svg:y="11.118cm"><draw:text-box><text:p text:style-name="P95"><text:span text:style-name="T44">Concordo plenamente</text:span></text:p></draw:text-box></draw:frame><draw:frame draw:style-name="gr230" draw:text-style-name="P91" svg:width="2.857cm" svg:height="0.59cm" svg:x="4.059cm" svg:y="11.097cm"><draw:text-box><text:p text:style-name="P95"><text:span text:style-name="T44">Tende a concordar</text:span></text:p></draw:text-box></draw:frame><draw:frame draw:style-name="gr231" draw:text-style-name="P91" svg:width="3.282cm" svg:height="0.646cm" svg:x="7.241cm" svg:y="11.139cm"><draw:text-box><text:p text:style-name="P95"><text:span text:style-name="T44">Tende a discordar</text:span></text:p></draw:text-box></draw:frame><draw:frame draw:style-name="gr232" draw:text-style-name="P91" svg:width="3.483cm" svg:height="0.646cm" svg:x="10.871cm" svg:y="11.099cm"><draw:text-box><text:p text:style-name="P95"><text:span text:style-name="T44">Discordo totalmente</text:span></text:p></draw:text-box></draw:frame><draw:frame draw:style-name="gr233" draw:text-style-name="P91" svg:width="2.52cm" svg:height="0.687cm" svg:x="14.591cm" svg:y="11.099cm"><draw:text-box><text:p text:style-name="P95"><text:span text:style-name="T44">Não sei</text:span></text:p></draw:text-box></draw:frame></draw:g><draw:frame draw:style-name="gr234" draw:text-style-name="P91" svg:width="16.749cm" svg:height="1.227cm" svg:x="0.127cm" svg:y="2.117cm"><draw:text-box><text:p text:style-name="P90"><text:span text:style-name="T44">QB9.3. Diga-me em que medida concorda ou discorda de cada uma das seguintes afirmações: - No (NOSSO PAÍS) ensino geral no nível secundário superior tem a </text:span></text:p><text:p text:style-name="P90"><text:span text:style-name="T44">uma imagem mais positiva do ensino profissional inicial (%)</text:span></text:p></draw:text-box></draw:frame></draw:g><draw:g text:anchor-type="paragraph" draw:z-index="31" draw:name="Forme29" draw:style-name="gr1"><draw:frame draw:style-name="gr235" draw:text-style-name="P89" svg:width="4.047cm" svg:height="4.426cm" svg:x="11.128cm" svg:y="-4.65cm"><draw:image xlink:href="Pictures/10000000000001E00000020D1D5D0BC0326BEAD4.png" xlink:type="simple" xlink:show="embed" xlink:actuate="onLoad" draw:mime-type="image/png"><text:p/></draw:image></draw:frame><draw:frame draw:style-name="gr236" draw:text-style-name="P91" svg:width="8.755cm" svg:height="1.551cm" svg:x="8.92cm" svg:y="-6.71cm"><draw:text-box><text:p text:style-name="P90"><text:span text:style-name="T44">QB9.3: Diga-me em que medida concorda ou discorda de cada uma das seguintes afirmações: - No (NOSSO PAÍS), o ensino geral ao nível do ensino secundário superior tem uma imagem mais positiva do que o ensino profissional inicial (UE-27) (%) </text:span></text:p></draw:text-box></draw:frame><draw:frame draw:style-name="gr237" draw:text-style-name="P91" svg:width="2.92cm" svg:height="0.578cm" svg:x="11.897cm" svg:y="-5.227cm"><draw:text-box><text:p text:style-name="P90"><text:span text:style-name="T44">Não sei 6</text:span></text:p></draw:text-box></draw:frame><draw:frame draw:style-name="gr238" draw:text-style-name="P91" svg:width="2.946cm" svg:height="0.902cm" svg:x="9.555cm" svg:y="-4.734cm"><draw:text-box><text:p text:style-name="P90"><text:span text:style-name="T44">Discordo totalmente 3</text:span></text:p></draw:text-box></draw:frame><draw:frame draw:style-name="gr239" draw:text-style-name="P94" svg:width="2.329cm" svg:height="0.902cm" svg:x="9.165cm" svg:y="-3.948cm"><draw:text-box><text:p text:style-name="P93"><text:span text:style-name="T44">Tende a discordar 16</text:span></text:p></draw:text-box></draw:frame><draw:frame draw:style-name="gr240" draw:text-style-name="P91" svg:width="3.768cm" svg:height="0.578cm" svg:x="11.34cm" svg:y="-0.159cm"><draw:text-box><text:p text:style-name="P90"><text:span text:style-name="T44">Tende a concordar 50</text:span></text:p></draw:text-box></draw:frame><draw:frame draw:style-name="gr241" draw:text-style-name="P91" svg:width="2.493cm" svg:height="0.902cm" svg:x="14.131cm" svg:y="-4.779cm"><draw:text-box><text:p text:style-name="P90"><text:span text:style-name="T44">Concordo plenamente 25</text:span></text:p></draw:text-box></draw:frame></draw:g>No presente inquérito, a maioria dos inquiridos em todos os Estados-Membros considera que o ensino geral tem uma imagem mais positiva do que o EFP no seu país. No entanto, os resultados variam entre os Estados-Membros, tendo os níveis mais elevados de concordância com esta afirmação sido registados na Suécia (91 %), na Dinamarca e na Finlândia (ambos com 88 %) e em Chipre (85 %). Os níveis mais baixos registam-se na Chéquia (62 %), na Letónia (64 %) e na Roménia (66 %). </text:p>
        <text:p text:style-name="Standard">Em 17 Estados-Membros, pelo menos três quartos dos inquiridos afirmam que o ensino geral no ensino secundário superior tem uma imagem mais positiva do que o EFP no seu país. </text:p>
        <text:p text:style-name="P51"><office:annotation loext:resolved="false"><dc:creator>Pierre Dieumegard</dc:creator><dc:date>2026-08-13T08:34:49.039000000</dc:date><text:p text:style-name="P88"><text:span text:style-name="T43">(Papísio aldonita)</text:span></text:p></office:annotation>A medida em que os inquiridos concordam que o ensino secundário geral tem uma imagem mais positiva do que o EFP varia em função dos fatores sociodemográficos e comportamentais, como se segue.</text:p>
        <text:p text:style-name="Standard">■ Existem algumas diferenças notáveis entre as categorias socioprofissionais: 83 % dos estudantes consideram que o ensino secundário geral tem uma imagem mais positiva do que o EFP, em comparação com 71 % das pessoas em casa.</text:p>
        <text:p text:style-name="Standard">■ Por idade no final do ensino, é mais provável que os inquiridos que terminaram o ensino aos 20 anos ou mais concordem (79%), em comparação com 73% entre os que terminaram entre os 16 e os 19 anos e 68% entre os que terminaram com 15 anos ou menos.</text:p>
        <text:p text:style-name="Standard">■ Os inquiridos com idades compreendidas entre os 15 e os 24 anos são também mais suscetíveis de acreditar que o ensino secundário geral tem uma imagem mais positiva (79 %), em comparação com 72 % das pessoas com idade igual ou superior a 55 anos.</text:p>
        <text:p text:style-name="Standard">■ Os inquiridos que estão cientes dos efeitos de orientar ativamente os alunos em determinadas direções (frequentemente de género) e do impacto do estigma na educação são muito mais propensos a concordar que o ensino secundário geral tem uma imagem mais positiva do que o EFP. Este padrão é mais evidente entre os que acreditam: que as mulheres são direcionadas para a educação geral, mesmo que estejam interessadas em assuntos técnicos (81% vs 64%) ; que os professores não abordam adequadamente os preconceitos de género (82 % contra 70 %); que as famílias, os pares e as redes sociais reforçam os estereótipos (81 % contra 65 %); e que os homens nos campos de EFP de prestação de cuidados enfrentam o estigma (82 % contra 69 %).</text:p>
        <text:p text:style-name="Standard">■ Os inquiridos que recomendam o ensino secundário geral são mais propensos a concordar que este tem uma imagem mais positiva do que o EFP (82%) em comparação com os que recomendam o ensino profissional (72%).</text:p>
        <text:p text:style-name="Standard">■ Esta opinião é mais prevalecente entre os inquiridos que citam a orientação de professores ou conselheiros escolares (80% contra 73%) ou o mau desempenho escolar como fatores que influenciam a escolha do EFP (80% contra 73%). Verificam-se lacunas menores no aconselhamento dos pais (77% contra 74%) e na necessidade de ganhar dinheiro rapidamente (76% contra 74%). O impacto das redes sociais na escolha do EFP não parece afetar este resultado (75 % em ambos os grupos).</text:p>
        <text:p text:style-name="Standard">■ Não existem diferenças por género ou por frequência prévia de EFP.</text:p>
        <text:p text:style-name="Standard"/>
        <text:p text:style-name="P67"/>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13">QB9.3 Por favor, diga-me em que medida concorda ou discorda de cada uma das seguintes afirmações: No (NOSSO PAÍS), o ensino geral ao nível do ensino secundário superior tem uma imagem mais positiva do que o ensino profissional inicial (%-UE)</text:p>
            </table:table-cell>
            <table:covered-table-cell/>
            <table:covered-table-cell/>
            <table:covered-table-cell/>
          </table:table-row>
          <table:table-row>
            <table:table-cell table:style-name="Tableau17.A1" office:value-type="string">
              <text:p text:style-name="P10"/>
            </table:table-cell>
            <table:table-cell table:style-name="Tableau17.A1" office:value-type="string">
              <text:p text:style-name="P17">Total "Concordo"</text:p>
            </table:table-cell>
            <table:table-cell table:style-name="Tableau17.A1" office:value-type="string">
              <text:p text:style-name="P17">Total "discordo" </text:p>
            </table:table-cell>
            <table:table-cell table:style-name="Tableau17.A1" office:value-type="string">
              <text:p text:style-name="P17">Não sei</text:p>
            </table:table-cell>
          </table:table-row>
          <table:table-row>
            <table:table-cell table:style-name="Tableau17.A1" office:value-type="string">
              <text:p text:style-name="P13">UE27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4" table:number-columns-spanned="4" office:value-type="string">
              <text:p text:style-name="P27">Género</text:p>
            </table:table-cell>
            <table:covered-table-cell/>
            <table:covered-table-cell/>
            <table:covered-table-cell/>
          </table:table-row>
          <table:table-row>
            <table:table-cell table:style-name="Tableau17.A1" office:value-type="string">
              <text:p text:style-name="P13">Homem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1" office:value-type="string">
              <text:p text:style-name="P13">Mulher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4" table:number-columns-spanned="4" office:value-type="string">
              <text:p text:style-name="P27">Idade</text:p>
            </table:table-cell>
            <table:covered-table-cell/>
            <table:covered-table-cell/>
            <table:covered-table-cell/>
          </table:table-row>
          <table:table-row>
            <table:table-cell table:style-name="Tableau17.A1" office:value-type="string">
              <text:p text:style-name="P13">15-24 </text:p>
            </table:table-cell>
            <table:table-cell table:style-name="Tableau17.B3" office:value-type="float" office:value="79">
              <text:p text:style-name="P22">79</text:p>
            </table:table-cell>
            <table:table-cell table:style-name="Tableau17.B3" office:value-type="float" office:value="17">
              <text:p text:style-name="P22">17</text:p>
            </table:table-cell>
            <table:table-cell table:style-name="Tableau17.B3" office:value-type="float" office:value="4">
              <text:p text:style-name="P22">4</text:p>
            </table:table-cell>
          </table:table-row>
          <table:table-row>
            <table:table-cell table:style-name="Tableau17.A1" office:value-type="string">
              <text:p text:style-name="P13">25-39 </text:p>
            </table:table-cell>
            <table:table-cell table:style-name="Tableau17.B3" office:value-type="float" office:value="78">
              <text:p text:style-name="P22">78</text:p>
            </table:table-cell>
            <table:table-cell table:style-name="Tableau17.B3" office:value-type="float" office:value="18">
              <text:p text:style-name="P22">18</text:p>
            </table:table-cell>
            <table:table-cell table:style-name="Tableau17.B3" office:value-type="float" office:value="4">
              <text:p text:style-name="P22">4</text:p>
            </table:table-cell>
          </table:table-row>
          <table:table-row>
            <table:table-cell table:style-name="Tableau17.A1" office:value-type="string">
              <text:p text:style-name="P13">40-54 </text:p>
            </table:table-cell>
            <table:table-cell table:style-name="Tableau17.B3" office:value-type="float" office:value="74">
              <text:p text:style-name="P22">74</text:p>
            </table:table-cell>
            <table:table-cell table:style-name="Tableau17.B3" office:value-type="float" office:value="20">
              <text:p text:style-name="P22">20</text:p>
            </table:table-cell>
            <table:table-cell table:style-name="Tableau17.B3" office:value-type="float" office:value="6">
              <text:p text:style-name="P22">6</text:p>
            </table:table-cell>
          </table:table-row>
          <table:table-row>
            <table:table-cell table:style-name="Tableau17.A1" office:value-type="string">
              <text:p text:style-name="P13">&gt;=55</text:p>
            </table:table-cell>
            <table:table-cell table:style-name="Tableau17.B3" office:value-type="float" office:value="72">
              <text:p text:style-name="P22">72</text:p>
            </table:table-cell>
            <table:table-cell table:style-name="Tableau17.B3" office:value-type="float" office:value="19">
              <text:p text:style-name="P22">19</text:p>
            </table:table-cell>
            <table:table-cell table:style-name="Tableau17.B3" office:value-type="float" office:value="9">
              <text:p text:style-name="P22">9</text:p>
            </table:table-cell>
          </table:table-row>
          <table:table-row>
            <table:table-cell table:style-name="Tableau17.A4" table:number-columns-spanned="4" office:value-type="string">
              <text:p text:style-name="P27">Educação (Fim de)</text:p>
            </table:table-cell>
            <table:covered-table-cell/>
            <table:covered-table-cell/>
            <table:covered-table-cell/>
          </table:table-row>
          <table:table-row>
            <table:table-cell table:style-name="Tableau17.A1" office:value-type="string">
              <text:p text:style-name="P13">&lt;=-15</text:p>
            </table:table-cell>
            <table:table-cell table:style-name="Tableau17.B3" office:value-type="float" office:value="68">
              <text:p text:style-name="P22">68</text:p>
            </table:table-cell>
            <table:table-cell table:style-name="Tableau17.B3" office:value-type="float" office:value="19">
              <text:p text:style-name="P22">19</text:p>
            </table:table-cell>
            <table:table-cell table:style-name="Tableau17.B3" office:value-type="float" office:value="13">
              <text:p text:style-name="P22">13</text:p>
            </table:table-cell>
          </table:table-row>
          <table:table-row>
            <table:table-cell table:style-name="Tableau17.A1" office:value-type="string">
              <text:p text:style-name="P13">16-19 </text:p>
            </table:table-cell>
            <table:table-cell table:style-name="Tableau17.B3" office:value-type="float" office:value="73">
              <text:p text:style-name="P22">73</text:p>
            </table:table-cell>
            <table:table-cell table:style-name="Tableau17.B3" office:value-type="float" office:value="21">
              <text:p text:style-name="P22">21</text:p>
            </table:table-cell>
            <table:table-cell table:style-name="Tableau17.B3" office:value-type="float" office:value="6">
              <text:p text:style-name="P22">6</text:p>
            </table:table-cell>
          </table:table-row>
          <table:table-row>
            <table:table-cell table:style-name="Tableau17.A1" office:value-type="string">
              <text:p text:style-name="P13">&gt;=20</text:p>
            </table:table-cell>
            <table:table-cell table:style-name="Tableau17.B3" office:value-type="float" office:value="79">
              <text:p text:style-name="P22">79</text:p>
            </table:table-cell>
            <table:table-cell table:style-name="Tableau17.B3" office:value-type="float" office:value="17">
              <text:p text:style-name="P22">17</text:p>
            </table:table-cell>
            <table:table-cell table:style-name="Tableau17.B3" office:value-type="float" office:value="4">
              <text:p text:style-name="P22">4</text:p>
            </table:table-cell>
          </table:table-row>
          <table:table-row>
            <table:table-cell table:style-name="Tableau17.A1" office:value-type="string">
              <text:p text:style-name="P13">Ainda a estudar </text:p>
            </table:table-cell>
            <table:table-cell table:style-name="Tableau17.B3" office:value-type="float" office:value="81">
              <text:p text:style-name="P22">81</text:p>
            </table:table-cell>
            <table:table-cell table:style-name="Tableau17.B3" office:value-type="float" office:value="15">
              <text:p text:style-name="P22">15</text:p>
            </table:table-cell>
            <table:table-cell table:style-name="Tableau17.B3" office:value-type="float" office:value="4">
              <text:p text:style-name="P22">4</text:p>
            </table:table-cell>
          </table:table-row>
          <table:table-row>
            <table:table-cell table:style-name="Tableau17.A4" table:number-columns-spanned="4" office:value-type="string">
              <text:p text:style-name="P27">Categoria socioprofissional</text:p>
            </table:table-cell>
            <table:covered-table-cell/>
            <table:covered-table-cell/>
            <table:covered-table-cell/>
          </table:table-row>
          <table:table-row>
            <table:table-cell table:style-name="Tableau17.A1" office:value-type="string">
              <text:p text:style-name="P13">Trabalhadores por conta própria </text:p>
            </table:table-cell>
            <table:table-cell table:style-name="Tableau17.B3" office:value-type="float" office:value="76">
              <text:p text:style-name="P22">76</text:p>
            </table:table-cell>
            <table:table-cell table:style-name="Tableau17.B3" office:value-type="float" office:value="19">
              <text:p text:style-name="P22">19</text:p>
            </table:table-cell>
            <table:table-cell table:style-name="Tableau17.B3" office:value-type="float" office:value="5">
              <text:p text:style-name="P22">5</text:p>
            </table:table-cell>
          </table:table-row>
          <table:table-row>
            <table:table-cell table:style-name="Tableau17.A1" office:value-type="string">
              <text:p text:style-name="P13">Gestores </text:p>
            </table:table-cell>
            <table:table-cell table:style-name="Tableau17.B3" office:value-type="float" office:value="79">
              <text:p text:style-name="P22">79</text:p>
            </table:table-cell>
            <table:table-cell table:style-name="Tableau17.B3" office:value-type="float" office:value="17">
              <text:p text:style-name="P22">17</text:p>
            </table:table-cell>
            <table:table-cell table:style-name="Tableau17.B3" office:value-type="float" office:value="4">
              <text:p text:style-name="P22">4</text:p>
            </table:table-cell>
          </table:table-row>
          <table:table-row>
            <table:table-cell table:style-name="Tableau17.A1" office:value-type="string">
              <text:p text:style-name="P13">Outros golas brancas </text:p>
            </table:table-cell>
            <table:table-cell table:style-name="Tableau17.B3" office:value-type="float" office:value="78">
              <text:p text:style-name="P22">78</text:p>
            </table:table-cell>
            <table:table-cell table:style-name="Tableau17.B3" office:value-type="float" office:value="17">
              <text:p text:style-name="P22">17</text:p>
            </table:table-cell>
            <table:table-cell table:style-name="Tableau17.B3" office:value-type="float" office:value="5">
              <text:p text:style-name="P22">5</text:p>
            </table:table-cell>
          </table:table-row>
          <table:table-row>
            <table:table-cell table:style-name="Tableau17.A1" office:value-type="string">
              <text:p text:style-name="P13">Trabalhadores manuais </text:p>
            </table:table-cell>
            <table:table-cell table:style-name="Tableau17.B3" office:value-type="float" office:value="73">
              <text:p text:style-name="P22">73</text:p>
            </table:table-cell>
            <table:table-cell table:style-name="Tableau17.B3" office:value-type="float" office:value="22">
              <text:p text:style-name="P22">22</text:p>
            </table:table-cell>
            <table:table-cell table:style-name="Tableau17.B3" office:value-type="float" office:value="5">
              <text:p text:style-name="P22">5</text:p>
            </table:table-cell>
          </table:table-row>
          <table:table-row>
            <table:table-cell table:style-name="Tableau17.A1" office:value-type="string">
              <text:p text:style-name="P13">Pessoas da casa </text:p>
            </table:table-cell>
            <table:table-cell table:style-name="Tableau17.B3" office:value-type="float" office:value="71">
              <text:p text:style-name="P22">71</text:p>
            </table:table-cell>
            <table:table-cell table:style-name="Tableau17.B3" office:value-type="float" office:value="23">
              <text:p text:style-name="P22">23</text:p>
            </table:table-cell>
            <table:table-cell table:style-name="Tableau17.B3" office:value-type="float" office:value="6">
              <text:p text:style-name="P22">6</text:p>
            </table:table-cell>
          </table:table-row>
          <table:table-row>
            <table:table-cell table:style-name="Tableau17.A1" office:value-type="string">
              <text:p text:style-name="P13">Desempregado </text:p>
            </table:table-cell>
            <table:table-cell table:style-name="Tableau17.B3" office:value-type="float" office:value="75">
              <text:p text:style-name="P22">75</text:p>
            </table:table-cell>
            <table:table-cell table:style-name="Tableau17.B3" office:value-type="float" office:value="18">
              <text:p text:style-name="P22">18</text:p>
            </table:table-cell>
            <table:table-cell table:style-name="Tableau17.B3" office:value-type="float" office:value="7">
              <text:p text:style-name="P22">7</text:p>
            </table:table-cell>
          </table:table-row>
          <table:table-row>
            <table:table-cell table:style-name="Tableau17.A1" office:value-type="string">
              <text:p text:style-name="P13">Aposentado </text:p>
            </table:table-cell>
            <table:table-cell table:style-name="Tableau17.B3" office:value-type="float" office:value="72">
              <text:p text:style-name="P22">72</text:p>
            </table:table-cell>
            <table:table-cell table:style-name="Tableau17.B3" office:value-type="float" office:value="18">
              <text:p text:style-name="P22">18</text:p>
            </table:table-cell>
            <table:table-cell table:style-name="Tableau17.B3" office:value-type="float" office:value="10">
              <text:p text:style-name="P22">10</text:p>
            </table:table-cell>
          </table:table-row>
          <table:table-row>
            <table:table-cell table:style-name="Tableau17.A1" office:value-type="string">
              <text:p text:style-name="P13">Estudantes </text:p>
            </table:table-cell>
            <table:table-cell table:style-name="Tableau17.B3" office:value-type="float" office:value="83">
              <text:p text:style-name="P22">83</text:p>
            </table:table-cell>
            <table:table-cell table:style-name="Tableau17.B3" office:value-type="float" office:value="14">
              <text:p text:style-name="P22">14</text:p>
            </table:table-cell>
            <table:table-cell table:style-name="Tableau17.B3" office:value-type="float" office:value="3">
              <text:p text:style-name="P22">3</text:p>
            </table:table-cell>
          </table:table-row>
          <table:table-row>
            <table:table-cell table:style-name="Tableau17.A4" table:number-columns-spanned="4" office:value-type="string">
              <text:p text:style-name="P27">Urbanização subjetiva</text:p>
            </table:table-cell>
            <table:covered-table-cell/>
            <table:covered-table-cell/>
            <table:covered-table-cell/>
          </table:table-row>
          <table:table-row>
            <table:table-cell table:style-name="Tableau17.A1" office:value-type="string">
              <text:p text:style-name="P13">Zona rural ou aldeia </text:p>
            </table:table-cell>
            <table:table-cell table:style-name="Tableau17.B3" office:value-type="float" office:value="71">
              <text:p text:style-name="P22">71</text:p>
            </table:table-cell>
            <table:table-cell table:style-name="Tableau17.B3" office:value-type="float" office:value="21">
              <text:p text:style-name="P22">21</text:p>
            </table:table-cell>
            <table:table-cell table:style-name="Tableau17.B3" office:value-type="float" office:value="8">
              <text:p text:style-name="P22">8</text:p>
            </table:table-cell>
          </table:table-row>
          <table:table-row>
            <table:table-cell table:style-name="Tableau17.A1" office:value-type="string">
              <text:p text:style-name="P13">Cidade pequena ou média </text:p>
            </table:table-cell>
            <table:table-cell table:style-name="Tableau17.B3" office:value-type="float" office:value="75">
              <text:p text:style-name="P22">75</text:p>
            </table:table-cell>
            <table:table-cell table:style-name="Tableau17.B3" office:value-type="float" office:value="19">
              <text:p text:style-name="P22">19</text:p>
            </table:table-cell>
            <table:table-cell table:style-name="Tableau17.B3" office:value-type="float" office:value="6">
              <text:p text:style-name="P22">6</text:p>
            </table:table-cell>
          </table:table-row>
          <table:table-row>
            <table:table-cell table:style-name="Tableau17.A1" office:value-type="string">
              <text:p text:style-name="P13">Grande cidade </text:p>
            </table:table-cell>
            <table:table-cell table:style-name="Tableau17.B3" office:value-type="float" office:value="79">
              <text:p text:style-name="P22">79</text:p>
            </table:table-cell>
            <table:table-cell table:style-name="Tableau17.B3" office:value-type="float" office:value="16">
              <text:p text:style-name="P22">16</text:p>
            </table:table-cell>
            <table:table-cell table:style-name="Tableau17.B3" office:value-type="float" office:value="5">
              <text:p text:style-name="P22">5</text:p>
            </table:table-cell>
          </table:table-row>
          <table:table-row>
            <table:table-cell table:style-name="Tableau17.A4" table:number-columns-spanned="4" office:value-type="string">
              <text:p text:style-name="P27">Perceção do EFPI em (NOSSO PAÍS)</text:p>
            </table:table-cell>
            <table:covered-table-cell/>
            <table:covered-table-cell/>
            <table:covered-table-cell/>
          </table:table-row>
          <table:table-row>
            <table:table-cell table:style-name="Tableau17.A1" office:value-type="string">
              <text:p text:style-name="P13">Positivo </text:p>
            </table:table-cell>
            <table:table-cell table:style-name="Tableau17.B3" office:value-type="float" office:value="76">
              <text:p text:style-name="P22">76</text:p>
            </table:table-cell>
            <table:table-cell table:style-name="Tableau17.B3" office:value-type="float" office:value="19">
              <text:p text:style-name="P22">19</text:p>
            </table:table-cell>
            <table:table-cell table:style-name="Tableau17.B3" office:value-type="float" office:value="5">
              <text:p text:style-name="P22">5</text:p>
            </table:table-cell>
          </table:table-row>
          <table:table-row>
            <table:table-cell table:style-name="Tableau17.A1" office:value-type="string">
              <text:p text:style-name="P13">Negativo </text:p>
            </table:table-cell>
            <table:table-cell table:style-name="Tableau17.B3" office:value-type="float" office:value="78">
              <text:p text:style-name="P22">78</text:p>
            </table:table-cell>
            <table:table-cell table:style-name="Tableau17.B3" office:value-type="float" office:value="19">
              <text:p text:style-name="P22">19</text:p>
            </table:table-cell>
            <table:table-cell table:style-name="Tableau17.B3" office:value-type="float" office:value="3">
              <text:p text:style-name="P22">3</text:p>
            </table:table-cell>
          </table:table-row>
          <table:table-row>
            <table:table-cell table:style-name="Tableau17.A4" table:number-columns-spanned="4" office:value-type="string">
              <text:p text:style-name="P27">Já frequentou a formação profissional inicial (ensino secundário superior)</text:p>
            </table:table-cell>
            <table:covered-table-cell/>
            <table:covered-table-cell/>
            <table:covered-table-cell/>
          </table:table-row>
          <table:table-row>
            <table:table-cell table:style-name="Tableau17.A1" office:value-type="string">
              <text:p text:style-name="P13">Sim </text:p>
            </table:table-cell>
            <table:table-cell table:style-name="Tableau17.B3" office:value-type="float" office:value="75">
              <text:p text:style-name="P22">75</text:p>
            </table:table-cell>
            <table:table-cell table:style-name="Tableau17.B3" office:value-type="float" office:value="20">
              <text:p text:style-name="P22">20</text:p>
            </table:table-cell>
            <table:table-cell table:style-name="Tableau17.B3" office:value-type="float" office:value="5">
              <text:p text:style-name="P22">5</text:p>
            </table:table-cell>
          </table:table-row>
          <table:table-row>
            <table:table-cell table:style-name="Tableau17.A1" office:value-type="string">
              <text:p text:style-name="P13">Não </text:p>
            </table:table-cell>
            <table:table-cell table:style-name="Tableau17.B3" office:value-type="float" office:value="76">
              <text:p text:style-name="P22">76</text:p>
            </table:table-cell>
            <table:table-cell table:style-name="Tableau17.B3" office:value-type="float" office:value="17">
              <text:p text:style-name="P22">17</text:p>
            </table:table-cell>
            <table:table-cell table:style-name="Tableau17.B3" office:value-type="float" office:value="7">
              <text:p text:style-name="P22">7</text:p>
            </table:table-cell>
          </table:table-row>
        </table:table>
        <text:p text:style-name="Standard"/>
        <text:p text:style-name="P52">A grande maioria dos cidadãos da UE afirma que os estudantes com um desempenho académico mais elevado são frequentemente incentivados a prosseguir o ensino geral em vez do EFP </text:p>
        <text:p text:style-name="Standard">Em toda a União Europeia, 82 % consideram que os estudantes com um desempenho académico mais elevado são frequentemente incentivados, no ensino secundário superior, a prosseguir o ensino geral em vez do EFP.<text:note text:id="ftn39" text:note-class="footnote"><text:note-citation>39</text:note-citation><text:note-body><text:p text:style-name="Footnote">QB9.2. Diga-me em que medida concorda ou discorda de cada uma das seguintes afirmações: Os estudantes com um desempenho académico mais elevado são frequentemente incentivados, a nível do ensino secundário superior, a prosseguir o ensino geral em vez da formação profissional inicial. </text:p></text:note-body></text:note> Cerca de um em cada dez inquiridos discorda (11%), enquanto 7% não sabem. </text:p>
        <text:p text:style-name="Standard">Os pareceres variam entre os Estados-Membros, tendo os níveis mais elevados de acordo sido registados na Suécia (93 %), na Grécia (91 %) e na Dinamarca (90 %). No entanto, o acordo é generalizado mesmo nos países com os níveis mais baixos de acordo: Chéquia (69 %), Bulgária (71 %) e Roménia (73 %). </text:p>
        <text:p text:style-name="Standard"><draw:g text:anchor-type="paragraph" draw:z-index="33" draw:name="Forme31" draw:style-name="gr1"><draw:frame draw:style-name="gr220" draw:text-style-name="P89" svg:width="5.111cm" svg:height="5.495cm" svg:x="10.813cm" svg:y="-3.018cm"><draw:image xlink:href="Pictures/10000000000001CF000001F297DCCCC5D0CD5955.png" xlink:type="simple" xlink:show="embed" xlink:actuate="onLoad" draw:mime-type="image/png"><text:p/></draw:image></draw:frame><draw:frame draw:style-name="gr221" draw:text-style-name="P91" svg:width="8.185cm" svg:height="2.2cm" svg:x="8.904cm" svg:y="-5.606cm"><draw:text-box><text:p text:style-name="P90"><text:span text:style-name="T44">QB 9.2: Diga-me em que medida concorda ou discorda de cada uma das seguintes afirmações: - Os estudantes com um desempenho académico mais elevado são frequentemente incentivados, no ensino secundário superior, a prosseguir o ensino geral em vez da formação profissional inicial (UE-27) (%) </text:span></text:p></draw:text-box></draw:frame><draw:frame draw:style-name="gr222" draw:text-style-name="P91" svg:width="2.14cm" svg:height="0.578cm" svg:x="12.028cm" svg:y="-3.549cm"><draw:text-box><text:p text:style-name="P90"><text:span text:style-name="T44">Não sei 7</text:span></text:p></draw:text-box></draw:frame><draw:frame draw:style-name="gr223" draw:text-style-name="P94" svg:width="2.174cm" svg:height="0.902cm" svg:x="10.172cm" svg:y="-3.212cm"><draw:text-box><text:p text:style-name="P93"><text:span text:style-name="T44">Discordo totalmente 2</text:span></text:p></draw:text-box></draw:frame><draw:frame draw:style-name="gr224" draw:text-style-name="P94" svg:width="2.574cm" svg:height="0.902cm" svg:x="8.939cm" svg:y="-2.36cm"><draw:text-box><text:p text:style-name="P93"><text:span text:style-name="T44">Tende a discordar 9</text:span></text:p></draw:text-box></draw:frame><draw:frame draw:style-name="gr225" draw:text-style-name="P94" svg:width="2.107cm" svg:height="1.227cm" svg:x="10.227cm" svg:y="2.139cm"><draw:text-box><text:p text:style-name="P93"><text:span text:style-name="T44">Tende a concordar 48</text:span></text:p></draw:text-box></draw:frame><draw:frame draw:style-name="gr226" draw:text-style-name="P91" svg:width="1.821cm" svg:height="1.227cm" svg:x="15.402cm" svg:y="-2.406cm"><draw:text-box><text:p text:style-name="P90"><text:span text:style-name="T44">Concordo plenamente 34</text:span></text:p></draw:text-box></draw:frame></draw:g><text:s/></text:p>
        <text:p text:style-name="P51">A medida em que os inquiridos concordam que os estudantes com um desempenho académico mais elevado são frequentemente incentivados a frequentar o ensino geral em vez do EFP varia consoante os fatores sociodemográficos e comportamentais, como se segue. </text:p>
        <text:p text:style-name="StyleDefautDecale05Sauf1">■ Os inquiridos que ainda estão a estudar e os que concluíram o ensino aos 20 anos ou mais têm maior probabilidade de concordar que os estudantes com um desempenho académico mais elevado são frequentemente incentivados a prosseguir o ensino geral em vez do EFP (87%-86%). Este número é de 76 % entre os que concluíram os estudos com 15 anos ou menos. </text:p>
        <text:p text:style-name="StyleDefautDecale05Sauf1">■ Existem algumas diferenças entre as categorias socioprofissionais: os gestores (88 %) e os estudantes (87 %) são mais suscetíveis de concordar com esta afirmação do que outras categorias profissionais (79-84 %). </text:p>
        <text:p text:style-name="StyleDefautDecale05Sauf1">■ Os inquiridos com idades compreendidas entre os 15 e os 24 anos e os 25 e os 39 anos (84-85%) são mais suscetíveis de acreditar que os estudantes com um desempenho académico mais elevado são incentivados a frequentar o ensino geral. Este número cai para 80% entre as pessoas com idade igual ou superior a 55 anos. </text:p>
        <text:p text:style-name="StyleDefautDecale05Sauf1">■ A concordância com esta afirmação é maior entre aqueles que veem a orientação dos professores e a necessidade de ganhar dinheiro rapidamente como fatores significativos na escolha do EFP (87% vs. 81% e 86% vs. 79%, respetivamente). O impacto das redes sociais na escolha do EFP não parece afetar os níveis de concordância (83 % em ambos os grupos). </text:p>
        <text:p text:style-name="StyleDefautDecale05Sauf1">■ Os inquiridos que consideram que as notas baixas - outro aspecto do desempenho escolar - são um factor que influencia a escolha do EFP são ligeiramente mais propensos a concordar com a afirmação (87%) do que aqueles que não o fazem (81%). </text:p>
        <text:p text:style-name="StyleDefautDecale05Sauf1">■ Não há diferenças por sexo. </text:p>
        <text:p text:style-name="Standard"/>
        <text:p text:style-name="P67"/>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13">QB9.2 Por favor, diga-me em que medida concorda ou discorda de cada uma das seguintes afirmações: Os estudantes com um desempenho académico mais elevado são frequentemente incentivados, a nível do ensino secundário superior, a prosseguir o ensino geral em vez da formação profissional inicial (%-UE)</text:p>
            </table:table-cell>
            <table:covered-table-cell/>
            <table:covered-table-cell/>
            <table:covered-table-cell/>
          </table:table-row>
          <table:table-row>
            <table:table-cell table:style-name="Tableau18.A1" office:value-type="string">
              <text:p text:style-name="P10"/>
            </table:table-cell>
            <table:table-cell table:style-name="Tableau18.A1" office:value-type="string">
              <text:p text:style-name="P17">Total "Concordo"</text:p>
            </table:table-cell>
            <table:table-cell table:style-name="Tableau18.A1" office:value-type="string">
              <text:p text:style-name="P17">Total "discordo" </text:p>
            </table:table-cell>
            <table:table-cell table:style-name="Tableau18.A1" office:value-type="string">
              <text:p text:style-name="P17">Não sei</text:p>
            </table:table-cell>
          </table:table-row>
          <table:table-row>
            <table:table-cell table:style-name="Tableau18.A1" office:value-type="string">
              <text:p text:style-name="P13">UE27 </text:p>
            </table:table-cell>
            <table:table-cell table:style-name="Tableau18.B3" office:value-type="float" office:value="82">
              <text:p text:style-name="P17">82</text:p>
            </table:table-cell>
            <table:table-cell table:style-name="Tableau18.B3" office:value-type="float" office:value="11">
              <text:p text:style-name="P17">11</text:p>
            </table:table-cell>
            <table:table-cell table:style-name="Tableau18.B3" office:value-type="float" office:value="7">
              <text:p text:style-name="P17">7</text:p>
            </table:table-cell>
          </table:table-row>
          <table:table-row>
            <table:table-cell table:style-name="Tableau18.A4" table:number-columns-spanned="4" office:value-type="string">
              <text:p text:style-name="P27">Género</text:p>
            </table:table-cell>
            <table:covered-table-cell/>
            <table:covered-table-cell/>
            <table:covered-table-cell/>
          </table:table-row>
          <table:table-row>
            <table:table-cell table:style-name="Tableau18.A1" office:value-type="string">
              <text:p text:style-name="P13">Homem </text:p>
            </table:table-cell>
            <table:table-cell table:style-name="Tableau18.B3" office:value-type="float" office:value="81">
              <text:p text:style-name="P17">81</text:p>
            </table:table-cell>
            <table:table-cell table:style-name="Tableau18.B3" office:value-type="float" office:value="12">
              <text:p text:style-name="P17">12</text:p>
            </table:table-cell>
            <table:table-cell table:style-name="Tableau18.B3" office:value-type="float" office:value="7">
              <text:p text:style-name="P17">7</text:p>
            </table:table-cell>
          </table:table-row>
          <table:table-row>
            <table:table-cell table:style-name="Tableau18.A1" office:value-type="string">
              <text:p text:style-name="P13">Mulher </text:p>
            </table:table-cell>
            <table:table-cell table:style-name="Tableau18.B3" office:value-type="float" office:value="83">
              <text:p text:style-name="P17">83</text:p>
            </table:table-cell>
            <table:table-cell table:style-name="Tableau18.B3" office:value-type="float" office:value="11">
              <text:p text:style-name="P17">11</text:p>
            </table:table-cell>
            <table:table-cell table:style-name="Tableau18.B3" office:value-type="float" office:value="6">
              <text:p text:style-name="P17">6</text:p>
            </table:table-cell>
          </table:table-row>
          <table:table-row>
            <table:table-cell table:style-name="Tableau18.A4" table:number-columns-spanned="4" office:value-type="string">
              <text:p text:style-name="P27">Idade</text:p>
            </table:table-cell>
            <table:covered-table-cell/>
            <table:covered-table-cell/>
            <table:covered-table-cell/>
          </table:table-row>
          <table:table-row>
            <table:table-cell table:style-name="Tableau18.A1" office:value-type="string">
              <text:p text:style-name="P13">15-24 </text:p>
            </table:table-cell>
            <table:table-cell table:style-name="Tableau18.B3" office:value-type="float" office:value="84">
              <text:p text:style-name="P17">84</text:p>
            </table:table-cell>
            <table:table-cell table:style-name="Tableau18.B3" office:value-type="float" office:value="13">
              <text:p text:style-name="P17">13</text:p>
            </table:table-cell>
            <table:table-cell table:style-name="Tableau18.B3" office:value-type="float" office:value="3">
              <text:p text:style-name="P17">3</text:p>
            </table:table-cell>
          </table:table-row>
          <table:table-row>
            <table:table-cell table:style-name="Tableau18.A1" office:value-type="string">
              <text:p text:style-name="P13">25-39 </text:p>
            </table:table-cell>
            <table:table-cell table:style-name="Tableau18.B3" office:value-type="float" office:value="85">
              <text:p text:style-name="P17">85</text:p>
            </table:table-cell>
            <table:table-cell table:style-name="Tableau18.B3" office:value-type="float" office:value="11">
              <text:p text:style-name="P17">11</text:p>
            </table:table-cell>
            <table:table-cell table:style-name="Tableau18.B3" office:value-type="float" office:value="4">
              <text:p text:style-name="P17">4</text:p>
            </table:table-cell>
          </table:table-row>
          <table:table-row>
            <table:table-cell table:style-name="Tableau18.A1" office:value-type="string">
              <text:p text:style-name="P13">40-54 </text:p>
            </table:table-cell>
            <table:table-cell table:style-name="Tableau18.B3" office:value-type="float" office:value="82">
              <text:p text:style-name="P17">82</text:p>
            </table:table-cell>
            <table:table-cell table:style-name="Tableau18.B3" office:value-type="float" office:value="12">
              <text:p text:style-name="P17">12</text:p>
            </table:table-cell>
            <table:table-cell table:style-name="Tableau18.B3" office:value-type="float" office:value="6">
              <text:p text:style-name="P17">6</text:p>
            </table:table-cell>
          </table:table-row>
          <table:table-row>
            <table:table-cell table:style-name="Tableau18.A1" office:value-type="string">
              <text:p text:style-name="P13">&gt;=55</text:p>
            </table:table-cell>
            <table:table-cell table:style-name="Tableau18.B3" office:value-type="float" office:value="80">
              <text:p text:style-name="P17">80</text:p>
            </table:table-cell>
            <table:table-cell table:style-name="Tableau18.B3" office:value-type="float" office:value="11">
              <text:p text:style-name="P17">11</text:p>
            </table:table-cell>
            <table:table-cell table:style-name="Tableau18.B3" office:value-type="float" office:value="9">
              <text:p text:style-name="P17">9</text:p>
            </table:table-cell>
          </table:table-row>
          <table:table-row>
            <table:table-cell table:style-name="Tableau18.A4" table:number-columns-spanned="4" office:value-type="string">
              <text:p text:style-name="P27">Educação (Fim de)</text:p>
            </table:table-cell>
            <table:covered-table-cell/>
            <table:covered-table-cell/>
            <table:covered-table-cell/>
          </table:table-row>
          <table:table-row>
            <table:table-cell table:style-name="Tableau18.A1" office:value-type="string">
              <text:p text:style-name="P13">&lt;=-15</text:p>
            </table:table-cell>
            <table:table-cell table:style-name="Tableau18.B3" office:value-type="float" office:value="76">
              <text:p text:style-name="P17">76</text:p>
            </table:table-cell>
            <table:table-cell table:style-name="Tableau18.B3" office:value-type="float" office:value="9">
              <text:p text:style-name="P17">9</text:p>
            </table:table-cell>
            <table:table-cell table:style-name="Tableau18.B3" office:value-type="float" office:value="15">
              <text:p text:style-name="P17">15</text:p>
            </table:table-cell>
          </table:table-row>
          <table:table-row>
            <table:table-cell table:style-name="Tableau18.A1" office:value-type="string">
              <text:p text:style-name="P13">16-19 </text:p>
            </table:table-cell>
            <table:table-cell table:style-name="Tableau18.B3" office:value-type="float" office:value="81">
              <text:p text:style-name="P17">81</text:p>
            </table:table-cell>
            <table:table-cell table:style-name="Tableau18.B3" office:value-type="float" office:value="13">
              <text:p text:style-name="P17">13</text:p>
            </table:table-cell>
            <table:table-cell table:style-name="Tableau18.B3" office:value-type="float" office:value="6">
              <text:p text:style-name="P17">6</text:p>
            </table:table-cell>
          </table:table-row>
          <table:table-row>
            <table:table-cell table:style-name="Tableau18.A1" office:value-type="string">
              <text:p text:style-name="P13">&gt;=20</text:p>
            </table:table-cell>
            <table:table-cell table:style-name="Tableau18.B3" office:value-type="float" office:value="86">
              <text:p text:style-name="P17">86</text:p>
            </table:table-cell>
            <table:table-cell table:style-name="Tableau18.B3" office:value-type="float" office:value="10">
              <text:p text:style-name="P17">10</text:p>
            </table:table-cell>
            <table:table-cell table:style-name="Tableau18.B3" office:value-type="float" office:value="4">
              <text:p text:style-name="P17">4</text:p>
            </table:table-cell>
          </table:table-row>
          <table:table-row>
            <table:table-cell table:style-name="Tableau18.A1" office:value-type="string">
              <text:p text:style-name="P13">Ainda a estudar </text:p>
            </table:table-cell>
            <table:table-cell table:style-name="Tableau18.B3" office:value-type="float" office:value="87">
              <text:p text:style-name="P17">87</text:p>
            </table:table-cell>
            <table:table-cell table:style-name="Tableau18.B3" office:value-type="float" office:value="11">
              <text:p text:style-name="P17">11</text:p>
            </table:table-cell>
            <table:table-cell table:style-name="Tableau18.B3" office:value-type="float" office:value="2">
              <text:p text:style-name="P17">2</text:p>
            </table:table-cell>
          </table:table-row>
          <table:table-row>
            <table:table-cell table:style-name="Tableau18.A4" table:number-columns-spanned="4" office:value-type="string">
              <text:p text:style-name="P27">Categoria socioprofissional</text:p>
            </table:table-cell>
            <table:covered-table-cell/>
            <table:covered-table-cell/>
            <table:covered-table-cell/>
          </table:table-row>
          <table:table-row>
            <table:table-cell table:style-name="Tableau18.A1" office:value-type="string">
              <text:p text:style-name="P13">Trabalhadores por conta própria </text:p>
            </table:table-cell>
            <table:table-cell table:style-name="Tableau18.B3" office:value-type="float" office:value="83">
              <text:p text:style-name="P17">83</text:p>
            </table:table-cell>
            <table:table-cell table:style-name="Tableau18.B3" office:value-type="float" office:value="11">
              <text:p text:style-name="P17">11</text:p>
            </table:table-cell>
            <table:table-cell table:style-name="Tableau18.B3" office:value-type="float" office:value="6">
              <text:p text:style-name="P17">6</text:p>
            </table:table-cell>
          </table:table-row>
          <table:table-row>
            <table:table-cell table:style-name="Tableau18.A1" office:value-type="string">
              <text:p text:style-name="P13">Gestores </text:p>
            </table:table-cell>
            <table:table-cell table:style-name="Tableau18.B3" office:value-type="float" office:value="88">
              <text:p text:style-name="P17">88</text:p>
            </table:table-cell>
            <table:table-cell table:style-name="Tableau18.B3" office:value-type="float" office:value="8">
              <text:p text:style-name="P17">8</text:p>
            </table:table-cell>
            <table:table-cell table:style-name="Tableau18.B3" office:value-type="float" office:value="4">
              <text:p text:style-name="P17">4</text:p>
            </table:table-cell>
          </table:table-row>
          <table:table-row>
            <table:table-cell table:style-name="Tableau18.A1" office:value-type="string">
              <text:p text:style-name="P13">Outros golas brancas </text:p>
            </table:table-cell>
            <table:table-cell table:style-name="Tableau18.B3" office:value-type="float" office:value="84">
              <text:p text:style-name="P17">84</text:p>
            </table:table-cell>
            <table:table-cell table:style-name="Tableau18.B3" office:value-type="float" office:value="11">
              <text:p text:style-name="P17">11</text:p>
            </table:table-cell>
            <table:table-cell table:style-name="Tableau18.B3" office:value-type="float" office:value="5">
              <text:p text:style-name="P17">5</text:p>
            </table:table-cell>
          </table:table-row>
          <table:table-row>
            <table:table-cell table:style-name="Tableau18.A1" office:value-type="string">
              <text:p text:style-name="P13">Trabalhadores manuais </text:p>
            </table:table-cell>
            <table:table-cell table:style-name="Tableau18.B3" office:value-type="float" office:value="81">
              <text:p text:style-name="P17">81</text:p>
            </table:table-cell>
            <table:table-cell table:style-name="Tableau18.B3" office:value-type="float" office:value="13">
              <text:p text:style-name="P17">13</text:p>
            </table:table-cell>
            <table:table-cell table:style-name="Tableau18.B3" office:value-type="float" office:value="6">
              <text:p text:style-name="P17">6</text:p>
            </table:table-cell>
          </table:table-row>
          <table:table-row>
            <table:table-cell table:style-name="Tableau18.A1" office:value-type="string">
              <text:p text:style-name="P13">Pessoas da casa </text:p>
            </table:table-cell>
            <table:table-cell table:style-name="Tableau18.B3" office:value-type="float" office:value="79">
              <text:p text:style-name="P17">79</text:p>
            </table:table-cell>
            <table:table-cell table:style-name="Tableau18.B3" office:value-type="float" office:value="14">
              <text:p text:style-name="P17">14</text:p>
            </table:table-cell>
            <table:table-cell table:style-name="Tableau18.B3" office:value-type="float" office:value="7">
              <text:p text:style-name="P17">7</text:p>
            </table:table-cell>
          </table:table-row>
          <table:table-row>
            <table:table-cell table:style-name="Tableau18.A1" office:value-type="string">
              <text:p text:style-name="P13">Desempregado </text:p>
            </table:table-cell>
            <table:table-cell table:style-name="Tableau18.B3" office:value-type="float" office:value="79">
              <text:p text:style-name="P17">79</text:p>
            </table:table-cell>
            <table:table-cell table:style-name="Tableau18.B3" office:value-type="float" office:value="13">
              <text:p text:style-name="P17">13</text:p>
            </table:table-cell>
            <table:table-cell table:style-name="Tableau18.B3" office:value-type="float" office:value="8">
              <text:p text:style-name="P17">8</text:p>
            </table:table-cell>
          </table:table-row>
          <table:table-row>
            <table:table-cell table:style-name="Tableau18.A1" office:value-type="string">
              <text:p text:style-name="P13">Aposentado </text:p>
            </table:table-cell>
            <table:table-cell table:style-name="Tableau18.B3" office:value-type="float" office:value="80">
              <text:p text:style-name="P17">80</text:p>
            </table:table-cell>
            <table:table-cell table:style-name="Tableau18.B3" office:value-type="float" office:value="10">
              <text:p text:style-name="P17">10</text:p>
            </table:table-cell>
            <table:table-cell table:style-name="Tableau18.B3" office:value-type="float" office:value="10">
              <text:p text:style-name="P17">10</text:p>
            </table:table-cell>
          </table:table-row>
          <table:table-row>
            <table:table-cell table:style-name="Tableau18.A1" office:value-type="string">
              <text:p text:style-name="P13">Estudantes </text:p>
            </table:table-cell>
            <table:table-cell table:style-name="Tableau18.B3" office:value-type="float" office:value="87">
              <text:p text:style-name="P17">87</text:p>
            </table:table-cell>
            <table:table-cell table:style-name="Tableau18.B3" office:value-type="float" office:value="11">
              <text:p text:style-name="P17">11</text:p>
            </table:table-cell>
            <table:table-cell table:style-name="Tableau18.B3" office:value-type="float" office:value="2">
              <text:p text:style-name="P17">2</text:p>
            </table:table-cell>
          </table:table-row>
          <table:table-row>
            <table:table-cell table:style-name="Tableau18.A4" table:number-columns-spanned="4" office:value-type="string">
              <text:p text:style-name="P27">Urbanização subjetiva</text:p>
            </table:table-cell>
            <table:covered-table-cell/>
            <table:covered-table-cell/>
            <table:covered-table-cell/>
          </table:table-row>
          <table:table-row>
            <table:table-cell table:style-name="Tableau18.A1" office:value-type="string">
              <text:p text:style-name="P13">Zona rural ou aldeia </text:p>
            </table:table-cell>
            <table:table-cell table:style-name="Tableau18.B3" office:value-type="float" office:value="80">
              <text:p text:style-name="P17">80</text:p>
            </table:table-cell>
            <table:table-cell table:style-name="Tableau18.B3" office:value-type="float" office:value="12">
              <text:p text:style-name="P17">12</text:p>
            </table:table-cell>
            <table:table-cell table:style-name="Tableau18.B3" office:value-type="float" office:value="8">
              <text:p text:style-name="P17">8</text:p>
            </table:table-cell>
          </table:table-row>
          <table:table-row>
            <table:table-cell table:style-name="Tableau18.A1" office:value-type="string">
              <text:p text:style-name="P13">Cidade pequena ou média </text:p>
            </table:table-cell>
            <table:table-cell table:style-name="Tableau18.B3" office:value-type="float" office:value="83">
              <text:p text:style-name="P17">83</text:p>
            </table:table-cell>
            <table:table-cell table:style-name="Tableau18.B3" office:value-type="float" office:value="11">
              <text:p text:style-name="P17">11</text:p>
            </table:table-cell>
            <table:table-cell table:style-name="Tableau18.B3" office:value-type="float" office:value="6">
              <text:p text:style-name="P17">6</text:p>
            </table:table-cell>
          </table:table-row>
          <table:table-row>
            <table:table-cell table:style-name="Tableau18.A1" office:value-type="string">
              <text:p text:style-name="P13">Grande cidade </text:p>
            </table:table-cell>
            <table:table-cell table:style-name="Tableau18.B3" office:value-type="float" office:value="85">
              <text:p text:style-name="P17">85</text:p>
            </table:table-cell>
            <table:table-cell table:style-name="Tableau18.B3" office:value-type="float" office:value="9">
              <text:p text:style-name="P17">9</text:p>
            </table:table-cell>
            <table:table-cell table:style-name="Tableau18.B3" office:value-type="float" office:value="6">
              <text:p text:style-name="P17">6</text:p>
            </table:table-cell>
          </table:table-row>
          <table:table-row>
            <table:table-cell table:style-name="Tableau18.A4" table:number-columns-spanned="4" office:value-type="string">
              <text:p text:style-name="P27">Perceção do EFPI em (NOSSO PAÍS)</text:p>
            </table:table-cell>
            <table:covered-table-cell/>
            <table:covered-table-cell/>
            <table:covered-table-cell/>
          </table:table-row>
          <table:table-row>
            <table:table-cell table:style-name="Tableau18.A1" office:value-type="string">
              <text:p text:style-name="P13">Positivo </text:p>
            </table:table-cell>
            <table:table-cell table:style-name="Tableau18.B3" office:value-type="float" office:value="85">
              <text:p text:style-name="P17">85</text:p>
            </table:table-cell>
            <table:table-cell table:style-name="Tableau18.B3" office:value-type="float" office:value="10">
              <text:p text:style-name="P17">10</text:p>
            </table:table-cell>
            <table:table-cell table:style-name="Tableau18.B3" office:value-type="float" office:value="5">
              <text:p text:style-name="P17">5</text:p>
            </table:table-cell>
          </table:table-row>
          <table:table-row>
            <table:table-cell table:style-name="Tableau18.A1" office:value-type="string">
              <text:p text:style-name="P13">Negativo </text:p>
            </table:table-cell>
            <table:table-cell table:style-name="Tableau18.B3" office:value-type="float" office:value="82">
              <text:p text:style-name="P17">82</text:p>
            </table:table-cell>
            <table:table-cell table:style-name="Tableau18.B3" office:value-type="float" office:value="13">
              <text:p text:style-name="P17">13</text:p>
            </table:table-cell>
            <table:table-cell table:style-name="Tableau18.B3" office:value-type="float" office:value="5">
              <text:p text:style-name="P17">5</text:p>
            </table:table-cell>
          </table:table-row>
          <table:table-row>
            <table:table-cell table:style-name="Tableau18.A4" table:number-columns-spanned="4" office:value-type="string">
              <text:p text:style-name="P27">Já frequentou a formação profissional inicial (ensino secundário superior)</text:p>
            </table:table-cell>
            <table:covered-table-cell/>
            <table:covered-table-cell/>
            <table:covered-table-cell/>
          </table:table-row>
          <table:table-row>
            <table:table-cell table:style-name="Tableau18.A1" office:value-type="string">
              <text:p text:style-name="P13">Sim </text:p>
            </table:table-cell>
            <table:table-cell table:style-name="Tableau18.B3" office:value-type="float" office:value="84">
              <text:p text:style-name="P17">84</text:p>
            </table:table-cell>
            <table:table-cell table:style-name="Tableau18.B3" office:value-type="float" office:value="11">
              <text:p text:style-name="P17">11</text:p>
            </table:table-cell>
            <table:table-cell table:style-name="Tableau18.B3" office:value-type="float" office:value="5">
              <text:p text:style-name="P17">5</text:p>
            </table:table-cell>
          </table:table-row>
          <table:table-row>
            <table:table-cell table:style-name="Tableau18.A1" office:value-type="string">
              <text:p text:style-name="P13">Não </text:p>
            </table:table-cell>
            <table:table-cell table:style-name="Tableau18.B3" office:value-type="float" office:value="82">
              <text:p text:style-name="P17">82</text:p>
            </table:table-cell>
            <table:table-cell table:style-name="Tableau18.B3" office:value-type="float" office:value="10">
              <text:p text:style-name="P17">10</text:p>
            </table:table-cell>
            <table:table-cell table:style-name="Tableau18.B3" office:value-type="float" office:value="8">
              <text:p text:style-name="P17">8</text:p>
            </table:table-cell>
          </table:table-row>
        </table:table>
        <text:p text:style-name="Standard"><text:soft-page-break/></text:p>
        <text:p text:style-name="P52">Pouco mais de metade dos cidadãos da UE afirma que é geralmente mais fácil estudar para obter uma qualificação no ensino secundário geral do que no EFP </text:p>
        <text:p text:style-name="Standard">Em toda a União Europeia, 52 % dos inquiridos afirmam que é geralmente mais fácil estudar para obter uma qualificação no ensino secundário geral do que no EFP, incluindo 12 % que concordam plenamente e 40 % que tendem a concordar.<text:note text:id="ftn40" text:note-class="footnote"><text:note-citation>40</text:note-citation><text:note-body><text:p text:style-name="Footnote">QB9.1. Diga-me em que medida concorda ou discorda de cada uma das seguintes afirmações: De um modo geral, é mais fácil estudar para obter uma qualificação no ensino secundário geral do que no ensino e formação profissionais iniciais. </text:p></text:note-body></text:note> No geral, 36% discordam, enquanto 12% não sabem. Isto apresenta um aparente paradoxo, uma vez que a maioria dos inquiridos também acredita que os alunos com maior desempenho académico são incentivados a seguir o percurso educativo geral. </text:p>
        <text:p text:style-name="Standard">Em 18 Estados-Membros, pelo menos metade dos inquiridos afirma que é geralmente mais fácil estudar para obter uma qualificação no ensino secundário geral do que no EFP. </text:p>
        <text:p text:style-name="Standard">Os pontos de vista variam consideravelmente entre os Estados-Membros, com os níveis mais elevados de acordo registados em Itália (74 %), na Croácia e na Hungria (ambos 71 %) e na Eslováquia (68 %) e os mais baixos na Finlândia (21 %), na Dinamarca (26 %) e em Espanha (30 %). </text:p>
        <text:p text:style-name="Standard"><draw:g text:anchor-type="paragraph" draw:z-index="34" draw:name="Forme32" draw:style-name="gr1"><draw:frame draw:style-name="gr213" draw:text-style-name="P89" svg:width="4.576cm" svg:height="4.934cm" svg:x="10.678cm" svg:y="-6.334cm"><draw:image xlink:href="Pictures/10000000000001BF000001E2962F76684EB6592E.png" xlink:type="simple" xlink:show="embed" xlink:actuate="onLoad" draw:mime-type="image/png"><text:p/></draw:image></draw:frame><draw:frame draw:style-name="gr214" draw:text-style-name="P91" svg:width="7.938cm" svg:height="1.876cm" svg:x="8.812cm" svg:y="-8.878cm"><draw:text-box><text:p text:style-name="P90"><text:span text:style-name="T44">QB 9.1: Diga-me em que medida concorda ou discorda de cada uma das seguintes afirmações: - De um modo geral, é mais fácil estudar para obter uma qualificação no ensino secundário geral do que no ensino e formação profissionais iniciais (UE-27) (%) </text:span></text:p></draw:text-box></draw:frame><draw:frame draw:style-name="gr215" draw:text-style-name="P94" svg:width="2.149cm" svg:height="0.902cm" svg:x="10.34cm" svg:y="-7.001cm"><draw:text-box><text:p text:style-name="P93"><text:span text:style-name="T44">Não sei 12</text:span></text:p></draw:text-box></draw:frame><draw:frame draw:style-name="gr216" draw:text-style-name="P94" svg:width="1.888cm" svg:height="1.227cm" svg:x="9.082cm" svg:y="-5.879cm"><draw:text-box><text:p text:style-name="P93"><text:span text:style-name="T44">Discordo totalmente 8</text:span></text:p></draw:text-box></draw:frame><draw:frame draw:style-name="gr217" draw:text-style-name="P94" svg:width="1.846cm" svg:height="1.227cm" svg:x="8.99cm" svg:y="-2.875cm"><draw:text-box><text:p text:style-name="P93"><text:span text:style-name="T44">Tende a discordar 28</text:span></text:p></draw:text-box></draw:frame><draw:frame draw:style-name="gr218" draw:text-style-name="P91" svg:width="1.729cm" svg:height="1.227cm" svg:x="14.55cm" svg:y="-2.158cm"><draw:text-box><text:p text:style-name="P90"><text:span text:style-name="T44">Tende a concordar 40</text:span></text:p></draw:text-box></draw:frame><draw:frame draw:style-name="gr219" draw:text-style-name="P91" svg:width="2.504cm" svg:height="0.902cm" svg:x="13.709cm" svg:y="-7.001cm"><draw:text-box><text:p text:style-name="P90"><text:span text:style-name="T44">Concordo plenamente 12 </text:span></text:p></draw:text-box></draw:frame></draw:g><draw:g text:anchor-type="paragraph" draw:z-index="35" draw:name="Forme33" draw:style-name="gr32"><draw:frame draw:style-name="gr205" draw:text-style-name="P89" svg:width="16.885cm" svg:height="7.49cm" svg:x="0.014cm" svg:y="2.593cm"><draw:image xlink:href="Pictures/10000000000005540000025DE75BB0F81EF604E5.png" xlink:type="simple" xlink:show="embed" xlink:actuate="onLoad" draw:mime-type="image/png"><text:p/></draw:image></draw:frame><draw:frame draw:style-name="gr206" draw:text-style-name="P91" svg:width="16.569cm" svg:height="1.206cm" svg:x="0.263cm" svg:y="1.115cm"><draw:text-box><text:p text:style-name="P90"><text:span text:style-name="T44">QB 9.1. Diga-me em que medida concorda ou discorda de cada uma das seguintes afirmações: - De um modo geral, é mais fácil estudar para obter uma qualificação no ensino secundário geral do que no ensino e formação profissionais iniciais (%) </text:span></text:p></draw:text-box></draw:frame><draw:g draw:style-name="gr4"><draw:frame draw:style-name="gr207" draw:text-style-name="P89" svg:width="14.098cm" svg:height="0.959cm" svg:x="0.499cm" svg:y="10.211cm"><draw:image xlink:href="Pictures/100000000000022300000022902E68B765C34830.png" xlink:type="simple" xlink:show="embed" xlink:actuate="onLoad" draw:mime-type="image/png"><text:p/></draw:image></draw:frame><draw:frame draw:style-name="gr208" draw:text-style-name="P91" svg:width="2.925cm" svg:height="0.902cm" svg:x="0.959cm" svg:y="10.384cm"><draw:text-box><text:p text:style-name="P95"><text:span text:style-name="T44">Concordo plenamente</text:span></text:p></draw:text-box></draw:frame><draw:frame draw:style-name="gr209" draw:text-style-name="P91" svg:width="2.857cm" svg:height="0.59cm" svg:x="3.969cm" svg:y="10.363cm"><draw:text-box><text:p text:style-name="P95"><text:span text:style-name="T44">Tende a concordar</text:span></text:p></draw:text-box></draw:frame><draw:frame draw:style-name="gr210" draw:text-style-name="P91" svg:width="3.282cm" svg:height="0.646cm" svg:x="7.151cm" svg:y="10.405cm"><draw:text-box><text:p text:style-name="P95"><text:span text:style-name="T44">Tende a discordar</text:span></text:p></draw:text-box></draw:frame><draw:frame draw:style-name="gr211" draw:text-style-name="P91" svg:width="3.483cm" svg:height="0.646cm" svg:x="10.781cm" svg:y="10.365cm"><draw:text-box><text:p text:style-name="P95"><text:span text:style-name="T44">Discordo totalmente</text:span></text:p></draw:text-box></draw:frame><draw:frame draw:style-name="gr212" draw:text-style-name="P91" svg:width="2.52cm" svg:height="0.687cm" svg:x="14.501cm" svg:y="10.365cm"><draw:text-box><text:p text:style-name="P95"><text:span text:style-name="T44">Não sei</text:span></text:p></draw:text-box></draw:frame></draw:g></draw:g><text:s/></text:p>
        <text:p text:style-name="P51">A medida em que os inquiridos concordam que é geralmente mais fácil estudar para uma qualificação no ensino geral do que no EFP varia em função de fatores sociodemográficos e comportamentais, como se segue. </text:p>
        <text:p text:style-name="StyleDefautDecale05Sauf1">■ Entre os inquiridos que veem o EFP de forma positiva, 57 % têm esta opinião, em comparação com 46 % dos que relatam perceções negativas no seu país. </text:p>
        <text:p text:style-name="StyleDefautDecale05Sauf1">■ Os inquiridos que têm pontos de vista de género sobre as CTEM no EFP são mais propensos a concordar que é mais fácil estudar para obter uma qualificação no ensino secundário geral. Isto inclui aqueles que: considera que os domínios relacionados com as CTEM são mais adequados para os homens (62 % contra 41 %); considera que as mulheres são menos incentivadas a participar em domínios de EFP relacionados com as CTEM (57% contra 46%) ; considera que os professores e conselheiros não abordam adequadamente os preconceitos de género (64 % contra 43 %); a opinião de que os homens nos campos de EFP de prestação de cuidados ou de serviço enfrentam estigma (62% contra 43%) ; e acreditam que as mulheres são orientadas para a educação geral, apesar do interesse pelas disciplinas técnicas (58% contra 43%). Observam-se diferenças menores entre os inquiridos que pensam que os homens com fraco aproveitamento académico enfrentam pressão para escolher o EFP (57 % contra 47 %) e que acreditam que os estereótipos de género são reforçados pelas famílias, pelos pares e pelas redes sociais (57 % contra 51 %). </text:p>
        <text:p text:style-name="StyleDefautDecale05Sauf1">■ Existem algumas diferenças entre as categorias socioprofissionais, com 59% das pessoas domiciliadas a considerar que uma qualificação no ensino secundário geral é mais fácil de estudar do que o EFP, em comparação com 43% dos desempregados inquiridos. </text:p>
        <text:p text:style-name="StyleDefautDecale05Sauf1">■ Por idade no final do ensino, este ponto de vista é de 54 % entre os que terminaram entre os 16 e os 19 anos, em comparação com 53 % entre os que ainda estudam e 51 % entre os que terminaram os seus estudos com idade igual ou inferior a 15 anos. Aqueles que continuaram a educação para além dos 20 anos registam a percentagem mais baixa, com 49%. </text:p>
        <text:p text:style-name="StyleDefautDecale05Sauf1">■ Não existem diferenças por género, idade ou experiência anterior de EFP. </text:p>
        <text:p text:style-name="Standard"/>
        <text:p text:style-name="P67"/>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13">QB9.1 Por favor, diga-me em que medida concorda ou discorda de cada uma das seguintes afirmações: De um modo geral, é mais fácil estudar para obter uma qualificação no ensino secundário geral do que no ensino e formação profissionais iniciais (% na UE)</text:p>
            </table:table-cell>
            <table:covered-table-cell/>
            <table:covered-table-cell/>
            <table:covered-table-cell/>
          </table:table-row>
          <table:table-row>
            <table:table-cell table:style-name="Tableau19.A1" office:value-type="string">
              <text:p text:style-name="P10"/>
            </table:table-cell>
            <table:table-cell table:style-name="Tableau19.A1" office:value-type="string">
              <text:p text:style-name="P17">Total "Concordo"</text:p>
            </table:table-cell>
            <table:table-cell table:style-name="Tableau19.A1" office:value-type="string">
              <text:p text:style-name="P17">Total "discordo" </text:p>
            </table:table-cell>
            <table:table-cell table:style-name="Tableau19.A1" office:value-type="string">
              <text:p text:style-name="P17">Não sei</text:p>
            </table:table-cell>
          </table:table-row>
          <table:table-row>
            <table:table-cell table:style-name="Tableau19.A1" office:value-type="string">
              <text:p text:style-name="P13">UE27 </text:p>
            </table:table-cell>
            <table:table-cell table:style-name="Tableau19.B3" office:value-type="float" office:value="52">
              <text:p text:style-name="P22">52</text:p>
            </table:table-cell>
            <table:table-cell table:style-name="Tableau19.B3" office:value-type="float" office:value="36">
              <text:p text:style-name="P22">36</text:p>
            </table:table-cell>
            <table:table-cell table:style-name="Tableau19.B3" office:value-type="float" office:value="12">
              <text:p text:style-name="P22">12</text:p>
            </table:table-cell>
          </table:table-row>
          <table:table-row>
            <table:table-cell table:style-name="Tableau19.A4" table:number-columns-spanned="4" office:value-type="string">
              <text:p text:style-name="P27">Género</text:p>
            </table:table-cell>
            <table:covered-table-cell/>
            <table:covered-table-cell/>
            <table:covered-table-cell/>
          </table:table-row>
          <table:table-row>
            <table:table-cell table:style-name="Tableau19.A1" office:value-type="string">
              <text:p text:style-name="P13">Homem </text:p>
            </table:table-cell>
            <table:table-cell table:style-name="Tableau19.B3" office:value-type="float" office:value="52">
              <text:p text:style-name="P22">52</text:p>
            </table:table-cell>
            <table:table-cell table:style-name="Tableau19.B3" office:value-type="float" office:value="36">
              <text:p text:style-name="P22">36</text:p>
            </table:table-cell>
            <table:table-cell table:style-name="Tableau19.B3" office:value-type="float" office:value="12">
              <text:p text:style-name="P22">12</text:p>
            </table:table-cell>
          </table:table-row>
          <table:table-row>
            <table:table-cell table:style-name="Tableau19.A1" office:value-type="string">
              <text:p text:style-name="P13">Mulher </text:p>
            </table:table-cell>
            <table:table-cell table:style-name="Tableau19.B3" office:value-type="float" office:value="52">
              <text:p text:style-name="P22">52</text:p>
            </table:table-cell>
            <table:table-cell table:style-name="Tableau19.B3" office:value-type="float" office:value="35">
              <text:p text:style-name="P22">35</text:p>
            </table:table-cell>
            <table:table-cell table:style-name="Tableau19.B3" office:value-type="float" office:value="13">
              <text:p text:style-name="P22">13</text:p>
            </table:table-cell>
          </table:table-row>
          <table:table-row>
            <table:table-cell table:style-name="Tableau19.A4" table:number-columns-spanned="4" office:value-type="string">
              <text:p text:style-name="P27">Idade</text:p>
            </table:table-cell>
            <table:covered-table-cell/>
            <table:covered-table-cell/>
            <table:covered-table-cell/>
          </table:table-row>
          <table:table-row>
            <table:table-cell table:style-name="Tableau19.A1" office:value-type="string">
              <text:p text:style-name="P13">15-24 </text:p>
            </table:table-cell>
            <table:table-cell table:style-name="Tableau19.B3" office:value-type="float" office:value="53">
              <text:p text:style-name="P22">53</text:p>
            </table:table-cell>
            <table:table-cell table:style-name="Tableau19.B3" office:value-type="float" office:value="40">
              <text:p text:style-name="P22">40</text:p>
            </table:table-cell>
            <table:table-cell table:style-name="Tableau19.B3" office:value-type="float" office:value="7">
              <text:p text:style-name="P22">7</text:p>
            </table:table-cell>
          </table:table-row>
          <table:table-row>
            <table:table-cell table:style-name="Tableau19.A1" office:value-type="string">
              <text:p text:style-name="P13">25-39 </text:p>
            </table:table-cell>
            <table:table-cell table:style-name="Tableau19.B3" office:value-type="float" office:value="52">
              <text:p text:style-name="P22">52</text:p>
            </table:table-cell>
            <table:table-cell table:style-name="Tableau19.B3" office:value-type="float" office:value="39">
              <text:p text:style-name="P22">39</text:p>
            </table:table-cell>
            <table:table-cell table:style-name="Tableau19.B3" office:value-type="float" office:value="9">
              <text:p text:style-name="P22">9</text:p>
            </table:table-cell>
          </table:table-row>
          <table:table-row>
            <table:table-cell table:style-name="Tableau19.A1" office:value-type="string">
              <text:p text:style-name="P13">40-54 </text:p>
            </table:table-cell>
            <table:table-cell table:style-name="Tableau19.B3" office:value-type="float" office:value="52">
              <text:p text:style-name="P22">52</text:p>
            </table:table-cell>
            <table:table-cell table:style-name="Tableau19.B3" office:value-type="float" office:value="38">
              <text:p text:style-name="P22">38</text:p>
            </table:table-cell>
            <table:table-cell table:style-name="Tableau19.B3" office:value-type="float" office:value="10">
              <text:p text:style-name="P22">10</text:p>
            </table:table-cell>
          </table:table-row>
          <table:table-row>
            <table:table-cell table:style-name="Tableau19.A1" office:value-type="string">
              <text:p text:style-name="P13">&gt;=55</text:p>
            </table:table-cell>
            <table:table-cell table:style-name="Tableau19.B3" office:value-type="float" office:value="52">
              <text:p text:style-name="P22">52</text:p>
            </table:table-cell>
            <table:table-cell table:style-name="Tableau19.B3" office:value-type="float" office:value="31">
              <text:p text:style-name="P22">31</text:p>
            </table:table-cell>
            <table:table-cell table:style-name="Tableau19.B3" office:value-type="float" office:value="17">
              <text:p text:style-name="P22">17</text:p>
            </table:table-cell>
          </table:table-row>
          <table:table-row>
            <table:table-cell table:style-name="Tableau19.A4" table:number-columns-spanned="4" office:value-type="string">
              <text:p text:style-name="P27">Educação (Fim de)</text:p>
            </table:table-cell>
            <table:covered-table-cell/>
            <table:covered-table-cell/>
            <table:covered-table-cell/>
          </table:table-row>
          <table:table-row>
            <table:table-cell table:style-name="Tableau19.A1" office:value-type="string">
              <text:p text:style-name="P13">&lt;=-15</text:p>
            </table:table-cell>
            <table:table-cell table:style-name="Tableau19.B3" office:value-type="float" office:value="51">
              <text:p text:style-name="P22">51</text:p>
            </table:table-cell>
            <table:table-cell table:style-name="Tableau19.B3" office:value-type="float" office:value="29">
              <text:p text:style-name="P22">29</text:p>
            </table:table-cell>
            <table:table-cell table:style-name="Tableau19.B3" office:value-type="float" office:value="20">
              <text:p text:style-name="P22">20</text:p>
            </table:table-cell>
          </table:table-row>
          <table:table-row>
            <table:table-cell table:style-name="Tableau19.A1" office:value-type="string">
              <text:p text:style-name="P13">16-19 </text:p>
            </table:table-cell>
            <table:table-cell table:style-name="Tableau19.B3" office:value-type="float" office:value="54">
              <text:p text:style-name="P22">54</text:p>
            </table:table-cell>
            <table:table-cell table:style-name="Tableau19.B3" office:value-type="float" office:value="33">
              <text:p text:style-name="P22">33</text:p>
            </table:table-cell>
            <table:table-cell table:style-name="Tableau19.B3" office:value-type="float" office:value="13">
              <text:p text:style-name="P22">13</text:p>
            </table:table-cell>
          </table:table-row>
          <table:table-row>
            <table:table-cell table:style-name="Tableau19.A1" office:value-type="string">
              <text:p text:style-name="P13">&gt;=20</text:p>
            </table:table-cell>
            <table:table-cell table:style-name="Tableau19.B3" office:value-type="float" office:value="49">
              <text:p text:style-name="P22">49</text:p>
            </table:table-cell>
            <table:table-cell table:style-name="Tableau19.B3" office:value-type="float" office:value="41">
              <text:p text:style-name="P22">41</text:p>
            </table:table-cell>
            <table:table-cell table:style-name="Tableau19.B3" office:value-type="float" office:value="10">
              <text:p text:style-name="P22">10</text:p>
            </table:table-cell>
          </table:table-row>
          <table:table-row>
            <table:table-cell table:style-name="Tableau19.A1" office:value-type="string">
              <text:p text:style-name="P13">Ainda a estudar </text:p>
            </table:table-cell>
            <table:table-cell table:style-name="Tableau19.B3" office:value-type="float" office:value="53">
              <text:p text:style-name="P22">53</text:p>
            </table:table-cell>
            <table:table-cell table:style-name="Tableau19.B3" office:value-type="float" office:value="38">
              <text:p text:style-name="P22">38</text:p>
            </table:table-cell>
            <table:table-cell table:style-name="Tableau19.B3" office:value-type="float" office:value="9">
              <text:p text:style-name="P22">9</text:p>
            </table:table-cell>
          </table:table-row>
          <table:table-row>
            <table:table-cell table:style-name="Tableau19.A4" table:number-columns-spanned="4" office:value-type="string">
              <text:p text:style-name="P27">Categoria socioprofissional</text:p>
            </table:table-cell>
            <table:covered-table-cell/>
            <table:covered-table-cell/>
            <table:covered-table-cell/>
          </table:table-row>
          <table:table-row>
            <table:table-cell table:style-name="Tableau19.A1" office:value-type="string">
              <text:p text:style-name="P13">Trabalhadores por conta própria </text:p>
            </table:table-cell>
            <table:table-cell table:style-name="Tableau19.B3" office:value-type="float" office:value="51">
              <text:p text:style-name="P22">51</text:p>
            </table:table-cell>
            <table:table-cell table:style-name="Tableau19.B3" office:value-type="float" office:value="40">
              <text:p text:style-name="P22">40</text:p>
            </table:table-cell>
            <table:table-cell table:style-name="Tableau19.B3" office:value-type="float" office:value="9">
              <text:p text:style-name="P22">9</text:p>
            </table:table-cell>
          </table:table-row>
          <table:table-row>
            <table:table-cell table:style-name="Tableau19.A1" office:value-type="string">
              <text:p text:style-name="P13">Gestores </text:p>
            </table:table-cell>
            <table:table-cell table:style-name="Tableau19.B3" office:value-type="float" office:value="48">
              <text:p text:style-name="P22">48</text:p>
            </table:table-cell>
            <table:table-cell table:style-name="Tableau19.B3" office:value-type="float" office:value="41">
              <text:p text:style-name="P22">41</text:p>
            </table:table-cell>
            <table:table-cell table:style-name="Tableau19.B3" office:value-type="float" office:value="11">
              <text:p text:style-name="P22">11</text:p>
            </table:table-cell>
          </table:table-row>
          <table:table-row>
            <table:table-cell table:style-name="Tableau19.A1" office:value-type="string">
              <text:p text:style-name="P13">Outros golas brancas </text:p>
            </table:table-cell>
            <table:table-cell table:style-name="Tableau19.B3" office:value-type="float" office:value="56">
              <text:p text:style-name="P22">56</text:p>
            </table:table-cell>
            <table:table-cell table:style-name="Tableau19.B3" office:value-type="float" office:value="35">
              <text:p text:style-name="P22">35</text:p>
            </table:table-cell>
            <table:table-cell table:style-name="Tableau19.B3" office:value-type="float" office:value="9">
              <text:p text:style-name="P22">9</text:p>
            </table:table-cell>
          </table:table-row>
          <table:table-row>
            <table:table-cell table:style-name="Tableau19.A1" office:value-type="string">
              <text:p text:style-name="P13">Trabalhadores manuais </text:p>
            </table:table-cell>
            <table:table-cell table:style-name="Tableau19.B3" office:value-type="float" office:value="54">
              <text:p text:style-name="P22">54</text:p>
            </table:table-cell>
            <table:table-cell table:style-name="Tableau19.B3" office:value-type="float" office:value="36">
              <text:p text:style-name="P22">36</text:p>
            </table:table-cell>
            <table:table-cell table:style-name="Tableau19.B3" office:value-type="float" office:value="10">
              <text:p text:style-name="P22">10</text:p>
            </table:table-cell>
          </table:table-row>
          <table:table-row>
            <table:table-cell table:style-name="Tableau19.A1" office:value-type="string">
              <text:p text:style-name="P13">Pessoas da casa </text:p>
            </table:table-cell>
            <table:table-cell table:style-name="Tableau19.B3" office:value-type="float" office:value="59">
              <text:p text:style-name="P22">59</text:p>
            </table:table-cell>
            <table:table-cell table:style-name="Tableau19.B3" office:value-type="float" office:value="29">
              <text:p text:style-name="P22">29</text:p>
            </table:table-cell>
            <table:table-cell table:style-name="Tableau19.B3" office:value-type="float" office:value="12">
              <text:p text:style-name="P22">12</text:p>
            </table:table-cell>
          </table:table-row>
          <table:table-row>
            <table:table-cell table:style-name="Tableau19.A1" office:value-type="string">
              <text:p text:style-name="P13">Desempregado </text:p>
            </table:table-cell>
            <table:table-cell table:style-name="Tableau19.B3" office:value-type="float" office:value="43">
              <text:p text:style-name="P22">43</text:p>
            </table:table-cell>
            <table:table-cell table:style-name="Tableau19.B3" office:value-type="float" office:value="42">
              <text:p text:style-name="P22">42</text:p>
            </table:table-cell>
            <table:table-cell table:style-name="Tableau19.B3" office:value-type="float" office:value="15">
              <text:p text:style-name="P22">15</text:p>
            </table:table-cell>
          </table:table-row>
          <table:table-row>
            <table:table-cell table:style-name="Tableau19.A1" office:value-type="string">
              <text:p text:style-name="P13">Aposentado </text:p>
            </table:table-cell>
            <table:table-cell table:style-name="Tableau19.B3" office:value-type="float" office:value="51">
              <text:p text:style-name="P22">51</text:p>
            </table:table-cell>
            <table:table-cell table:style-name="Tableau19.B3" office:value-type="float" office:value="30">
              <text:p text:style-name="P22">30</text:p>
            </table:table-cell>
            <table:table-cell table:style-name="Tableau19.B3" office:value-type="float" office:value="19">
              <text:p text:style-name="P22">19</text:p>
            </table:table-cell>
          </table:table-row>
          <table:table-row>
            <table:table-cell table:style-name="Tableau19.A1" office:value-type="string">
              <text:p text:style-name="P13">Estudantes </text:p>
            </table:table-cell>
            <table:table-cell table:style-name="Tableau19.B3" office:value-type="float" office:value="52">
              <text:p text:style-name="P22">52</text:p>
            </table:table-cell>
            <table:table-cell table:style-name="Tableau19.B3" office:value-type="float" office:value="40">
              <text:p text:style-name="P22">40</text:p>
            </table:table-cell>
            <table:table-cell table:style-name="Tableau19.B3" office:value-type="float" office:value="8">
              <text:p text:style-name="P22">8</text:p>
            </table:table-cell>
          </table:table-row>
          <table:table-row>
            <table:table-cell table:style-name="Tableau19.A4" table:number-columns-spanned="4" office:value-type="string">
              <text:p text:style-name="P27">Urbanização subjetiva</text:p>
            </table:table-cell>
            <table:covered-table-cell/>
            <table:covered-table-cell/>
            <table:covered-table-cell/>
          </table:table-row>
          <table:table-row>
            <table:table-cell table:style-name="Tableau19.A1" office:value-type="string">
              <text:p text:style-name="P13">Zona rural ou aldeia </text:p>
            </table:table-cell>
            <table:table-cell table:style-name="Tableau19.B3" office:value-type="float" office:value="49">
              <text:p text:style-name="P22">49</text:p>
            </table:table-cell>
            <table:table-cell table:style-name="Tableau19.B3" office:value-type="float" office:value="36">
              <text:p text:style-name="P22">36</text:p>
            </table:table-cell>
            <table:table-cell table:style-name="Tableau19.B3" office:value-type="float" office:value="15">
              <text:p text:style-name="P22">15</text:p>
            </table:table-cell>
          </table:table-row>
          <table:table-row>
            <table:table-cell table:style-name="Tableau19.A1" office:value-type="string">
              <text:p text:style-name="P13">Cidade pequena ou média </text:p>
            </table:table-cell>
            <table:table-cell table:style-name="Tableau19.B3" office:value-type="float" office:value="54">
              <text:p text:style-name="P22">54</text:p>
            </table:table-cell>
            <table:table-cell table:style-name="Tableau19.B3" office:value-type="float" office:value="34">
              <text:p text:style-name="P22">34</text:p>
            </table:table-cell>
            <table:table-cell table:style-name="Tableau19.B3" office:value-type="float" office:value="12">
              <text:p text:style-name="P22">12</text:p>
            </table:table-cell>
          </table:table-row>
          <table:table-row>
            <table:table-cell table:style-name="Tableau19.A1" office:value-type="string">
              <text:p text:style-name="P13">Grande cidade </text:p>
            </table:table-cell>
            <table:table-cell table:style-name="Tableau19.B3" office:value-type="float" office:value="52">
              <text:p text:style-name="P22">52</text:p>
            </table:table-cell>
            <table:table-cell table:style-name="Tableau19.B3" office:value-type="float" office:value="37">
              <text:p text:style-name="P22">37</text:p>
            </table:table-cell>
            <table:table-cell table:style-name="Tableau19.B3" office:value-type="float" office:value="11">
              <text:p text:style-name="P22">11</text:p>
            </table:table-cell>
          </table:table-row>
          <table:table-row>
            <table:table-cell table:style-name="Tableau19.A4" table:number-columns-spanned="4" office:value-type="string">
              <text:p text:style-name="P27">Perceção do EFPI em (NOSSO PAÍS)</text:p>
            </table:table-cell>
            <table:covered-table-cell/>
            <table:covered-table-cell/>
            <table:covered-table-cell/>
          </table:table-row>
          <table:table-row>
            <table:table-cell table:style-name="Tableau19.A1" office:value-type="string">
              <text:p text:style-name="P13">Positivo </text:p>
            </table:table-cell>
            <table:table-cell table:style-name="Tableau19.B3" office:value-type="float" office:value="57">
              <text:p text:style-name="P22">57</text:p>
            </table:table-cell>
            <table:table-cell table:style-name="Tableau19.B3" office:value-type="float" office:value="33">
              <text:p text:style-name="P22">33</text:p>
            </table:table-cell>
            <table:table-cell table:style-name="Tableau19.B3" office:value-type="float" office:value="10">
              <text:p text:style-name="P22">10</text:p>
            </table:table-cell>
          </table:table-row>
          <table:table-row>
            <table:table-cell table:style-name="Tableau19.A1" office:value-type="string">
              <text:p text:style-name="P13">Negativo </text:p>
            </table:table-cell>
            <table:table-cell table:style-name="Tableau19.B3" office:value-type="float" office:value="46">
              <text:p text:style-name="P22">46</text:p>
            </table:table-cell>
            <table:table-cell table:style-name="Tableau19.B3" office:value-type="float" office:value="44">
              <text:p text:style-name="P22">44</text:p>
            </table:table-cell>
            <table:table-cell table:style-name="Tableau19.B3" office:value-type="float" office:value="10">
              <text:p text:style-name="P22">10</text:p>
            </table:table-cell>
          </table:table-row>
          <table:table-row>
            <table:table-cell table:style-name="Tableau19.A4" table:number-columns-spanned="4" office:value-type="string">
              <text:p text:style-name="P32">Já frequentou a formação profissional inicial (ensino secundário superior)</text:p>
            </table:table-cell>
            <table:covered-table-cell/>
            <table:covered-table-cell/>
            <table:covered-table-cell/>
          </table:table-row>
          <table:table-row>
            <table:table-cell table:style-name="Tableau19.A1" office:value-type="string">
              <text:p text:style-name="P13">Sim </text:p>
            </table:table-cell>
            <table:table-cell table:style-name="Tableau19.B3" office:value-type="float" office:value="53">
              <text:p text:style-name="P22">53</text:p>
            </table:table-cell>
            <table:table-cell table:style-name="Tableau19.B3" office:value-type="float" office:value="36">
              <text:p text:style-name="P22">36</text:p>
            </table:table-cell>
            <table:table-cell table:style-name="Tableau19.B3" office:value-type="float" office:value="11">
              <text:p text:style-name="P22">11</text:p>
            </table:table-cell>
          </table:table-row>
          <table:table-row>
            <table:table-cell table:style-name="Tableau19.A1" office:value-type="string">
              <text:p text:style-name="P13">Não </text:p>
            </table:table-cell>
            <table:table-cell table:style-name="Tableau19.B3" office:value-type="float" office:value="52">
              <text:p text:style-name="P22">52</text:p>
            </table:table-cell>
            <table:table-cell table:style-name="Tableau19.B3" office:value-type="float" office:value="35">
              <text:p text:style-name="P22">35</text:p>
            </table:table-cell>
            <table:table-cell table:style-name="Tableau19.B3" office:value-type="float" office:value="13">
              <text:p text:style-name="P22">13</text:p>
            </table:table-cell>
          </table:table-row>
        </table:table>
        <text:p text:style-name="Standard"/>
        <text:h text:style-name="P87" text:outline-level="2"><text:bookmark-start text:name="__RefHeading___Toc215588_2930363814"/>2. A experiência com o EFP influencia a escolha do EFP <text:bookmark-end text:name="__RefHeading___Toc215588_2930363814"/></text:h>
        <text:p text:style-name="StyleDefaut11maigre">Quase metade dos cidadãos da UE tem experiência de EFP </text:p>
        <text:p text:style-name="Standard">Quase metade dos cidadãos da UE (48 %) frequentou o EFP, no passado, atualmente ou em ambos os casos. A maioria destes inquiridos participou no EFP no passado (41 %), enquanto 5 % o fazem atualmente e 2 % participaram tanto no passado como no presente. Pouco mais de metade dos cidadãos da UE (52 %) nunca frequentou o EFP.<text:note text:id="ftn41" text:note-class="footnote"><text:note-citation>41</text:note-citation><text:note-body><text:p text:style-name="Footnote">QB1. Alguma vez frequentou, no passado ou atualmente, o ensino e a formação profissionais iniciais no ensino secundário superior? </text:p></text:note-body></text:note> </text:p>
        <text:p text:style-name="Standard">De acordo com o inquérito do Cedefop à opinião pública europeia sobre o ensino e a formação profissionais (2016)<text:note text:id="ftn42" text:note-class="footnote"><text:note-citation>42</text:note-citation><text:note-body><text:p text:style-name="Footnote"><text:a xlink:type="simple" xlink:href="https://www.cedefop.europa.eu/en/publications/55" text:style-name="Internet_20_link" text:visited-style-name="Visited_20_Internet_20_Link">https://www.cedefop.europa.eu/en/publications/55</text:a> </text:p></text:note-body></text:note>, 40 % tinham seguido um percurso profissional do ensino secundário superior e 59 % um percurso geral. Estes valores refletem a UE-28 na altura, mas fornecem uma base de referência para comparar os resultados de 2025 (UE-27), que mostram uma percentagem mais elevada com a experiência de ensino profissional.<text:note text:id="ftn43" text:note-class="footnote"><text:note-citation>43</text:note-citation><text:note-body><text:p text:style-name="Footnote"><text:a xlink:type="simple" xlink:href="https://www.cedefop.europa.eu/en/tools/opinion-survey-on-vet" text:style-name="Internet_20_link" text:visited-style-name="Visited_20_Internet_20_Link">https://www.cedefop.europa.eu/en/tools/opinion-survey-on-vet</text:a> </text:p></text:note-body></text:note></text:p>
        <text:p text:style-name="Standard"/>
        <text:p text:style-name="Standard"><draw:g text:anchor-type="paragraph" draw:z-index="36" draw:name="Forme34" draw:style-name="gr1"><draw:frame draw:style-name="gr201" draw:text-style-name="P89" svg:width="3.419cm" svg:height="3.282cm" svg:x="10.821cm" svg:y="-5.898cm"><draw:image xlink:href="Pictures/10000000000001D8000001C52FF723F00506C8BF.png" xlink:type="simple" xlink:show="embed" xlink:actuate="onLoad" draw:mime-type="image/png"><text:p/></draw:image></draw:frame><draw:frame draw:style-name="gr202" draw:text-style-name="P91" svg:width="7.321cm" svg:height="1.227cm" svg:x="9.008cm" svg:y="-7.299cm"><draw:text-box><text:p text:style-name="P90"><text:span text:style-name="T44">QB1: Alguma vez frequentou, no passado ou no presente, o ensino e a formação profissionais iniciais ao nível do ensino secundário superior? (UE-27) (%)</text:span></text:p></draw:text-box></draw:frame><draw:frame draw:style-name="gr203" draw:text-style-name="P99" svg:width="1.571cm" svg:height="0.696cm" svg:x="9.548cm" svg:y="-4.658cm"><draw:text-box><text:p text:style-name="P93"><text:span text:style-name="T44">N.o 52</text:span></text:p></draw:text-box></draw:frame><draw:frame draw:style-name="gr204" draw:text-style-name="P91" svg:width="1.874cm" svg:height="1.003cm" svg:x="13.929cm" svg:y="-5.413cm"><draw:text-box><text:p text:style-name="P90"><text:span text:style-name="T44">Total «Sim» 48</text:span></text:p></draw:text-box></draw:frame></draw:g></text:p>
        <text:p text:style-name="P51">Os níveis de participação variam muito entre os Estados-Membros. Os níveis mais elevados registam-se na Eslovénia (68 %), na Alemanha (63 %) e na Eslováquia (60 %), enquanto os níveis mais baixos se registam na Grécia (21 %), em Portugal (22 %) e em Chipre (23 %). Em 15 Estados-Membros, pelo menos metade dos inquiridos frequentou o EFP. </text:p>
        <text:p text:style-name="Standard"><draw:g text:anchor-type="paragraph" draw:z-index="37" draw:name="Forme35" draw:style-name="gr1"><draw:frame draw:style-name="gr199" draw:text-style-name="P89" svg:width="13.44cm" svg:height="11.055cm" svg:x="2.824cm" svg:y="1.681cm"><draw:image xlink:href="Pictures/10000000000003FD000003378FE133B36726D0FF.png" xlink:type="simple" xlink:show="embed" xlink:actuate="onLoad" draw:mime-type="image/png"><text:p/></draw:image></draw:frame><draw:frame draw:style-name="gr200" draw:text-style-name="P91" svg:width="13.477cm" svg:height="1.151cm" svg:x="2.831cm" svg:y="0.212cm"><draw:text-box><text:p text:style-name="P90"><text:span text:style-name="T44">QB1: Alguma vez frequentou, no passado ou atualmente, o ensino e a formação profissionais iniciais no ensino secundário superior? - Total «Sim» (UE-27) (%) </text:span></text:p></draw:text-box></draw:frame></draw:g></text:p>
        <text:p text:style-name="P53">Uma repartição sociodemográfica e atitudinal da participação no EFP mostra o seguinte: </text:p>
        <text:p text:style-name="Standard">■ A participação é mais elevada entre as pessoas que concluíram os estudos entre os 16 e os 19 anos (54 %), seguidas das que concluíram os estudos aos 20 anos ou mais (51 %). As pessoas que concluíram os estudos com idade igual ou inferior a 15 anos registam um nível de participação significativamente inferior (19 %). </text:p>
        <text:p text:style-name="Standard">■ Os padrões de urbanização indicam que os inquiridos nas zonas rurais ou aldeias registam taxas de participação mais elevadas (52%) do que os inquiridos nas grandes cidades (43%). </text:p>
        <text:p text:style-name="Standard">■ A participação é de 53 % entre os inquiridos com idades compreendidas entre os 25 e os 39 anos e de 52 % entre os inquiridos com idades compreendidas entre os 40 e os 54 anos, em comparação com 44 % entre os inquiridos com idade igual ou superior a 55 anos. Para o grupo etário mais jovem (15-24 anos), o valor é de 46 %. </text:p>
        <text:p text:style-name="Standard">■ Verificam-se algumas diferenças entre as categorias socioprofissionais, com os trabalhadores manuais a registarem as taxas de participação mais elevadas (55%), seguidos de perto pelos trabalhadores por conta própria (52%), outros colarinhos brancos (50%) e gestores (48%). </text:p>
        <text:p text:style-name="Standard">■ A participação no EFP é ligeiramente mais elevada entre os homens (50%) do que entre as mulheres (46%). </text:p>
        <text:p text:style-name="Standard">■ A participação é mais elevada entre os inquiridos que afirmam que o EFP é visto de forma positiva no seu país<text:note text:id="ftn44" text:note-class="footnote"><text:note-citation>44</text:note-citation><text:note-body><text:p text:style-name="Footnote">Isto baseia-se na pergunta: Na sua opinião, como é encarado o ensino e a formação profissionais iniciais em (NOSSO PAÍS)? </text:p></text:note-body></text:note> (52%) do que entre os que referem uma perceção negativa (42%). </text:p>
        <text:p text:style-name="Standard"/>
        <text:p text:style-name="P67"/>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13">QB1 Alguma vez frequentou, no passado ou atualmente, o ensino e a formação profissionais iniciais no ensino secundário superior? (% UE)</text:p>
            </table:table-cell>
            <table:covered-table-cell/>
            <table:covered-table-cell/>
            <table:covered-table-cell/>
          </table:table-row>
          <table:table-row>
            <table:table-cell table:style-name="Tableau20.A1" office:value-type="string">
              <text:p text:style-name="P10"/>
            </table:table-cell>
            <table:table-cell table:style-name="Tableau20.A1" office:value-type="string">
              <text:p text:style-name="P17">Total "Sim"</text:p>
            </table:table-cell>
            <table:table-cell table:style-name="Tableau20.A1" office:value-type="string">
              <text:p text:style-name="P17">Não</text:p>
            </table:table-cell>
            <table:table-cell table:style-name="Tableau20.A1" office:value-type="string">
              <text:p text:style-name="P17">Não sei</text:p>
            </table:table-cell>
          </table:table-row>
          <table:table-row>
            <table:table-cell table:style-name="Tableau20.A1" office:value-type="string">
              <text:p text:style-name="P13">UE27 </text:p>
            </table:table-cell>
            <table:table-cell table:style-name="Tableau20.B3" office:value-type="float" office:value="48">
              <text:p text:style-name="P22">48</text:p>
            </table:table-cell>
            <table:table-cell table:style-name="Tableau20.B3" office:value-type="float" office:value="52">
              <text:p text:style-name="P22">52</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Género</text:p>
            </table:table-cell>
            <table:covered-table-cell/>
            <table:covered-table-cell/>
            <table:covered-table-cell/>
          </table:table-row>
          <table:table-row>
            <table:table-cell table:style-name="Tableau20.A1" office:value-type="string">
              <text:p text:style-name="P13">Homem </text:p>
            </table:table-cell>
            <table:table-cell table:style-name="Tableau20.B3" office:value-type="float" office:value="50">
              <text:p text:style-name="P22">50</text:p>
            </table:table-cell>
            <table:table-cell table:style-name="Tableau20.B3" office:value-type="float" office:value="50">
              <text:p text:style-name="P22">50</text:p>
            </table:table-cell>
            <table:table-cell table:style-name="Tableau20.B3" office:value-type="float" office:value="0">
              <text:p text:style-name="P22">0</text:p>
            </table:table-cell>
          </table:table-row>
          <table:table-row>
            <table:table-cell table:style-name="Tableau20.A1" office:value-type="string">
              <text:p text:style-name="P13">Mulher </text:p>
            </table:table-cell>
            <table:table-cell table:style-name="Tableau20.B3" office:value-type="float" office:value="46">
              <text:p text:style-name="P22">46</text:p>
            </table:table-cell>
            <table:table-cell table:style-name="Tableau20.B3" office:value-type="float" office:value="54">
              <text:p text:style-name="P22">54</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Idade</text:p>
            </table:table-cell>
            <table:covered-table-cell/>
            <table:covered-table-cell/>
            <table:covered-table-cell/>
          </table:table-row>
          <table:table-row>
            <table:table-cell table:style-name="Tableau20.A1" office:value-type="string">
              <text:p text:style-name="P13">15-24 </text:p>
            </table:table-cell>
            <table:table-cell table:style-name="Tableau20.B3" office:value-type="float" office:value="46">
              <text:p text:style-name="P22">46</text:p>
            </table:table-cell>
            <table:table-cell table:style-name="Tableau20.B3" office:value-type="float" office:value="54">
              <text:p text:style-name="P22">54</text:p>
            </table:table-cell>
            <table:table-cell table:style-name="Tableau20.B3" office:value-type="float" office:value="0">
              <text:p text:style-name="P22">0</text:p>
            </table:table-cell>
          </table:table-row>
          <table:table-row>
            <table:table-cell table:style-name="Tableau20.A1" office:value-type="string">
              <text:p text:style-name="P13">25-39 </text:p>
            </table:table-cell>
            <table:table-cell table:style-name="Tableau20.B3" office:value-type="float" office:value="53">
              <text:p text:style-name="P22">53</text:p>
            </table:table-cell>
            <table:table-cell table:style-name="Tableau20.B3" office:value-type="float" office:value="47">
              <text:p text:style-name="P22">47</text:p>
            </table:table-cell>
            <table:table-cell table:style-name="Tableau20.B3" office:value-type="float" office:value="0">
              <text:p text:style-name="P22">0</text:p>
            </table:table-cell>
          </table:table-row>
          <table:table-row>
            <table:table-cell table:style-name="Tableau20.A1" office:value-type="string">
              <text:p text:style-name="P13">40-54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gt;=55</text:p>
            </table:table-cell>
            <table:table-cell table:style-name="Tableau20.B3" office:value-type="float" office:value="44">
              <text:p text:style-name="P22">44</text:p>
            </table:table-cell>
            <table:table-cell table:style-name="Tableau20.B3" office:value-type="float" office:value="56">
              <text:p text:style-name="P22">56</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Educação (Fim de)</text:p>
            </table:table-cell>
            <table:covered-table-cell/>
            <table:covered-table-cell/>
            <table:covered-table-cell/>
          </table:table-row>
          <table:table-row>
            <table:table-cell table:style-name="Tableau20.A1" office:value-type="string">
              <text:p text:style-name="P13">&lt;=-15</text:p>
            </table:table-cell>
            <table:table-cell table:style-name="Tableau20.B3" office:value-type="float" office:value="19">
              <text:p text:style-name="P22">19</text:p>
            </table:table-cell>
            <table:table-cell table:style-name="Tableau20.B3" office:value-type="float" office:value="80">
              <text:p text:style-name="P22">80</text:p>
            </table:table-cell>
            <table:table-cell table:style-name="Tableau20.B3" office:value-type="float" office:value="1">
              <text:p text:style-name="P22">1</text:p>
            </table:table-cell>
          </table:table-row>
          <table:table-row>
            <table:table-cell table:style-name="Tableau20.A1" office:value-type="string">
              <text:p text:style-name="P13">16-19 </text:p>
            </table:table-cell>
            <table:table-cell table:style-name="Tableau20.B3" office:value-type="float" office:value="54">
              <text:p text:style-name="P22">54</text:p>
            </table:table-cell>
            <table:table-cell table:style-name="Tableau20.B3" office:value-type="float" office:value="46">
              <text:p text:style-name="P22">46</text:p>
            </table:table-cell>
            <table:table-cell table:style-name="Tableau20.B3" office:value-type="float" office:value="0">
              <text:p text:style-name="P22">0</text:p>
            </table:table-cell>
          </table:table-row>
          <table:table-row>
            <table:table-cell table:style-name="Tableau20.A1" office:value-type="string">
              <text:p text:style-name="P13">&gt;=20</text:p>
            </table:table-cell>
            <table:table-cell table:style-name="Tableau20.B3" office:value-type="float" office:value="51">
              <text:p text:style-name="P22">51</text:p>
            </table:table-cell>
            <table:table-cell table:style-name="Tableau20.B3" office:value-type="float" office:value="49">
              <text:p text:style-name="P22">49</text:p>
            </table:table-cell>
            <table:table-cell table:style-name="Tableau20.B3" office:value-type="float" office:value="0">
              <text:p text:style-name="P22">0</text:p>
            </table:table-cell>
          </table:table-row>
          <table:table-row>
            <table:table-cell table:style-name="Tableau20.A1" office:value-type="string">
              <text:p text:style-name="P13">Ainda a estudar </text:p>
            </table:table-cell>
            <table:table-cell table:style-name="Tableau20.B3" office:value-type="float" office:value="41">
              <text:p text:style-name="P22">41</text:p>
            </table:table-cell>
            <table:table-cell table:style-name="Tableau20.B3" office:value-type="float" office:value="59">
              <text:p text:style-name="P22">59</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Categoria socioprofissional</text:p>
            </table:table-cell>
            <table:covered-table-cell/>
            <table:covered-table-cell/>
            <table:covered-table-cell/>
          </table:table-row>
          <table:table-row>
            <table:table-cell table:style-name="Tableau20.A1" office:value-type="string">
              <text:p text:style-name="P13">Trabalhadores por conta própria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Gestores </text:p>
            </table:table-cell>
            <table:table-cell table:style-name="Tableau20.B3" office:value-type="float" office:value="48">
              <text:p text:style-name="P22">48</text:p>
            </table:table-cell>
            <table:table-cell table:style-name="Tableau20.B3" office:value-type="float" office:value="52">
              <text:p text:style-name="P22">52</text:p>
            </table:table-cell>
            <table:table-cell table:style-name="Tableau20.B3" office:value-type="float" office:value="0">
              <text:p text:style-name="P22">0</text:p>
            </table:table-cell>
          </table:table-row>
          <table:table-row>
            <table:table-cell table:style-name="Tableau20.A1" office:value-type="string">
              <text:p text:style-name="P13">Outros golas brancas </text:p>
            </table:table-cell>
            <table:table-cell table:style-name="Tableau20.B3" office:value-type="float" office:value="50">
              <text:p text:style-name="P22">50</text:p>
            </table:table-cell>
            <table:table-cell table:style-name="Tableau20.B3" office:value-type="float" office:value="50">
              <text:p text:style-name="P22">50</text:p>
            </table:table-cell>
            <table:table-cell table:style-name="Tableau20.B3" office:value-type="float" office:value="0">
              <text:p text:style-name="P22">0</text:p>
            </table:table-cell>
          </table:table-row>
          <table:table-row>
            <table:table-cell table:style-name="Tableau20.A1" office:value-type="string">
              <text:p text:style-name="P13">Trabalhadores manuais </text:p>
            </table:table-cell>
            <table:table-cell table:style-name="Tableau20.B3" office:value-type="float" office:value="55">
              <text:p text:style-name="P22">55</text:p>
            </table:table-cell>
            <table:table-cell table:style-name="Tableau20.B3" office:value-type="float" office:value="45">
              <text:p text:style-name="P22">45</text:p>
            </table:table-cell>
            <table:table-cell table:style-name="Tableau20.B3" office:value-type="float" office:value="0">
              <text:p text:style-name="P22">0</text:p>
            </table:table-cell>
          </table:table-row>
          <table:table-row>
            <table:table-cell table:style-name="Tableau20.A1" office:value-type="string">
              <text:p text:style-name="P13">Pessoas da casa </text:p>
            </table:table-cell>
            <table:table-cell table:style-name="Tableau20.B3" office:value-type="float" office:value="34">
              <text:p text:style-name="P22">34</text:p>
            </table:table-cell>
            <table:table-cell table:style-name="Tableau20.B3" office:value-type="float" office:value="66">
              <text:p text:style-name="P22">66</text:p>
            </table:table-cell>
            <table:table-cell table:style-name="Tableau20.B3" office:value-type="float" office:value="0">
              <text:p text:style-name="P22">0</text:p>
            </table:table-cell>
          </table:table-row>
          <table:table-row>
            <table:table-cell table:style-name="Tableau20.A1" office:value-type="string">
              <text:p text:style-name="P13">Desempregado </text:p>
            </table:table-cell>
            <table:table-cell table:style-name="Tableau20.B3" office:value-type="float" office:value="44">
              <text:p text:style-name="P22">44</text:p>
            </table:table-cell>
            <table:table-cell table:style-name="Tableau20.B3" office:value-type="float" office:value="56">
              <text:p text:style-name="P22">56</text:p>
            </table:table-cell>
            <table:table-cell table:style-name="Tableau20.B3" office:value-type="float" office:value="0">
              <text:p text:style-name="P22">0</text:p>
            </table:table-cell>
          </table:table-row>
          <table:table-row>
            <table:table-cell table:style-name="Tableau20.A1" office:value-type="string">
              <text:p text:style-name="P13">Aposentado </text:p>
            </table:table-cell>
            <table:table-cell table:style-name="Tableau20.B3" office:value-type="float" office:value="45">
              <text:p text:style-name="P22">45</text:p>
            </table:table-cell>
            <table:table-cell table:style-name="Tableau20.B3" office:value-type="float" office:value="55">
              <text:p text:style-name="P22">55</text:p>
            </table:table-cell>
            <table:table-cell table:style-name="Tableau20.B3" office:value-type="float" office:value="0">
              <text:p text:style-name="P22">0</text:p>
            </table:table-cell>
          </table:table-row>
          <table:table-row>
            <table:table-cell table:style-name="Tableau20.A1" office:value-type="string">
              <text:p text:style-name="P13">Estudantes </text:p>
            </table:table-cell>
            <table:table-cell table:style-name="Tableau20.B3" office:value-type="float" office:value="42">
              <text:p text:style-name="P22">42</text:p>
            </table:table-cell>
            <table:table-cell table:style-name="Tableau20.B3" office:value-type="float" office:value="58">
              <text:p text:style-name="P22">58</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Urbanização subjetiva</text:p>
            </table:table-cell>
            <table:covered-table-cell/>
            <table:covered-table-cell/>
            <table:covered-table-cell/>
          </table:table-row>
          <table:table-row>
            <table:table-cell table:style-name="Tableau20.A1" office:value-type="string">
              <text:p text:style-name="P13">Zona rural ou aldeia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Cidade pequena ou média </text:p>
            </table:table-cell>
            <table:table-cell table:style-name="Tableau20.B3" office:value-type="float" office:value="49">
              <text:p text:style-name="P22">49</text:p>
            </table:table-cell>
            <table:table-cell table:style-name="Tableau20.B3" office:value-type="float" office:value="51">
              <text:p text:style-name="P22">51</text:p>
            </table:table-cell>
            <table:table-cell table:style-name="Tableau20.B3" office:value-type="float" office:value="0">
              <text:p text:style-name="P22">0</text:p>
            </table:table-cell>
          </table:table-row>
          <table:table-row>
            <table:table-cell table:style-name="Tableau20.A1" office:value-type="string">
              <text:p text:style-name="P13">Grande cidade </text:p>
            </table:table-cell>
            <table:table-cell table:style-name="Tableau20.B3" office:value-type="float" office:value="43">
              <text:p text:style-name="P22">43</text:p>
            </table:table-cell>
            <table:table-cell table:style-name="Tableau20.B3" office:value-type="float" office:value="57">
              <text:p text:style-name="P22">57</text:p>
            </table:table-cell>
            <table:table-cell table:style-name="Tableau20.B3" office:value-type="float" office:value="0">
              <text:p text:style-name="P22">0</text:p>
            </table:table-cell>
          </table:table-row>
          <table:table-row>
            <table:table-cell table:style-name="Tableau20.A4" table:number-columns-spanned="4" office:value-type="string">
              <text:p text:style-name="P27">Perceção do EFPI em (NOSSO PAÍS)</text:p>
            </table:table-cell>
            <table:covered-table-cell/>
            <table:covered-table-cell/>
            <table:covered-table-cell/>
          </table:table-row>
          <table:table-row>
            <table:table-cell table:style-name="Tableau20.A1" office:value-type="string">
              <text:p text:style-name="P13">Positivo </text:p>
            </table:table-cell>
            <table:table-cell table:style-name="Tableau20.B3" office:value-type="float" office:value="52">
              <text:p text:style-name="P22">52</text:p>
            </table:table-cell>
            <table:table-cell table:style-name="Tableau20.B3" office:value-type="float" office:value="48">
              <text:p text:style-name="P22">48</text:p>
            </table:table-cell>
            <table:table-cell table:style-name="Tableau20.B3" office:value-type="float" office:value="0">
              <text:p text:style-name="P22">0</text:p>
            </table:table-cell>
          </table:table-row>
          <table:table-row>
            <table:table-cell table:style-name="Tableau20.A1" office:value-type="string">
              <text:p text:style-name="P13">Negativo </text:p>
            </table:table-cell>
            <table:table-cell table:style-name="Tableau20.B3" office:value-type="float" office:value="42">
              <text:p text:style-name="P22">42</text:p>
            </table:table-cell>
            <table:table-cell table:style-name="Tableau20.B3" office:value-type="float" office:value="58">
              <text:p text:style-name="P22">58</text:p>
            </table:table-cell>
            <table:table-cell table:style-name="Tableau20.B3" office:value-type="float" office:value="0">
              <text:p text:style-name="P22">0</text:p>
            </table:table-cell>
          </table:table-row>
        </table:table>
        <text:p text:style-name="Standard"/>
        <text:p text:style-name="Standard"/>
        <text:p text:style-name="P51">A necessidade de ter um emprego e ganhar dinheiro o mais rapidamente possível é considerada o principal fator que influencia a escolha do EFP pelos jovens </text:p>
        <text:p text:style-name="Standard"><draw:g text:anchor-type="paragraph" draw:z-index="38" draw:name="Forme36" draw:style-name="gr1"><draw:frame draw:style-name="gr187" draw:text-style-name="P89" svg:width="5.933cm" svg:height="9.274cm" svg:x="10.758cm" svg:y="7.864cm"><draw:image xlink:href="Pictures/1000000000000145000001FCF483B9A9BD3EE72D.png" xlink:type="simple" xlink:show="embed" xlink:actuate="onLoad" draw:mime-type="image/png"><text:p/></draw:image></draw:frame><draw:frame draw:style-name="gr188" draw:text-style-name="P91" svg:width="15.292cm" svg:height="1.207cm" svg:x="1.507cm" svg:y="6.712cm"><draw:text-box><text:p text:style-name="P90"><text:span text:style-name="T44">QB4. Na sua opinião, qual é o(s) principal(is) fator(es) que influencia(m) os jovens na escolha do ensino e formação profissionais em detrimento do ensino geral atualmente? (MAX. 3 RESPOSTAS) (UE-27) (%) </text:span></text:p></draw:text-box></draw:frame><draw:frame draw:style-name="gr189" draw:text-style-name="P94" svg:width="10.473cm" svg:height="0.902cm" svg:x="0.242cm" svg:y="8.13cm"><draw:text-box><text:p text:style-name="P93"><text:span text:style-name="T44">A necessidade ou o desejo de ter um emprego e ganhar dinheiro da melhor forma possível</text:span></text:p></draw:text-box></draw:frame><draw:frame draw:style-name="gr190" draw:text-style-name="P94" svg:width="7.723cm" svg:height="0.578cm" svg:x="2.888cm" svg:y="9.049cm"><draw:text-box><text:p text:style-name="P93"><text:span text:style-name="T44">Conselhos dos pais ou de outros membros da família</text:span></text:p></draw:text-box></draw:frame><draw:frame draw:style-name="gr191" draw:text-style-name="P94" svg:width="7.462cm" svg:height="0.578cm" svg:x="3.135cm" svg:y="10.058cm"><draw:text-box><text:p text:style-name="P93"><text:span text:style-name="T44">Orientação de professores ou conselheiros escolares</text:span></text:p></draw:text-box></draw:frame><draw:frame draw:style-name="gr192" draw:text-style-name="P94" svg:width="8.363cm" svg:height="0.578cm" svg:x="2.373cm" svg:y="10.799cm"><draw:text-box><text:p text:style-name="P93"><text:span text:style-name="T44">Desempenho escolar ou notas deficientes</text:span></text:p></draw:text-box></draw:frame><draw:frame draw:style-name="gr193" draw:text-style-name="P94" svg:width="9.113cm" svg:height="0.902cm" svg:x="1.699cm" svg:y="11.538cm"><draw:text-box><text:p text:style-name="P93"><text:span text:style-name="T44">Fazer o que a maioria das pessoas à sua volta fazem (por exemplo, amigos, colegas de classe ou outros na sua área)</text:span></text:p></draw:text-box></draw:frame><draw:frame draw:style-name="gr194" draw:text-style-name="P94" svg:width="8.831cm" svg:height="0.578cm" svg:x="1.722cm" svg:y="12.727cm"><draw:text-box><text:p text:style-name="P93"><text:span text:style-name="T44">Querem tornar-se empresários ou trabalhadores por conta própria</text:span></text:p></draw:text-box></draw:frame><draw:frame draw:style-name="gr195" draw:text-style-name="P94" svg:width="9.051cm" svg:height="0.902cm" svg:x="1.745cm" svg:y="13.602cm"><draw:text-box><text:p text:style-name="P93"><text:span text:style-name="T44">Prestígio ou estatuto social do percurso de ensino e formação profissionais</text:span></text:p></draw:text-box></draw:frame><draw:frame draw:style-name="gr196" draw:text-style-name="P94" svg:width="8.653cm" svg:height="0.578cm" svg:x="2.059cm" svg:y="14.588cm"><draw:text-box><text:p text:style-name="P93"><text:span text:style-name="T44">Influência das redes sociais ou dos conteúdos em linha</text:span></text:p></draw:text-box></draw:frame><draw:frame draw:style-name="gr197" draw:text-style-name="P94" svg:width="6.619cm" svg:height="0.578cm" svg:x="3.964cm" svg:y="15.394cm"><draw:text-box><text:p text:style-name="P93"><text:span text:style-name="T44">Outros (espontâneos)</text:span></text:p></draw:text-box></draw:frame><draw:frame draw:style-name="gr198" draw:text-style-name="P94" svg:width="4.739cm" svg:height="0.578cm" svg:x="6.049cm" svg:y="16.336cm"><draw:text-box><text:p text:style-name="P93"><text:span text:style-name="T44">Não sei</text:span></text:p></draw:text-box></draw:frame></draw:g>Quando questionados sobre os principais fatores que influenciam os jovens a escolher o ensino e a formação profissionais em detrimento do ensino geral, mais de metade dos cidadãos da UE (53 %) refere a necessidade ou o desejo de ter um emprego e ganhar dinheiro o mais rapidamente possível.<text:note text:id="ftn45" text:note-class="footnote"><text:note-citation>45</text:note-citation><text:note-body><text:p text:style-name="Footnote">QB4. Na sua opinião, qual é o(s) principal(is) fator(es) que influencia(m) os jovens na escolha do ensino e formação profissionais em detrimento do ensino geral atualmente? (MÁXIMO 3 RESPOSTAS)</text:p></text:note-body></text:note> Nomeadamente, um em cada cinco (21 %) também cita o desejo de se tornar empresário ou trabalhador por conta própria. Para além destes dois fatores, as respostas seguem uma ordem decrescente: aconselhamento dos pais ou de outros membros da família (35 %), orientação de professores ou conselheiros escolares (28 %), mau desempenho escolar ou notas (28 %), fazer o que a maioria das pessoas à sua volta faz (24 %), perceção do prestígio ou estatuto social do percurso de EFP (16 %) e influência das redes sociais ou dos conteúdos em linha (14 %). </text:p>
        <text:p text:style-name="Standard"/>
        <text:p text:style-name="Standard"/>
        <text:p text:style-name="P51">A perceção dos fatores que influenciam as escolhas dos jovens varia consoante os Estados-Membros. A necessidade ou o desejo de ter um emprego e ganhar dinheiro o mais rapidamente possível é mais frequentemente referida na Suécia (71 %), na Finlândia (69 %), em Chipre (65 %) e na Grécia (63 %), e menos frequentemente mencionada na Hungria (38 %), na Roménia (39 %), na Polónia (41 %) e na Bulgária e na Eslováquia (ambos com 42 %). </text:p>
        <text:p text:style-name="Standard">Os conselhos dos pais ou de outros membros da família são mais frequentemente citados na Eslováquia (50 %), na Bulgária (46 %), na Áustria (44 %) e na Hungria (42 %), e menos ainda na Polónia (25 %), em Portugal (27 %) e na Letónia e na Finlândia (ambos com 28 %). Na Irlanda, a necessidade ou o desejo de ter um emprego e ganhar dinheiro o mais rapidamente possível e o aconselhamento dos pais ou de outros membros da família são igualmente citados como os principais fatores (ambos com 42 %). </text:p>
        <text:p text:style-name="Standard"/>
        <text:p text:style-name="Standard"><draw:g text:anchor-type="paragraph" draw:z-index="39" draw:name="Forme37" draw:style-name="gr1"><draw:frame draw:style-name="gr181" draw:text-style-name="P89" svg:width="16.758cm" svg:height="6.555cm" svg:x="0cm" svg:y="1.802cm"><draw:image xlink:href="Pictures/10000000000005500000021415EC79650F248000.png" xlink:type="simple" xlink:show="embed" xlink:actuate="onLoad" draw:mime-type="image/png"><text:p/></draw:image></draw:frame><draw:frame draw:style-name="gr182" draw:text-style-name="P89" svg:width="0.969cm" svg:height="1.041cm" svg:x="5.496cm" svg:y="1.488cm"><draw:image xlink:href="Pictures/10000000000000290000002C2D36BDA13045675B.png" xlink:type="simple" xlink:show="embed" xlink:actuate="onLoad" draw:mime-type="image/png"><text:p/></draw:image></draw:frame><draw:frame draw:style-name="gr183" draw:text-style-name="P91" svg:width="16.555cm" svg:height="0.902cm" svg:x="0.15cm" svg:y="0.471cm"><draw:text-box><text:p text:style-name="P90"><text:span text:style-name="T44">QB4: Na sua opinião, qual é o(s) principal(is) fator(es) que influencia(m) os jovens na escolha do ensino e formação profissionais em detrimento do ensino geral atualmente? (máx. 3 RESPOSTAS) (%)</text:span></text:p></draw:text-box></draw:frame><draw:frame draw:style-name="gr184" draw:text-style-name="P91" svg:width="10.293cm" svg:height="0.902cm" svg:x="6.359cm" svg:y="1.502cm"><draw:text-box><text:p text:style-name="P90"><text:span text:style-name="T44">A necessidade ou o desejo de ter um emprego e ganhar dinheiro o mais rápido possível</text:span></text:p></draw:text-box></draw:frame><draw:frame draw:style-name="gr185" draw:text-style-name="P91" svg:width="6.344cm" svg:height="0.902cm" svg:x="6.442cm" svg:y="1.979cm"><draw:text-box><text:p text:style-name="P90"><text:span text:style-name="T44">Conselhos dos pais ou de outros membros da família</text:span></text:p></draw:text-box></draw:frame><draw:frame draw:style-name="gr186" draw:text-style-name="P98" svg:width="16.453cm" svg:height="1.064cm" svg:x="0.279cm" svg:y="-0.429cm"><draw:text-box><text:p text:style-name="P90"><text:span text:style-name="T46">Fatores que influenciam a escolha do EFP em detrimento do ensino geral: a resposta mais elevada por deputado </text:span></text:p></draw:text-box></draw:frame></draw:g></text:p>
        <text:p text:style-name="P51">A orientação de professores ou conselheiros escolares é mais frequentemente citada em Itália (37 %), na Dinamarca (35 %), na Grécia e na Eslováquia (ambos com 33 %), sendo menos frequentemente mencionada na Letónia (13 %), na Lituânia (15 %), na Finlândia (17 %) e na Polónia (18 %). </text:p>
        <text:p text:style-name="Standard">Os maus resultados escolares ou notas são mais frequentemente citados na Grécia (51 %), na Lituânia (46 %), na Suécia (45 %), na Bélgica e em Chipre (ambos com 41 %) e, menos ainda, nos Países Baixos e na Bulgária (ambos com 14 %), na Eslováquia (20 %) e na Croácia e em Malta (ambos com 21 %). </text:p>
        <text:p text:style-name="Standard">Fazer o que a maioria das pessoas à sua volta faz é mais frequentemente citado na Finlândia (40 %), nos Países Baixos (39 %), na Áustria (36 %) e na Bulgária e na Eslováquia (ambos com 35 %), sendo menos frequentemente mencionado no Luxemburgo (13 %) e em França e Portugal (ambos com 14 %). </text:p>
        <text:p text:style-name="Standard">O desejo de se tornar empresário ou trabalhador por conta própria é mais frequentemente referido na Croácia (39 %), em Chipre (33 %), na Dinamarca (31 %) e na Eslovénia (29 %), ao passo que é menos frequentemente mencionado na Alemanha (12 %), em Portugal (16 %) e na Lituânia, Espanha e Polónia (18 %). </text:p>
        <text:p text:style-name="Standard">A influência das redes sociais ou dos conteúdos em linha é mais frequentemente citada nos Países Baixos (31 %), em Malta (27 %), na Croácia (24 %) e na Chéquia e na Eslováquia (ambos com 22 %), sendo menos frequentemente mencionada em Portugal (6 %), na Lituânia (8 %) e na Estónia, França e Espanha (11 %). </text:p>
        <text:p text:style-name="Standard">A perceção do prestígio ou do estatuto social do percurso de EFP é mais frequentemente referida na Áustria (24 %) e em Malta e na Hungria (ambos 23 %), ao passo que é menos referida em Chipre (7 %), na Grécia (10 %) e na Bélgica, França, Portugal e Luxemburgo (11 %). </text:p>
        <text:p text:style-name="Standard"><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A motivação financeira é o principal motor de escolha. Em 24 Estados-Membros, a necessidade ou o desejo de ter um emprego e ganhar dinheiro o mais rapidamente possível é o fator mais frequentemente referido, variando entre 71 % na Suécia e 39 % na Roménia, nos países em que ocupa o primeiro lugar. O aconselhamento parental ocupa o primeiro lugar em apenas três Estados-Membros: Eslováquia (50 %), Bulgária (46 %) e Hungria (42 %). Na Irlanda, a motivação financeira e o aconselhamento parental estão vinculados a 42% cada. A orientação dos professores, apesar de ser mencionada por 28 % dos europeus em geral, nunca é o principal fator num Estado-Membro da UE, com a percentagem mais elevada em Itália, com 37 %. </text:p>
        <text:p text:style-name="P51">Ao analisar os fatores que influenciam os jovens por categorias sociodemográficas e atitudinais, observam-se os seguintes padrões: </text:p>
        <text:p text:style-name="Standard">A necessidade ou o desejo de ter um emprego e ganhar dinheiro o mais rapidamente possível é referida por cerca de metade de todos os inquiridos, com diferenças mínimas de género (homens 52%, mulheres 53%). As variações por idade são modestas, variando entre 51 % entre as pessoas com idade igual ou superior a 55 anos e 55 % entre as pessoas com idades compreendidas entre os 25 e os 39 anos. Entre as categorias socioprofissionais, é mais provável que os desempregados dêem esta resposta (60 %), o que representa uma diferença de 11 pontos percentuais em comparação com as pessoas domiciliárias<text:note text:id="ftn46" text:note-class="footnote"><text:note-citation>46</text:note-citation><text:note-body><text:p text:style-name="Footnote">Uma pessoa dona de casa é alguém que gere uma casa, por exemplo, uma dona de casa ou um marido. </text:p></text:note-body></text:note> (49 %). </text:p>
        <text:p text:style-name="Standard">Os conselhos dos pais ou de outros membros da família não revelam diferenças de género, sendo que tanto os homens como as mulheres citam este fator em níveis semelhantes (35%). As diferenças de idade são mais significativas neste caso: 31 % das pessoas com idades compreendidas entre os 15 e os 24 anos mencionam este fator, aumentando para 37 % entre as pessoas com idade igual ou superior a 55 anos. Padrões de educação revelam que aqueles que terminaram a educação mais cedo são mais propensos a mencionar este factor: 37 % das pessoas que terminaram os seus estudos aos 15 anos ou mais, em comparação com 33 % das que terminaram os seus estudos aos 20 anos ou mais. </text:p>
        <text:p text:style-name="Standard">A orientação de professores ou conselheiros escolares é citada em níveis semelhantes por homens (28%) e mulheres (29%). Entre os grupos etários, as respostas permanecem relativamente estáveis, variando entre 26 % entre as pessoas com idades compreendidas entre os 15 e os 24 anos e 29 % entre as pessoas com idades compreendidas entre os 25 e os 39 anos e entre os 40 e os 54 anos. O nível de escolaridade também não afeta muito as respostas, uma vez que as menções variam de 27% entre os que concluíram o ensino aos 15 anos ou mais cedo a 29% entre os que ainda estudam. </text:p>
        <text:p text:style-name="Standard">O desejo de se tornar empresário ou trabalhador por conta própria varia minimamente entre os grupos demográficos, com cerca de um em cada cinco inquiridos a citar este fator. As diferenças de género são modestas (homens 22%, mulheres 20%), e há poucas diferenças por idade, com menções que variam de 20% a 22%. Os inquiridos que são trabalhadores por conta própria são mais suscetíveis de mencionar esta rubrica do que qualquer outra categoria profissional. </text:p>
        <text:p text:style-name="Standard"/>
        <text:p text:style-name="Standard">O fraco desempenho escolar ou as notas são mencionados de forma semelhante tanto por homens como por mulheres (ambos com 28%). As diferenças de idade são consideráveis: um terço das pessoas com idades compreendidas entre os 15 e os 24 anos (33 %) cita este fator, diminuindo para 26 % entre as pessoas com idade igual ou superior a 55 anos. Há variações limitadas por nível de escolaridade para este item. Entre as categorias socioprofissionais, os desempregados (35%) e os estudantes (33%) registam percentagens muito mais elevadas do que os trabalhadores manuais (25%). Os inquiridos que afirmam que o EFP é percebido negativamente no seu país são mais propensos a mencionar este fator (34 %) do que os que afirmam que o EFP tem uma imagem positiva no seu país (26 %). </text:p>
        <text:p text:style-name="Standard">Fazer o que a maioria das pessoas à sua volta faz: existem diferenças mínimas de género neste ponto (homens 25%, mulheres 24%). A variação da idade é modesta, embora os inquiridos com idades compreendidas entre os 25 e os 39 anos o mencionem ligeiramente mais frequentemente (26%) do que os inquiridos com idades compreendidas entre os 15 e os 24 anos (23%). Os padrões educativos mostram que aqueles que terminaram o ensino aos 20 anos ou mais são mais propensos a mencionar este fator (26%) do que aqueles que terminaram mais cedo (22%). </text:p>
        <text:p text:style-name="Standard">A influência das redes sociais ou dos conteúdos em linha revela, uma vez mais, diferenças mínimas por género (homens 14 %, mulheres 15 %). As diferenças por idade são modestas, com pontuações que variam de 13 % entre as pessoas com idade igual ou superior a 55 anos a 16 % entre as pessoas com idades compreendidas entre os 15 e os 24 anos. Os padrões educativos revelam que aqueles que terminaram o ensino aos 20 anos ou mais (16%) citam este fator mais frequentemente do que aqueles que terminaram aos 15 anos ou mais cedo (10%). </text:p>
        <text:p text:style-name="Standard">A perceção do prestígio ou do estatuto social do percurso de ensino e formação profissionais apresenta variações mínimas entre a maioria dos grupos. As diferenças de género são modestas (homens 17%, mulheres 15%), e 16% dos inquiridos mencionam este item de forma consistente em todas as categorias etárias. As diferenças em termos de educação são mais notáveis: aqueles que terminaram os estudos aos 20 anos ou mais são mais propensos a mencionar este item (18%) do que aqueles que o fizeram aos 15 anos ou mais cedo (12%). </text:p>
        <text:p text:style-name="P51"><draw:frame draw:style-name="fr1" draw:name="Cadre1" text:anchor-type="paragraph" svg:x="0.012cm" svg:y="-2.06cm" svg:width="17.089cm" draw:z-index="41"><draw:text-box fo:min-height="1.984cm"><text:p text:style-name="Frame_20_contents"/><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47">QB4 Na sua opinião, quais são os principais fatores que influenciam os jovens a escolher o ensino e a formação profissionais em detrimento do ensino geral atualmente? (MAX. 3 RESPOSTAS) (% U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6"/></table:table-cell><table:table-cell table:style-name="Tableau21.A1" office:value-type="string"><text:p text:style-name="P48">Orientação de professores ou conselheiros escolares </text:p></table:table-cell><table:table-cell table:style-name="Tableau21.A1" office:value-type="string"><text:p text:style-name="P48">Conselhos dos pais ou de outros membros da família </text:p></table:table-cell><table:table-cell table:style-name="Tableau21.A1" office:value-type="string"><text:p text:style-name="P48">A necessidade ou o desejo de ter um emprego e ganhar dinheiro o mais rápido possível </text:p></table:table-cell><table:table-cell table:style-name="Tableau21.A1" office:value-type="string"><text:p text:style-name="P48">Querem tornar-se empresários ou trabalhadores por conta própria </text:p></table:table-cell><table:table-cell table:style-name="Tableau21.A1" office:value-type="string"><text:p text:style-name="P48">Desempenho escolar ou notas deficientes </text:p></table:table-cell><table:table-cell table:style-name="Tableau21.A1" office:value-type="string"><text:p text:style-name="P48">Fazer o que a maioria das pessoas à sua volta fazem (por exemplo, amigos, colegas de classe ou outros na sua área)</text:p></table:table-cell><table:table-cell table:style-name="Tableau21.A1" office:value-type="string"><text:p text:style-name="P48">Influência das redes sociais ou dos conteúdos em linha </text:p></table:table-cell><table:table-cell table:style-name="Tableau21.A1" office:value-type="string"><text:p text:style-name="P48">Prestígio ou estatuto social do percurso de ensino e formação profissionais </text:p></table:table-cell><table:table-cell table:style-name="Tableau21.A1" office:value-type="string"><text:p text:style-name="P48">Outros (espontâneos) </text:p></table:table-cell><table:table-cell table:style-name="Tableau21.A1" office:value-type="string"><text:p text:style-name="P48">Não sei</text:p></table:table-cell></table:table-row><table:table-row><table:table-cell table:style-name="Tableau21.A1" office:value-type="string"><text:p text:style-name="P47">UE27 </text:p></table:table-cell><table:table-cell table:style-name="Tableau21.B3" office:value-type="float" office:value="28"><text:p text:style-name="P48">28</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4" table:number-columns-spanned="11" office:value-type="string"><text:p text:style-name="P36">Género</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Homem </text:p></table:table-cell><table:table-cell table:style-name="Tableau21.B3" office:value-type="float" office:value="28"><text:p text:style-name="P48">28</text:p></table:table-cell><table:table-cell table:style-name="Tableau21.B3" office:value-type="float" office:value="35"><text:p text:style-name="P48">35</text:p></table:table-cell><table:table-cell table:style-name="Tableau21.B3" office:value-type="float" office:value="52"><text:p text:style-name="P48">52</text:p></table:table-cell><table:table-cell table:style-name="Tableau21.B3" office:value-type="float" office:value="22"><text:p text:style-name="P48">22</text:p></table:table-cell><table:table-cell table:style-name="Tableau21.B3" office:value-type="float" office:value="28"><text:p text:style-name="P48">28</text:p></table:table-cell><table:table-cell table:style-name="Tableau21.B3" office:value-type="float" office:value="25"><text:p text:style-name="P48">25</text:p></table:table-cell><table:table-cell table:style-name="Tableau21.B3" office:value-type="float" office:value="14"><text:p text:style-name="P48">14</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Mulher </text:p></table:table-cell><table:table-cell table:style-name="Tableau21.B3" office:value-type="float" office:value="29"><text:p text:style-name="P48">29</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20"><text:p text:style-name="P48">20</text:p></table:table-cell><table:table-cell table:style-name="Tableau21.B3" office:value-type="float" office:value="28"><text:p text:style-name="P48">28</text:p></table:table-cell><table:table-cell table:style-name="Tableau21.B3" office:value-type="float" office:value="24"><text:p text:style-name="P48">24</text:p></table:table-cell><table:table-cell table:style-name="Tableau21.B3" office:value-type="float" office:value="15"><text:p text:style-name="P48">15</text:p></table:table-cell><table:table-cell table:style-name="Tableau21.B3" office:value-type="float" office:value="15"><text:p text:style-name="P48">15</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4" table:number-columns-spanned="11" office:value-type="string"><text:p text:style-name="P36">Idad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15-24 </text:p></table:table-cell><table:table-cell table:style-name="Tableau21.B3" office:value-type="float" office:value="26"><text:p text:style-name="P48">26</text:p></table:table-cell><table:table-cell table:style-name="Tableau21.B3" office:value-type="float" office:value="31"><text:p text:style-name="P48">31</text:p></table:table-cell><table:table-cell table:style-name="Tableau21.B3" office:value-type="float" office:value="54"><text:p text:style-name="P48">54</text:p></table:table-cell><table:table-cell table:style-name="Tableau21.B3" office:value-type="float" office:value="21"><text:p text:style-name="P48">21</text:p></table:table-cell><table:table-cell table:style-name="Tableau21.B3" office:value-type="float" office:value="33"><text:p text:style-name="P48">33</text:p></table:table-cell><table:table-cell table:style-name="Tableau21.B3" office:value-type="float" office:value="23"><text:p text:style-name="P48">23</text:p></table:table-cell><table:table-cell table:style-name="Tableau21.B3" office:value-type="float" office:value="16"><text:p text:style-name="P48">16</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25-39 </text:p></table:table-cell><table:table-cell table:style-name="Tableau21.B3" office:value-type="float" office:value="29"><text:p text:style-name="P48">29</text:p></table:table-cell><table:table-cell table:style-name="Tableau21.B3" office:value-type="float" office:value="33"><text:p text:style-name="P48">33</text:p></table:table-cell><table:table-cell table:style-name="Tableau21.B3" office:value-type="float" office:value="55"><text:p text:style-name="P48">55</text:p></table:table-cell><table:table-cell table:style-name="Tableau21.B3" office:value-type="float" office:value="22"><text:p text:style-name="P48">22</text:p></table:table-cell><table:table-cell table:style-name="Tableau21.B3" office:value-type="float" office:value="27"><text:p text:style-name="P48">27</text:p></table:table-cell><table:table-cell table:style-name="Tableau21.B3" office:value-type="float" office:value="26"><text:p text:style-name="P48">26</text:p></table:table-cell><table:table-cell table:style-name="Tableau21.B3" office:value-type="float" office:value="15"><text:p text:style-name="P48">15</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40-54 </text:p></table:table-cell><table:table-cell table:style-name="Tableau21.B3" office:value-type="float" office:value="29"><text:p text:style-name="P48">29</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4"><text:p text:style-name="P48">24</text:p></table:table-cell><table:table-cell table:style-name="Tableau21.B3" office:value-type="float" office:value="15"><text:p text:style-name="P48">15</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gt;=55</text:p></table:table-cell><table:table-cell table:style-name="Tableau21.B3" office:value-type="float" office:value="28"><text:p text:style-name="P48">28</text:p></table:table-cell><table:table-cell table:style-name="Tableau21.B3" office:value-type="float" office:value="37"><text:p text:style-name="P48">37</text:p></table:table-cell><table:table-cell table:style-name="Tableau21.B3" office:value-type="float" office:value="51"><text:p text:style-name="P48">51</text:p></table:table-cell><table:table-cell table:style-name="Tableau21.B3" office:value-type="float" office:value="20"><text:p text:style-name="P48">20</text:p></table:table-cell><table:table-cell table:style-name="Tableau21.B3" office:value-type="float" office:value="26"><text:p text:style-name="P48">26</text:p></table:table-cell><table:table-cell table:style-name="Tableau21.B3" office:value-type="float" office:value="24"><text:p text:style-name="P48">24</text:p></table:table-cell><table:table-cell table:style-name="Tableau21.B3" office:value-type="float" office:value="13"><text:p text:style-name="P48">13</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3"><text:p text:style-name="P48">3</text:p></table:table-cell></table:table-row><table:table-row><table:table-cell table:style-name="Tableau21.A4" table:number-columns-spanned="11" office:value-type="string"><text:p text:style-name="P36">Educação (Fim d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lt;=-15</text:p></table:table-cell><table:table-cell table:style-name="Tableau21.B3" office:value-type="float" office:value="27"><text:p text:style-name="P48">27</text:p></table:table-cell><table:table-cell table:style-name="Tableau21.B3" office:value-type="float" office:value="37"><text:p text:style-name="P48">37</text:p></table:table-cell><table:table-cell table:style-name="Tableau21.B3" office:value-type="float" office:value="52"><text:p text:style-name="P48">52</text:p></table:table-cell><table:table-cell table:style-name="Tableau21.B3" office:value-type="float" office:value="18"><text:p text:style-name="P48">18</text:p></table:table-cell><table:table-cell table:style-name="Tableau21.B3" office:value-type="float" office:value="29"><text:p text:style-name="P48">29</text:p></table:table-cell><table:table-cell table:style-name="Tableau21.B3" office:value-type="float" office:value="22"><text:p text:style-name="P48">22</text:p></table:table-cell><table:table-cell table:style-name="Tableau21.B3" office:value-type="float" office:value="10"><text:p text:style-name="P48">10</text:p></table:table-cell><table:table-cell table:style-name="Tableau21.B3" office:value-type="float" office:value="12"><text:p text:style-name="P48">12</text:p></table:table-cell><table:table-cell table:style-name="Tableau21.B3" office:value-type="float" office:value="1"><text:p text:style-name="P48">1</text:p></table:table-cell><table:table-cell table:style-name="Tableau21.B3" office:value-type="float" office:value="5"><text:p text:style-name="P48">5</text:p></table:table-cell></table:table-row><table:table-row><table:table-cell table:style-name="Tableau21.A1" office:value-type="string"><text:p text:style-name="P47">16-19 </text:p></table:table-cell><table:table-cell table:style-name="Tableau21.B3" office:value-type="float" office:value="29"><text:p text:style-name="P48">29</text:p></table:table-cell><table:table-cell table:style-name="Tableau21.B3" office:value-type="float" office:value="36"><text:p text:style-name="P48">36</text:p></table:table-cell><table:table-cell table:style-name="Tableau21.B3" office:value-type="float" office:value="51"><text:p text:style-name="P48">51</text:p></table:table-cell><table:table-cell table:style-name="Tableau21.B3" office:value-type="float" office:value="21"><text:p text:style-name="P48">21</text:p></table:table-cell><table:table-cell table:style-name="Tableau21.B3" office:value-type="float" office:value="26"><text:p text:style-name="P48">26</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gt;=20</text:p></table:table-cell><table:table-cell table:style-name="Tableau21.B3" office:value-type="float" office:value="28"><text:p text:style-name="P48">28</text:p></table:table-cell><table:table-cell table:style-name="Tableau21.B3" office:value-type="float" office:value="33"><text:p text:style-name="P48">33</text:p></table:table-cell><table:table-cell table:style-name="Tableau21.B3" office:value-type="float" office:value="55"><text:p text:style-name="P48">55</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6"><text:p text:style-name="P48">26</text:p></table:table-cell><table:table-cell table:style-name="Tableau21.B3" office:value-type="float" office:value="16"><text:p text:style-name="P48">16</text:p></table:table-cell><table:table-cell table:style-name="Tableau21.B3" office:value-type="float" office:value="18"><text:p text:style-name="P48">18</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Ainda a estudar </text:p></table:table-cell><table:table-cell table:style-name="Tableau21.B3" office:value-type="float" office:value="29"><text:p text:style-name="P48">29</text:p></table:table-cell><table:table-cell table:style-name="Tableau21.B3" office:value-type="float" office:value="31"><text:p text:style-name="P48">31</text:p></table:table-cell><table:table-cell table:style-name="Tableau21.B3" office:value-type="float" office:value="55"><text:p text:style-name="P48">55</text:p></table:table-cell><table:table-cell table:style-name="Tableau21.B3" office:value-type="float" office:value="21"><text:p text:style-name="P48">21</text:p></table:table-cell><table:table-cell table:style-name="Tableau21.B3" office:value-type="float" office:value="34"><text:p text:style-name="P48">34</text:p></table:table-cell><table:table-cell table:style-name="Tableau21.B3" office:value-type="float" office:value="22"><text:p text:style-name="P48">22</text:p></table:table-cell><table:table-cell table:style-name="Tableau21.B3" office:value-type="float" office:value="15"><text:p text:style-name="P48">15</text:p></table:table-cell><table:table-cell table:style-name="Tableau21.B3" office:value-type="float" office:value="13"><text:p text:style-name="P48">13</text:p></table:table-cell><table:table-cell table:style-name="Tableau21.B3" office:value-type="float" office:value="2"><text:p text:style-name="P48">2</text:p></table:table-cell><table:table-cell table:style-name="Tableau21.B3" office:value-type="float" office:value="2"><text:p text:style-name="P48">2</text:p></table:table-cell></table:table-row><table:table-row><table:table-cell table:style-name="Tableau21.A4" table:number-columns-spanned="11" office:value-type="string"><text:p text:style-name="P36">Categoria socioprofissional</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Trabalhadores por conta própria </text:p></table:table-cell><table:table-cell table:style-name="Tableau21.B3" office:value-type="float" office:value="28"><text:p text:style-name="P48">28</text:p></table:table-cell><table:table-cell table:style-name="Tableau21.B3" office:value-type="float" office:value="34"><text:p text:style-name="P48">34</text:p></table:table-cell><table:table-cell table:style-name="Tableau21.B3" office:value-type="float" office:value="52"><text:p text:style-name="P48">52</text:p></table:table-cell><table:table-cell table:style-name="Tableau21.B3" office:value-type="float" office:value="26"><text:p text:style-name="P48">26</text:p></table:table-cell><table:table-cell table:style-name="Tableau21.B3" office:value-type="float" office:value="26"><text:p text:style-name="P48">26</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4"><text:p text:style-name="P48">14</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Gestores </text:p></table:table-cell><table:table-cell table:style-name="Tableau21.B3" office:value-type="float" office:value="30"><text:p text:style-name="P48">30</text:p></table:table-cell><table:table-cell table:style-name="Tableau21.B3" office:value-type="float" office:value="35"><text:p text:style-name="P48">35</text:p></table:table-cell><table:table-cell table:style-name="Tableau21.B3" office:value-type="float" office:value="53"><text:p text:style-name="P48">53</text:p></table:table-cell><table:table-cell table:style-name="Tableau21.B3" office:value-type="float" office:value="19"><text:p text:style-name="P48">19</text:p></table:table-cell><table:table-cell table:style-name="Tableau21.B3" office:value-type="float" office:value="29"><text:p text:style-name="P48">29</text:p></table:table-cell><table:table-cell table:style-name="Tableau21.B3" office:value-type="float" office:value="27"><text:p text:style-name="P48">27</text:p></table:table-cell><table:table-cell table:style-name="Tableau21.B3" office:value-type="float" office:value="18"><text:p text:style-name="P48">18</text:p></table:table-cell><table:table-cell table:style-name="Tableau21.B3" office:value-type="float" office:value="19"><text:p text:style-name="P48">19</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Outros golas brancas </text:p></table:table-cell><table:table-cell table:style-name="Tableau21.B3" office:value-type="float" office:value="30"><text:p text:style-name="P48">30</text:p></table:table-cell><table:table-cell table:style-name="Tableau21.B3" office:value-type="float" office:value="34"><text:p text:style-name="P48">34</text:p></table:table-cell><table:table-cell table:style-name="Tableau21.B3" office:value-type="float" office:value="52"><text:p text:style-name="P48">52</text:p></table:table-cell><table:table-cell table:style-name="Tableau21.B3" office:value-type="float" office:value="21"><text:p text:style-name="P48">21</text:p></table:table-cell><table:table-cell table:style-name="Tableau21.B3" office:value-type="float" office:value="28"><text:p text:style-name="P48">28</text:p></table:table-cell><table:table-cell table:style-name="Tableau21.B3" office:value-type="float" office:value="27"><text:p text:style-name="P48">27</text:p></table:table-cell><table:table-cell table:style-name="Tableau21.B3" office:value-type="float" office:value="16"><text:p text:style-name="P48">16</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Trabalhadores manuais </text:p></table:table-cell><table:table-cell table:style-name="Tableau21.B3" office:value-type="float" office:value="28"><text:p text:style-name="P48">28</text:p></table:table-cell><table:table-cell table:style-name="Tableau21.B3" office:value-type="float" office:value="34"><text:p text:style-name="P48">34</text:p></table:table-cell><table:table-cell table:style-name="Tableau21.B3" office:value-type="float" office:value="54"><text:p text:style-name="P48">54</text:p></table:table-cell><table:table-cell table:style-name="Tableau21.B3" office:value-type="float" office:value="20"><text:p text:style-name="P48">20</text:p></table:table-cell><table:table-cell table:style-name="Tableau21.B3" office:value-type="float" office:value="25"><text:p text:style-name="P48">25</text:p></table:table-cell><table:table-cell table:style-name="Tableau21.B3" office:value-type="float" office:value="24"><text:p text:style-name="P48">24</text:p></table:table-cell><table:table-cell table:style-name="Tableau21.B3" office:value-type="float" office:value="14"><text:p text:style-name="P48">14</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Pessoas da casa </text:p></table:table-cell><table:table-cell table:style-name="Tableau21.B3" office:value-type="float" office:value="28"><text:p text:style-name="P48">28</text:p></table:table-cell><table:table-cell table:style-name="Tableau21.B3" office:value-type="float" office:value="33"><text:p text:style-name="P48">33</text:p></table:table-cell><table:table-cell table:style-name="Tableau21.B3" office:value-type="float" office:value="49"><text:p text:style-name="P48">49</text:p></table:table-cell><table:table-cell table:style-name="Tableau21.B3" office:value-type="float" office:value="22"><text:p text:style-name="P48">22</text:p></table:table-cell><table:table-cell table:style-name="Tableau21.B3" office:value-type="float" office:value="29"><text:p text:style-name="P48">29</text:p></table:table-cell><table:table-cell table:style-name="Tableau21.B3" office:value-type="float" office:value="25"><text:p text:style-name="P48">25</text:p></table:table-cell><table:table-cell table:style-name="Tableau21.B3" office:value-type="float" office:value="13"><text:p text:style-name="P48">13</text:p></table:table-cell><table:table-cell table:style-name="Tableau21.B3" office:value-type="float" office:value="14"><text:p text:style-name="P48">14</text:p></table:table-cell><table:table-cell table:style-name="Tableau21.B3" office:value-type="float" office:value="2"><text:p text:style-name="P48">2</text:p></table:table-cell><table:table-cell table:style-name="Tableau21.B3" office:value-type="float" office:value="2"><text:p text:style-name="P48">2</text:p></table:table-cell></table:table-row><table:table-row><table:table-cell table:style-name="Tableau21.A1" office:value-type="string"><text:p text:style-name="P47">Desempregado </text:p></table:table-cell><table:table-cell table:style-name="Tableau21.B3" office:value-type="float" office:value="25"><text:p text:style-name="P48">25</text:p></table:table-cell><table:table-cell table:style-name="Tableau21.B3" office:value-type="float" office:value="33"><text:p text:style-name="P48">33</text:p></table:table-cell><table:table-cell table:style-name="Tableau21.B3" office:value-type="float" office:value="60"><text:p text:style-name="P48">60</text:p></table:table-cell><table:table-cell table:style-name="Tableau21.B3" office:value-type="float" office:value="20"><text:p text:style-name="P48">20</text:p></table:table-cell><table:table-cell table:style-name="Tableau21.B3" office:value-type="float" office:value="35"><text:p text:style-name="P48">35</text:p></table:table-cell><table:table-cell table:style-name="Tableau21.B3" office:value-type="float" office:value="25"><text:p text:style-name="P48">25</text:p></table:table-cell><table:table-cell table:style-name="Tableau21.B3" office:value-type="float" office:value="12"><text:p text:style-name="P48">12</text:p></table:table-cell><table:table-cell table:style-name="Tableau21.B3" office:value-type="float" office:value="13"><text:p text:style-name="P48">13</text:p></table:table-cell><table:table-cell table:style-name="Tableau21.B3" office:value-type="float" office:value="1"><text:p text:style-name="P48">1</text:p></table:table-cell><table:table-cell table:style-name="Tableau21.B3" office:value-type="float" office:value="3"><text:p text:style-name="P48">3</text:p></table:table-cell></table:table-row><table:table-row><table:table-cell table:style-name="Tableau21.A1" office:value-type="string"><text:p text:style-name="P47">Aposentado </text:p></table:table-cell><table:table-cell table:style-name="Tableau21.B3" office:value-type="float" office:value="28"><text:p text:style-name="P48">28</text:p></table:table-cell><table:table-cell table:style-name="Tableau21.B3" office:value-type="float" office:value="38"><text:p text:style-name="P48">38</text:p></table:table-cell><table:table-cell table:style-name="Tableau21.B3" office:value-type="float" office:value="51"><text:p text:style-name="P48">51</text:p></table:table-cell><table:table-cell table:style-name="Tableau21.B3" office:value-type="float" office:value="20"><text:p text:style-name="P48">20</text:p></table:table-cell><table:table-cell table:style-name="Tableau21.B3" office:value-type="float" office:value="26"><text:p text:style-name="P48">26</text:p></table:table-cell><table:table-cell table:style-name="Tableau21.B3" office:value-type="float" office:value="22"><text:p text:style-name="P48">22</text:p></table:table-cell><table:table-cell table:style-name="Tableau21.B3" office:value-type="float" office:value="12"><text:p text:style-name="P48">12</text:p></table:table-cell><table:table-cell table:style-name="Tableau21.B3" office:value-type="float" office:value="15"><text:p text:style-name="P48">15</text:p></table:table-cell><table:table-cell table:style-name="Tableau21.B3" office:value-type="float" office:value="1"><text:p text:style-name="P48">1</text:p></table:table-cell><table:table-cell table:style-name="Tableau21.B3" office:value-type="float" office:value="4"><text:p text:style-name="P48">4</text:p></table:table-cell></table:table-row><table:table-row><table:table-cell table:style-name="Tableau21.A1" office:value-type="string"><text:p text:style-name="P47">Estudantes </text:p></table:table-cell><table:table-cell table:style-name="Tableau21.B3" office:value-type="float" office:value="27"><text:p text:style-name="P48">27</text:p></table:table-cell><table:table-cell table:style-name="Tableau21.B3" office:value-type="float" office:value="31"><text:p text:style-name="P48">31</text:p></table:table-cell><table:table-cell table:style-name="Tableau21.B3" office:value-type="float" office:value="55"><text:p text:style-name="P48">55</text:p></table:table-cell><table:table-cell table:style-name="Tableau21.B3" office:value-type="float" office:value="21"><text:p text:style-name="P48">21</text:p></table:table-cell><table:table-cell table:style-name="Tableau21.B3" office:value-type="float" office:value="33"><text:p text:style-name="P48">33</text:p></table:table-cell><table:table-cell table:style-name="Tableau21.B3" office:value-type="float" office:value="23"><text:p text:style-name="P48">23</text:p></table:table-cell><table:table-cell table:style-name="Tableau21.B3" office:value-type="float" office:value="16"><text:p text:style-name="P48">16</text:p></table:table-cell><table:table-cell table:style-name="Tableau21.B3" office:value-type="float" office:value="13"><text:p text:style-name="P48">13</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4" table:number-columns-spanned="11" office:value-type="string"><text:p text:style-name="P36">Urbanização subjetiv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Zona rural ou aldeia </text:p></table:table-cell><table:table-cell table:style-name="Tableau21.B3" office:value-type="float" office:value="26"><text:p text:style-name="P48">26</text:p></table:table-cell><table:table-cell table:style-name="Tableau21.B3" office:value-type="float" office:value="35"><text:p text:style-name="P48">35</text:p></table:table-cell><table:table-cell table:style-name="Tableau21.B3" office:value-type="float" office:value="51"><text:p text:style-name="P48">51</text:p></table:table-cell><table:table-cell table:style-name="Tableau21.B3" office:value-type="float" office:value="20"><text:p text:style-name="P48">20</text:p></table:table-cell><table:table-cell table:style-name="Tableau21.B3" office:value-type="float" office:value="27"><text:p text:style-name="P48">27</text:p></table:table-cell><table:table-cell table:style-name="Tableau21.B3" office:value-type="float" office:value="25"><text:p text:style-name="P48">25</text:p></table:table-cell><table:table-cell table:style-name="Tableau21.B3" office:value-type="float" office:value="14"><text:p text:style-name="P48">14</text:p></table:table-cell><table:table-cell table:style-name="Tableau21.B3" office:value-type="float" office:value="16"><text:p text:style-name="P48">16</text:p></table:table-cell><table:table-cell table:style-name="Tableau21.B3" office:value-type="float" office:value="1"><text:p text:style-name="P48">1</text:p></table:table-cell><table:table-cell table:style-name="Tableau21.B3" office:value-type="float" office:value="3"><text:p text:style-name="P48">3</text:p></table:table-cell></table:table-row><table:table-row><table:table-cell table:style-name="Tableau21.A1" office:value-type="string"><text:p text:style-name="P47">Cidade pequena ou média </text:p></table:table-cell><table:table-cell table:style-name="Tableau21.B3" office:value-type="float" office:value="30"><text:p text:style-name="P48">30</text:p></table:table-cell><table:table-cell table:style-name="Tableau21.B3" office:value-type="float" office:value="34"><text:p text:style-name="P48">34</text:p></table:table-cell><table:table-cell table:style-name="Tableau21.B3" office:value-type="float" office:value="52"><text:p text:style-name="P48">52</text:p></table:table-cell><table:table-cell table:style-name="Tableau21.B3" office:value-type="float" office:value="22"><text:p text:style-name="P48">22</text:p></table:table-cell><table:table-cell table:style-name="Tableau21.B3" office:value-type="float" office:value="28"><text:p text:style-name="P48">28</text:p></table:table-cell><table:table-cell table:style-name="Tableau21.B3" office:value-type="float" office:value="23"><text:p text:style-name="P48">23</text:p></table:table-cell><table:table-cell table:style-name="Tableau21.B3" office:value-type="float" office:value="15"><text:p text:style-name="P48">15</text:p></table:table-cell><table:table-cell table:style-name="Tableau21.B3" office:value-type="float" office:value="15"><text:p text:style-name="P48">15</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1" office:value-type="string"><text:p text:style-name="P47">Grande cidade </text:p></table:table-cell><table:table-cell table:style-name="Tableau21.B3" office:value-type="float" office:value="28"><text:p text:style-name="P48">28</text:p></table:table-cell><table:table-cell table:style-name="Tableau21.B3" office:value-type="float" office:value="35"><text:p text:style-name="P48">35</text:p></table:table-cell><table:table-cell table:style-name="Tableau21.B3" office:value-type="float" office:value="56"><text:p text:style-name="P48">56</text:p></table:table-cell><table:table-cell table:style-name="Tableau21.B3" office:value-type="float" office:value="19"><text:p text:style-name="P48">19</text:p></table:table-cell><table:table-cell table:style-name="Tableau21.B3" office:value-type="float" office:value="28"><text:p text:style-name="P48">28</text:p></table:table-cell><table:table-cell table:style-name="Tableau21.B3" office:value-type="float" office:value="25"><text:p text:style-name="P48">25</text:p></table:table-cell><table:table-cell table:style-name="Tableau21.B3" office:value-type="float" office:value="15"><text:p text:style-name="P48">15</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2"><text:p text:style-name="P48">2</text:p></table:table-cell></table:table-row><table:table-row><table:table-cell table:style-name="Tableau21.A4" table:number-columns-spanned="11" office:value-type="string"><text:p text:style-name="P36">Perceção do EFPI em (NOSSO PAÍ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Positivo </text:p></table:table-cell><table:table-cell table:style-name="Tableau21.B3" office:value-type="float" office:value="30"><text:p text:style-name="P48">30</text:p></table:table-cell><table:table-cell table:style-name="Tableau21.B3" office:value-type="float" office:value="37"><text:p text:style-name="P48">37</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26"><text:p text:style-name="P48">26</text:p></table:table-cell><table:table-cell table:style-name="Tableau21.B3" office:value-type="float" office:value="26"><text:p text:style-name="P48">26</text:p></table:table-cell><table:table-cell table:style-name="Tableau21.B3" office:value-type="float" office:value="14"><text:p text:style-name="P48">14</text:p></table:table-cell><table:table-cell table:style-name="Tableau21.B3" office:value-type="float" office:value="17"><text:p text:style-name="P48">17</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Negativo </text:p></table:table-cell><table:table-cell table:style-name="Tableau21.B3" office:value-type="float" office:value="26"><text:p text:style-name="P48">26</text:p></table:table-cell><table:table-cell table:style-name="Tableau21.B3" office:value-type="float" office:value="30"><text:p text:style-name="P48">30</text:p></table:table-cell><table:table-cell table:style-name="Tableau21.B3" office:value-type="float" office:value="53"><text:p text:style-name="P48">53</text:p></table:table-cell><table:table-cell table:style-name="Tableau21.B3" office:value-type="float" office:value="21"><text:p text:style-name="P48">21</text:p></table:table-cell><table:table-cell table:style-name="Tableau21.B3" office:value-type="float" office:value="34"><text:p text:style-name="P48">34</text:p></table:table-cell><table:table-cell table:style-name="Tableau21.B3" office:value-type="float" office:value="23"><text:p text:style-name="P48">23</text:p></table:table-cell><table:table-cell table:style-name="Tableau21.B3" office:value-type="float" office:value="17"><text:p text:style-name="P48">17</text:p></table:table-cell><table:table-cell table:style-name="Tableau21.B3" office:value-type="float" office:value="14"><text:p text:style-name="P48">14</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4" table:number-columns-spanned="11" office:value-type="string"><text:p text:style-name="P36">Já frequentou a formação profissional inicial (ensino secundário superio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47">Sim </text:p></table:table-cell><table:table-cell table:style-name="Tableau21.B3" office:value-type="float" office:value="28"><text:p text:style-name="P48">28</text:p></table:table-cell><table:table-cell table:style-name="Tableau21.B3" office:value-type="float" office:value="37"><text:p text:style-name="P48">37</text:p></table:table-cell><table:table-cell table:style-name="Tableau21.B3" office:value-type="float" office:value="52"><text:p text:style-name="P48">52</text:p></table:table-cell><table:table-cell table:style-name="Tableau21.B3" office:value-type="float" office:value="21"><text:p text:style-name="P48">21</text:p></table:table-cell><table:table-cell table:style-name="Tableau21.B3" office:value-type="float" office:value="24"><text:p text:style-name="P48">24</text:p></table:table-cell><table:table-cell table:style-name="Tableau21.B3" office:value-type="float" office:value="25"><text:p text:style-name="P48">25</text:p></table:table-cell><table:table-cell table:style-name="Tableau21.B3" office:value-type="float" office:value="16"><text:p text:style-name="P48">16</text:p></table:table-cell><table:table-cell table:style-name="Tableau21.B3" office:value-type="float" office:value="18"><text:p text:style-name="P48">18</text:p></table:table-cell><table:table-cell table:style-name="Tableau21.B3" office:value-type="float" office:value="1"><text:p text:style-name="P48">1</text:p></table:table-cell><table:table-cell table:style-name="Tableau21.B3" office:value-type="float" office:value="1"><text:p text:style-name="P48">1</text:p></table:table-cell></table:table-row><table:table-row><table:table-cell table:style-name="Tableau21.A1" office:value-type="string"><text:p text:style-name="P47">Não </text:p></table:table-cell><table:table-cell table:style-name="Tableau21.B3" office:value-type="float" office:value="28"><text:p text:style-name="P48">28</text:p></table:table-cell><table:table-cell table:style-name="Tableau21.B3" office:value-type="float" office:value="33"><text:p text:style-name="P48">33</text:p></table:table-cell><table:table-cell table:style-name="Tableau21.B3" office:value-type="float" office:value="54"><text:p text:style-name="P48">54</text:p></table:table-cell><table:table-cell table:style-name="Tableau21.B3" office:value-type="float" office:value="20"><text:p text:style-name="P48">20</text:p></table:table-cell><table:table-cell table:style-name="Tableau21.B3" office:value-type="float" office:value="31"><text:p text:style-name="P48">31</text:p></table:table-cell><table:table-cell table:style-name="Tableau21.B3" office:value-type="float" office:value="24"><text:p text:style-name="P48">24</text:p></table:table-cell><table:table-cell table:style-name="Tableau21.B3" office:value-type="float" office:value="13"><text:p text:style-name="P48">13</text:p></table:table-cell><table:table-cell table:style-name="Tableau21.B3" office:value-type="float" office:value="14"><text:p text:style-name="P48">14</text:p></table:table-cell><table:table-cell table:style-name="Tableau21.B3" office:value-type="float" office:value="1"><text:p text:style-name="P48">1</text:p></table:table-cell><table:table-cell table:style-name="Tableau21.B3" office:value-type="float" office:value="3"><text:p text:style-name="P48">3</text:p></table:table-cell></table:table-row></table:table><text:p text:style-name="Frame_20_contents"/></draw:text-box></draw:frame></text:p>
        <text:p text:style-name="P51"/>
      </text:section>
      <text:h text:style-name="Heading_20_1" text:outline-level="1"><text:bookmark-start text:name="__RefHeading___Toc215590_2930363814"/>IV. Obstáculos à participação no EFP <text:bookmark-end text:name="__RefHeading___Toc215590_2930363814"/></text:h>
      <text:p text:style-name="Standard"/>
      <text:section text:style-name="Sect2" text:name="Section6">
        <text:h text:style-name="P87" text:outline-level="2"><text:bookmark-start text:name="__RefHeading___Toc215592_2930363814"/>1. Desafios relacionados com as competências não técnicas <text:bookmark-end text:name="__RefHeading___Toc215592_2930363814"/></text:h>
        <text:p text:style-name="StyleDefaut11maigre">Metade dos cidadãos da UE afirma que o EFP não proporciona competências transversais suficientes, como a comunicação ou o pensamento crítico </text:p>
        <text:p text:style-name="Standard">Em toda a União Europeia, 50 % afirmam que o EFP não proporciona competências transversais suficientes, como a comunicação ou o pensamento crítico, incluindo 12 % que concordam fortemente e 38 % que tendem a concordar.<text:note text:id="ftn47" text:note-class="footnote"><text:note-citation>47</text:note-citation><text:note-body><text:p text:style-name="Footnote">QB7.6. Diga-me em que medida concorda ou discorda de cada uma das seguintes afirmações: O EFP não proporciona competências transversais suficientes, como a comunicação ou o pensamento crítico</text:p></text:note-body></text:note> No geral, 37% discordam desta afirmação, enquanto 13% não sabem. </text:p>
        <text:p text:style-name="Standard">Os níveis mais elevados de concordância registam-se na Polónia (66 %), na Croácia (65 %) e na Eslovénia (64 %), sendo os mais baixos em Espanha (36 %), na Dinamarca (39 %), na Estónia (40 %) e na Irlanda e Suécia (ambos com 44 %). </text:p>
        <text:p text:style-name="Standard">Em 24 Estados-Membros da UE, as maiorias consideram que o EFP não proporciona competências transversais suficientes. Apenas em três países, a Estónia (49 %), a Espanha (47 %) e a Dinamarca (45 %), os inquiridos discordam mais do que concordam com a afirmação. </text:p>
        <text:p text:style-name="Standard">Em vários Estados-Membros da UE, incluindo a Alemanha, os Países Baixos e a Áustria, os pontos de vista dividem-se mais equitativamente, com os que concordam com a afirmação a variar entre 45 % e 50 %. </text:p>
        <text:p text:style-name="Standard"><draw:g text:anchor-type="paragraph" draw:z-index="42" draw:name="Forme38" draw:style-name="gr1"><draw:frame draw:style-name="gr174" draw:text-style-name="P89" svg:width="5.299cm" svg:height="5.55cm" svg:x="10.691cm" svg:y="-8.671cm"><draw:image xlink:href="Pictures/10000000000001D3000001E921908F25A2E06E8F.png" xlink:type="simple" xlink:show="embed" xlink:actuate="onLoad" draw:mime-type="image/png"><text:p/></draw:image></draw:frame><draw:frame draw:style-name="gr175" draw:text-style-name="P91" svg:width="8.494cm" svg:height="1.551cm" svg:x="8.733cm" svg:y="-10.864cm"><draw:text-box><text:p text:style-name="P90"><text:span text:style-name="T44">QB7.6. Diga-me em que medida concorda ou discorda de cada uma das seguintes afirmações: O EFP não proporciona competências transversais suficientes, como a comunicação ou o pensamento crítico (UE-27) (%) </text:span></text:p></draw:text-box></draw:frame><draw:frame draw:style-name="gr176" draw:text-style-name="P94" svg:width="2.227cm" svg:height="0.902cm" svg:x="10.61cm" svg:y="-9.462cm"><draw:text-box><text:p text:style-name="P93"><text:span text:style-name="T44">Não sei 13</text:span></text:p></draw:text-box></draw:frame><draw:frame draw:style-name="gr177" draw:text-style-name="P94" svg:width="1.823cm" svg:height="1.227cm" svg:x="9.024cm" svg:y="-7.528cm"><draw:text-box><text:p text:style-name="P93"><text:span text:style-name="T44">Discordo totalmente 8</text:span></text:p></draw:text-box></draw:frame><draw:frame draw:style-name="gr178" draw:text-style-name="P94" svg:width="2.234cm" svg:height="0.902cm" svg:x="9.125cm" svg:y="-3.985cm"><draw:text-box><text:p text:style-name="P93"><text:span text:style-name="T44">Tende a discordar 29</text:span></text:p></draw:text-box></draw:frame><draw:frame draw:style-name="gr179" draw:text-style-name="P91" svg:width="1.671cm" svg:height="1.227cm" svg:x="15.556cm" svg:y="-4.565cm"><draw:text-box><text:p text:style-name="P90"><text:span text:style-name="T44">Tende a concordar 38</text:span></text:p></draw:text-box></draw:frame><draw:frame draw:style-name="gr180" draw:text-style-name="P91" svg:width="2.899cm" svg:height="0.902cm" svg:x="13.21cm" svg:y="-9.118cm"><draw:text-box><text:p text:style-name="P90"><text:span text:style-name="T44">Concordo plenamente 12</text:span></text:p></draw:text-box></draw:frame></draw:g><draw:g text:anchor-type="paragraph" draw:z-index="43" draw:name="Forme39" draw:style-name="gr1"><draw:frame draw:style-name="gr166" draw:text-style-name="P89" svg:width="16.675cm" svg:height="7.33cm" svg:x="0.002cm" svg:y="1.186cm"><draw:image xlink:href="Pictures/10000000000005650000025FE1EE3787907AFDEF.png" xlink:type="simple" xlink:show="embed" xlink:actuate="onLoad" draw:mime-type="image/png"><text:p/></draw:image></draw:frame><draw:frame draw:style-name="gr167" draw:text-style-name="P91" svg:width="15.895cm" svg:height="0.922cm" svg:x="0.251cm" svg:y="0.101cm"><draw:text-box><text:p text:style-name="P90"><text:span text:style-name="T44">QB7.6. Diga-me em que medida concorda ou discorda de cada uma das seguintes afirmações: O EFP não proporciona competências transversais suficientes, como a comunicação ou o pensamento crítico (%) </text:span></text:p></draw:text-box></draw:frame><draw:g draw:style-name="gr4"><draw:frame draw:style-name="gr168" draw:text-style-name="P89" svg:width="14.098cm" svg:height="0.959cm" svg:x="0.342cm" svg:y="8.605cm"><draw:image xlink:href="Pictures/100000000000022300000022902E68B765C34830.png" xlink:type="simple" xlink:show="embed" xlink:actuate="onLoad" draw:mime-type="image/png"><text:p/></draw:image></draw:frame><draw:frame draw:style-name="gr169" draw:text-style-name="P91" svg:width="2.924cm" svg:height="0.902cm" svg:x="0.803cm" svg:y="8.779cm"><draw:text-box><text:p text:style-name="P95"><text:span text:style-name="T44">Concordo plenamente</text:span></text:p></draw:text-box></draw:frame><draw:frame draw:style-name="gr170" draw:text-style-name="P91" svg:width="2.857cm" svg:height="0.59cm" svg:x="3.812cm" svg:y="8.756cm"><draw:text-box><text:p text:style-name="P95"><text:span text:style-name="T44">Tende a concordar</text:span></text:p></draw:text-box></draw:frame><draw:frame draw:style-name="gr171" draw:text-style-name="P91" svg:width="3.282cm" svg:height="0.646cm" svg:x="6.994cm" svg:y="8.799cm"><draw:text-box><text:p text:style-name="P95"><text:span text:style-name="T44">Tende a discordar</text:span></text:p></draw:text-box></draw:frame><draw:frame draw:style-name="gr172" draw:text-style-name="P91" svg:width="3.484cm" svg:height="0.646cm" svg:x="10.622cm" svg:y="8.756cm"><draw:text-box><text:p text:style-name="P95"><text:span text:style-name="T44">Discordo totalmente</text:span></text:p></draw:text-box></draw:frame><draw:frame draw:style-name="gr173" draw:text-style-name="P91" svg:width="2.52cm" svg:height="0.687cm" svg:x="14.344cm" svg:y="8.756cm"><draw:text-box><text:p text:style-name="P95"><text:span text:style-name="T44">Não sei</text:span></text:p></draw:text-box></draw:frame></draw:g></draw:g></text:p>
        <text:p text:style-name="P51">A medida em que os inquiridos concordam que o EFP não proporciona competências transversais suficientes varia em função dos seguintes fatores sociodemográficos e comportamentais: </text:p>
        <text:p text:style-name="StyleDefautDecale05Sauf1">■ Existem diferenças moderadas por categorias socioprofissionais, sendo mais provável que os estudantes e outros trabalhadores de colarinho branco acreditem que o EFP não proporciona competências transversais suficientes, como a comunicação ou o pensamento crítico (ambos com 55 %), enquanto os inquiridos desempregados registam níveis notavelmente mais baixos (45 %). </text:p>
        <text:p text:style-name="StyleDefautDecale05Sauf1">■ Por idade no final do ensino, esta opinião é mais difundida entre os inquiridos que ainda estudam (54%), seguidos pelos que terminaram o ensino com 20 anos ou mais e os com idades compreendidas entre os 16 e os 19 anos (ambos 51%). Os inquiridos cuja educação terminou aos 15 anos ou mais cedo são menos propensos a concordar com esta afirmação (45%). </text:p>
        <text:p text:style-name="StyleDefautDecale05Sauf1">■ Por idade, esta opinião é mais prevalecente entre os inquiridos com idades compreendidas entre os 25 e os 39 anos (54 %), seguidos dos inquiridos com idades compreendidas entre os 15 e os 24 anos e os 40 e os 54 anos (ambos com 52 %). É menos comum entre as pessoas com idade igual ou superior a 55 anos (48 %). </text:p>
        <text:p text:style-name="StyleDefautDecale05Sauf1">■ Os inquiridos que consideram que os estudantes recebem informações suficientes sobre o EFP são mais propensos a concordar com a afirmação (55%) do que aqueles que consideram que as informações são insuficientes (48%). </text:p>
        <text:p text:style-name="StyleDefautDecale05Sauf1">■ Há apenas variações mínimas quando se olha para a frequência do EFP. Os inquiridos que frequentaram o EFP são apenas ligeiramente mais propensos a concordar que o EFP proporciona competências transversais insuficientes (53 %) do que os que não têm experiência de EFP (50 %). </text:p>
        <text:p text:style-name="StyleDefautDecale05Sauf1">■ Em termos da sua imagem do EFP, os inquiridos que têm uma imagem positiva do EFP são apenas ligeiramente mais propensos a concordar com esta afirmação do que aqueles que têm uma imagem negativa (53 % contra 50 %). </text:p>
        <text:p text:style-name="StyleDefautDecale05Sauf1">■ Não há diferenças por sexo. </text:p>
        <text:p text:style-name="P67"/>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16">QB7.6 Por favor, diga-me em que medida concorda ou discorda de cada uma das seguintes afirmações: O EFPI não proporciona competências transversais suficientes, como a comunicação ou o pensamento crítico (% UE)</text:p>
            </table:table-cell>
            <table:covered-table-cell/>
            <table:covered-table-cell/>
            <table:covered-table-cell/>
          </table:table-row>
          <table:table-row>
            <table:table-cell table:style-name="Tableau22.A1" office:value-type="string">
              <text:p text:style-name="P23"/>
            </table:table-cell>
            <table:table-cell table:style-name="Tableau22.A1" office:value-type="string">
              <text:p text:style-name="P21">Total "Concordo"</text:p>
            </table:table-cell>
            <table:table-cell table:style-name="Tableau22.A1" office:value-type="string">
              <text:p text:style-name="P21">Total "discordo" </text:p>
            </table:table-cell>
            <table:table-cell table:style-name="Tableau22.A1" office:value-type="string">
              <text:p text:style-name="P21">Não sei</text:p>
            </table:table-cell>
          </table:table-row>
          <table:table-row>
            <table:table-cell table:style-name="Tableau22.A1" office:value-type="string">
              <text:p text:style-name="P16">UE27 </text:p>
            </table:table-cell>
            <table:table-cell table:style-name="Tableau22.B3" office:value-type="float" office:value="50">
              <text:p text:style-name="P21">50</text:p>
            </table:table-cell>
            <table:table-cell table:style-name="Tableau22.B3" office:value-type="float" office:value="37">
              <text:p text:style-name="P21">37</text:p>
            </table:table-cell>
            <table:table-cell table:style-name="Tableau22.B3" office:value-type="float" office:value="13">
              <text:p text:style-name="P21">13</text:p>
            </table:table-cell>
          </table:table-row>
          <table:table-row>
            <table:table-cell table:style-name="Tableau22.A4" table:number-columns-spanned="4" office:value-type="string">
              <text:p text:style-name="P30">Género</text:p>
            </table:table-cell>
            <table:covered-table-cell/>
            <table:covered-table-cell/>
            <table:covered-table-cell/>
          </table:table-row>
          <table:table-row>
            <table:table-cell table:style-name="Tableau22.A1" office:value-type="string">
              <text:p text:style-name="P16">Homem </text:p>
            </table:table-cell>
            <table:table-cell table:style-name="Tableau22.B3" office:value-type="float" office:value="52">
              <text:p text:style-name="P21">52</text:p>
            </table:table-cell>
            <table:table-cell table:style-name="Tableau22.B3" office:value-type="float" office:value="36">
              <text:p text:style-name="P21">36</text:p>
            </table:table-cell>
            <table:table-cell table:style-name="Tableau22.B3" office:value-type="float" office:value="12">
              <text:p text:style-name="P21">12</text:p>
            </table:table-cell>
          </table:table-row>
          <table:table-row>
            <table:table-cell table:style-name="Tableau22.A1" office:value-type="string">
              <text:p text:style-name="P16">Mulher </text:p>
            </table:table-cell>
            <table:table-cell table:style-name="Tableau22.B3" office:value-type="float" office:value="50">
              <text:p text:style-name="P21">50</text:p>
            </table:table-cell>
            <table:table-cell table:style-name="Tableau22.B3" office:value-type="float" office:value="37">
              <text:p text:style-name="P21">37</text:p>
            </table:table-cell>
            <table:table-cell table:style-name="Tableau22.B3" office:value-type="float" office:value="13">
              <text:p text:style-name="P21">13</text:p>
            </table:table-cell>
          </table:table-row>
          <table:table-row>
            <table:table-cell table:style-name="Tableau22.A4" table:number-columns-spanned="4" office:value-type="string">
              <text:p text:style-name="P30">Idade</text:p>
            </table:table-cell>
            <table:covered-table-cell/>
            <table:covered-table-cell/>
            <table:covered-table-cell/>
          </table:table-row>
          <table:table-row>
            <table:table-cell table:style-name="Tableau22.A1" office:value-type="string">
              <text:p text:style-name="P16">15-24 </text:p>
            </table:table-cell>
            <table:table-cell table:style-name="Tableau22.B3" office:value-type="float" office:value="52">
              <text:p text:style-name="P21">52</text:p>
            </table:table-cell>
            <table:table-cell table:style-name="Tableau22.B3" office:value-type="float" office:value="39">
              <text:p text:style-name="P21">39</text:p>
            </table:table-cell>
            <table:table-cell table:style-name="Tableau22.B3" office:value-type="float" office:value="9">
              <text:p text:style-name="P21">9</text:p>
            </table:table-cell>
          </table:table-row>
          <table:table-row>
            <table:table-cell table:style-name="Tableau22.A1" office:value-type="string">
              <text:p text:style-name="P16">25-39 </text:p>
            </table:table-cell>
            <table:table-cell table:style-name="Tableau22.B3" office:value-type="float" office:value="54">
              <text:p text:style-name="P21">54</text:p>
            </table:table-cell>
            <table:table-cell table:style-name="Tableau22.B3" office:value-type="float" office:value="37">
              <text:p text:style-name="P21">37</text:p>
            </table:table-cell>
            <table:table-cell table:style-name="Tableau22.B3" office:value-type="float" office:value="9">
              <text:p text:style-name="P21">9</text:p>
            </table:table-cell>
          </table:table-row>
          <table:table-row>
            <table:table-cell table:style-name="Tableau22.A1" office:value-type="string">
              <text:p text:style-name="P16">40-54 </text:p>
            </table:table-cell>
            <table:table-cell table:style-name="Tableau22.B3" office:value-type="float" office:value="52">
              <text:p text:style-name="P21">52</text:p>
            </table:table-cell>
            <table:table-cell table:style-name="Tableau22.B3" office:value-type="float" office:value="38">
              <text:p text:style-name="P21">38</text:p>
            </table:table-cell>
            <table:table-cell table:style-name="Tableau22.B3" office:value-type="float" office:value="10">
              <text:p text:style-name="P21">10</text:p>
            </table:table-cell>
          </table:table-row>
          <table:table-row>
            <table:table-cell table:style-name="Tableau22.A1" office:value-type="string">
              <text:p text:style-name="P16">&gt;=55</text:p>
            </table:table-cell>
            <table:table-cell table:style-name="Tableau22.B3" office:value-type="float" office:value="48">
              <text:p text:style-name="P21">48</text:p>
            </table:table-cell>
            <table:table-cell table:style-name="Tableau22.B3" office:value-type="float" office:value="35">
              <text:p text:style-name="P21">35</text:p>
            </table:table-cell>
            <table:table-cell table:style-name="Tableau22.B3" office:value-type="float" office:value="17">
              <text:p text:style-name="P21">17</text:p>
            </table:table-cell>
          </table:table-row>
          <table:table-row>
            <table:table-cell table:style-name="Tableau22.A4" table:number-columns-spanned="4" office:value-type="string">
              <text:p text:style-name="P30">Educação (Fim de)</text:p>
            </table:table-cell>
            <table:covered-table-cell/>
            <table:covered-table-cell/>
            <table:covered-table-cell/>
          </table:table-row>
          <table:table-row>
            <table:table-cell table:style-name="Tableau22.A1" office:value-type="string">
              <text:p text:style-name="P16">&lt;=-15</text:p>
            </table:table-cell>
            <table:table-cell table:style-name="Tableau22.B3" office:value-type="float" office:value="45">
              <text:p text:style-name="P21">45</text:p>
            </table:table-cell>
            <table:table-cell table:style-name="Tableau22.B3" office:value-type="float" office:value="33">
              <text:p text:style-name="P21">33</text:p>
            </table:table-cell>
            <table:table-cell table:style-name="Tableau22.B3" office:value-type="float" office:value="22">
              <text:p text:style-name="P21">22</text:p>
            </table:table-cell>
          </table:table-row>
          <table:table-row>
            <table:table-cell table:style-name="Tableau22.A1" office:value-type="string">
              <text:p text:style-name="P16">16-19 </text:p>
            </table:table-cell>
            <table:table-cell table:style-name="Tableau22.B3" office:value-type="float" office:value="51">
              <text:p text:style-name="P21">51</text:p>
            </table:table-cell>
            <table:table-cell table:style-name="Tableau22.B3" office:value-type="float" office:value="37">
              <text:p text:style-name="P21">37</text:p>
            </table:table-cell>
            <table:table-cell table:style-name="Tableau22.B3" office:value-type="float" office:value="12">
              <text:p text:style-name="P21">12</text:p>
            </table:table-cell>
          </table:table-row>
          <table:table-row>
            <table:table-cell table:style-name="Tableau22.A1" office:value-type="string">
              <text:p text:style-name="P16">&gt;=20</text:p>
            </table:table-cell>
            <table:table-cell table:style-name="Tableau22.B3" office:value-type="float" office:value="51">
              <text:p text:style-name="P21">51</text:p>
            </table:table-cell>
            <table:table-cell table:style-name="Tableau22.B3" office:value-type="float" office:value="38">
              <text:p text:style-name="P21">38</text:p>
            </table:table-cell>
            <table:table-cell table:style-name="Tableau22.B3" office:value-type="float" office:value="11">
              <text:p text:style-name="P21">11</text:p>
            </table:table-cell>
          </table:table-row>
          <table:table-row>
            <table:table-cell table:style-name="Tableau22.A1" office:value-type="string">
              <text:p text:style-name="P16">Ainda a estudar </text:p>
            </table:table-cell>
            <table:table-cell table:style-name="Tableau22.B3" office:value-type="float" office:value="54">
              <text:p text:style-name="P21">54</text:p>
            </table:table-cell>
            <table:table-cell table:style-name="Tableau22.B3" office:value-type="float" office:value="36">
              <text:p text:style-name="P21">36</text:p>
            </table:table-cell>
            <table:table-cell table:style-name="Tableau22.B3" office:value-type="float" office:value="10">
              <text:p text:style-name="P21">10</text:p>
            </table:table-cell>
          </table:table-row>
          <table:table-row>
            <table:table-cell table:style-name="Tableau22.A4" table:number-columns-spanned="4" office:value-type="string">
              <text:p text:style-name="P30">Categoria socioprofissional</text:p>
            </table:table-cell>
            <table:covered-table-cell/>
            <table:covered-table-cell/>
            <table:covered-table-cell/>
          </table:table-row>
          <table:table-row>
            <table:table-cell table:style-name="Tableau22.A1" office:value-type="string">
              <text:p text:style-name="P16">Trabalhadores por conta própria </text:p>
            </table:table-cell>
            <table:table-cell table:style-name="Tableau22.B3" office:value-type="float" office:value="49">
              <text:p text:style-name="P21">49</text:p>
            </table:table-cell>
            <table:table-cell table:style-name="Tableau22.B3" office:value-type="float" office:value="39">
              <text:p text:style-name="P21">39</text:p>
            </table:table-cell>
            <table:table-cell table:style-name="Tableau22.B3" office:value-type="float" office:value="12">
              <text:p text:style-name="P21">12</text:p>
            </table:table-cell>
          </table:table-row>
          <table:table-row>
            <table:table-cell table:style-name="Tableau22.A1" office:value-type="string">
              <text:p text:style-name="P16">Gestores </text:p>
            </table:table-cell>
            <table:table-cell table:style-name="Tableau22.B3" office:value-type="float" office:value="51">
              <text:p text:style-name="P21">51</text:p>
            </table:table-cell>
            <table:table-cell table:style-name="Tableau22.B3" office:value-type="float" office:value="38">
              <text:p text:style-name="P21">38</text:p>
            </table:table-cell>
            <table:table-cell table:style-name="Tableau22.B3" office:value-type="float" office:value="11">
              <text:p text:style-name="P21">11</text:p>
            </table:table-cell>
          </table:table-row>
          <table:table-row>
            <table:table-cell table:style-name="Tableau22.A1" office:value-type="string">
              <text:p text:style-name="P16">Outros golas brancas </text:p>
            </table:table-cell>
            <table:table-cell table:style-name="Tableau22.B3" office:value-type="float" office:value="55">
              <text:p text:style-name="P21">55</text:p>
            </table:table-cell>
            <table:table-cell table:style-name="Tableau22.B3" office:value-type="float" office:value="36">
              <text:p text:style-name="P21">36</text:p>
            </table:table-cell>
            <table:table-cell table:style-name="Tableau22.B3" office:value-type="float" office:value="9">
              <text:p text:style-name="P21">9</text:p>
            </table:table-cell>
          </table:table-row>
          <table:table-row>
            <table:table-cell table:style-name="Tableau22.A1" office:value-type="string">
              <text:p text:style-name="P16">Trabalhadores manuais </text:p>
            </table:table-cell>
            <table:table-cell table:style-name="Tableau22.B3" office:value-type="float" office:value="52">
              <text:p text:style-name="P21">52</text:p>
            </table:table-cell>
            <table:table-cell table:style-name="Tableau22.B3" office:value-type="float" office:value="38">
              <text:p text:style-name="P21">38</text:p>
            </table:table-cell>
            <table:table-cell table:style-name="Tableau22.B3" office:value-type="float" office:value="10">
              <text:p text:style-name="P21">10</text:p>
            </table:table-cell>
          </table:table-row>
          <table:table-row>
            <table:table-cell table:style-name="Tableau22.A1" office:value-type="string">
              <text:p text:style-name="P16">Pessoas da casa </text:p>
            </table:table-cell>
            <table:table-cell table:style-name="Tableau22.B3" office:value-type="float" office:value="49">
              <text:p text:style-name="P21">49</text:p>
            </table:table-cell>
            <table:table-cell table:style-name="Tableau22.B3" office:value-type="float" office:value="36">
              <text:p text:style-name="P21">36</text:p>
            </table:table-cell>
            <table:table-cell table:style-name="Tableau22.B3" office:value-type="float" office:value="15">
              <text:p text:style-name="P21">15</text:p>
            </table:table-cell>
          </table:table-row>
          <table:table-row>
            <table:table-cell table:style-name="Tableau22.A1" office:value-type="string">
              <text:p text:style-name="P16">Desempregado </text:p>
            </table:table-cell>
            <table:table-cell table:style-name="Tableau22.B3" office:value-type="float" office:value="45">
              <text:p text:style-name="P21">45</text:p>
            </table:table-cell>
            <table:table-cell table:style-name="Tableau22.B3" office:value-type="float" office:value="40">
              <text:p text:style-name="P21">40</text:p>
            </table:table-cell>
            <table:table-cell table:style-name="Tableau22.B3" office:value-type="float" office:value="15">
              <text:p text:style-name="P21">15</text:p>
            </table:table-cell>
          </table:table-row>
          <table:table-row>
            <table:table-cell table:style-name="Tableau22.A1" office:value-type="string">
              <text:p text:style-name="P16">Aposentado </text:p>
            </table:table-cell>
            <table:table-cell table:style-name="Tableau22.B3" office:value-type="float" office:value="48">
              <text:p text:style-name="P21">48</text:p>
            </table:table-cell>
            <table:table-cell table:style-name="Tableau22.B3" office:value-type="float" office:value="33">
              <text:p text:style-name="P21">33</text:p>
            </table:table-cell>
            <table:table-cell table:style-name="Tableau22.B3" office:value-type="float" office:value="19">
              <text:p text:style-name="P21">19</text:p>
            </table:table-cell>
          </table:table-row>
          <table:table-row>
            <table:table-cell table:style-name="Tableau22.A1" office:value-type="string">
              <text:p text:style-name="P16">Estudantes </text:p>
            </table:table-cell>
            <table:table-cell table:style-name="Tableau22.B3" office:value-type="float" office:value="55">
              <text:p text:style-name="P21">55</text:p>
            </table:table-cell>
            <table:table-cell table:style-name="Tableau22.B3" office:value-type="float" office:value="36">
              <text:p text:style-name="P21">36</text:p>
            </table:table-cell>
            <table:table-cell table:style-name="Tableau22.B3" office:value-type="float" office:value="9">
              <text:p text:style-name="P21">9</text:p>
            </table:table-cell>
          </table:table-row>
          <table:table-row>
            <table:table-cell table:style-name="Tableau22.A4" table:number-columns-spanned="4" office:value-type="string">
              <text:p text:style-name="P30">Urbanização subjetiva</text:p>
            </table:table-cell>
            <table:covered-table-cell/>
            <table:covered-table-cell/>
            <table:covered-table-cell/>
          </table:table-row>
          <table:table-row>
            <table:table-cell table:style-name="Tableau22.A1" office:value-type="string">
              <text:p text:style-name="P16">Zona rural ou aldeia </text:p>
            </table:table-cell>
            <table:table-cell table:style-name="Tableau22.B3" office:value-type="float" office:value="49">
              <text:p text:style-name="P21">49</text:p>
            </table:table-cell>
            <table:table-cell table:style-name="Tableau22.B3" office:value-type="float" office:value="38">
              <text:p text:style-name="P21">38</text:p>
            </table:table-cell>
            <table:table-cell table:style-name="Tableau22.B3" office:value-type="float" office:value="13">
              <text:p text:style-name="P21">13</text:p>
            </table:table-cell>
          </table:table-row>
          <table:table-row>
            <table:table-cell table:style-name="Tableau22.A1" office:value-type="string">
              <text:p text:style-name="P16">Cidade pequena ou média </text:p>
            </table:table-cell>
            <table:table-cell table:style-name="Tableau22.B3" office:value-type="float" office:value="52">
              <text:p text:style-name="P21">52</text:p>
            </table:table-cell>
            <table:table-cell table:style-name="Tableau22.B3" office:value-type="float" office:value="35">
              <text:p text:style-name="P21">35</text:p>
            </table:table-cell>
            <table:table-cell table:style-name="Tableau22.B3" office:value-type="float" office:value="13">
              <text:p text:style-name="P21">13</text:p>
            </table:table-cell>
          </table:table-row>
          <table:table-row>
            <table:table-cell table:style-name="Tableau22.A1" office:value-type="string">
              <text:p text:style-name="P16">Grande cidade </text:p>
            </table:table-cell>
            <table:table-cell table:style-name="Tableau22.B3" office:value-type="float" office:value="51">
              <text:p text:style-name="P21">51</text:p>
            </table:table-cell>
            <table:table-cell table:style-name="Tableau22.B3" office:value-type="float" office:value="37">
              <text:p text:style-name="P21">37</text:p>
            </table:table-cell>
            <table:table-cell table:style-name="Tableau22.B3" office:value-type="float" office:value="12">
              <text:p text:style-name="P21">12</text:p>
            </table:table-cell>
          </table:table-row>
          <table:table-row>
            <table:table-cell table:style-name="Tableau22.A4" table:number-columns-spanned="4" office:value-type="string">
              <text:p text:style-name="P30">Perceção do EFPI em (NOSSO PAÍS)</text:p>
            </table:table-cell>
            <table:covered-table-cell/>
            <table:covered-table-cell/>
            <table:covered-table-cell/>
          </table:table-row>
          <table:table-row>
            <table:table-cell table:style-name="Tableau22.A1" office:value-type="string">
              <text:p text:style-name="P16">Positivo </text:p>
            </table:table-cell>
            <table:table-cell table:style-name="Tableau22.B3" office:value-type="float" office:value="53">
              <text:p text:style-name="P21">53</text:p>
            </table:table-cell>
            <table:table-cell table:style-name="Tableau22.B3" office:value-type="float" office:value="37">
              <text:p text:style-name="P21">37</text:p>
            </table:table-cell>
            <table:table-cell table:style-name="Tableau22.B3" office:value-type="float" office:value="10">
              <text:p text:style-name="P21">10</text:p>
            </table:table-cell>
          </table:table-row>
          <table:table-row>
            <table:table-cell table:style-name="Tableau22.A1" office:value-type="string">
              <text:p text:style-name="P16">Negativo </text:p>
            </table:table-cell>
            <table:table-cell table:style-name="Tableau22.B3" office:value-type="float" office:value="50">
              <text:p text:style-name="P21">50</text:p>
            </table:table-cell>
            <table:table-cell table:style-name="Tableau22.B3" office:value-type="float" office:value="38">
              <text:p text:style-name="P21">38</text:p>
            </table:table-cell>
            <table:table-cell table:style-name="Tableau22.B3" office:value-type="float" office:value="12">
              <text:p text:style-name="P21">12</text:p>
            </table:table-cell>
          </table:table-row>
          <table:table-row>
            <table:table-cell table:style-name="Tableau22.A4" table:number-columns-spanned="4" office:value-type="string">
              <text:p text:style-name="P30">Já frequentou a formação profissional inicial (ensino secundário superior)</text:p>
            </table:table-cell>
            <table:covered-table-cell/>
            <table:covered-table-cell/>
            <table:covered-table-cell/>
          </table:table-row>
          <table:table-row>
            <table:table-cell table:style-name="Tableau22.A1" office:value-type="string">
              <text:p text:style-name="P16">Sim </text:p>
            </table:table-cell>
            <table:table-cell table:style-name="Tableau22.B3" office:value-type="float" office:value="53">
              <text:p text:style-name="P21">53</text:p>
            </table:table-cell>
            <table:table-cell table:style-name="Tableau22.B3" office:value-type="float" office:value="38">
              <text:p text:style-name="P21">38</text:p>
            </table:table-cell>
            <table:table-cell table:style-name="Tableau22.B3" office:value-type="float" office:value="9">
              <text:p text:style-name="P21">9</text:p>
            </table:table-cell>
          </table:table-row>
          <table:table-row>
            <table:table-cell table:style-name="Tableau22.A1" office:value-type="string">
              <text:p text:style-name="P16">Não </text:p>
            </table:table-cell>
            <table:table-cell table:style-name="Tableau22.B3" office:value-type="float" office:value="49">
              <text:p text:style-name="P21">49</text:p>
            </table:table-cell>
            <table:table-cell table:style-name="Tableau22.B3" office:value-type="float" office:value="35">
              <text:p text:style-name="P21">35</text:p>
            </table:table-cell>
            <table:table-cell table:style-name="Tableau22.B3" office:value-type="float" office:value="16">
              <text:p text:style-name="P21">16</text:p>
            </table:table-cell>
          </table:table-row>
        </table:table>
        <text:p text:style-name="Standard"/>
        <text:p text:style-name="P52">Metade dos cidadãos da UE afirma que os programas de EFP são muitas vezes insuficientes no ensino de competências básicas como a literacia ou a literacia digital </text:p>
        <text:p text:style-name="Standard">Em toda a União Europeia, 50 % dos inquiridos consideram que os programas de EFP muitas vezes não ensinam competências básicas como a literacia ou a literacia digital, incluindo 12 % que concordam fortemente e 38 % que tendem a concordar.<text:note text:id="ftn48" text:note-class="footnote"><text:note-citation>48</text:note-citation><text:note-body><text:p text:style-name="Footnote">QB7.7. Diga-me em que medida concorda ou discorda de cada uma das seguintes afirmações: Os programas de EFP muitas vezes não ensinam competências básicas como a literacia ou a literacia digital. </text:p></text:note-body></text:note> Em contraste, 38% discordam desta afirmação, enquanto 12% não sabem. </text:p>
        <text:p text:style-name="Standard">Em 15 Estados-Membros, pelo menos metade dos inquiridos concorda com a afirmação. </text:p>
        <text:p text:style-name="Standard">As perceções desta questão variam consideravelmente entre os Estados-Membros. Os níveis mais elevados de acordo registam-se na Polónia e na Eslovénia (ambos com 65 %), seguidas da Croácia (64 %) e da Itália e da Hungria (ambos com 60 %). Os níveis mais baixos registam-se na Estónia (32 %), na Suécia (34 %) e em Espanha (35 %). </text:p>
        <text:p text:style-name="Standard"><draw:g text:anchor-type="paragraph" draw:z-index="45" draw:name="Forme41" draw:style-name="gr1"><draw:frame draw:style-name="gr151" draw:text-style-name="P89" svg:width="16.722cm" svg:height="7.34cm" svg:x="0.036cm" svg:y="3.96cm"><draw:image xlink:href="Pictures/100000000000054700000251EB374D4B1564758B.png" xlink:type="simple" xlink:show="embed" xlink:actuate="onLoad" draw:mime-type="image/png"><text:p/></draw:image></draw:frame><draw:frame draw:style-name="gr152" draw:text-style-name="P91" svg:width="16.331cm" svg:height="0.948cm" svg:x="0.002cm" svg:y="2.838cm"><draw:text-box><text:p text:style-name="P90"><text:span text:style-name="T44">QB7.7. Diga-me em que medida concorda ou discorda de cada uma das seguintes afirmações: Os programas de EFP muitas vezes não ensinam competências básicas como a literacia ou a literacia digital. (%) </text:span></text:p></draw:text-box></draw:frame><draw:g draw:style-name="gr4"><draw:frame draw:style-name="gr153" draw:text-style-name="P89" svg:width="13.472cm" svg:height="0.392cm" svg:x="0.641cm" svg:y="11.557cm"><draw:image xlink:href="Pictures/100000000000022600000010460632ABE6432EE7.png" xlink:type="simple" xlink:show="embed" xlink:actuate="onLoad" draw:mime-type="image/png"><text:p/></draw:image></draw:frame><draw:frame draw:style-name="gr154" draw:text-style-name="P91" svg:width="3.297cm" svg:height="0.578cm" svg:x="0.997cm" svg:y="11.47cm"><draw:text-box><text:p text:style-name="P90"><text:span text:style-name="T44">Discordo totalmente</text:span></text:p></draw:text-box></draw:frame><draw:frame draw:style-name="gr155" draw:text-style-name="P91" svg:width="2.599cm" svg:height="0.902cm" svg:x="4.766cm" svg:y="11.469cm"><draw:text-box><text:p text:style-name="P90"><text:span text:style-name="T44">Tende a discordar</text:span></text:p></draw:text-box></draw:frame><draw:frame draw:style-name="gr156" draw:text-style-name="P91" svg:width="2.234cm" svg:height="0.902cm" svg:x="8.125cm" svg:y="11.47cm"><draw:text-box><text:p text:style-name="P90"><text:span text:style-name="T44">Tende a concordar</text:span></text:p></draw:text-box></draw:frame><draw:frame draw:style-name="gr157" draw:text-style-name="P91" svg:width="2.352cm" svg:height="0.902cm" svg:x="11.081cm" svg:y="11.49cm"><draw:text-box><text:p text:style-name="P90"><text:span text:style-name="T44">Concordo plenamente</text:span></text:p></draw:text-box></draw:frame><draw:frame draw:style-name="gr158" draw:text-style-name="P91" svg:width="1.895cm" svg:height="0.578cm" svg:x="13.956cm" svg:y="11.495cm"><draw:text-box><text:p text:style-name="P90"><text:span text:style-name="T44">Não sei</text:span></text:p></draw:text-box></draw:frame></draw:g></draw:g><draw:g text:anchor-type="paragraph" draw:z-index="44" draw:name="Forme40" draw:style-name="gr32"><draw:frame draw:style-name="gr159" draw:text-style-name="P89" svg:width="4.07cm" svg:height="4.261cm" svg:x="10.841cm" svg:y="-4.547cm"><draw:image xlink:href="Pictures/10000000000001BE000001D484900F3D97E9361C.png" xlink:type="simple" xlink:show="embed" xlink:actuate="onLoad" draw:mime-type="image/png"><text:p/></draw:image></draw:frame><draw:frame draw:style-name="gr160" draw:text-style-name="P91" svg:width="8.453cm" svg:height="1.551cm" svg:x="8.735cm" svg:y="-6.974cm"><draw:text-box><text:p text:style-name="P90"><text:span text:style-name="T44">QB7.7: Diga-me em que medida concorda ou discorda de cada uma das seguintes afirmações: - Os programas de EFPI muitas vezes não ensinam competências básicas como a literacia ou a literacia digital (UE-27) (%) </text:span></text:p></draw:text-box></draw:frame><draw:frame draw:style-name="gr161" draw:text-style-name="P97" svg:width="1.906cm" svg:height="0.902cm" svg:x="10.928cm" svg:y="-5.247cm"><draw:text-box><text:p text:style-name="P96"><text:span text:style-name="T44">Não sei 12</text:span></text:p></draw:text-box></draw:frame><draw:frame draw:style-name="gr162" draw:text-style-name="P94" svg:width="2.336cm" svg:height="0.902cm" svg:x="9.185cm" svg:y="-4.224cm"><draw:text-box><text:p text:style-name="P93"><text:span text:style-name="T44">Discordo totalmente 5</text:span></text:p></draw:text-box></draw:frame><draw:frame draw:style-name="gr163" draw:text-style-name="P94" svg:width="2.057cm" svg:height="0.902cm" svg:x="9.486cm" svg:y="-0.906cm"><draw:text-box><text:p text:style-name="P93"><text:span text:style-name="T44">Tende a discordar 25</text:span></text:p></draw:text-box></draw:frame><draw:frame draw:style-name="gr164" draw:text-style-name="P91" svg:width="1.719cm" svg:height="1.227cm" svg:x="14.492cm" svg:y="-1.428cm"><draw:text-box><text:p text:style-name="P90"><text:span text:style-name="T44">Tende a concordar 33</text:span></text:p></draw:text-box></draw:frame><draw:frame draw:style-name="gr165" draw:text-style-name="P91" svg:width="2.035cm" svg:height="1.227cm" svg:x="13.392cm" svg:y="-5.268cm"><draw:text-box><text:p text:style-name="P90"><text:span text:style-name="T44">Concordo plenamente 12</text:span></text:p></draw:text-box></draw:frame></draw:g>Nos Estados-Membros em que as opiniões estão mais divididas, esta opinião é detida por 43 % na Dinamarca e na Letónia, 44 % na Irlanda e no Luxemburgo e 45 % nos Países Baixos.</text:p>
        <text:p text:style-name="P51">A medida em que os inquiridos concordam que os programas de EFP muitas vezes não ensinam competências básicas varia de acordo com os seguintes fatores sociodemográficos e comportamentais: </text:p>
        <text:p text:style-name="StyleDefautDecale05Sauf1">■ Por idade no final do ensino, os inquiridos que terminaram o ensino entre os 16 e os 19 anos (53%) são mais suscetíveis de concordar que o EFP muitas vezes falha no ensino de competências básicas, seguido dos que terminaram aos 20 anos ou mais (50%). Os inquiridos cuja educação terminou aos 15 anos ou mais cedo têm menos probabilidades de concordar (44%). </text:p>
        <text:p text:style-name="StyleDefautDecale05Sauf1">■ Os inquiridos com idades compreendidas entre os 25 e os 39 anos têm o nível mais elevado de concordância (53%), seguidos dos inquiridos com idades compreendidas entre os 40 e os 54 anos (52 %). As pessoas com idades compreendidas entre os 15 e os 24 anos e os 55 anos ou mais têm menos probabilidades de concordar (ambos com 49 %). </text:p>
        <text:p text:style-name="StyleDefautDecale05Sauf1">■ Os inquiridos que tinham frequentado o EFP em algum momento são ligeiramente mais propensos a partilhar esta preocupação (53%) do que os que não tinham frequentado o EFP (48%). </text:p>
        <text:p text:style-name="StyleDefautDecale05Sauf1">■ Aqueles que acreditam que os alunos recebem informações suficientes sobre as oportunidades de EFP são mais propensos a dizer que o EFP não ensina competências básicas (56% contra 45%). </text:p>
        <text:p text:style-name="StyleDefautDecale05Sauf1">■ Por via recomendada, os inquiridos que recomendam o ensino secundário geral são mais propensos a concordar com esta afirmação (55%) do que aqueles que recomendam o ensino secundário profissional (51%). </text:p>
        <text:p text:style-name="StyleDefautDecale05Sauf1">■ Não há diferenças por sexo.</text:p>
        <text:p text:style-name="Standard"/>
        <text:p text:style-name="P67"/>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26">QB7.7 Por favor, diga-me em que medida concorda ou discorda de cada uma das seguintes afirmações: Frequentemente, os programas de EFPI não ensinam competências básicas como a literacia ou a literacia digital (% da UE)</text:p>
            </table:table-cell>
            <table:covered-table-cell/>
            <table:covered-table-cell/>
            <table:covered-table-cell/>
          </table:table-row>
          <table:table-row>
            <table:table-cell table:style-name="Tableau23.A1" office:value-type="string">
              <text:p text:style-name="Table_20_Contents"/>
            </table:table-cell>
            <table:table-cell table:style-name="Tableau23.A1" office:value-type="string">
              <text:p text:style-name="P4">Total "Concordo"</text:p>
            </table:table-cell>
            <table:table-cell table:style-name="Tableau23.A1" office:value-type="string">
              <text:p text:style-name="P4">Total "discordo" </text:p>
            </table:table-cell>
            <table:table-cell table:style-name="Tableau23.A1" office:value-type="string">
              <text:p text:style-name="P4">Não sei</text:p>
            </table:table-cell>
          </table:table-row>
          <table:table-row>
            <table:table-cell table:style-name="Tableau23.A1" office:value-type="string">
              <text:p text:style-name="P26">UE27 </text:p>
            </table:table-cell>
            <table:table-cell table:style-name="Tableau23.B3" office:value-type="float" office:value="50">
              <text:p text:style-name="P4">50</text:p>
            </table:table-cell>
            <table:table-cell table:style-name="Tableau23.B3" office:value-type="float" office:value="38">
              <text:p text:style-name="P4">38</text:p>
            </table:table-cell>
            <table:table-cell table:style-name="Tableau23.B3" office:value-type="float" office:value="12">
              <text:p text:style-name="P4">12</text:p>
            </table:table-cell>
          </table:table-row>
          <table:table-row>
            <table:table-cell table:style-name="Tableau23.A4" table:number-columns-spanned="4" office:value-type="string">
              <text:p text:style-name="P34">Género</text:p>
            </table:table-cell>
            <table:covered-table-cell/>
            <table:covered-table-cell/>
            <table:covered-table-cell/>
          </table:table-row>
          <table:table-row>
            <table:table-cell table:style-name="Tableau23.A1" office:value-type="string">
              <text:p text:style-name="P26">Homem </text:p>
            </table:table-cell>
            <table:table-cell table:style-name="Tableau23.B3" office:value-type="float" office:value="51">
              <text:p text:style-name="P4">51</text:p>
            </table:table-cell>
            <table:table-cell table:style-name="Tableau23.B3" office:value-type="float" office:value="38">
              <text:p text:style-name="P4">38</text:p>
            </table:table-cell>
            <table:table-cell table:style-name="Tableau23.B3" office:value-type="float" office:value="11">
              <text:p text:style-name="P4">11</text:p>
            </table:table-cell>
          </table:table-row>
          <table:table-row>
            <table:table-cell table:style-name="Tableau23.A1" office:value-type="string">
              <text:p text:style-name="P26">Mulher </text:p>
            </table:table-cell>
            <table:table-cell table:style-name="Tableau23.B3" office:value-type="float" office:value="50">
              <text:p text:style-name="P4">50</text:p>
            </table:table-cell>
            <table:table-cell table:style-name="Tableau23.B3" office:value-type="float" office:value="37">
              <text:p text:style-name="P4">37</text:p>
            </table:table-cell>
            <table:table-cell table:style-name="Tableau23.B3" office:value-type="float" office:value="13">
              <text:p text:style-name="P4">13</text:p>
            </table:table-cell>
          </table:table-row>
          <table:table-row>
            <table:table-cell table:style-name="Tableau23.A4" table:number-columns-spanned="4" office:value-type="string">
              <text:p text:style-name="P34">Idade</text:p>
            </table:table-cell>
            <table:covered-table-cell/>
            <table:covered-table-cell/>
            <table:covered-table-cell/>
          </table:table-row>
          <table:table-row>
            <table:table-cell table:style-name="Tableau23.A1" office:value-type="string">
              <text:p text:style-name="P26">15-24 </text:p>
            </table:table-cell>
            <table:table-cell table:style-name="Tableau23.B3" office:value-type="float" office:value="49">
              <text:p text:style-name="P4">49</text:p>
            </table:table-cell>
            <table:table-cell table:style-name="Tableau23.B3" office:value-type="float" office:value="42">
              <text:p text:style-name="P4">42</text:p>
            </table:table-cell>
            <table:table-cell table:style-name="Tableau23.B3" office:value-type="float" office:value="9">
              <text:p text:style-name="P4">9</text:p>
            </table:table-cell>
          </table:table-row>
          <table:table-row>
            <table:table-cell table:style-name="Tableau23.A1" office:value-type="string">
              <text:p text:style-name="P26">25-39 </text:p>
            </table:table-cell>
            <table:table-cell table:style-name="Tableau23.B3" office:value-type="float" office:value="53">
              <text:p text:style-name="P4">53</text:p>
            </table:table-cell>
            <table:table-cell table:style-name="Tableau23.B3" office:value-type="float" office:value="39">
              <text:p text:style-name="P4">39</text:p>
            </table:table-cell>
            <table:table-cell table:style-name="Tableau23.B3" office:value-type="float" office:value="8">
              <text:p text:style-name="P4">8</text:p>
            </table:table-cell>
          </table:table-row>
          <table:table-row>
            <table:table-cell table:style-name="Tableau23.A1" office:value-type="string">
              <text:p text:style-name="P26">40-54 </text:p>
            </table:table-cell>
            <table:table-cell table:style-name="Tableau23.B3" office:value-type="float" office:value="52">
              <text:p text:style-name="P4">52</text:p>
            </table:table-cell>
            <table:table-cell table:style-name="Tableau23.B3" office:value-type="float" office:value="39">
              <text:p text:style-name="P4">39</text:p>
            </table:table-cell>
            <table:table-cell table:style-name="Tableau23.B3" office:value-type="float" office:value="9">
              <text:p text:style-name="P4">9</text:p>
            </table:table-cell>
          </table:table-row>
          <table:table-row>
            <table:table-cell table:style-name="Tableau23.A1" office:value-type="string">
              <text:p text:style-name="P26">&gt;=55</text:p>
            </table:table-cell>
            <table:table-cell table:style-name="Tableau23.B3" office:value-type="float" office:value="49">
              <text:p text:style-name="P4">49</text:p>
            </table:table-cell>
            <table:table-cell table:style-name="Tableau23.B3" office:value-type="float" office:value="34">
              <text:p text:style-name="P4">34</text:p>
            </table:table-cell>
            <table:table-cell table:style-name="Tableau23.B3" office:value-type="float" office:value="17">
              <text:p text:style-name="P4">17</text:p>
            </table:table-cell>
          </table:table-row>
          <table:table-row>
            <table:table-cell table:style-name="Tableau23.A4" table:number-columns-spanned="4" office:value-type="string">
              <text:p text:style-name="P34">Educação (Fim de)</text:p>
            </table:table-cell>
            <table:covered-table-cell/>
            <table:covered-table-cell/>
            <table:covered-table-cell/>
          </table:table-row>
          <table:table-row>
            <table:table-cell table:style-name="Tableau23.A1" office:value-type="string">
              <text:p text:style-name="P26">&lt;=-15</text:p>
            </table:table-cell>
            <table:table-cell table:style-name="Tableau23.B3" office:value-type="float" office:value="44">
              <text:p text:style-name="P4">44</text:p>
            </table:table-cell>
            <table:table-cell table:style-name="Tableau23.B3" office:value-type="float" office:value="31">
              <text:p text:style-name="P4">31</text:p>
            </table:table-cell>
            <table:table-cell table:style-name="Tableau23.B3" office:value-type="float" office:value="25">
              <text:p text:style-name="P4">25</text:p>
            </table:table-cell>
          </table:table-row>
          <table:table-row>
            <table:table-cell table:style-name="Tableau23.A1" office:value-type="string">
              <text:p text:style-name="P26">16-19 </text:p>
            </table:table-cell>
            <table:table-cell table:style-name="Tableau23.B3" office:value-type="float" office:value="53">
              <text:p text:style-name="P4">53</text:p>
            </table:table-cell>
            <table:table-cell table:style-name="Tableau23.B3" office:value-type="float" office:value="37">
              <text:p text:style-name="P4">37</text:p>
            </table:table-cell>
            <table:table-cell table:style-name="Tableau23.B3" office:value-type="float" office:value="10">
              <text:p text:style-name="P4">10</text:p>
            </table:table-cell>
          </table:table-row>
          <table:table-row>
            <table:table-cell table:style-name="Tableau23.A1" office:value-type="string">
              <text:p text:style-name="P26">&gt;=20</text:p>
            </table:table-cell>
            <table:table-cell table:style-name="Tableau23.B3" office:value-type="float" office:value="50">
              <text:p text:style-name="P4">50</text:p>
            </table:table-cell>
            <table:table-cell table:style-name="Tableau23.B3" office:value-type="float" office:value="39">
              <text:p text:style-name="P4">39</text:p>
            </table:table-cell>
            <table:table-cell table:style-name="Tableau23.B3" office:value-type="float" office:value="11">
              <text:p text:style-name="P4">11</text:p>
            </table:table-cell>
          </table:table-row>
          <table:table-row>
            <table:table-cell table:style-name="Tableau23.A1" office:value-type="string">
              <text:p text:style-name="P26">Ainda a estudar </text:p>
            </table:table-cell>
            <table:table-cell table:style-name="Tableau23.B3" office:value-type="float" office:value="48">
              <text:p text:style-name="P4">48</text:p>
            </table:table-cell>
            <table:table-cell table:style-name="Tableau23.B3" office:value-type="float" office:value="43">
              <text:p text:style-name="P4">43</text:p>
            </table:table-cell>
            <table:table-cell table:style-name="Tableau23.B3" office:value-type="float" office:value="9">
              <text:p text:style-name="P4">9</text:p>
            </table:table-cell>
          </table:table-row>
          <table:table-row>
            <table:table-cell table:style-name="Tableau23.A4" table:number-columns-spanned="4" office:value-type="string">
              <text:p text:style-name="P34">Categoria socioprofissional</text:p>
            </table:table-cell>
            <table:covered-table-cell/>
            <table:covered-table-cell/>
            <table:covered-table-cell/>
          </table:table-row>
          <table:table-row>
            <table:table-cell table:style-name="Tableau23.A1" office:value-type="string">
              <text:p text:style-name="P26">Trabalhadores por conta própria </text:p>
            </table:table-cell>
            <table:table-cell table:style-name="Tableau23.B3" office:value-type="float" office:value="51">
              <text:p text:style-name="P4">51</text:p>
            </table:table-cell>
            <table:table-cell table:style-name="Tableau23.B3" office:value-type="float" office:value="40">
              <text:p text:style-name="P4">40</text:p>
            </table:table-cell>
            <table:table-cell table:style-name="Tableau23.B3" office:value-type="float" office:value="9">
              <text:p text:style-name="P4">9</text:p>
            </table:table-cell>
          </table:table-row>
          <table:table-row>
            <table:table-cell table:style-name="Tableau23.A1" office:value-type="string">
              <text:p text:style-name="P26">Gestores </text:p>
            </table:table-cell>
            <table:table-cell table:style-name="Tableau23.B3" office:value-type="float" office:value="51">
              <text:p text:style-name="P4">51</text:p>
            </table:table-cell>
            <table:table-cell table:style-name="Tableau23.B3" office:value-type="float" office:value="39">
              <text:p text:style-name="P4">39</text:p>
            </table:table-cell>
            <table:table-cell table:style-name="Tableau23.B3" office:value-type="float" office:value="10">
              <text:p text:style-name="P4">10</text:p>
            </table:table-cell>
          </table:table-row>
          <table:table-row>
            <table:table-cell table:style-name="Tableau23.A1" office:value-type="string">
              <text:p text:style-name="P26">Outros golas brancas </text:p>
            </table:table-cell>
            <table:table-cell table:style-name="Tableau23.B3" office:value-type="float" office:value="53">
              <text:p text:style-name="P4">53</text:p>
            </table:table-cell>
            <table:table-cell table:style-name="Tableau23.B3" office:value-type="float" office:value="38">
              <text:p text:style-name="P4">38</text:p>
            </table:table-cell>
            <table:table-cell table:style-name="Tableau23.B3" office:value-type="float" office:value="9">
              <text:p text:style-name="P4">9</text:p>
            </table:table-cell>
          </table:table-row>
          <table:table-row>
            <table:table-cell table:style-name="Tableau23.A1" office:value-type="string">
              <text:p text:style-name="P26">Trabalhadores manuais </text:p>
            </table:table-cell>
            <table:table-cell table:style-name="Tableau23.B3" office:value-type="float" office:value="53">
              <text:p text:style-name="P4">53</text:p>
            </table:table-cell>
            <table:table-cell table:style-name="Tableau23.B3" office:value-type="float" office:value="38">
              <text:p text:style-name="P4">38</text:p>
            </table:table-cell>
            <table:table-cell table:style-name="Tableau23.B3" office:value-type="float" office:value="9">
              <text:p text:style-name="P4">9</text:p>
            </table:table-cell>
          </table:table-row>
          <table:table-row>
            <table:table-cell table:style-name="Tableau23.A1" office:value-type="string">
              <text:p text:style-name="P26">Pessoas da casa </text:p>
            </table:table-cell>
            <table:table-cell table:style-name="Tableau23.B3" office:value-type="float" office:value="48">
              <text:p text:style-name="P4">48</text:p>
            </table:table-cell>
            <table:table-cell table:style-name="Tableau23.B3" office:value-type="float" office:value="34">
              <text:p text:style-name="P4">34</text:p>
            </table:table-cell>
            <table:table-cell table:style-name="Tableau23.B3" office:value-type="float" office:value="18">
              <text:p text:style-name="P4">18</text:p>
            </table:table-cell>
          </table:table-row>
          <table:table-row>
            <table:table-cell table:style-name="Tableau23.A1" office:value-type="string">
              <text:p text:style-name="P26">Desempregado </text:p>
            </table:table-cell>
            <table:table-cell table:style-name="Tableau23.B3" office:value-type="float" office:value="46">
              <text:p text:style-name="P4">46</text:p>
            </table:table-cell>
            <table:table-cell table:style-name="Tableau23.B3" office:value-type="float" office:value="40">
              <text:p text:style-name="P4">40</text:p>
            </table:table-cell>
            <table:table-cell table:style-name="Tableau23.B3" office:value-type="float" office:value="14">
              <text:p text:style-name="P4">14</text:p>
            </table:table-cell>
          </table:table-row>
          <table:table-row>
            <table:table-cell table:style-name="Tableau23.A1" office:value-type="string">
              <text:p text:style-name="P26">Aposentado </text:p>
            </table:table-cell>
            <table:table-cell table:style-name="Tableau23.B3" office:value-type="float" office:value="49">
              <text:p text:style-name="P4">49</text:p>
            </table:table-cell>
            <table:table-cell table:style-name="Tableau23.B3" office:value-type="float" office:value="33">
              <text:p text:style-name="P4">33</text:p>
            </table:table-cell>
            <table:table-cell table:style-name="Tableau23.B3" office:value-type="float" office:value="18">
              <text:p text:style-name="P4">18</text:p>
            </table:table-cell>
          </table:table-row>
          <table:table-row>
            <table:table-cell table:style-name="Tableau23.A1" office:value-type="string">
              <text:p text:style-name="P26">Estudantes </text:p>
            </table:table-cell>
            <table:table-cell table:style-name="Tableau23.B3" office:value-type="float" office:value="48">
              <text:p text:style-name="P4">48</text:p>
            </table:table-cell>
            <table:table-cell table:style-name="Tableau23.B3" office:value-type="float" office:value="43">
              <text:p text:style-name="P4">43</text:p>
            </table:table-cell>
            <table:table-cell table:style-name="Tableau23.B3" office:value-type="float" office:value="9">
              <text:p text:style-name="P4">9</text:p>
            </table:table-cell>
          </table:table-row>
          <table:table-row>
            <table:table-cell table:style-name="Tableau23.A4" table:number-columns-spanned="4" office:value-type="string">
              <text:p text:style-name="P34">Urbanização subjetiva</text:p>
            </table:table-cell>
            <table:covered-table-cell/>
            <table:covered-table-cell/>
            <table:covered-table-cell/>
          </table:table-row>
          <table:table-row>
            <table:table-cell table:style-name="Tableau23.A1" office:value-type="string">
              <text:p text:style-name="P26">Zona rural ou aldeia </text:p>
            </table:table-cell>
            <table:table-cell table:style-name="Tableau23.B3" office:value-type="float" office:value="49">
              <text:p text:style-name="P4">49</text:p>
            </table:table-cell>
            <table:table-cell table:style-name="Tableau23.B3" office:value-type="float" office:value="38">
              <text:p text:style-name="P4">38</text:p>
            </table:table-cell>
            <table:table-cell table:style-name="Tableau23.B3" office:value-type="float" office:value="13">
              <text:p text:style-name="P4">13</text:p>
            </table:table-cell>
          </table:table-row>
          <table:table-row>
            <table:table-cell table:style-name="Tableau23.A1" office:value-type="string">
              <text:p text:style-name="P26">Cidade pequena ou média </text:p>
            </table:table-cell>
            <table:table-cell table:style-name="Tableau23.B3" office:value-type="float" office:value="52">
              <text:p text:style-name="P4">52</text:p>
            </table:table-cell>
            <table:table-cell table:style-name="Tableau23.B3" office:value-type="float" office:value="37">
              <text:p text:style-name="P4">37</text:p>
            </table:table-cell>
            <table:table-cell table:style-name="Tableau23.B3" office:value-type="float" office:value="11">
              <text:p text:style-name="P4">11</text:p>
            </table:table-cell>
          </table:table-row>
          <table:table-row>
            <table:table-cell table:style-name="Tableau23.A1" office:value-type="string">
              <text:p text:style-name="P26">Grande cidade </text:p>
            </table:table-cell>
            <table:table-cell table:style-name="Tableau23.B3" office:value-type="float" office:value="50">
              <text:p text:style-name="P4">50</text:p>
            </table:table-cell>
            <table:table-cell table:style-name="Tableau23.B3" office:value-type="float" office:value="38">
              <text:p text:style-name="P4">38</text:p>
            </table:table-cell>
            <table:table-cell table:style-name="Tableau23.B3" office:value-type="float" office:value="12">
              <text:p text:style-name="P4">12</text:p>
            </table:table-cell>
          </table:table-row>
          <table:table-row>
            <table:table-cell table:style-name="Tableau23.A4" table:number-columns-spanned="4" office:value-type="string">
              <text:p text:style-name="P34">Perceção do EFPI em (NOSSO PAÍS)</text:p>
            </table:table-cell>
            <table:covered-table-cell/>
            <table:covered-table-cell/>
            <table:covered-table-cell/>
          </table:table-row>
          <table:table-row>
            <table:table-cell table:style-name="Tableau23.A1" office:value-type="string">
              <text:p text:style-name="P26">Positivo </text:p>
            </table:table-cell>
            <table:table-cell table:style-name="Tableau23.B3" office:value-type="float" office:value="54">
              <text:p text:style-name="P4">54</text:p>
            </table:table-cell>
            <table:table-cell table:style-name="Tableau23.B3" office:value-type="float" office:value="37">
              <text:p text:style-name="P4">37</text:p>
            </table:table-cell>
            <table:table-cell table:style-name="Tableau23.B3" office:value-type="float" office:value="9">
              <text:p text:style-name="P4">9</text:p>
            </table:table-cell>
          </table:table-row>
          <table:table-row>
            <table:table-cell table:style-name="Tableau23.A1" office:value-type="string">
              <text:p text:style-name="P26">Negativo </text:p>
            </table:table-cell>
            <table:table-cell table:style-name="Tableau23.B3" office:value-type="float" office:value="48">
              <text:p text:style-name="P4">48</text:p>
            </table:table-cell>
            <table:table-cell table:style-name="Tableau23.B3" office:value-type="float" office:value="41">
              <text:p text:style-name="P4">41</text:p>
            </table:table-cell>
            <table:table-cell table:style-name="Tableau23.B3" office:value-type="float" office:value="11">
              <text:p text:style-name="P4">11</text:p>
            </table:table-cell>
          </table:table-row>
          <table:table-row>
            <table:table-cell table:style-name="Tableau23.A4" table:number-columns-spanned="4" office:value-type="string">
              <text:p text:style-name="P34">Já frequentou a formação profissional inicial (ensino secundário superior)</text:p>
            </table:table-cell>
            <table:covered-table-cell/>
            <table:covered-table-cell/>
            <table:covered-table-cell/>
          </table:table-row>
          <table:table-row>
            <table:table-cell table:style-name="Tableau23.A1" office:value-type="string">
              <text:p text:style-name="P26">Sim </text:p>
            </table:table-cell>
            <table:table-cell table:style-name="Tableau23.B3" office:value-type="float" office:value="53">
              <text:p text:style-name="P4">53</text:p>
            </table:table-cell>
            <table:table-cell table:style-name="Tableau23.B3" office:value-type="float" office:value="39">
              <text:p text:style-name="P4">39</text:p>
            </table:table-cell>
            <table:table-cell table:style-name="Tableau23.B3" office:value-type="float" office:value="8">
              <text:p text:style-name="P4">8</text:p>
            </table:table-cell>
          </table:table-row>
          <table:table-row>
            <table:table-cell table:style-name="Tableau23.A1" office:value-type="string">
              <text:p text:style-name="P26">Não </text:p>
            </table:table-cell>
            <table:table-cell table:style-name="Tableau23.B3" office:value-type="float" office:value="48">
              <text:p text:style-name="P4">48</text:p>
            </table:table-cell>
            <table:table-cell table:style-name="Tableau23.B3" office:value-type="float" office:value="36">
              <text:p text:style-name="P4">36</text:p>
            </table:table-cell>
            <table:table-cell table:style-name="Tableau23.B3" office:value-type="float" office:value="16">
              <text:p text:style-name="P4">16</text:p>
            </table:table-cell>
          </table:table-row>
        </table:table>
        <text:p text:style-name="Standard"/>
        <text:h text:style-name="P87" text:outline-level="2"><text:bookmark-start text:name="__RefHeading___Toc215594_2930363814"/>2. Desafios relacionados com a orientação e os estereótipos de género <text:bookmark-end text:name="__RefHeading___Toc215594_2930363814"/></text:h>
        <text:p text:style-name="StyleDefaut11maigre">Seis em cada dez cidadãos da UE afirmam que as pessoas prestes a escolher o ensino secundário recebem informações suficientes sobre as oportunidades de EFP</text:p>
        <text:p text:style-name="Standard">Em toda a União Europeia, 61 % dos cidadãos consideram que, no seu país, as pessoas prestes a escolher o ensino secundário recebem informações suficientes sobre as oportunidades de EFP, incluindo 12 % que concordam plenamente e 49 % que tendem a concordar. Três em cada dez inquiridos discordam (30 %), enquanto 9 % não sabem<text:note text:id="ftn49" text:note-class="footnote"><text:note-citation>49</text:note-citation><text:note-body><text:p text:style-name="Footnote">QB5 (em inglês). Poderia dizer-me em que medida concorda ou discorda da seguinte afirmação: No (NOSSO PAÍS), as pessoas prestes a escolher o seu ensino secundário recebem informações suficientes sobre as oportunidades de EFP. </text:p></text:note-body></text:note>. </text:p>
        <text:p text:style-name="Standard">Por contexto, o inquérito do Cedefop de 2016 (UE-28) colocou uma questão semelhante, mas não idêntica, centrada na questão de saber se as pessoas receberam informações no momento em que fizeram a sua escolha do ensino secundário superior. Os resultados são relativamente estáveis ao longo do tempo: nesse inquérito, 58 % disseram que sim, 40 % disseram que não e 2 % não sabiam.<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https://www.cedefop.europa.eu/en/tools/opinion-survey-on-vet?visualisation=MAP&amp;topic=group2&amp;question=Q21T2__Q&amp;answer=Q21T2_A1&amp;subset=EducationLevel&amp;subsetVal=All&amp;country=AT&amp;countryB=EU28</text:a> A formulação da pergunta difere da do inquérito atual, que questiona as informações disponíveis para as pessoas que atualmente optam pelo ensino secundário superior, enquanto o ponto de 2016 solicitava aos inquiridos que refletissem sobre a sua própria experiência passada. Q6: «Na altura em que tomava uma decisão sobre a sua educação no ensino secundário, foi-lhe dada informação sobre o ensino profissional?»</text:p></text:note-body></text:note> </text:p>
        <text:p text:style-name="Standard"><draw:g text:anchor-type="paragraph" draw:z-index="47" draw:name="Forme43" draw:style-name="gr1"><draw:frame draw:style-name="gr138" draw:text-style-name="P89" svg:width="16.59cm" svg:height="7.287cm" svg:x="0.069cm" svg:y="1.339cm"><draw:image xlink:href="Pictures/100000000000057800000267B404541CBF87DCA9.png" xlink:type="simple" xlink:show="embed" xlink:actuate="onLoad" draw:mime-type="image/png"><text:p/></draw:image></draw:frame><draw:frame draw:style-name="gr139" draw:text-style-name="P91" svg:width="16.692cm" svg:height="1.207cm" svg:x="-0.219cm" svg:y="0.014cm"><draw:text-box><text:p text:style-name="P90"><text:span text:style-name="T44">QB5 (em inglês). Poderia dizer-me em que medida concorda ou discorda da seguinte afirmação Em {NOSSO PAÍS}. as pessoas prestes a escolher o seu ensino secundário superior recebem informações suficientes sobre as oportunidades de EFP. (%)</text:span></text:p></draw:text-box></draw:frame><draw:g draw:style-name="gr4"><draw:frame draw:style-name="gr140" draw:text-style-name="P89" svg:width="9.418cm" svg:height="0.812cm" svg:x="3.27cm" svg:y="8.731cm"><draw:image xlink:href="Pictures/100000000000010B00000017B12607B3C1954889.png" xlink:type="simple" xlink:show="embed" xlink:actuate="onLoad" draw:mime-type="image/png"><text:p/></draw:image></draw:frame><draw:frame draw:style-name="gr141" draw:text-style-name="P91" svg:width="2.89cm" svg:height="0.578cm" svg:x="3.847cm" svg:y="8.772cm"><draw:text-box><text:p text:style-name="P90"><text:span text:style-name="T44">Total «Concordo»</text:span></text:p></draw:text-box></draw:frame><draw:frame draw:style-name="gr142" draw:text-style-name="P91" svg:width="2.504cm" svg:height="0.578cm" svg:x="7.891cm" svg:y="8.772cm"><draw:text-box><text:p text:style-name="P90"><text:span text:style-name="T44">Total "discordo"</text:span></text:p></draw:text-box></draw:frame><draw:frame draw:style-name="gr143" draw:text-style-name="P91" svg:width="1.976cm" svg:height="0.578cm" svg:x="12.442cm" svg:y="8.692cm"><draw:text-box><text:p text:style-name="P90"><text:span text:style-name="T44">Não sei</text:span></text:p></draw:text-box></draw:frame></draw:g></draw:g><draw:g text:anchor-type="paragraph" draw:z-index="46" draw:name="Forme42" draw:style-name="gr1"><draw:frame draw:style-name="gr144" draw:text-style-name="P89" svg:width="5.153cm" svg:height="5.414cm" svg:x="10.49cm" svg:y="-5.773cm"><draw:image xlink:href="Pictures/10000000000002010000021B0E2CAE37FBCB1F7C.png" xlink:type="simple" xlink:show="embed" xlink:actuate="onLoad" draw:mime-type="image/png"><text:p/></draw:image></draw:frame><draw:frame draw:style-name="gr145" draw:text-style-name="P91" svg:width="8.411cm" svg:height="1.551cm" svg:x="9cm" svg:y="-8.001cm"><draw:text-box><text:p text:style-name="P90"><text:span text:style-name="T44">QB5: Poderia dizer-me em que medida concorda ou discorda da seguinte afirmação: No (NOSSO PAÍS), as pessoas prestes a escolher o seu ensino secundário recebem informações suficientes sobre as oportunidades de EFP. (UE-27) (%) </text:span></text:p></draw:text-box></draw:frame><draw:frame draw:style-name="gr146" draw:text-style-name="P97" svg:width="2.804cm" svg:height="0.578cm" svg:x="11.145cm" svg:y="-6.445cm"><draw:text-box><text:p text:style-name="P96"><text:span text:style-name="T44">Não sei 9</text:span></text:p></draw:text-box></draw:frame><draw:frame draw:style-name="gr147" draw:text-style-name="P94" svg:width="1.641cm" svg:height="1.227cm" svg:x="9.795cm" svg:y="-5.731cm"><draw:text-box><text:p text:style-name="P93"><text:span text:style-name="T44">Discordo totalmente 6</text:span></text:p></draw:text-box></draw:frame><draw:frame draw:style-name="gr148" draw:text-style-name="P94" svg:width="1.71cm" svg:height="1.227cm" svg:x="8.834cm" svg:y="-3.635cm"><draw:text-box><text:p text:style-name="P93"><text:span text:style-name="T44">Tende a discordar 24</text:span></text:p></draw:text-box></draw:frame><draw:frame draw:style-name="gr149" draw:text-style-name="P91" svg:width="1.592cm" svg:height="1.227cm" svg:x="15.032cm" svg:y="-1.466cm"><draw:text-box><text:p text:style-name="P90"><text:span text:style-name="T44">Tende a concordar 49</text:span></text:p></draw:text-box></draw:frame><draw:frame draw:style-name="gr150" draw:text-style-name="P91" svg:width="1.893cm" svg:height="1.227cm" svg:x="14.016cm" svg:y="-6.413cm"><draw:text-box><text:p text:style-name="P90"><text:span text:style-name="T44">Concordo plenamente 12</text:span></text:p></draw:text-box></draw:frame></draw:g>No presente inquérito, as opiniões variam entre os Estados-Membros. Os níveis mais elevados de acordo registam-se na Áustria (80 %), na Eslováquia (79 %) e na Chéquia e na Polónia (ambos 76 %). Os níveis mais baixos registam-se em França (48 %), na Dinamarca (49 %) e em Espanha (50 %). Uma parte significativa dos inquiridos respondeu «não sei», com as taxas mais elevadas na Suécia (18 %), em Portugal (17 %) e no Luxemburgo (15 %). </text:p>
        <text:p text:style-name="P51">A medida em que os inquiridos concordam que as pessoas recebem informações suficientes sobre as oportunidades de EFP varia de acordo com os seguintes fatores sociodemográficos e comportamentais: </text:p>
        <text:p text:style-name="StyleDefautDecale05Sauf1">■ Os inquiridos que veem o EFP de forma positiva no seu país são muito mais propensos a concordar que existem informações suficientes sobre estas oportunidades (74%), em comparação com 36% dos que afirmam que o EFP tem uma imagem negativa. </text:p>
        <text:p text:style-name="StyleDefautDecale05Sauf1">■ Do mesmo modo, os inquiridos com pontos de vista favoráveis sobre a qualidade e as oportunidades do EFP são, em geral, muito mais propensos a acreditar que existe informação suficiente disponível. Isto aplica-se àqueles que: considera que o EFP oferece uma aprendizagem de elevada qualidade (69 % contra 44 %); dizem que os professores de EFP são competentes (67 % contra 43 %); concorda que o EFP dá acesso a infraestruturas modernas (67 % contra 45 %) e que o EFP ensina competências técnicas (65 % contra 43 %); acredita que o EFP oferece oportunidades para estudar no estrangeiro (69 % contra 52 %) e uma via para estudos universitários (67 % contra 54 %). Aplica-se igualmente às pessoas que não percebem falta de competências transversais (67 % contra 61 %) ou de competências básicas (68 % contra 59 %). </text:p>
        <text:p text:style-name="StyleDefautDecale05Sauf1">■ Existem algumas diferenças significativas por categoria socioprofissional: 65 % dos outros trabalhadores de colarinho branco consideram que as pessoas prestes a escolher o ensino secundário recebem informações suficientes sobre as oportunidades de EFP, em comparação com 50 % entre os inquiridos desempregados. </text:p>
        <text:p text:style-name="StyleDefautDecale05Sauf1">■ Os inquiridos que concluíram os estudos com idades compreendidas entre os 16 e os 19 anos têm maior probabilidade de concordar (63%). Aqueles cuja educação terminou quando tinham 15 anos ou menos são os menos propensos a fazê-lo (58%). </text:p>
        <text:p text:style-name="StyleDefautDecale05Sauf1">■ Não há diferenças por sexo ou idade. </text:p>
        <text:p text:style-name="Standard"/>
        <text:p text:style-name="P67"/>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26">QB5 Pode dizer-me em que medida concorda ou discorda da seguinte afirmação: No (NOSSO PAÍS), as pessoas prestes a escolher o seu ensino secundário recebem informações suficientes sobre as oportunidades de EFP. (% UE)</text:p>
            </table:table-cell>
            <table:covered-table-cell/>
            <table:covered-table-cell/>
            <table:covered-table-cell/>
          </table:table-row>
          <table:table-row>
            <table:table-cell table:style-name="Tableau24.A1" office:value-type="string">
              <text:p text:style-name="Table_20_Contents"/>
            </table:table-cell>
            <table:table-cell table:style-name="Tableau24.A1" office:value-type="string">
              <text:p text:style-name="P4">Total "Concordo"</text:p>
            </table:table-cell>
            <table:table-cell table:style-name="Tableau24.A1" office:value-type="string">
              <text:p text:style-name="P4">Total "discordo" </text:p>
            </table:table-cell>
            <table:table-cell table:style-name="Tableau24.A1" office:value-type="string">
              <text:p text:style-name="P4">Não sei</text:p>
            </table:table-cell>
          </table:table-row>
          <table:table-row>
            <table:table-cell table:style-name="Tableau24.A1" office:value-type="string">
              <text:p text:style-name="P26">UE27 </text:p>
            </table:table-cell>
            <table:table-cell table:style-name="Tableau24.B3" office:value-type="float" office:value="61">
              <text:p text:style-name="P4">61</text:p>
            </table:table-cell>
            <table:table-cell table:style-name="Tableau24.B3" office:value-type="float" office:value="30">
              <text:p text:style-name="P4">30</text:p>
            </table:table-cell>
            <table:table-cell table:style-name="Tableau24.B3" office:value-type="float" office:value="9">
              <text:p text:style-name="P4">9</text:p>
            </table:table-cell>
          </table:table-row>
          <table:table-row>
            <table:table-cell table:style-name="Tableau24.A4" table:number-columns-spanned="4" office:value-type="string">
              <text:p text:style-name="P34">Género</text:p>
            </table:table-cell>
            <table:covered-table-cell/>
            <table:covered-table-cell/>
            <table:covered-table-cell/>
          </table:table-row>
          <table:table-row>
            <table:table-cell table:style-name="Tableau24.A1" office:value-type="string">
              <text:p text:style-name="P26">Homem </text:p>
            </table:table-cell>
            <table:table-cell table:style-name="Tableau24.B3" office:value-type="float" office:value="61">
              <text:p text:style-name="P4">61</text:p>
            </table:table-cell>
            <table:table-cell table:style-name="Tableau24.B3" office:value-type="float" office:value="30">
              <text:p text:style-name="P4">30</text:p>
            </table:table-cell>
            <table:table-cell table:style-name="Tableau24.B3" office:value-type="float" office:value="9">
              <text:p text:style-name="P4">9</text:p>
            </table:table-cell>
          </table:table-row>
          <table:table-row>
            <table:table-cell table:style-name="Tableau24.A1" office:value-type="string">
              <text:p text:style-name="P26">Mulher </text:p>
            </table:table-cell>
            <table:table-cell table:style-name="Tableau24.B3" office:value-type="float" office:value="61">
              <text:p text:style-name="P4">61</text:p>
            </table:table-cell>
            <table:table-cell table:style-name="Tableau24.B3" office:value-type="float" office:value="31">
              <text:p text:style-name="P4">31</text:p>
            </table:table-cell>
            <table:table-cell table:style-name="Tableau24.B3" office:value-type="float" office:value="8">
              <text:p text:style-name="P4">8</text:p>
            </table:table-cell>
          </table:table-row>
          <table:table-row>
            <table:table-cell table:style-name="Tableau24.A4" table:number-columns-spanned="4" office:value-type="string">
              <text:p text:style-name="P34">Idade</text:p>
            </table:table-cell>
            <table:covered-table-cell/>
            <table:covered-table-cell/>
            <table:covered-table-cell/>
          </table:table-row>
          <table:table-row>
            <table:table-cell table:style-name="Tableau24.A1" office:value-type="string">
              <text:p text:style-name="P26">15-24 </text:p>
            </table:table-cell>
            <table:table-cell table:style-name="Tableau24.B3" office:value-type="float" office:value="61">
              <text:p text:style-name="P4">61</text:p>
            </table:table-cell>
            <table:table-cell table:style-name="Tableau24.B3" office:value-type="float" office:value="37">
              <text:p text:style-name="P4">37</text:p>
            </table:table-cell>
            <table:table-cell table:style-name="Tableau24.B3" office:value-type="float" office:value="2">
              <text:p text:style-name="P4">2</text:p>
            </table:table-cell>
          </table:table-row>
          <table:table-row>
            <table:table-cell table:style-name="Tableau24.A1" office:value-type="string">
              <text:p text:style-name="P26">25-39 </text:p>
            </table:table-cell>
            <table:table-cell table:style-name="Tableau24.B3" office:value-type="float" office:value="61">
              <text:p text:style-name="P4">61</text:p>
            </table:table-cell>
            <table:table-cell table:style-name="Tableau24.B3" office:value-type="float" office:value="34">
              <text:p text:style-name="P4">34</text:p>
            </table:table-cell>
            <table:table-cell table:style-name="Tableau24.B3" office:value-type="float" office:value="5">
              <text:p text:style-name="P4">5</text:p>
            </table:table-cell>
          </table:table-row>
          <table:table-row>
            <table:table-cell table:style-name="Tableau24.A1" office:value-type="string">
              <text:p text:style-name="P26">40-54 </text:p>
            </table:table-cell>
            <table:table-cell table:style-name="Tableau24.B3" office:value-type="float" office:value="62">
              <text:p text:style-name="P4">62</text:p>
            </table:table-cell>
            <table:table-cell table:style-name="Tableau24.B3" office:value-type="float" office:value="30">
              <text:p text:style-name="P4">30</text:p>
            </table:table-cell>
            <table:table-cell table:style-name="Tableau24.B3" office:value-type="float" office:value="8">
              <text:p text:style-name="P4">8</text:p>
            </table:table-cell>
          </table:table-row>
          <table:table-row>
            <table:table-cell table:style-name="Tableau24.A1" office:value-type="string">
              <text:p text:style-name="P26">&gt;=55</text:p>
            </table:table-cell>
            <table:table-cell table:style-name="Tableau24.B3" office:value-type="float" office:value="61">
              <text:p text:style-name="P4">61</text:p>
            </table:table-cell>
            <table:table-cell table:style-name="Tableau24.B3" office:value-type="float" office:value="26">
              <text:p text:style-name="P4">26</text:p>
            </table:table-cell>
            <table:table-cell table:style-name="Tableau24.B3" office:value-type="float" office:value="13">
              <text:p text:style-name="P4">13</text:p>
            </table:table-cell>
          </table:table-row>
          <table:table-row>
            <table:table-cell table:style-name="Tableau24.A4" table:number-columns-spanned="4" office:value-type="string">
              <text:p text:style-name="P34">Educação (Fim de)</text:p>
            </table:table-cell>
            <table:covered-table-cell/>
            <table:covered-table-cell/>
            <table:covered-table-cell/>
          </table:table-row>
          <table:table-row>
            <table:table-cell table:style-name="Tableau24.A1" office:value-type="string">
              <text:p text:style-name="P26">&lt;=-15</text:p>
            </table:table-cell>
            <table:table-cell table:style-name="Tableau24.B3" office:value-type="float" office:value="58">
              <text:p text:style-name="P4">58</text:p>
            </table:table-cell>
            <table:table-cell table:style-name="Tableau24.B3" office:value-type="float" office:value="25">
              <text:p text:style-name="P4">25</text:p>
            </table:table-cell>
            <table:table-cell table:style-name="Tableau24.B3" office:value-type="float" office:value="17">
              <text:p text:style-name="P4">17</text:p>
            </table:table-cell>
          </table:table-row>
          <table:table-row>
            <table:table-cell table:style-name="Tableau24.A1" office:value-type="string">
              <text:p text:style-name="P26">16-19 </text:p>
            </table:table-cell>
            <table:table-cell table:style-name="Tableau24.B3" office:value-type="float" office:value="63">
              <text:p text:style-name="P4">63</text:p>
            </table:table-cell>
            <table:table-cell table:style-name="Tableau24.B3" office:value-type="float" office:value="29">
              <text:p text:style-name="P4">29</text:p>
            </table:table-cell>
            <table:table-cell table:style-name="Tableau24.B3" office:value-type="float" office:value="8">
              <text:p text:style-name="P4">8</text:p>
            </table:table-cell>
          </table:table-row>
          <table:table-row>
            <table:table-cell table:style-name="Tableau24.A1" office:value-type="string">
              <text:p text:style-name="P26">&gt;=20</text:p>
            </table:table-cell>
            <table:table-cell table:style-name="Tableau24.B3" office:value-type="float" office:value="61">
              <text:p text:style-name="P4">61</text:p>
            </table:table-cell>
            <table:table-cell table:style-name="Tableau24.B3" office:value-type="float" office:value="32">
              <text:p text:style-name="P4">32</text:p>
            </table:table-cell>
            <table:table-cell table:style-name="Tableau24.B3" office:value-type="float" office:value="7">
              <text:p text:style-name="P4">7</text:p>
            </table:table-cell>
          </table:table-row>
          <table:table-row>
            <table:table-cell table:style-name="Tableau24.A1" office:value-type="string">
              <text:p text:style-name="P26">Ainda a estudar </text:p>
            </table:table-cell>
            <table:table-cell table:style-name="Tableau24.B3" office:value-type="float" office:value="61">
              <text:p text:style-name="P4">61</text:p>
            </table:table-cell>
            <table:table-cell table:style-name="Tableau24.B3" office:value-type="float" office:value="37">
              <text:p text:style-name="P4">37</text:p>
            </table:table-cell>
            <table:table-cell table:style-name="Tableau24.B3" office:value-type="float" office:value="2">
              <text:p text:style-name="P4">2</text:p>
            </table:table-cell>
          </table:table-row>
          <table:table-row>
            <table:table-cell table:style-name="Tableau24.A4" table:number-columns-spanned="4" office:value-type="string">
              <text:p text:style-name="P34">Categoria socioprofissional</text:p>
            </table:table-cell>
            <table:covered-table-cell/>
            <table:covered-table-cell/>
            <table:covered-table-cell/>
          </table:table-row>
          <table:table-row>
            <table:table-cell table:style-name="Tableau24.A1" office:value-type="string">
              <text:p text:style-name="P26">Trabalhadores por conta própria </text:p>
            </table:table-cell>
            <table:table-cell table:style-name="Tableau24.B3" office:value-type="float" office:value="58">
              <text:p text:style-name="P4">58</text:p>
            </table:table-cell>
            <table:table-cell table:style-name="Tableau24.B3" office:value-type="float" office:value="34">
              <text:p text:style-name="P4">34</text:p>
            </table:table-cell>
            <table:table-cell table:style-name="Tableau24.B3" office:value-type="float" office:value="8">
              <text:p text:style-name="P4">8</text:p>
            </table:table-cell>
          </table:table-row>
          <table:table-row>
            <table:table-cell table:style-name="Tableau24.A1" office:value-type="string">
              <text:p text:style-name="P26">Gestores </text:p>
            </table:table-cell>
            <table:table-cell table:style-name="Tableau24.B3" office:value-type="float" office:value="62">
              <text:p text:style-name="P4">62</text:p>
            </table:table-cell>
            <table:table-cell table:style-name="Tableau24.B3" office:value-type="float" office:value="31">
              <text:p text:style-name="P4">31</text:p>
            </table:table-cell>
            <table:table-cell table:style-name="Tableau24.B3" office:value-type="float" office:value="7">
              <text:p text:style-name="P4">7</text:p>
            </table:table-cell>
          </table:table-row>
          <table:table-row>
            <table:table-cell table:style-name="Tableau24.A1" office:value-type="string">
              <text:p text:style-name="P26">Outros golas brancas </text:p>
            </table:table-cell>
            <table:table-cell table:style-name="Tableau24.B3" office:value-type="float" office:value="65">
              <text:p text:style-name="P4">65</text:p>
            </table:table-cell>
            <table:table-cell table:style-name="Tableau24.B3" office:value-type="float" office:value="29">
              <text:p text:style-name="P4">29</text:p>
            </table:table-cell>
            <table:table-cell table:style-name="Tableau24.B3" office:value-type="float" office:value="6">
              <text:p text:style-name="P4">6</text:p>
            </table:table-cell>
          </table:table-row>
          <table:table-row>
            <table:table-cell table:style-name="Tableau24.A1" office:value-type="string">
              <text:p text:style-name="P26">Trabalhadores manuais </text:p>
            </table:table-cell>
            <table:table-cell table:style-name="Tableau24.B3" office:value-type="float" office:value="63">
              <text:p text:style-name="P4">63</text:p>
            </table:table-cell>
            <table:table-cell table:style-name="Tableau24.B3" office:value-type="float" office:value="30">
              <text:p text:style-name="P4">30</text:p>
            </table:table-cell>
            <table:table-cell table:style-name="Tableau24.B3" office:value-type="float" office:value="7">
              <text:p text:style-name="P4">7</text:p>
            </table:table-cell>
          </table:table-row>
          <table:table-row>
            <table:table-cell table:style-name="Tableau24.A1" office:value-type="string">
              <text:p text:style-name="P26">Pessoas da casa </text:p>
            </table:table-cell>
            <table:table-cell table:style-name="Tableau24.B3" office:value-type="float" office:value="58">
              <text:p text:style-name="P4">58</text:p>
            </table:table-cell>
            <table:table-cell table:style-name="Tableau24.B3" office:value-type="float" office:value="33">
              <text:p text:style-name="P4">33</text:p>
            </table:table-cell>
            <table:table-cell table:style-name="Tableau24.B3" office:value-type="float" office:value="9">
              <text:p text:style-name="P4">9</text:p>
            </table:table-cell>
          </table:table-row>
          <table:table-row>
            <table:table-cell table:style-name="Tableau24.A1" office:value-type="string">
              <text:p text:style-name="P26">Desempregado </text:p>
            </table:table-cell>
            <table:table-cell table:style-name="Tableau24.B3" office:value-type="float" office:value="50">
              <text:p text:style-name="P4">50</text:p>
            </table:table-cell>
            <table:table-cell table:style-name="Tableau24.B3" office:value-type="float" office:value="40">
              <text:p text:style-name="P4">40</text:p>
            </table:table-cell>
            <table:table-cell table:style-name="Tableau24.B3" office:value-type="float" office:value="10">
              <text:p text:style-name="P4">10</text:p>
            </table:table-cell>
          </table:table-row>
          <table:table-row>
            <table:table-cell table:style-name="Tableau24.A1" office:value-type="string">
              <text:p text:style-name="P26">Aposentado </text:p>
            </table:table-cell>
            <table:table-cell table:style-name="Tableau24.B3" office:value-type="float" office:value="61">
              <text:p text:style-name="P4">61</text:p>
            </table:table-cell>
            <table:table-cell table:style-name="Tableau24.B3" office:value-type="float" office:value="25">
              <text:p text:style-name="P4">25</text:p>
            </table:table-cell>
            <table:table-cell table:style-name="Tableau24.B3" office:value-type="float" office:value="14">
              <text:p text:style-name="P4">14</text:p>
            </table:table-cell>
          </table:table-row>
          <table:table-row>
            <table:table-cell table:style-name="Tableau24.A1" office:value-type="string">
              <text:p text:style-name="P26">Estudantes </text:p>
            </table:table-cell>
            <table:table-cell table:style-name="Tableau24.B3" office:value-type="float" office:value="60">
              <text:p text:style-name="P4">60</text:p>
            </table:table-cell>
            <table:table-cell table:style-name="Tableau24.B3" office:value-type="float" office:value="38">
              <text:p text:style-name="P4">38</text:p>
            </table:table-cell>
            <table:table-cell table:style-name="Tableau24.B3" office:value-type="float" office:value="2">
              <text:p text:style-name="P4">2</text:p>
            </table:table-cell>
          </table:table-row>
          <table:table-row>
            <table:table-cell table:style-name="Tableau24.A4" table:number-columns-spanned="4" office:value-type="string">
              <text:p text:style-name="P34">Urbanização subjetiva</text:p>
            </table:table-cell>
            <table:covered-table-cell/>
            <table:covered-table-cell/>
            <table:covered-table-cell/>
          </table:table-row>
          <table:table-row>
            <table:table-cell table:style-name="Tableau24.A1" office:value-type="string">
              <text:p text:style-name="P26">Zona rural ou aldeia </text:p>
            </table:table-cell>
            <table:table-cell table:style-name="Tableau24.B3" office:value-type="float" office:value="61">
              <text:p text:style-name="P4">61</text:p>
            </table:table-cell>
            <table:table-cell table:style-name="Tableau24.B3" office:value-type="float" office:value="29">
              <text:p text:style-name="P4">29</text:p>
            </table:table-cell>
            <table:table-cell table:style-name="Tableau24.B3" office:value-type="float" office:value="10">
              <text:p text:style-name="P4">10</text:p>
            </table:table-cell>
          </table:table-row>
          <table:table-row>
            <table:table-cell table:style-name="Tableau24.A1" office:value-type="string">
              <text:p text:style-name="P26">Cidade pequena ou média </text:p>
            </table:table-cell>
            <table:table-cell table:style-name="Tableau24.B3" office:value-type="float" office:value="60">
              <text:p text:style-name="P4">60</text:p>
            </table:table-cell>
            <table:table-cell table:style-name="Tableau24.B3" office:value-type="float" office:value="32">
              <text:p text:style-name="P4">32</text:p>
            </table:table-cell>
            <table:table-cell table:style-name="Tableau24.B3" office:value-type="float" office:value="8">
              <text:p text:style-name="P4">8</text:p>
            </table:table-cell>
          </table:table-row>
          <table:table-row>
            <table:table-cell table:style-name="Tableau24.A1" office:value-type="string">
              <text:p text:style-name="P26">Grande cidade </text:p>
            </table:table-cell>
            <table:table-cell table:style-name="Tableau24.B3" office:value-type="float" office:value="63">
              <text:p text:style-name="P4">63</text:p>
            </table:table-cell>
            <table:table-cell table:style-name="Tableau24.B3" office:value-type="float" office:value="29">
              <text:p text:style-name="P4">29</text:p>
            </table:table-cell>
            <table:table-cell table:style-name="Tableau24.B3" office:value-type="float" office:value="8">
              <text:p text:style-name="P4">8</text:p>
            </table:table-cell>
          </table:table-row>
          <table:table-row>
            <table:table-cell table:style-name="Tableau24.A4" table:number-columns-spanned="4" office:value-type="string">
              <text:p text:style-name="P34">Perceção do EFPI em (NOSSO PAÍS)</text:p>
            </table:table-cell>
            <table:covered-table-cell/>
            <table:covered-table-cell/>
            <table:covered-table-cell/>
          </table:table-row>
          <table:table-row>
            <table:table-cell table:style-name="Tableau24.A1" office:value-type="string">
              <text:p text:style-name="P26">Positivo </text:p>
            </table:table-cell>
            <table:table-cell table:style-name="Tableau24.B3" office:value-type="float" office:value="74">
              <text:p text:style-name="P4">74</text:p>
            </table:table-cell>
            <table:table-cell table:style-name="Tableau24.B3" office:value-type="float" office:value="19">
              <text:p text:style-name="P4">19</text:p>
            </table:table-cell>
            <table:table-cell table:style-name="Tableau24.B3" office:value-type="float" office:value="7">
              <text:p text:style-name="P4">7</text:p>
            </table:table-cell>
          </table:table-row>
          <table:table-row>
            <table:table-cell table:style-name="Tableau24.A1" office:value-type="string">
              <text:p text:style-name="P26">Negativo </text:p>
            </table:table-cell>
            <table:table-cell table:style-name="Tableau24.B3" office:value-type="float" office:value="36">
              <text:p text:style-name="P4">36</text:p>
            </table:table-cell>
            <table:table-cell table:style-name="Tableau24.B3" office:value-type="float" office:value="57">
              <text:p text:style-name="P4">57</text:p>
            </table:table-cell>
            <table:table-cell table:style-name="Tableau24.B3" office:value-type="float" office:value="7">
              <text:p text:style-name="P4">7</text:p>
            </table:table-cell>
          </table:table-row>
          <table:table-row>
            <table:table-cell table:style-name="Tableau24.A4" table:number-columns-spanned="4" office:value-type="string">
              <text:p text:style-name="P34">Já frequentou a formação profissional inicial (ensino secundário superior)</text:p>
            </table:table-cell>
            <table:covered-table-cell/>
            <table:covered-table-cell/>
            <table:covered-table-cell/>
          </table:table-row>
          <table:table-row>
            <table:table-cell table:style-name="Tableau24.A1" office:value-type="string">
              <text:p text:style-name="P26">Sim </text:p>
            </table:table-cell>
            <table:table-cell table:style-name="Tableau24.B3" office:value-type="float" office:value="65">
              <text:p text:style-name="P4">65</text:p>
            </table:table-cell>
            <table:table-cell table:style-name="Tableau24.B3" office:value-type="float" office:value="28">
              <text:p text:style-name="P4">28</text:p>
            </table:table-cell>
            <table:table-cell table:style-name="Tableau24.B3" office:value-type="float" office:value="7">
              <text:p text:style-name="P4">7</text:p>
            </table:table-cell>
          </table:table-row>
          <table:table-row>
            <table:table-cell table:style-name="Tableau24.A1" office:value-type="string">
              <text:p text:style-name="P26">Não </text:p>
            </table:table-cell>
            <table:table-cell table:style-name="Tableau24.B3" office:value-type="float" office:value="58">
              <text:p text:style-name="P4">58</text:p>
            </table:table-cell>
            <table:table-cell table:style-name="Tableau24.B3" office:value-type="float" office:value="32">
              <text:p text:style-name="P4">32</text:p>
            </table:table-cell>
            <table:table-cell table:style-name="Tableau24.B3" office:value-type="float" office:value="10">
              <text:p text:style-name="P4">10</text:p>
            </table:table-cell>
          </table:table-row>
        </table:table>
        <text:p text:style-name="Standard"/>
        <text:p text:style-name="P52">Cerca de sete em cada dez cidadãos da UE afirmam que as mulheres interessadas em domínios<text:note text:id="ftn51" text:note-class="footnote"><text:note-citation>51</text:note-citation><text:note-body><text:p text:style-name="Footnote">Ciência, Tecnologia, Engenharia e Matemática </text:p></text:note-body></text:note> relacionados com as CTEM no EFP podem receber menos incentivos das famílias e das escolas do que os homens </text:p>
        <text:p text:style-name="Standard">Em toda a União Europeia, 69 % dos cidadãos da UE afirmam que as mulheres interessadas em domínios relacionados com as CTEM no EFP podem receber menos incentivos das famílias e das escolas do que os homens interessados em domínios relacionados com as CTEM, incluindo 19 % que concordam fortemente e 50 % que tendem a concordar.<text:note text:id="ftn52" text:note-class="footnote"><text:note-citation>52</text:note-citation><text:note-body><text:p text:style-name="Footnote">QB10.2. Diga-me em que medida concorda ou discorda de cada uma das seguintes afirmações: As mulheres interessadas em domínios relacionados com as CTEM no EFP podem receber menos incentivos das famílias e das escolas do que os homens interessados em domínios relacionados com as CTEM. </text:p></text:note-body></text:note> Um em cada quatro discorda (25%), enquanto 6% não sabem. </text:p>
        <text:p text:style-name="Standard">Os pontos de vista variam consoante os Estados-Membros. Os níveis mais elevados de acordo registam-se na Hungria e na Polónia (ambos com 81 %) e na Croácia (78 %). Os níveis mais baixos registam-se na Letónia (49 %), em Espanha (54 %) e na Grécia (60 %). </text:p>
        <text:p text:style-name="Standard">Em 25 Estados-Membros, pelo menos seis em cada dez inquiridos afirmam que as mulheres interessadas em domínios relacionados com as CTEM no EFP podem receber menos incentivos das famílias e das escolas do que os homens interessados em domínios relacionados com as CTEM. </text:p>
        <text:p text:style-name="Standard"><draw:g text:anchor-type="paragraph" draw:z-index="49" draw:name="Forme45" draw:style-name="gr1"><draw:frame draw:style-name="gr123" draw:text-style-name="P89" svg:width="16.705cm" svg:height="7.61cm" svg:x="0.203cm" svg:y="2.224cm"><draw:image xlink:href="Pictures/100000000000055E0000027247963A8C2E5EBB21.png" xlink:type="simple" xlink:show="embed" xlink:actuate="onLoad" draw:mime-type="image/png"><text:p/></draw:image></draw:frame><draw:frame draw:style-name="gr124" draw:text-style-name="P91" svg:width="16.846cm" svg:height="1.227cm" svg:x="0cm" svg:y="0.896cm"><draw:text-box><text:p text:style-name="P90"><text:span text:style-name="T44">QB10.2. Diga-me em que medida concorda ou discorda de cada uma das seguintes afirmações: As mulheres interessadas em domínios relacionados com as CTEM no EFP podem receber menos incentivos das famílias e das escolas do que os homens interessados em domínios relacionados com as CTEM. (%) </text:span></text:p></draw:text-box></draw:frame><draw:g draw:style-name="gr4"><draw:frame draw:style-name="gr125" draw:text-style-name="P89" svg:width="14.098cm" svg:height="0.959cm" svg:x="0.704cm" svg:y="10.019cm"><draw:image xlink:href="Pictures/100000000000022300000022902E68B765C34830.png" xlink:type="simple" xlink:show="embed" xlink:actuate="onLoad" draw:mime-type="image/png"><text:p/></draw:image></draw:frame><draw:frame draw:style-name="gr126" draw:text-style-name="P91" svg:width="2.924cm" svg:height="0.902cm" svg:x="1.164cm" svg:y="10.193cm"><draw:text-box><text:p text:style-name="P95"><text:span text:style-name="T44">Concordo plenamente</text:span></text:p></draw:text-box></draw:frame><draw:frame draw:style-name="gr127" draw:text-style-name="P91" svg:width="2.946cm" svg:height="1.004cm" svg:x="4.172cm" svg:y="10.171cm"><draw:text-box><text:p text:style-name="P95"><text:span text:style-name="T44">Tende a concordar</text:span></text:p></draw:text-box></draw:frame><draw:frame draw:style-name="gr128" draw:text-style-name="P91" svg:width="3.28cm" svg:height="0.646cm" svg:x="7.355cm" svg:y="10.215cm"><draw:text-box><text:p text:style-name="P95"><text:span text:style-name="T44">Tende a discordar</text:span></text:p></draw:text-box></draw:frame><draw:frame draw:style-name="gr129" draw:text-style-name="P91" svg:width="3.484cm" svg:height="0.646cm" svg:x="10.984cm" svg:y="10.172cm"><draw:text-box><text:p text:style-name="P95"><text:span text:style-name="T44">Discordo totalmente</text:span></text:p></draw:text-box></draw:frame><draw:frame draw:style-name="gr130" draw:text-style-name="P91" svg:width="2.518cm" svg:height="0.687cm" svg:x="14.706cm" svg:y="10.172cm"><draw:text-box><text:p text:style-name="P95"><text:span text:style-name="T44">Não sei</text:span></text:p></draw:text-box></draw:frame></draw:g></draw:g><draw:g text:anchor-type="paragraph" draw:z-index="48" draw:name="Forme44" draw:style-name="gr32"><draw:frame draw:style-name="gr131" draw:text-style-name="P89" svg:width="4.797cm" svg:height="5.176cm" svg:x="11.514cm" svg:y="-5.24cm"><draw:image xlink:href="Pictures/10000000000001D4000001F99249521F5455BD69.png" xlink:type="simple" xlink:show="embed" xlink:actuate="onLoad" draw:mime-type="image/png"><text:p/></draw:image></draw:frame><draw:frame draw:style-name="gr132" draw:text-style-name="P91" svg:width="7.585cm" svg:height="2.2cm" svg:x="9.228cm" svg:y="-8.165cm"><draw:text-box><text:p text:style-name="P90"><text:span text:style-name="T44">QB10.2: Diga-me em que medida concorda ou discorda de cada uma das seguintes afirmações: - As mulheres interessadas em domínios relacionados com as CTEM no EFPI podem receber menos incentivos das famílias e das escolas do que os homens interessados em domínios relacionados com as CTEM {UE27) (%} </text:span></text:p></draw:text-box></draw:frame><draw:frame draw:style-name="gr133" draw:text-style-name="P97" svg:width="1.976cm" svg:height="0.902cm" svg:x="12.22cm" svg:y="-6.013cm"><draw:text-box><text:p text:style-name="P96"><text:span text:style-name="T44">Não sei 6</text:span></text:p></draw:text-box></draw:frame><draw:frame draw:style-name="gr134" draw:text-style-name="P94" svg:width="2.788cm" svg:height="0.902cm" svg:x="10.042cm" svg:y="-5.246cm"><draw:text-box><text:p text:style-name="P93"><text:span text:style-name="T44">Discordo totalmente 5</text:span></text:p></draw:text-box></draw:frame><draw:frame draw:style-name="gr135" draw:text-style-name="P94" svg:width="2.553cm" svg:height="0.902cm" svg:x="8.835cm" svg:y="-3.182cm"><draw:text-box><text:p text:style-name="P93"><text:span text:style-name="T44">Tende a discordar 20</text:span></text:p></draw:text-box></draw:frame><draw:frame draw:style-name="gr136" draw:text-style-name="P91" svg:width="2.696cm" svg:height="0.902cm" svg:x="13.897cm" svg:y="-0.06cm"><draw:text-box><text:p text:style-name="P90"><text:span text:style-name="T44">Tende a concordar 50</text:span></text:p></draw:text-box></draw:frame><draw:frame draw:style-name="gr137" draw:text-style-name="P91" svg:width="1.777cm" svg:height="1.227cm" svg:x="14.806cm" svg:y="-5.563cm"><draw:text-box><text:p text:style-name="P90"><text:span text:style-name="T44">Concordo plenamente 19 </text:span></text:p></draw:text-box></draw:frame></draw:g></text:p>
        <text:p text:style-name="P51">A medida em que os inquiridos concordam que as mulheres interessadas em domínios relacionados com as CTEM podem receber menos incentivos do que os homens varia em função dos fatores sociodemográficos, como se segue. </text:p>
        <text:p text:style-name="StyleDefautDecale05Sauf1">■ Por idade no final do ensino, os inquiridos que ainda estão a estudar são mais suscetíveis de acreditar que as mulheres interessadas em domínios de EFP relacionados com as CTEM recebem menos incentivos do que os homens (73%), enquanto 71% das que terminaram o ensino com mais de 20 anos e 69% das que terminaram entre os 16 e os 19 anos concordam. Este número cai para 63 % para os inquiridos que concluíram o ensino com 15 anos ou menos. </text:p>
        <text:p text:style-name="StyleDefautDecale05Sauf1">■ Existem algumas diferenças por categoria socioprofissional, com 74% dos inquiridos independentes e 72% dos estudantes a partilharem este ponto de vista, em comparação com 66% das pessoas domiciliadas. </text:p>
        <text:p text:style-name="StyleDefautDecale05Sauf1">■ Por idade, esta opinião é de 72 % entre os inquiridos com idades compreendidas entre os 15 e os 24 anos, em comparação com 68 % entre os inquiridos com idade igual ou superior a 55 anos. </text:p>
        <text:p text:style-name="StyleDefautDecale05Sauf1">■ Não há diferenças por sexo. </text:p>
        <text:p text:style-name="Standard"/>
        <text:p text:style-name="P67"/>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26">QB10.2 Por favor, diga-me em que medida concorda ou discorda de cada uma das seguintes afirmações: As mulheres interessadas em domínios relacionados com as CTEM no EFPI podem receber menos incentivos das famílias e das escolas do que os homens interessados em domínios relacionados com as CTEM (% na UE)</text:p>
            </table:table-cell>
            <table:covered-table-cell/>
            <table:covered-table-cell/>
            <table:covered-table-cell/>
          </table:table-row>
          <table:table-row>
            <table:table-cell table:style-name="Tableau25.A1" office:value-type="string">
              <text:p text:style-name="Table_20_Contents"/>
            </table:table-cell>
            <table:table-cell table:style-name="Tableau25.A1" office:value-type="string">
              <text:p text:style-name="P4">Total "Concordo"</text:p>
            </table:table-cell>
            <table:table-cell table:style-name="Tableau25.A1" office:value-type="string">
              <text:p text:style-name="P4">Total "discordo" </text:p>
            </table:table-cell>
            <table:table-cell table:style-name="Tableau25.A1" office:value-type="string">
              <text:p text:style-name="P4">Não sei</text:p>
            </table:table-cell>
          </table:table-row>
          <table:table-row>
            <table:table-cell table:style-name="Tableau25.A1" office:value-type="string">
              <text:p text:style-name="P26">UE27 </text:p>
            </table:table-cell>
            <table:table-cell table:style-name="Tableau25.B3" office:value-type="float" office:value="69">
              <text:p text:style-name="P4">69</text:p>
            </table:table-cell>
            <table:table-cell table:style-name="Tableau25.B3" office:value-type="float" office:value="25">
              <text:p text:style-name="P4">25</text:p>
            </table:table-cell>
            <table:table-cell table:style-name="Tableau25.B3" office:value-type="float" office:value="6">
              <text:p text:style-name="P4">6</text:p>
            </table:table-cell>
          </table:table-row>
          <table:table-row>
            <table:table-cell table:style-name="Tableau25.A4" table:number-columns-spanned="4" office:value-type="string">
              <text:p text:style-name="P34">Género</text:p>
            </table:table-cell>
            <table:covered-table-cell/>
            <table:covered-table-cell/>
            <table:covered-table-cell/>
          </table:table-row>
          <table:table-row>
            <table:table-cell table:style-name="Tableau25.A1" office:value-type="string">
              <text:p text:style-name="P26">Homem </text:p>
            </table:table-cell>
            <table:table-cell table:style-name="Tableau25.B3" office:value-type="float" office:value="69">
              <text:p text:style-name="P4">69</text:p>
            </table:table-cell>
            <table:table-cell table:style-name="Tableau25.B3" office:value-type="float" office:value="25">
              <text:p text:style-name="P4">25</text:p>
            </table:table-cell>
            <table:table-cell table:style-name="Tableau25.B3" office:value-type="float" office:value="6">
              <text:p text:style-name="P4">6</text:p>
            </table:table-cell>
          </table:table-row>
          <table:table-row>
            <table:table-cell table:style-name="Tableau25.A1" office:value-type="string">
              <text:p text:style-name="P26">Mulher </text:p>
            </table:table-cell>
            <table:table-cell table:style-name="Tableau25.B3" office:value-type="float" office:value="69">
              <text:p text:style-name="P4">69</text:p>
            </table:table-cell>
            <table:table-cell table:style-name="Tableau25.B3" office:value-type="float" office:value="25">
              <text:p text:style-name="P4">25</text:p>
            </table:table-cell>
            <table:table-cell table:style-name="Tableau25.B3" office:value-type="float" office:value="6">
              <text:p text:style-name="P4">6</text:p>
            </table:table-cell>
          </table:table-row>
          <table:table-row>
            <table:table-cell table:style-name="Tableau25.A4" table:number-columns-spanned="4" office:value-type="string">
              <text:p text:style-name="P34">Idade</text:p>
            </table:table-cell>
            <table:covered-table-cell/>
            <table:covered-table-cell/>
            <table:covered-table-cell/>
          </table:table-row>
          <table:table-row>
            <table:table-cell table:style-name="Tableau25.A1" office:value-type="string">
              <text:p text:style-name="P26">15-24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1" office:value-type="string">
              <text:p text:style-name="P26">25-39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1" office:value-type="string">
              <text:p text:style-name="P26">40-54 </text:p>
            </table:table-cell>
            <table:table-cell table:style-name="Tableau25.B3" office:value-type="float" office:value="69">
              <text:p text:style-name="P4">69</text:p>
            </table:table-cell>
            <table:table-cell table:style-name="Tableau25.B3" office:value-type="float" office:value="27">
              <text:p text:style-name="P4">27</text:p>
            </table:table-cell>
            <table:table-cell table:style-name="Tableau25.B3" office:value-type="float" office:value="4">
              <text:p text:style-name="P4">4</text:p>
            </table:table-cell>
          </table:table-row>
          <table:table-row>
            <table:table-cell table:style-name="Tableau25.A1" office:value-type="string">
              <text:p text:style-name="P26">&gt;=55</text:p>
            </table:table-cell>
            <table:table-cell table:style-name="Tableau25.B3" office:value-type="float" office:value="68">
              <text:p text:style-name="P4">68</text:p>
            </table:table-cell>
            <table:table-cell table:style-name="Tableau25.B3" office:value-type="float" office:value="24">
              <text:p text:style-name="P4">24</text:p>
            </table:table-cell>
            <table:table-cell table:style-name="Tableau25.B3" office:value-type="float" office:value="8">
              <text:p text:style-name="P4">8</text:p>
            </table:table-cell>
          </table:table-row>
          <table:table-row>
            <table:table-cell table:style-name="Tableau25.A4" table:number-columns-spanned="4" office:value-type="string">
              <text:p text:style-name="P34">Educação (Fim de)</text:p>
            </table:table-cell>
            <table:covered-table-cell/>
            <table:covered-table-cell/>
            <table:covered-table-cell/>
          </table:table-row>
          <table:table-row>
            <table:table-cell table:style-name="Tableau25.A1" office:value-type="string">
              <text:p text:style-name="P26">&lt;=-15</text:p>
            </table:table-cell>
            <table:table-cell table:style-name="Tableau25.B3" office:value-type="float" office:value="63">
              <text:p text:style-name="P4">63</text:p>
            </table:table-cell>
            <table:table-cell table:style-name="Tableau25.B3" office:value-type="float" office:value="24">
              <text:p text:style-name="P4">24</text:p>
            </table:table-cell>
            <table:table-cell table:style-name="Tableau25.B3" office:value-type="float" office:value="13">
              <text:p text:style-name="P4">13</text:p>
            </table:table-cell>
          </table:table-row>
          <table:table-row>
            <table:table-cell table:style-name="Tableau25.A1" office:value-type="string">
              <text:p text:style-name="P26">16-19 </text:p>
            </table:table-cell>
            <table:table-cell table:style-name="Tableau25.B3" office:value-type="float" office:value="69">
              <text:p text:style-name="P4">69</text:p>
            </table:table-cell>
            <table:table-cell table:style-name="Tableau25.B3" office:value-type="float" office:value="26">
              <text:p text:style-name="P4">26</text:p>
            </table:table-cell>
            <table:table-cell table:style-name="Tableau25.B3" office:value-type="float" office:value="5">
              <text:p text:style-name="P4">5</text:p>
            </table:table-cell>
          </table:table-row>
          <table:table-row>
            <table:table-cell table:style-name="Tableau25.A1" office:value-type="string">
              <text:p text:style-name="P26">&gt;=20</text:p>
            </table:table-cell>
            <table:table-cell table:style-name="Tableau25.B3" office:value-type="float" office:value="71">
              <text:p text:style-name="P4">71</text:p>
            </table:table-cell>
            <table:table-cell table:style-name="Tableau25.B3" office:value-type="float" office:value="25">
              <text:p text:style-name="P4">25</text:p>
            </table:table-cell>
            <table:table-cell table:style-name="Tableau25.B3" office:value-type="float" office:value="4">
              <text:p text:style-name="P4">4</text:p>
            </table:table-cell>
          </table:table-row>
          <table:table-row>
            <table:table-cell table:style-name="Tableau25.A1" office:value-type="string">
              <text:p text:style-name="P26">Ainda a estudar </text:p>
            </table:table-cell>
            <table:table-cell table:style-name="Tableau25.B3" office:value-type="float" office:value="73">
              <text:p text:style-name="P4">73</text:p>
            </table:table-cell>
            <table:table-cell table:style-name="Tableau25.B3" office:value-type="float" office:value="22">
              <text:p text:style-name="P4">22</text:p>
            </table:table-cell>
            <table:table-cell table:style-name="Tableau25.B3" office:value-type="float" office:value="5">
              <text:p text:style-name="P4">5</text:p>
            </table:table-cell>
          </table:table-row>
          <table:table-row>
            <table:table-cell table:style-name="Tableau25.A4" table:number-columns-spanned="4" office:value-type="string">
              <text:p text:style-name="P34">Categoria socioprofissional</text:p>
            </table:table-cell>
            <table:covered-table-cell/>
            <table:covered-table-cell/>
            <table:covered-table-cell/>
          </table:table-row>
          <table:table-row>
            <table:table-cell table:style-name="Tableau25.A1" office:value-type="string">
              <text:p text:style-name="P26">Trabalhadores por conta própria </text:p>
            </table:table-cell>
            <table:table-cell table:style-name="Tableau25.B3" office:value-type="float" office:value="74">
              <text:p text:style-name="P4">74</text:p>
            </table:table-cell>
            <table:table-cell table:style-name="Tableau25.B3" office:value-type="float" office:value="22">
              <text:p text:style-name="P4">22</text:p>
            </table:table-cell>
            <table:table-cell table:style-name="Tableau25.B3" office:value-type="float" office:value="4">
              <text:p text:style-name="P4">4</text:p>
            </table:table-cell>
          </table:table-row>
          <table:table-row>
            <table:table-cell table:style-name="Tableau25.A1" office:value-type="string">
              <text:p text:style-name="P26">Gestores </text:p>
            </table:table-cell>
            <table:table-cell table:style-name="Tableau25.B3" office:value-type="float" office:value="70">
              <text:p text:style-name="P4">70</text:p>
            </table:table-cell>
            <table:table-cell table:style-name="Tableau25.B3" office:value-type="float" office:value="26">
              <text:p text:style-name="P4">26</text:p>
            </table:table-cell>
            <table:table-cell table:style-name="Tableau25.B3" office:value-type="float" office:value="4">
              <text:p text:style-name="P4">4</text:p>
            </table:table-cell>
          </table:table-row>
          <table:table-row>
            <table:table-cell table:style-name="Tableau25.A1" office:value-type="string">
              <text:p text:style-name="P26">Outros golas brancas </text:p>
            </table:table-cell>
            <table:table-cell table:style-name="Tableau25.B3" office:value-type="float" office:value="70">
              <text:p text:style-name="P4">70</text:p>
            </table:table-cell>
            <table:table-cell table:style-name="Tableau25.B3" office:value-type="float" office:value="26">
              <text:p text:style-name="P4">26</text:p>
            </table:table-cell>
            <table:table-cell table:style-name="Tableau25.B3" office:value-type="float" office:value="4">
              <text:p text:style-name="P4">4</text:p>
            </table:table-cell>
          </table:table-row>
          <table:table-row>
            <table:table-cell table:style-name="Tableau25.A1" office:value-type="string">
              <text:p text:style-name="P26">Trabalhadores manuais </text:p>
            </table:table-cell>
            <table:table-cell table:style-name="Tableau25.B3" office:value-type="float" office:value="70">
              <text:p text:style-name="P4">70</text:p>
            </table:table-cell>
            <table:table-cell table:style-name="Tableau25.B3" office:value-type="float" office:value="25">
              <text:p text:style-name="P4">25</text:p>
            </table:table-cell>
            <table:table-cell table:style-name="Tableau25.B3" office:value-type="float" office:value="5">
              <text:p text:style-name="P4">5</text:p>
            </table:table-cell>
          </table:table-row>
          <table:table-row>
            <table:table-cell table:style-name="Tableau25.A1" office:value-type="string">
              <text:p text:style-name="P26">Pessoas da casa </text:p>
            </table:table-cell>
            <table:table-cell table:style-name="Tableau25.B3" office:value-type="float" office:value="66">
              <text:p text:style-name="P4">66</text:p>
            </table:table-cell>
            <table:table-cell table:style-name="Tableau25.B3" office:value-type="float" office:value="29">
              <text:p text:style-name="P4">29</text:p>
            </table:table-cell>
            <table:table-cell table:style-name="Tableau25.B3" office:value-type="float" office:value="5">
              <text:p text:style-name="P4">5</text:p>
            </table:table-cell>
          </table:table-row>
          <table:table-row>
            <table:table-cell table:style-name="Tableau25.A1" office:value-type="string">
              <text:p text:style-name="P26">Desempregado </text:p>
            </table:table-cell>
            <table:table-cell table:style-name="Tableau25.B3" office:value-type="float" office:value="70">
              <text:p text:style-name="P4">70</text:p>
            </table:table-cell>
            <table:table-cell table:style-name="Tableau25.B3" office:value-type="float" office:value="24">
              <text:p text:style-name="P4">24</text:p>
            </table:table-cell>
            <table:table-cell table:style-name="Tableau25.B3" office:value-type="float" office:value="6">
              <text:p text:style-name="P4">6</text:p>
            </table:table-cell>
          </table:table-row>
          <table:table-row>
            <table:table-cell table:style-name="Tableau25.A1" office:value-type="string">
              <text:p text:style-name="P26">Aposentado </text:p>
            </table:table-cell>
            <table:table-cell table:style-name="Tableau25.B3" office:value-type="float" office:value="67">
              <text:p text:style-name="P4">67</text:p>
            </table:table-cell>
            <table:table-cell table:style-name="Tableau25.B3" office:value-type="float" office:value="24">
              <text:p text:style-name="P4">24</text:p>
            </table:table-cell>
            <table:table-cell table:style-name="Tableau25.B3" office:value-type="float" office:value="9">
              <text:p text:style-name="P4">9</text:p>
            </table:table-cell>
          </table:table-row>
          <table:table-row>
            <table:table-cell table:style-name="Tableau25.A1" office:value-type="string">
              <text:p text:style-name="P26">Estudantes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4" table:number-columns-spanned="4" office:value-type="string">
              <text:p text:style-name="P34">Urbanização subjetiva</text:p>
            </table:table-cell>
            <table:covered-table-cell/>
            <table:covered-table-cell/>
            <table:covered-table-cell/>
          </table:table-row>
          <table:table-row>
            <table:table-cell table:style-name="Tableau25.A1" office:value-type="string">
              <text:p text:style-name="P26">Zona rural ou aldeia </text:p>
            </table:table-cell>
            <table:table-cell table:style-name="Tableau25.B3" office:value-type="float" office:value="68">
              <text:p text:style-name="P4">68</text:p>
            </table:table-cell>
            <table:table-cell table:style-name="Tableau25.B3" office:value-type="float" office:value="26">
              <text:p text:style-name="P4">26</text:p>
            </table:table-cell>
            <table:table-cell table:style-name="Tableau25.B3" office:value-type="float" office:value="6">
              <text:p text:style-name="P4">6</text:p>
            </table:table-cell>
          </table:table-row>
          <table:table-row>
            <table:table-cell table:style-name="Tableau25.A1" office:value-type="string">
              <text:p text:style-name="P26">Cidade pequena ou média </text:p>
            </table:table-cell>
            <table:table-cell table:style-name="Tableau25.B3" office:value-type="float" office:value="70">
              <text:p text:style-name="P4">70</text:p>
            </table:table-cell>
            <table:table-cell table:style-name="Tableau25.B3" office:value-type="float" office:value="24">
              <text:p text:style-name="P4">24</text:p>
            </table:table-cell>
            <table:table-cell table:style-name="Tableau25.B3" office:value-type="float" office:value="6">
              <text:p text:style-name="P4">6</text:p>
            </table:table-cell>
          </table:table-row>
          <table:table-row>
            <table:table-cell table:style-name="Tableau25.A1" office:value-type="string">
              <text:p text:style-name="P26">Grande cidade </text:p>
            </table:table-cell>
            <table:table-cell table:style-name="Tableau25.B3" office:value-type="float" office:value="71">
              <text:p text:style-name="P4">71</text:p>
            </table:table-cell>
            <table:table-cell table:style-name="Tableau25.B3" office:value-type="float" office:value="23">
              <text:p text:style-name="P4">23</text:p>
            </table:table-cell>
            <table:table-cell table:style-name="Tableau25.B3" office:value-type="float" office:value="6">
              <text:p text:style-name="P4">6</text:p>
            </table:table-cell>
          </table:table-row>
          <table:table-row>
            <table:table-cell table:style-name="Tableau25.A4" table:number-columns-spanned="4" office:value-type="string">
              <text:p text:style-name="P34">Perceção do EFPI em (NOSSO PAÍS)</text:p>
            </table:table-cell>
            <table:covered-table-cell/>
            <table:covered-table-cell/>
            <table:covered-table-cell/>
          </table:table-row>
          <table:table-row>
            <table:table-cell table:style-name="Tableau25.A1" office:value-type="string">
              <text:p text:style-name="P26">Positivo </text:p>
            </table:table-cell>
            <table:table-cell table:style-name="Tableau25.B3" office:value-type="float" office:value="70">
              <text:p text:style-name="P4">70</text:p>
            </table:table-cell>
            <table:table-cell table:style-name="Tableau25.B3" office:value-type="float" office:value="26">
              <text:p text:style-name="P4">26</text:p>
            </table:table-cell>
            <table:table-cell table:style-name="Tableau25.B3" office:value-type="float" office:value="4">
              <text:p text:style-name="P4">4</text:p>
            </table:table-cell>
          </table:table-row>
          <table:table-row>
            <table:table-cell table:style-name="Tableau25.A1" office:value-type="string">
              <text:p text:style-name="P26">Negativo </text:p>
            </table:table-cell>
            <table:table-cell table:style-name="Tableau25.B3" office:value-type="float" office:value="72">
              <text:p text:style-name="P4">72</text:p>
            </table:table-cell>
            <table:table-cell table:style-name="Tableau25.B3" office:value-type="float" office:value="24">
              <text:p text:style-name="P4">24</text:p>
            </table:table-cell>
            <table:table-cell table:style-name="Tableau25.B3" office:value-type="float" office:value="4">
              <text:p text:style-name="P4">4</text:p>
            </table:table-cell>
          </table:table-row>
          <table:table-row>
            <table:table-cell table:style-name="Tableau25.A4" table:number-columns-spanned="4" office:value-type="string">
              <text:p text:style-name="P34">Já frequentou a formação profissional inicial (ensino secundário superior)</text:p>
            </table:table-cell>
            <table:covered-table-cell/>
            <table:covered-table-cell/>
            <table:covered-table-cell/>
          </table:table-row>
          <table:table-row>
            <table:table-cell table:style-name="Tableau25.A1" office:value-type="string">
              <text:p text:style-name="P26">Sim </text:p>
            </table:table-cell>
            <table:table-cell table:style-name="Tableau25.B3" office:value-type="float" office:value="71">
              <text:p text:style-name="P4">71</text:p>
            </table:table-cell>
            <table:table-cell table:style-name="Tableau25.B3" office:value-type="float" office:value="25">
              <text:p text:style-name="P4">25</text:p>
            </table:table-cell>
            <table:table-cell table:style-name="Tableau25.B3" office:value-type="float" office:value="4">
              <text:p text:style-name="P4">4</text:p>
            </table:table-cell>
          </table:table-row>
          <table:table-row>
            <table:table-cell table:style-name="Tableau25.A1" office:value-type="string">
              <text:p text:style-name="P26">Não </text:p>
            </table:table-cell>
            <table:table-cell table:style-name="Tableau25.B3" office:value-type="float" office:value="68">
              <text:p text:style-name="P4">68</text:p>
            </table:table-cell>
            <table:table-cell table:style-name="Tableau25.B3" office:value-type="float" office:value="25">
              <text:p text:style-name="P4">25</text:p>
            </table:table-cell>
            <table:table-cell table:style-name="Tableau25.B3" office:value-type="float" office:value="7">
              <text:p text:style-name="P4">7</text:p>
            </table:table-cell>
          </table:table-row>
        </table:table>
        <text:p text:style-name="Standard"><text:soft-page-break/></text:p>
        <text:p text:style-name="P52">Cerca de sete em cada dez cidadãos da UE afirmam que as mulheres são frequentemente incentivadas a frequentar o ensino geral, embora manifestem interesse em matérias técnicas </text:p>
        <text:p text:style-name="Standard">Em toda a União Europeia, 71 % dos cidadãos da UE afirmam que as mulheres são frequentemente incentivadas a prosseguir o ensino geral, embora manifestem interesse em matérias técnicas, práticas e práticas, incluindo 19 % que concordam fortemente e 52 % que tendem a concordar.<text:note text:id="ftn53" text:note-class="footnote"><text:note-citation>53</text:note-citation><text:note-body><text:p text:style-name="Footnote">QB11.1. Diga-me em que medida concorda ou discorda de cada uma das seguintes afirmações: As mulheres são muitas vezes incentivadas a prosseguir o ensino geral, embora manifestem interesse em matérias técnicas, práticas e práticas.</text:p></text:note-body></text:note> Cerca de um em cada quatro (23%) discorda, enquanto 6% não sabem. </text:p>
        <text:p text:style-name="Standard">A maioria dos inquiridos concorda com esta afirmação em todos os Estados-Membros. No entanto, os níveis de acordo variam consoante os Estados-Membros. Os níveis mais elevados registam-se em Chipre (81 %), Itália e Irlanda (ambos com 80 %) e Hungria (79 %). Os níveis mais baixos registam-se na Letónia (55 %) e em Espanha e na Estónia (ambos com 60 %). </text:p>
        <text:p text:style-name="Standard">Em 17 Estados-Membros, pelo menos sete em cada dez inquiridos concordam que as mulheres são frequentemente incentivadas a frequentar o ensino geral, apesar de manifestarem interesse pelas disciplinas técnicas. </text:p>
        <text:p text:style-name="Standard"><draw:g text:anchor-type="paragraph" draw:z-index="50" draw:name="Forme46" draw:style-name="gr1"><draw:frame draw:style-name="gr116" draw:text-style-name="P89" svg:width="5.068cm" svg:height="5.582cm" svg:x="10.871cm" svg:y="-6.74cm"><draw:image xlink:href="Pictures/10000000000001F80000022BB13BD174BF5478DB.png" xlink:type="simple" xlink:show="embed" xlink:actuate="onLoad" draw:mime-type="image/png"><text:p/></draw:image></draw:frame><draw:frame draw:style-name="gr117" draw:text-style-name="P91" svg:width="8.256cm" svg:height="1.876cm" svg:x="9.151cm" svg:y="-8.774cm"><draw:text-box><text:p text:style-name="P90"><text:span text:style-name="T44">QB11.1: Diga-me em que medida concorda ou discorda de cada uma das seguintes afirmações: - As mulheres são frequentemente incentivadas a frequentar o ensino geral, embora manifestem interesse em matérias técnicas, práticas e práticas (UE-27) (%) </text:span></text:p></draw:text-box></draw:frame><draw:frame draw:style-name="gr118" draw:text-style-name="P97" svg:width="2.707cm" svg:height="0.578cm" svg:x="11.657cm" svg:y="-7.185cm"><draw:text-box><text:p text:style-name="P96"><text:span text:style-name="T44">Não sei 6</text:span></text:p></draw:text-box></draw:frame><draw:frame draw:style-name="gr119" draw:text-style-name="P94" svg:width="1.941cm" svg:height="1.227cm" svg:x="10.192cm" svg:y="-6.735cm"><draw:text-box><text:p text:style-name="P93"><text:span text:style-name="T44">Discordo totalmente 4</text:span></text:p></draw:text-box></draw:frame><draw:frame draw:style-name="gr120" draw:text-style-name="P94" svg:width="2.823cm" svg:height="0.902cm" svg:x="8.613cm" svg:y="-5.467cm"><draw:text-box><text:p text:style-name="P93"><text:span text:style-name="T44">Tende a discordar 19</text:span></text:p></draw:text-box></draw:frame><draw:frame draw:style-name="gr121" draw:text-style-name="P91" svg:width="2.758cm" svg:height="0.902cm" svg:x="12.957cm" svg:y="-1.152cm"><draw:text-box><text:p text:style-name="P90"><text:span text:style-name="T44">Tende a concordar 52</text:span></text:p></draw:text-box></draw:frame><draw:frame draw:style-name="gr122" draw:text-style-name="P91" svg:width="2.394cm" svg:height="0.902cm" svg:x="14.092cm" svg:y="-6.788cm"><draw:text-box><text:p text:style-name="P90"><text:span text:style-name="T44">Concordo plenamente 19</text:span></text:p></draw:text-box></draw:frame></draw:g><draw:g text:anchor-type="paragraph" draw:z-index="51" draw:name="Forme47" draw:style-name="gr1"><draw:frame draw:style-name="gr108" draw:text-style-name="P89" svg:width="16.722cm" svg:height="7.425cm" svg:x="-0.049cm" svg:y="2.034cm"><draw:image xlink:href="Pictures/100000000000050F0000023F672497EFF7F45573.png" xlink:type="simple" xlink:show="embed" xlink:actuate="onLoad" draw:mime-type="image/png"><text:p/></draw:image></draw:frame><draw:frame draw:style-name="gr109" draw:text-style-name="P91" svg:width="16.537cm" svg:height="1.544cm" svg:x="-0.155cm" svg:y="0.411cm"><draw:text-box><text:p text:style-name="P90"><text:span text:style-name="T45">QB11.1. Diga-me em que medida concorda ou discorda de cada uma das seguintes afirmações: As mulheres são muitas vezes incentivadas a prosseguir o ensino geral, embora manifestem interesse em matérias técnicas, práticas e práticas.</text:span><text:span text:style-name="T44">(%) </text:span></text:p></draw:text-box></draw:frame><draw:g draw:style-name="gr4"><draw:frame draw:style-name="gr110" draw:text-style-name="P89" svg:width="14.098cm" svg:height="0.959cm" svg:x="0.318cm" svg:y="9.481cm"><draw:image xlink:href="Pictures/100000000000022300000022902E68B765C34830.png" xlink:type="simple" xlink:show="embed" xlink:actuate="onLoad" draw:mime-type="image/png"><text:p/></draw:image></draw:frame><draw:frame draw:style-name="gr111" draw:text-style-name="P91" svg:width="2.924cm" svg:height="0.902cm" svg:x="0.78cm" svg:y="9.656cm"><draw:text-box><text:p text:style-name="P95"><text:span text:style-name="T44">Concordo plenamente</text:span></text:p></draw:text-box></draw:frame><draw:frame draw:style-name="gr112" draw:text-style-name="P91" svg:width="2.946cm" svg:height="1.004cm" svg:x="3.787cm" svg:y="9.633cm"><draw:text-box><text:p text:style-name="P95"><text:span text:style-name="T44">Tende a concordar</text:span></text:p></draw:text-box></draw:frame><draw:frame draw:style-name="gr113" draw:text-style-name="P91" svg:width="3.282cm" svg:height="0.646cm" svg:x="6.969cm" svg:y="9.677cm"><draw:text-box><text:p text:style-name="P95"><text:span text:style-name="T44">Tende a discordar</text:span></text:p></draw:text-box></draw:frame><draw:frame draw:style-name="gr114" draw:text-style-name="P91" svg:width="3.483cm" svg:height="0.646cm" svg:x="10.599cm" svg:y="9.634cm"><draw:text-box><text:p text:style-name="P95"><text:span text:style-name="T44">Discordo totalmente</text:span></text:p></draw:text-box></draw:frame><draw:frame draw:style-name="gr115" draw:text-style-name="P91" svg:width="2.52cm" svg:height="0.687cm" svg:x="14.319cm" svg:y="9.634cm"><draw:text-box><text:p text:style-name="P95"><text:span text:style-name="T44">Não sei</text:span></text:p></draw:text-box></draw:frame></draw:g></draw:g></text:p>
        <text:p text:style-name="P51">A medida em que os inquiridos concordam que as mulheres são frequentemente incentivadas a frequentar o ensino geral varia em função de fatores sociodemográficos e comportamentais, como se segue. </text:p>
        <text:p text:style-name="StyleDefautDecale05Sauf1">■ Por idade no final do ensino, os inquiridos que terminaram o ensino entre os 16 e os 19 anos ou aos 20 anos ou mais tarde têm maior probabilidade de acreditar que as mulheres são frequentemente orientadas para o ensino geral, apesar do interesse em matérias técnicas (ambos com 71%). Este número cai para 68% entre os que concluíram o ensino com idade igual ou inferior a 15 anos. É a mais alta entre aqueles que ainda estão a estudar (74%). </text:p>
        <text:p text:style-name="StyleDefautDecale05Sauf1">■ Existem diferenças modestas entre as categorias socioprofissionais, com 74% dos estudantes a partilharem este ponto de vista, em comparação com 68% entre gestores e inquiridos desempregados. </text:p>
        <text:p text:style-name="StyleDefautDecale05Sauf1">■ A urbanização influencia as respostas neste domínio, uma vez que 74% dos inquiridos nas grandes cidades concordam que as mulheres são menos incentivadas a abordar temas técnicos do que os homens, em comparação com 68% dos inquiridos nas zonas rurais ou nas aldeias. </text:p>
        <text:p text:style-name="StyleDefautDecale05Sauf1">■ Por idade, este ponto de vista diminui de 74% dos inquiridos com idades compreendidas entre os 15 e os 24 anos para 73% dos inquiridos com idades compreendidas entre os 25 e os 39 anos, 70% dos inquiridos com idades compreendidas entre os 40 e os 54 anos e 69% dos inquiridos com idade igual ou superior a 55 anos. </text:p>
        <text:p text:style-name="StyleDefautDecale05Sauf1">■ Não existem diferenças por género ou por experiência anterior de EFP. </text:p>
        <text:p text:style-name="Standard"/>
        <text:p text:style-name="P67"/>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26">QB11.1 Por favor, diga-me em que medida concorda ou discorda de cada uma das seguintes afirmações: As mulheres são muitas vezes incentivadas a prosseguir o ensino geral, embora manifestem interesse em matérias técnicas, práticas e práticas (% da UE)</text:p>
            </table:table-cell>
            <table:covered-table-cell/>
            <table:covered-table-cell/>
            <table:covered-table-cell/>
          </table:table-row>
          <table:table-row>
            <table:table-cell table:style-name="Tableau26.A1" office:value-type="string">
              <text:p text:style-name="Table_20_Contents"/>
            </table:table-cell>
            <table:table-cell table:style-name="Tableau26.A1" office:value-type="string">
              <text:p text:style-name="P4">Total "Concordo"</text:p>
            </table:table-cell>
            <table:table-cell table:style-name="Tableau26.A1" office:value-type="string">
              <text:p text:style-name="P4">Total "discordo" </text:p>
            </table:table-cell>
            <table:table-cell table:style-name="Tableau26.A1" office:value-type="string">
              <text:p text:style-name="P4">Não sei</text:p>
            </table:table-cell>
          </table:table-row>
          <table:table-row>
            <table:table-cell table:style-name="Tableau26.A1" office:value-type="string">
              <text:p text:style-name="P26">UE27 </text:p>
            </table:table-cell>
            <table:table-cell table:style-name="Tableau26.B3" office:value-type="float" office:value="71">
              <text:p text:style-name="P4">71</text:p>
            </table:table-cell>
            <table:table-cell table:style-name="Tableau26.B3" office:value-type="float" office:value="23">
              <text:p text:style-name="P4">23</text:p>
            </table:table-cell>
            <table:table-cell table:style-name="Tableau26.B3" office:value-type="float" office:value="6">
              <text:p text:style-name="P4">6</text:p>
            </table:table-cell>
          </table:table-row>
          <table:table-row>
            <table:table-cell table:style-name="Tableau26.A4" table:number-columns-spanned="4" office:value-type="string">
              <text:p text:style-name="P34">Género</text:p>
            </table:table-cell>
            <table:covered-table-cell/>
            <table:covered-table-cell/>
            <table:covered-table-cell/>
          </table:table-row>
          <table:table-row>
            <table:table-cell table:style-name="Tableau26.A1" office:value-type="string">
              <text:p text:style-name="P26">Homem </text:p>
            </table:table-cell>
            <table:table-cell table:style-name="Tableau26.B3" office:value-type="float" office:value="71">
              <text:p text:style-name="P4">71</text:p>
            </table:table-cell>
            <table:table-cell table:style-name="Tableau26.B3" office:value-type="float" office:value="22">
              <text:p text:style-name="P4">22</text:p>
            </table:table-cell>
            <table:table-cell table:style-name="Tableau26.B3" office:value-type="float" office:value="7">
              <text:p text:style-name="P4">7</text:p>
            </table:table-cell>
          </table:table-row>
          <table:table-row>
            <table:table-cell table:style-name="Tableau26.A1" office:value-type="string">
              <text:p text:style-name="P26">Mulher </text:p>
            </table:table-cell>
            <table:table-cell table:style-name="Tableau26.B3" office:value-type="float" office:value="71">
              <text:p text:style-name="P4">71</text:p>
            </table:table-cell>
            <table:table-cell table:style-name="Tableau26.B3" office:value-type="float" office:value="23">
              <text:p text:style-name="P4">23</text:p>
            </table:table-cell>
            <table:table-cell table:style-name="Tableau26.B3" office:value-type="float" office:value="6">
              <text:p text:style-name="P4">6</text:p>
            </table:table-cell>
          </table:table-row>
          <table:table-row>
            <table:table-cell table:style-name="Tableau26.A4" table:number-columns-spanned="4" office:value-type="string">
              <text:p text:style-name="P34">Idade</text:p>
            </table:table-cell>
            <table:covered-table-cell/>
            <table:covered-table-cell/>
            <table:covered-table-cell/>
          </table:table-row>
          <table:table-row>
            <table:table-cell table:style-name="Tableau26.A1" office:value-type="string">
              <text:p text:style-name="P26">15-24 </text:p>
            </table:table-cell>
            <table:table-cell table:style-name="Tableau26.B3" office:value-type="float" office:value="74">
              <text:p text:style-name="P4">74</text:p>
            </table:table-cell>
            <table:table-cell table:style-name="Tableau26.B3" office:value-type="float" office:value="22">
              <text:p text:style-name="P4">22</text:p>
            </table:table-cell>
            <table:table-cell table:style-name="Tableau26.B3" office:value-type="float" office:value="4">
              <text:p text:style-name="P4">4</text:p>
            </table:table-cell>
          </table:table-row>
          <table:table-row>
            <table:table-cell table:style-name="Tableau26.A1" office:value-type="string">
              <text:p text:style-name="P26">25-39 </text:p>
            </table:table-cell>
            <table:table-cell table:style-name="Tableau26.B3" office:value-type="float" office:value="73">
              <text:p text:style-name="P4">73</text:p>
            </table:table-cell>
            <table:table-cell table:style-name="Tableau26.B3" office:value-type="float" office:value="22">
              <text:p text:style-name="P4">22</text:p>
            </table:table-cell>
            <table:table-cell table:style-name="Tableau26.B3" office:value-type="float" office:value="5">
              <text:p text:style-name="P4">5</text:p>
            </table:table-cell>
          </table:table-row>
          <table:table-row>
            <table:table-cell table:style-name="Tableau26.A1" office:value-type="string">
              <text:p text:style-name="P26">40-54 </text:p>
            </table:table-cell>
            <table:table-cell table:style-name="Tableau26.B3" office:value-type="float" office:value="70">
              <text:p text:style-name="P4">70</text:p>
            </table:table-cell>
            <table:table-cell table:style-name="Tableau26.B3" office:value-type="float" office:value="24">
              <text:p text:style-name="P4">24</text:p>
            </table:table-cell>
            <table:table-cell table:style-name="Tableau26.B3" office:value-type="float" office:value="6">
              <text:p text:style-name="P4">6</text:p>
            </table:table-cell>
          </table:table-row>
          <table:table-row>
            <table:table-cell table:style-name="Tableau26.A1" office:value-type="string">
              <text:p text:style-name="P26">&gt;=55</text:p>
            </table:table-cell>
            <table:table-cell table:style-name="Tableau26.B3" office:value-type="float" office:value="69">
              <text:p text:style-name="P4">69</text:p>
            </table:table-cell>
            <table:table-cell table:style-name="Tableau26.B3" office:value-type="float" office:value="22">
              <text:p text:style-name="P4">22</text:p>
            </table:table-cell>
            <table:table-cell table:style-name="Tableau26.B3" office:value-type="float" office:value="9">
              <text:p text:style-name="P4">9</text:p>
            </table:table-cell>
          </table:table-row>
          <table:table-row>
            <table:table-cell table:style-name="Tableau26.A4" table:number-columns-spanned="4" office:value-type="string">
              <text:p text:style-name="P34">Educação (Fim de)</text:p>
            </table:table-cell>
            <table:covered-table-cell/>
            <table:covered-table-cell/>
            <table:covered-table-cell/>
          </table:table-row>
          <table:table-row>
            <table:table-cell table:style-name="Tableau26.A1" office:value-type="string">
              <text:p text:style-name="P26">&lt;=-15</text:p>
            </table:table-cell>
            <table:table-cell table:style-name="Tableau26.B3" office:value-type="float" office:value="68">
              <text:p text:style-name="P4">68</text:p>
            </table:table-cell>
            <table:table-cell table:style-name="Tableau26.B3" office:value-type="float" office:value="20">
              <text:p text:style-name="P4">20</text:p>
            </table:table-cell>
            <table:table-cell table:style-name="Tableau26.B3" office:value-type="float" office:value="12">
              <text:p text:style-name="P4">12</text:p>
            </table:table-cell>
          </table:table-row>
          <table:table-row>
            <table:table-cell table:style-name="Tableau26.A1" office:value-type="string">
              <text:p text:style-name="P26">16-19 </text:p>
            </table:table-cell>
            <table:table-cell table:style-name="Tableau26.B3" office:value-type="float" office:value="71">
              <text:p text:style-name="P4">71</text:p>
            </table:table-cell>
            <table:table-cell table:style-name="Tableau26.B3" office:value-type="float" office:value="22">
              <text:p text:style-name="P4">22</text:p>
            </table:table-cell>
            <table:table-cell table:style-name="Tableau26.B3" office:value-type="float" office:value="7">
              <text:p text:style-name="P4">7</text:p>
            </table:table-cell>
          </table:table-row>
          <table:table-row>
            <table:table-cell table:style-name="Tableau26.A1" office:value-type="string">
              <text:p text:style-name="P26">&gt;=20</text:p>
            </table:table-cell>
            <table:table-cell table:style-name="Tableau26.B3" office:value-type="float" office:value="71">
              <text:p text:style-name="P4">71</text:p>
            </table:table-cell>
            <table:table-cell table:style-name="Tableau26.B3" office:value-type="float" office:value="24">
              <text:p text:style-name="P4">24</text:p>
            </table:table-cell>
            <table:table-cell table:style-name="Tableau26.B3" office:value-type="float" office:value="5">
              <text:p text:style-name="P4">5</text:p>
            </table:table-cell>
          </table:table-row>
          <table:table-row>
            <table:table-cell table:style-name="Tableau26.A1" office:value-type="string">
              <text:p text:style-name="P26">Ainda a estudar </text:p>
            </table:table-cell>
            <table:table-cell table:style-name="Tableau26.B3" office:value-type="float" office:value="74">
              <text:p text:style-name="P4">74</text:p>
            </table:table-cell>
            <table:table-cell table:style-name="Tableau26.B3" office:value-type="float" office:value="21">
              <text:p text:style-name="P4">21</text:p>
            </table:table-cell>
            <table:table-cell table:style-name="Tableau26.B3" office:value-type="float" office:value="5">
              <text:p text:style-name="P4">5</text:p>
            </table:table-cell>
          </table:table-row>
          <table:table-row>
            <table:table-cell table:style-name="Tableau26.A4" table:number-columns-spanned="4" office:value-type="string">
              <text:p text:style-name="P34">Categoria socioprofissional</text:p>
            </table:table-cell>
            <table:covered-table-cell/>
            <table:covered-table-cell/>
            <table:covered-table-cell/>
          </table:table-row>
          <table:table-row>
            <table:table-cell table:style-name="Tableau26.A1" office:value-type="string">
              <text:p text:style-name="P26">Trabalhadores por conta própria </text:p>
            </table:table-cell>
            <table:table-cell table:style-name="Tableau26.B3" office:value-type="float" office:value="72">
              <text:p text:style-name="P4">72</text:p>
            </table:table-cell>
            <table:table-cell table:style-name="Tableau26.B3" office:value-type="float" office:value="22">
              <text:p text:style-name="P4">22</text:p>
            </table:table-cell>
            <table:table-cell table:style-name="Tableau26.B3" office:value-type="float" office:value="6">
              <text:p text:style-name="P4">6</text:p>
            </table:table-cell>
          </table:table-row>
          <table:table-row>
            <table:table-cell table:style-name="Tableau26.A1" office:value-type="string">
              <text:p text:style-name="P26">Gestores </text:p>
            </table:table-cell>
            <table:table-cell table:style-name="Tableau26.B3" office:value-type="float" office:value="68">
              <text:p text:style-name="P4">68</text:p>
            </table:table-cell>
            <table:table-cell table:style-name="Tableau26.B3" office:value-type="float" office:value="26">
              <text:p text:style-name="P4">26</text:p>
            </table:table-cell>
            <table:table-cell table:style-name="Tableau26.B3" office:value-type="float" office:value="6">
              <text:p text:style-name="P4">6</text:p>
            </table:table-cell>
          </table:table-row>
          <table:table-row>
            <table:table-cell table:style-name="Tableau26.A1" office:value-type="string">
              <text:p text:style-name="P26">Outros golas brancas </text:p>
            </table:table-cell>
            <table:table-cell table:style-name="Tableau26.B3" office:value-type="float" office:value="72">
              <text:p text:style-name="P4">72</text:p>
            </table:table-cell>
            <table:table-cell table:style-name="Tableau26.B3" office:value-type="float" office:value="23">
              <text:p text:style-name="P4">23</text:p>
            </table:table-cell>
            <table:table-cell table:style-name="Tableau26.B3" office:value-type="float" office:value="5">
              <text:p text:style-name="P4">5</text:p>
            </table:table-cell>
          </table:table-row>
          <table:table-row>
            <table:table-cell table:style-name="Tableau26.A1" office:value-type="string">
              <text:p text:style-name="P26">Trabalhadores manuais </text:p>
            </table:table-cell>
            <table:table-cell table:style-name="Tableau26.B3" office:value-type="float" office:value="72">
              <text:p text:style-name="P4">72</text:p>
            </table:table-cell>
            <table:table-cell table:style-name="Tableau26.B3" office:value-type="float" office:value="23">
              <text:p text:style-name="P4">23</text:p>
            </table:table-cell>
            <table:table-cell table:style-name="Tableau26.B3" office:value-type="float" office:value="5">
              <text:p text:style-name="P4">5</text:p>
            </table:table-cell>
          </table:table-row>
          <table:table-row>
            <table:table-cell table:style-name="Tableau26.A1" office:value-type="string">
              <text:p text:style-name="P26">Pessoas da casa </text:p>
            </table:table-cell>
            <table:table-cell table:style-name="Tableau26.B3" office:value-type="float" office:value="72">
              <text:p text:style-name="P4">72</text:p>
            </table:table-cell>
            <table:table-cell table:style-name="Tableau26.B3" office:value-type="float" office:value="22">
              <text:p text:style-name="P4">22</text:p>
            </table:table-cell>
            <table:table-cell table:style-name="Tableau26.B3" office:value-type="float" office:value="6">
              <text:p text:style-name="P4">6</text:p>
            </table:table-cell>
          </table:table-row>
          <table:table-row>
            <table:table-cell table:style-name="Tableau26.A1" office:value-type="string">
              <text:p text:style-name="P26">Desempregado </text:p>
            </table:table-cell>
            <table:table-cell table:style-name="Tableau26.B3" office:value-type="float" office:value="68">
              <text:p text:style-name="P4">68</text:p>
            </table:table-cell>
            <table:table-cell table:style-name="Tableau26.B3" office:value-type="float" office:value="23">
              <text:p text:style-name="P4">23</text:p>
            </table:table-cell>
            <table:table-cell table:style-name="Tableau26.B3" office:value-type="float" office:value="9">
              <text:p text:style-name="P4">9</text:p>
            </table:table-cell>
          </table:table-row>
          <table:table-row>
            <table:table-cell table:style-name="Tableau26.A1" office:value-type="string">
              <text:p text:style-name="P26">Aposentado </text:p>
            </table:table-cell>
            <table:table-cell table:style-name="Tableau26.B3" office:value-type="float" office:value="69">
              <text:p text:style-name="P4">69</text:p>
            </table:table-cell>
            <table:table-cell table:style-name="Tableau26.B3" office:value-type="float" office:value="21">
              <text:p text:style-name="P4">21</text:p>
            </table:table-cell>
            <table:table-cell table:style-name="Tableau26.B3" office:value-type="float" office:value="10">
              <text:p text:style-name="P4">10</text:p>
            </table:table-cell>
          </table:table-row>
          <table:table-row>
            <table:table-cell table:style-name="Tableau26.A1" office:value-type="string">
              <text:p text:style-name="P26">Estudantes </text:p>
            </table:table-cell>
            <table:table-cell table:style-name="Tableau26.B3" office:value-type="float" office:value="74">
              <text:p text:style-name="P4">74</text:p>
            </table:table-cell>
            <table:table-cell table:style-name="Tableau26.B3" office:value-type="float" office:value="22">
              <text:p text:style-name="P4">22</text:p>
            </table:table-cell>
            <table:table-cell table:style-name="Tableau26.B3" office:value-type="float" office:value="4">
              <text:p text:style-name="P4">4</text:p>
            </table:table-cell>
          </table:table-row>
          <table:table-row>
            <table:table-cell table:style-name="Tableau26.A4" table:number-columns-spanned="4" office:value-type="string">
              <text:p text:style-name="P34">Urbanização subjetiva</text:p>
            </table:table-cell>
            <table:covered-table-cell/>
            <table:covered-table-cell/>
            <table:covered-table-cell/>
          </table:table-row>
          <table:table-row>
            <table:table-cell table:style-name="Tableau26.A1" office:value-type="string">
              <text:p text:style-name="P26">Zona rural ou aldeia </text:p>
            </table:table-cell>
            <table:table-cell table:style-name="Tableau26.B3" office:value-type="float" office:value="68">
              <text:p text:style-name="P4">68</text:p>
            </table:table-cell>
            <table:table-cell table:style-name="Tableau26.B3" office:value-type="float" office:value="25">
              <text:p text:style-name="P4">25</text:p>
            </table:table-cell>
            <table:table-cell table:style-name="Tableau26.B3" office:value-type="float" office:value="7">
              <text:p text:style-name="P4">7</text:p>
            </table:table-cell>
          </table:table-row>
          <table:table-row>
            <table:table-cell table:style-name="Tableau26.A1" office:value-type="string">
              <text:p text:style-name="P26">Cidade pequena ou média </text:p>
            </table:table-cell>
            <table:table-cell table:style-name="Tableau26.B3" office:value-type="float" office:value="71">
              <text:p text:style-name="P4">71</text:p>
            </table:table-cell>
            <table:table-cell table:style-name="Tableau26.B3" office:value-type="float" office:value="22">
              <text:p text:style-name="P4">22</text:p>
            </table:table-cell>
            <table:table-cell table:style-name="Tableau26.B3" office:value-type="float" office:value="7">
              <text:p text:style-name="P4">7</text:p>
            </table:table-cell>
          </table:table-row>
          <table:table-row>
            <table:table-cell table:style-name="Tableau26.A1" office:value-type="string">
              <text:p text:style-name="P26">Grande cidade </text:p>
            </table:table-cell>
            <table:table-cell table:style-name="Tableau26.B3" office:value-type="float" office:value="74">
              <text:p text:style-name="P4">74</text:p>
            </table:table-cell>
            <table:table-cell table:style-name="Tableau26.B3" office:value-type="float" office:value="20">
              <text:p text:style-name="P4">20</text:p>
            </table:table-cell>
            <table:table-cell table:style-name="Tableau26.B3" office:value-type="float" office:value="6">
              <text:p text:style-name="P4">6</text:p>
            </table:table-cell>
          </table:table-row>
          <table:table-row>
            <table:table-cell table:style-name="Tableau26.A4" table:number-columns-spanned="4" office:value-type="string">
              <text:p text:style-name="P34">Perceção do EFPI em (NOSSO PAÍS)</text:p>
            </table:table-cell>
            <table:covered-table-cell/>
            <table:covered-table-cell/>
            <table:covered-table-cell/>
          </table:table-row>
          <table:table-row>
            <table:table-cell table:style-name="Tableau26.A1" office:value-type="string">
              <text:p text:style-name="P26">Positivo </text:p>
            </table:table-cell>
            <table:table-cell table:style-name="Tableau26.B3" office:value-type="float" office:value="72">
              <text:p text:style-name="P4">72</text:p>
            </table:table-cell>
            <table:table-cell table:style-name="Tableau26.B3" office:value-type="float" office:value="23">
              <text:p text:style-name="P4">23</text:p>
            </table:table-cell>
            <table:table-cell table:style-name="Tableau26.B3" office:value-type="float" office:value="5">
              <text:p text:style-name="P4">5</text:p>
            </table:table-cell>
          </table:table-row>
          <table:table-row>
            <table:table-cell table:style-name="Tableau26.A1" office:value-type="string">
              <text:p text:style-name="P26">Negativo </text:p>
            </table:table-cell>
            <table:table-cell table:style-name="Tableau26.B3" office:value-type="float" office:value="71">
              <text:p text:style-name="P4">71</text:p>
            </table:table-cell>
            <table:table-cell table:style-name="Tableau26.B3" office:value-type="float" office:value="24">
              <text:p text:style-name="P4">24</text:p>
            </table:table-cell>
            <table:table-cell table:style-name="Tableau26.B3" office:value-type="float" office:value="5">
              <text:p text:style-name="P4">5</text:p>
            </table:table-cell>
          </table:table-row>
          <table:table-row>
            <table:table-cell table:style-name="Tableau26.A4" table:number-columns-spanned="4" office:value-type="string">
              <text:p text:style-name="P34">Já frequentou a formação profissional inicial (ensino secundário superior)</text:p>
            </table:table-cell>
            <table:covered-table-cell/>
            <table:covered-table-cell/>
            <table:covered-table-cell/>
          </table:table-row>
          <table:table-row>
            <table:table-cell table:style-name="Tableau26.A1" office:value-type="string">
              <text:p text:style-name="P26">Sim </text:p>
            </table:table-cell>
            <table:table-cell table:style-name="Tableau26.B3" office:value-type="float" office:value="72">
              <text:p text:style-name="P4">72</text:p>
            </table:table-cell>
            <table:table-cell table:style-name="Tableau26.B3" office:value-type="float" office:value="22">
              <text:p text:style-name="P4">22</text:p>
            </table:table-cell>
            <table:table-cell table:style-name="Tableau26.B3" office:value-type="float" office:value="6">
              <text:p text:style-name="P4">6</text:p>
            </table:table-cell>
          </table:table-row>
          <table:table-row>
            <table:table-cell table:style-name="Tableau26.A1" office:value-type="string">
              <text:p text:style-name="P26">Não </text:p>
            </table:table-cell>
            <table:table-cell table:style-name="Tableau26.B3" office:value-type="float" office:value="70">
              <text:p text:style-name="P4">70</text:p>
            </table:table-cell>
            <table:table-cell table:style-name="Tableau26.B3" office:value-type="float" office:value="22">
              <text:p text:style-name="P4">22</text:p>
            </table:table-cell>
            <table:table-cell table:style-name="Tableau26.B3" office:value-type="float" office:value="8">
              <text:p text:style-name="P4">8</text:p>
            </table:table-cell>
          </table:table-row>
        </table:table>
        <text:p text:style-name="Standard"/>
        <text:p text:style-name="P52">Sete em cada dez cidadãos da UE afirmam que os homens que não têm um elevado nível académico são mais pressionados a escolher o EFP em detrimento do ensino geral do que as mulheres </text:p>
        <text:p text:style-name="Standard">Em toda a União Europeia, 70 % dos cidadãos da UE afirmam que os homens que não têm um elevado nível académico enfrentam mais pressão para escolher o EFP em detrimento do ensino geral do que as mulheres, incluindo 23 % que concordam fortemente e 47 % que tendem a concordar.<text:note text:id="ftn54" text:note-class="footnote"><text:note-citation>54</text:note-citation><text:note-body><text:p text:style-name="Footnote">QB11.2. Diga-me em que medida concorda ou discorda de cada uma das seguintes afirmações: Os homens que não têm bons resultados académicos são mais pressionados a escolher o EFP em detrimento do ensino geral do que as mulheres. </text:p></text:note-body></text:note> Cerca de um em cada quatro (22 %) discorda, enquanto 8 % não sabem. </text:p>
        <text:p text:style-name="Standard">A maioria dos inquiridos concorda com esta afirmação em todos os Estados-Membros. No entanto, os níveis de acordo neste domínio diferem consideravelmente entre os Estados-Membros. Os níveis mais elevados de acordo registam-se na Grécia e em Chipre (ambos com 87 %) e na Dinamarca (86 %). Os níveis mais baixos registam-se nos Países Baixos (52 %), em Espanha (56 %) e na Alemanha (62 %). </text:p>
        <text:p text:style-name="Standard">Em 17 Estados-Membros, pelo menos sete em cada dez inquiridos concordam que os homens com fraco aproveitamento académico enfrentam mais pressão para escolher o EFP do que as mulheres. </text:p>
        <text:p text:style-name="Standard"><draw:g text:anchor-type="paragraph" draw:z-index="53" draw:name="Forme49" draw:style-name="gr1"><draw:frame draw:style-name="gr93" draw:text-style-name="P89" svg:width="16.564cm" svg:height="7.483cm" svg:x="0.176cm" svg:y="2.849cm"><draw:image xlink:href="Pictures/100000000000059400000285233EC61E9E77629B.png" xlink:type="simple" xlink:show="embed" xlink:actuate="onLoad" draw:mime-type="image/png"><text:p/></draw:image></draw:frame><draw:frame draw:style-name="gr94" draw:text-style-name="P91" svg:width="16.271cm" svg:height="1.227cm" svg:x="0.365cm" svg:y="1.909cm"><draw:text-box><text:p text:style-name="P90"><text:span text:style-name="T44">QB11.2. Diga-me em que medida concorda ou discorda de cada uma das seguintes afirmações: Os homens que não têm bons resultados académicos são mais pressionados a escolher o EFP em detrimento do ensino geral do que as mulheres. (%) </text:span></text:p></draw:text-box></draw:frame><draw:g draw:style-name="gr4"><draw:frame draw:style-name="gr95" draw:text-style-name="P89" svg:width="14.098cm" svg:height="0.959cm" svg:x="0.307cm" svg:y="10.61cm"><draw:image xlink:href="Pictures/100000000000022300000022902E68B765C34830.png" xlink:type="simple" xlink:show="embed" xlink:actuate="onLoad" draw:mime-type="image/png"><text:p/></draw:image></draw:frame><draw:frame draw:style-name="gr96" draw:text-style-name="P91" svg:width="2.924cm" svg:height="0.902cm" svg:x="0.767cm" svg:y="10.783cm"><draw:text-box><text:p text:style-name="P95"><text:span text:style-name="T44">Concordo plenamente</text:span></text:p></draw:text-box></draw:frame><draw:frame draw:style-name="gr97" draw:text-style-name="P91" svg:width="2.946cm" svg:height="1.004cm" svg:x="3.776cm" svg:y="10.76cm"><draw:text-box><text:p text:style-name="P95"><text:span text:style-name="T44">Tende a concordar</text:span></text:p></draw:text-box></draw:frame><draw:frame draw:style-name="gr98" draw:text-style-name="P91" svg:width="3.282cm" svg:height="0.646cm" svg:x="6.958cm" svg:y="10.804cm"><draw:text-box><text:p text:style-name="P95"><text:span text:style-name="T44">Tende a discordar</text:span></text:p></draw:text-box></draw:frame><draw:frame draw:style-name="gr99" draw:text-style-name="P91" svg:width="3.484cm" svg:height="0.646cm" svg:x="10.586cm" svg:y="10.762cm"><draw:text-box><text:p text:style-name="P95"><text:span text:style-name="T44">Discordo totalmente</text:span></text:p></draw:text-box></draw:frame><draw:frame draw:style-name="gr100" draw:text-style-name="P91" svg:width="2.52cm" svg:height="0.687cm" svg:x="14.308cm" svg:y="10.762cm"><draw:text-box><text:p text:style-name="P95"><text:span text:style-name="T44">Não sei</text:span></text:p></draw:text-box></draw:frame></draw:g></draw:g><draw:g text:anchor-type="paragraph" draw:z-index="52" draw:name="Forme48" draw:style-name="gr32"><draw:frame draw:style-name="gr101" draw:text-style-name="P89" svg:width="4.506cm" svg:height="4.74cm" svg:x="10.424cm" svg:y="-5.913cm"><draw:image xlink:href="Pictures/10000000000001E600000213FBBBA53A2B3AAAE5.png" xlink:type="simple" xlink:show="embed" xlink:actuate="onLoad" draw:mime-type="image/png"><text:p/></draw:image></draw:frame><draw:frame draw:style-name="gr102" draw:text-style-name="P91" svg:width="7.437cm" svg:height="1.876cm" svg:x="9.056cm" svg:y="-8.331cm"><draw:text-box><text:p text:style-name="P90"><text:span text:style-name="T44">QB 11.2: Diga-me em que medida concorda ou discorda de cada uma das seguintes afirmações: - Os homens que não têm bons resultados académicos são mais pressionados a optar pelo EFP em detrimento do ensino geral do que as mulheres (UE-27) (%) </text:span></text:p></draw:text-box></draw:frame><draw:frame draw:style-name="gr103" draw:text-style-name="P97" svg:width="2.557cm" svg:height="0.578cm" svg:x="10.948cm" svg:y="-6.444cm"><draw:text-box><text:p text:style-name="P96"><text:span text:style-name="T44">Não sei 8</text:span></text:p></draw:text-box></draw:frame><draw:frame draw:style-name="gr104" draw:text-style-name="P94" svg:width="2.495cm" svg:height="0.902cm" svg:x="8.791cm" svg:y="-5.987cm"><draw:text-box><text:p text:style-name="P93"><text:span text:style-name="T44">Discordo totalmente 4</text:span></text:p></draw:text-box></draw:frame><draw:frame draw:style-name="gr105" draw:text-style-name="P94" svg:width="1.819cm" svg:height="1.227cm" svg:x="8.87cm" svg:y="-4.711cm"><draw:text-box><text:p text:style-name="P93"><text:span text:style-name="T44">Tende a discordar 18</text:span></text:p></draw:text-box></draw:frame><draw:frame draw:style-name="gr106" draw:text-style-name="P91" svg:width="2.71cm" svg:height="0.902cm" svg:x="11.936cm" svg:y="-1.043cm"><draw:text-box><text:p text:style-name="P90"><text:span text:style-name="T44">Tende a concordar 47</text:span></text:p></draw:text-box></draw:frame><draw:frame draw:style-name="gr107" draw:text-style-name="P91" svg:width="2.326cm" svg:height="1.227cm" svg:x="13.532cm" svg:y="-6.017cm"><draw:text-box><text:p text:style-name="P90"><text:span text:style-name="T44">Concordo plenamente 23</text:span></text:p></draw:text-box></draw:frame></draw:g></text:p>
        <text:p text:style-name="P51">A medida em que os inquiridos concordam que os homens que não têm um elevado nível académico enfrentam mais pressão do que as mulheres para escolher o EFP varia consoante os fatores sociodemográficos e comportamentais, como se segue. </text:p>
        <text:p text:style-name="StyleDefautDecale05Sauf1">■ Os inquiridos que acreditam que os alunos com elevado desempenho ‑ são orientados para o ensino geral são mais propensos a partilhar esta opinião (76% contra 54%). Um padrão semelhante aparece entre aqueles que sentem que o ensino geral tem uma imagem melhor (76% contra 58%), que pensam que o ensino geral é mais fácil (79% contra 65%) e que acreditam que os programas de EFP são inclusivos (76% contra 67%). </text:p>
        <text:p text:style-name="StyleDefautDecale05Sauf1">■ Os inquiridos que selecionaram o «mau desempenho» como fator de escolha para o EFP são mais propensos a concordar com esta afirmação do que os que não o fizeram (76 % contra 68 %). </text:p>
        <text:p text:style-name="StyleDefautDecale05Sauf1">■ Por idade no final do ensino, os inquiridos mais gostam de concordar que os homens com desempenho académico inferior enfrentam mais pressão para escolher o EFP do que as mulheres são os que terminaram o ensino aos 20 anos ou mais e os que ainda estudam (ambos com 72 %), seguidos dos que terminaram entre os 16 e os 19 anos (70 %). As pessoas que concluíram os estudos com 15 anos ou menos têm menos probabilidades de concordar (66%). </text:p>
        <text:p text:style-name="StyleDefautDecale05Sauf1">■ A urbanização desempenha aqui um pequeno papel: 73 % dos inquiridos nas grandes cidades concordam com esta afirmação, em comparação com 69 % nas zonas rurais ou aldeias. </text:p>
        <text:p text:style-name="StyleDefautDecale05Sauf1">■ Há diferenças mínimas por categoria socioprofissional. Os desempregados inquiridos são ligeiramente mais propensos a concordar (73 %) do que outras categorias (70-72 %). </text:p>
        <text:p text:style-name="StyleDefautDecale05Sauf1">■ Não há diferenças por sexo e idade. </text:p>
        <text:p text:style-name="Standard"/>
        <text:p text:style-name="P67"/>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26">QB11.2 Por favor, diga-me em que medida concorda ou discorda de cada uma das seguintes afirmações: Os homens que não têm bons resultados académicos são mais pressionados do que as mulheres a optar pelo EFPI em detrimento do ensino geral (% na UE)</text:p>
            </table:table-cell>
            <table:covered-table-cell/>
            <table:covered-table-cell/>
            <table:covered-table-cell/>
          </table:table-row>
          <table:table-row>
            <table:table-cell table:style-name="Tableau27.A1" office:value-type="string">
              <text:p text:style-name="Table_20_Contents"/>
            </table:table-cell>
            <table:table-cell table:style-name="Tableau27.A1" office:value-type="string">
              <text:p text:style-name="P4">Total "Concordo"</text:p>
            </table:table-cell>
            <table:table-cell table:style-name="Tableau27.A1" office:value-type="string">
              <text:p text:style-name="P4">Total "discordo" </text:p>
            </table:table-cell>
            <table:table-cell table:style-name="Tableau27.A1" office:value-type="string">
              <text:p text:style-name="P4">Não sei</text:p>
            </table:table-cell>
          </table:table-row>
          <table:table-row>
            <table:table-cell table:style-name="Tableau27.A1" office:value-type="string">
              <text:p text:style-name="P26">UE27 </text:p>
            </table:table-cell>
            <table:table-cell table:style-name="Tableau27.B3" office:value-type="float" office:value="70">
              <text:p text:style-name="P4">70</text:p>
            </table:table-cell>
            <table:table-cell table:style-name="Tableau27.B3" office:value-type="float" office:value="22">
              <text:p text:style-name="P4">22</text:p>
            </table:table-cell>
            <table:table-cell table:style-name="Tableau27.B3" office:value-type="float" office:value="8">
              <text:p text:style-name="P4">8</text:p>
            </table:table-cell>
          </table:table-row>
          <table:table-row>
            <table:table-cell table:style-name="Tableau27.A4" table:number-columns-spanned="4" office:value-type="string">
              <text:p text:style-name="P34">Género</text:p>
            </table:table-cell>
            <table:covered-table-cell/>
            <table:covered-table-cell/>
            <table:covered-table-cell/>
          </table:table-row>
          <table:table-row>
            <table:table-cell table:style-name="Tableau27.A1" office:value-type="string">
              <text:p text:style-name="P26">Homem </text:p>
            </table:table-cell>
            <table:table-cell table:style-name="Tableau27.B3" office:value-type="float" office:value="71">
              <text:p text:style-name="P4">71</text:p>
            </table:table-cell>
            <table:table-cell table:style-name="Tableau27.B3" office:value-type="float" office:value="22">
              <text:p text:style-name="P4">22</text:p>
            </table:table-cell>
            <table:table-cell table:style-name="Tableau27.B3" office:value-type="float" office:value="7">
              <text:p text:style-name="P4">7</text:p>
            </table:table-cell>
          </table:table-row>
          <table:table-row>
            <table:table-cell table:style-name="Tableau27.A1" office:value-type="string">
              <text:p text:style-name="P26">Mulher </text:p>
            </table:table-cell>
            <table:table-cell table:style-name="Tableau27.B3" office:value-type="float" office:value="70">
              <text:p text:style-name="P4">70</text:p>
            </table:table-cell>
            <table:table-cell table:style-name="Tableau27.B3" office:value-type="float" office:value="22">
              <text:p text:style-name="P4">22</text:p>
            </table:table-cell>
            <table:table-cell table:style-name="Tableau27.B3" office:value-type="float" office:value="8">
              <text:p text:style-name="P4">8</text:p>
            </table:table-cell>
          </table:table-row>
          <table:table-row>
            <table:table-cell table:style-name="Tableau27.A4" table:number-columns-spanned="4" office:value-type="string">
              <text:p text:style-name="P34">Idade</text:p>
            </table:table-cell>
            <table:covered-table-cell/>
            <table:covered-table-cell/>
            <table:covered-table-cell/>
          </table:table-row>
          <table:table-row>
            <table:table-cell table:style-name="Tableau27.A1" office:value-type="string">
              <text:p text:style-name="P26">15-24 </text:p>
            </table:table-cell>
            <table:table-cell table:style-name="Tableau27.B3" office:value-type="float" office:value="71">
              <text:p text:style-name="P4">71</text:p>
            </table:table-cell>
            <table:table-cell table:style-name="Tableau27.B3" office:value-type="float" office:value="24">
              <text:p text:style-name="P4">24</text:p>
            </table:table-cell>
            <table:table-cell table:style-name="Tableau27.B3" office:value-type="float" office:value="5">
              <text:p text:style-name="P4">5</text:p>
            </table:table-cell>
          </table:table-row>
          <table:table-row>
            <table:table-cell table:style-name="Tableau27.A1" office:value-type="string">
              <text:p text:style-name="P26">25-39 </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1" office:value-type="string">
              <text:p text:style-name="P26">40-54 </text:p>
            </table:table-cell>
            <table:table-cell table:style-name="Tableau27.B3" office:value-type="float" office:value="70">
              <text:p text:style-name="P4">70</text:p>
            </table:table-cell>
            <table:table-cell table:style-name="Tableau27.B3" office:value-type="float" office:value="24">
              <text:p text:style-name="P4">24</text:p>
            </table:table-cell>
            <table:table-cell table:style-name="Tableau27.B3" office:value-type="float" office:value="6">
              <text:p text:style-name="P4">6</text:p>
            </table:table-cell>
          </table:table-row>
          <table:table-row>
            <table:table-cell table:style-name="Tableau27.A1" office:value-type="string">
              <text:p text:style-name="P26">&gt;=55</text:p>
            </table:table-cell>
            <table:table-cell table:style-name="Tableau27.B3" office:value-type="float" office:value="70">
              <text:p text:style-name="P4">70</text:p>
            </table:table-cell>
            <table:table-cell table:style-name="Tableau27.B3" office:value-type="float" office:value="21">
              <text:p text:style-name="P4">21</text:p>
            </table:table-cell>
            <table:table-cell table:style-name="Tableau27.B3" office:value-type="float" office:value="9">
              <text:p text:style-name="P4">9</text:p>
            </table:table-cell>
          </table:table-row>
          <table:table-row>
            <table:table-cell table:style-name="Tableau27.A4" table:number-columns-spanned="4" office:value-type="string">
              <text:p text:style-name="P34">Educação (Fim de)</text:p>
            </table:table-cell>
            <table:covered-table-cell/>
            <table:covered-table-cell/>
            <table:covered-table-cell/>
          </table:table-row>
          <table:table-row>
            <table:table-cell table:style-name="Tableau27.A1" office:value-type="string">
              <text:p text:style-name="P26">&lt;=-15</text:p>
            </table:table-cell>
            <table:table-cell table:style-name="Tableau27.B3" office:value-type="float" office:value="66">
              <text:p text:style-name="P4">66</text:p>
            </table:table-cell>
            <table:table-cell table:style-name="Tableau27.B3" office:value-type="float" office:value="21">
              <text:p text:style-name="P4">21</text:p>
            </table:table-cell>
            <table:table-cell table:style-name="Tableau27.B3" office:value-type="float" office:value="13">
              <text:p text:style-name="P4">13</text:p>
            </table:table-cell>
          </table:table-row>
          <table:table-row>
            <table:table-cell table:style-name="Tableau27.A1" office:value-type="string">
              <text:p text:style-name="P26">16-19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gt;=20</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1" office:value-type="string">
              <text:p text:style-name="P26">Ainda a estudar </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4" table:number-columns-spanned="4" office:value-type="string">
              <text:p text:style-name="P34">Categoria socioprofissional</text:p>
            </table:table-cell>
            <table:covered-table-cell/>
            <table:covered-table-cell/>
            <table:covered-table-cell/>
          </table:table-row>
          <table:table-row>
            <table:table-cell table:style-name="Tableau27.A1" office:value-type="string">
              <text:p text:style-name="P26">Trabalhadores por conta própria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Gestores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Outros golas brancas </text:p>
            </table:table-cell>
            <table:table-cell table:style-name="Tableau27.B3" office:value-type="float" office:value="72">
              <text:p text:style-name="P4">72</text:p>
            </table:table-cell>
            <table:table-cell table:style-name="Tableau27.B3" office:value-type="float" office:value="22">
              <text:p text:style-name="P4">22</text:p>
            </table:table-cell>
            <table:table-cell table:style-name="Tableau27.B3" office:value-type="float" office:value="6">
              <text:p text:style-name="P4">6</text:p>
            </table:table-cell>
          </table:table-row>
          <table:table-row>
            <table:table-cell table:style-name="Tableau27.A1" office:value-type="string">
              <text:p text:style-name="P26">Trabalhadores manuais </text:p>
            </table:table-cell>
            <table:table-cell table:style-name="Tableau27.B3" office:value-type="float" office:value="71">
              <text:p text:style-name="P4">71</text:p>
            </table:table-cell>
            <table:table-cell table:style-name="Tableau27.B3" office:value-type="float" office:value="23">
              <text:p text:style-name="P4">23</text:p>
            </table:table-cell>
            <table:table-cell table:style-name="Tableau27.B3" office:value-type="float" office:value="6">
              <text:p text:style-name="P4">6</text:p>
            </table:table-cell>
          </table:table-row>
          <table:table-row>
            <table:table-cell table:style-name="Tableau27.A1" office:value-type="string">
              <text:p text:style-name="P26">Pessoas da casa </text:p>
            </table:table-cell>
            <table:table-cell table:style-name="Tableau27.B3" office:value-type="float" office:value="70">
              <text:p text:style-name="P4">70</text:p>
            </table:table-cell>
            <table:table-cell table:style-name="Tableau27.B3" office:value-type="float" office:value="24">
              <text:p text:style-name="P4">24</text:p>
            </table:table-cell>
            <table:table-cell table:style-name="Tableau27.B3" office:value-type="float" office:value="6">
              <text:p text:style-name="P4">6</text:p>
            </table:table-cell>
          </table:table-row>
          <table:table-row>
            <table:table-cell table:style-name="Tableau27.A1" office:value-type="string">
              <text:p text:style-name="P26">Desempregado </text:p>
            </table:table-cell>
            <table:table-cell table:style-name="Tableau27.B3" office:value-type="float" office:value="73">
              <text:p text:style-name="P4">73</text:p>
            </table:table-cell>
            <table:table-cell table:style-name="Tableau27.B3" office:value-type="float" office:value="21">
              <text:p text:style-name="P4">21</text:p>
            </table:table-cell>
            <table:table-cell table:style-name="Tableau27.B3" office:value-type="float" office:value="6">
              <text:p text:style-name="P4">6</text:p>
            </table:table-cell>
          </table:table-row>
          <table:table-row>
            <table:table-cell table:style-name="Tableau27.A1" office:value-type="string">
              <text:p text:style-name="P26">Aposentado </text:p>
            </table:table-cell>
            <table:table-cell table:style-name="Tableau27.B3" office:value-type="float" office:value="70">
              <text:p text:style-name="P4">70</text:p>
            </table:table-cell>
            <table:table-cell table:style-name="Tableau27.B3" office:value-type="float" office:value="19">
              <text:p text:style-name="P4">19</text:p>
            </table:table-cell>
            <table:table-cell table:style-name="Tableau27.B3" office:value-type="float" office:value="11">
              <text:p text:style-name="P4">11</text:p>
            </table:table-cell>
          </table:table-row>
          <table:table-row>
            <table:table-cell table:style-name="Tableau27.A1" office:value-type="string">
              <text:p text:style-name="P26">Estudantes </text:p>
            </table:table-cell>
            <table:table-cell table:style-name="Tableau27.B3" office:value-type="float" office:value="70">
              <text:p text:style-name="P4">70</text:p>
            </table:table-cell>
            <table:table-cell table:style-name="Tableau27.B3" office:value-type="float" office:value="25">
              <text:p text:style-name="P4">25</text:p>
            </table:table-cell>
            <table:table-cell table:style-name="Tableau27.B3" office:value-type="float" office:value="5">
              <text:p text:style-name="P4">5</text:p>
            </table:table-cell>
          </table:table-row>
          <table:table-row>
            <table:table-cell table:style-name="Tableau27.A4" table:number-columns-spanned="4" office:value-type="string">
              <text:p text:style-name="P34">Urbanização subjetiva</text:p>
            </table:table-cell>
            <table:covered-table-cell/>
            <table:covered-table-cell/>
            <table:covered-table-cell/>
          </table:table-row>
          <table:table-row>
            <table:table-cell table:style-name="Tableau27.A1" office:value-type="string">
              <text:p text:style-name="P26">Zona rural ou aldeia </text:p>
            </table:table-cell>
            <table:table-cell table:style-name="Tableau27.B3" office:value-type="float" office:value="69">
              <text:p text:style-name="P4">69</text:p>
            </table:table-cell>
            <table:table-cell table:style-name="Tableau27.B3" office:value-type="float" office:value="22">
              <text:p text:style-name="P4">22</text:p>
            </table:table-cell>
            <table:table-cell table:style-name="Tableau27.B3" office:value-type="float" office:value="9">
              <text:p text:style-name="P4">9</text:p>
            </table:table-cell>
          </table:table-row>
          <table:table-row>
            <table:table-cell table:style-name="Tableau27.A1" office:value-type="string">
              <text:p text:style-name="P26">Cidade pequena ou média </text:p>
            </table:table-cell>
            <table:table-cell table:style-name="Tableau27.B3" office:value-type="float" office:value="70">
              <text:p text:style-name="P4">70</text:p>
            </table:table-cell>
            <table:table-cell table:style-name="Tableau27.B3" office:value-type="float" office:value="23">
              <text:p text:style-name="P4">23</text:p>
            </table:table-cell>
            <table:table-cell table:style-name="Tableau27.B3" office:value-type="float" office:value="7">
              <text:p text:style-name="P4">7</text:p>
            </table:table-cell>
          </table:table-row>
          <table:table-row>
            <table:table-cell table:style-name="Tableau27.A1" office:value-type="string">
              <text:p text:style-name="P26">Grande cidade </text:p>
            </table:table-cell>
            <table:table-cell table:style-name="Tableau27.B3" office:value-type="float" office:value="73">
              <text:p text:style-name="P4">73</text:p>
            </table:table-cell>
            <table:table-cell table:style-name="Tableau27.B3" office:value-type="float" office:value="21">
              <text:p text:style-name="P4">21</text:p>
            </table:table-cell>
            <table:table-cell table:style-name="Tableau27.B3" office:value-type="float" office:value="6">
              <text:p text:style-name="P4">6</text:p>
            </table:table-cell>
          </table:table-row>
          <table:table-row>
            <table:table-cell table:style-name="Tableau27.A4" table:number-columns-spanned="4" office:value-type="string">
              <text:p text:style-name="P34">Perceção do EFPI em (NOSSO PAÍS)</text:p>
            </table:table-cell>
            <table:covered-table-cell/>
            <table:covered-table-cell/>
            <table:covered-table-cell/>
          </table:table-row>
          <table:table-row>
            <table:table-cell table:style-name="Tableau27.A1" office:value-type="string">
              <text:p text:style-name="P26">Positivo </text:p>
            </table:table-cell>
            <table:table-cell table:style-name="Tableau27.B3" office:value-type="float" office:value="71">
              <text:p text:style-name="P4">71</text:p>
            </table:table-cell>
            <table:table-cell table:style-name="Tableau27.B3" office:value-type="float" office:value="23">
              <text:p text:style-name="P4">23</text:p>
            </table:table-cell>
            <table:table-cell table:style-name="Tableau27.B3" office:value-type="float" office:value="6">
              <text:p text:style-name="P4">6</text:p>
            </table:table-cell>
          </table:table-row>
          <table:table-row>
            <table:table-cell table:style-name="Tableau27.A1" office:value-type="string">
              <text:p text:style-name="P26">Negativo </text:p>
            </table:table-cell>
            <table:table-cell table:style-name="Tableau27.B3" office:value-type="float" office:value="72">
              <text:p text:style-name="P4">72</text:p>
            </table:table-cell>
            <table:table-cell table:style-name="Tableau27.B3" office:value-type="float" office:value="23">
              <text:p text:style-name="P4">23</text:p>
            </table:table-cell>
            <table:table-cell table:style-name="Tableau27.B3" office:value-type="float" office:value="5">
              <text:p text:style-name="P4">5</text:p>
            </table:table-cell>
          </table:table-row>
          <table:table-row>
            <table:table-cell table:style-name="Tableau27.A4" table:number-columns-spanned="4" office:value-type="string">
              <text:p text:style-name="P34">Já frequentou a formação profissional inicial (ensino secundário superior)</text:p>
            </table:table-cell>
            <table:covered-table-cell/>
            <table:covered-table-cell/>
            <table:covered-table-cell/>
          </table:table-row>
          <table:table-row>
            <table:table-cell table:style-name="Tableau27.A1" office:value-type="string">
              <text:p text:style-name="P26">Sim </text:p>
            </table:table-cell>
            <table:table-cell table:style-name="Tableau27.B3" office:value-type="float" office:value="71">
              <text:p text:style-name="P4">71</text:p>
            </table:table-cell>
            <table:table-cell table:style-name="Tableau27.B3" office:value-type="float" office:value="23">
              <text:p text:style-name="P4">23</text:p>
            </table:table-cell>
            <table:table-cell table:style-name="Tableau27.B3" office:value-type="float" office:value="6">
              <text:p text:style-name="P4">6</text:p>
            </table:table-cell>
          </table:table-row>
          <table:table-row>
            <table:table-cell table:style-name="Tableau27.A1" office:value-type="string">
              <text:p text:style-name="P26">Não </text:p>
            </table:table-cell>
            <table:table-cell table:style-name="Tableau27.B3" office:value-type="float" office:value="71">
              <text:p text:style-name="P4">71</text:p>
            </table:table-cell>
            <table:table-cell table:style-name="Tableau27.B3" office:value-type="float" office:value="21">
              <text:p text:style-name="P4">21</text:p>
            </table:table-cell>
            <table:table-cell table:style-name="Tableau27.B3" office:value-type="float" office:value="8">
              <text:p text:style-name="P4">8</text:p>
            </table:table-cell>
          </table:table-row>
        </table:table>
        <text:p text:style-name="Standard"/>
        <text:p text:style-name="P52">Mais de metade dos cidadãos da UE afirma que os professores e os conselheiros de orientação não abordam adequadamente os preconceitos de género antes de os estudantes escolherem entre o ensino geral e o ensino profissional </text:p>
        <text:p text:style-name="Standard">Em toda a União Europeia, 55 % dos cidadãos da UE afirmam que os professores e os conselheiros de orientação não abordam adequadamente os preconceitos de género antes de os estudantes fazerem a sua escolha entre o ensino geral e o ensino profissional, incluindo 13 % que concordam fortemente e 42 % que tendem a concordar.<text:note text:id="ftn55" text:note-class="footnote"><text:note-citation>55</text:note-citation><text:note-body><text:p text:style-name="Footnote">QB11.3. Diga-me em que medida concorda ou discorda de cada uma das seguintes afirmações: Os professores e os conselheiros de orientação não abordam adequadamente os preconceitos de género antes de os alunos fazerem a sua escolha entre o ensino geral e o ensino profissional. </text:p></text:note-body></text:note> Quase um terço (29%) discorda, enquanto 16% não sabem. </text:p>
        <text:p text:style-name="Standard">Os pontos de vista variam consoante os Estados-Membros. Os níveis mais elevados de concordância registam-se em Itália (74 %), na Eslováquia (71 %) e na Polónia (68 %). Os níveis mais baixos registam-se na Suécia (31 %), na Estónia (39 %) e em Espanha (41 %). </text:p>
        <text:p text:style-name="Standard">Em 20 Estados-Membros, pelo menos metade dos inquiridos concorda que os preconceitos de género não são devidamente abordados. </text:p>
        <text:p text:style-name="Standard"><draw:g text:anchor-type="paragraph" draw:z-index="55" draw:name="Forme51" draw:style-name="gr1"><draw:frame draw:style-name="gr78" draw:text-style-name="P97" svg:width="16.855cm" svg:height="7.677cm" svg:x="0.158cm" svg:y="2.979cm"><draw:image xlink:href="Pictures/1000000000000588000002857116347C29F05388.png" xlink:type="simple" xlink:show="embed" xlink:actuate="onLoad" draw:mime-type="image/png"><text:p/></draw:image></draw:frame><draw:frame draw:style-name="gr79" draw:text-style-name="P91" svg:width="16.722cm" svg:height="1.227cm" svg:x="0.079cm" svg:y="1.54cm"><draw:text-box><text:p text:style-name="P90"><text:span text:style-name="T44">QB11.3. Diga-me em que medida concorda ou discorda de cada uma das seguintes afirmações: Os professores e os conselheiros de orientação não abordam adequadamente os preconceitos de género antes de os alunos fazerem a sua escolha entre o ensino geral e o ensino profissional. (%)</text:span></text:p></draw:text-box></draw:frame><draw:g draw:style-name="gr4"><draw:frame draw:style-name="gr80" draw:text-style-name="P89" svg:width="14.098cm" svg:height="0.959cm" svg:x="0.472cm" svg:y="10.721cm"><draw:image xlink:href="Pictures/100000000000022300000022902E68B765C34830.png" xlink:type="simple" xlink:show="embed" xlink:actuate="onLoad" draw:mime-type="image/png"><text:p/></draw:image></draw:frame><draw:frame draw:style-name="gr81" draw:text-style-name="P91" svg:width="2.924cm" svg:height="0.902cm" svg:x="0.933cm" svg:y="10.896cm"><draw:text-box><text:p text:style-name="P95"><text:span text:style-name="T44">Concordo plenamente</text:span></text:p></draw:text-box></draw:frame><draw:frame draw:style-name="gr82" draw:text-style-name="P91" svg:width="2.948cm" svg:height="1.004cm" svg:x="3.94cm" svg:y="10.873cm"><draw:text-box><text:p text:style-name="P95"><text:span text:style-name="T44">Tende a concordar</text:span></text:p></draw:text-box></draw:frame><draw:frame draw:style-name="gr83" draw:text-style-name="P91" svg:width="3.282cm" svg:height="0.646cm" svg:x="7.124cm" svg:y="10.917cm"><draw:text-box><text:p text:style-name="P95"><text:span text:style-name="T44">Tende a discordar</text:span></text:p></draw:text-box></draw:frame><draw:frame draw:style-name="gr84" draw:text-style-name="P91" svg:width="3.484cm" svg:height="0.646cm" svg:x="10.752cm" svg:y="10.876cm"><draw:text-box><text:p text:style-name="P95"><text:span text:style-name="T44">Discordo totalmente</text:span></text:p></draw:text-box></draw:frame><draw:frame draw:style-name="gr85" draw:text-style-name="P91" svg:width="2.518cm" svg:height="0.687cm" svg:x="14.474cm" svg:y="10.876cm"><draw:text-box><text:p text:style-name="P95"><text:span text:style-name="T44">Não sei</text:span></text:p></draw:text-box></draw:frame></draw:g></draw:g><draw:g text:anchor-type="paragraph" draw:z-index="54" draw:name="Forme50" draw:style-name="gr32"><draw:frame draw:style-name="gr86" draw:text-style-name="P89" svg:width="3.661cm" svg:height="3.71cm" svg:x="11.031cm" svg:y="-3.967cm"><draw:image xlink:href="Pictures/10000000000001DF000001EE5AFD4471C52C6054.png" xlink:type="simple" xlink:show="embed" xlink:actuate="onLoad" draw:mime-type="image/png"><text:p/></draw:image></draw:frame><draw:frame draw:style-name="gr87" draw:text-style-name="P91" svg:width="7.474cm" svg:height="2.331cm" svg:x="8.987cm" svg:y="-7.207cm"><draw:text-box><text:p text:style-name="P90"><text:span text:style-name="T44">QB11.3. Diga-me em que medida concorda ou discorda de cada uma das seguintes afirmações: Os professores e os conselheiros de orientação não abordam adequadamente os preconceitos de género antes de os alunos fazerem a sua escolha entre o ensino geral e o ensino profissional. (UE-27) (%)</text:span></text:p></draw:text-box></draw:frame><draw:frame draw:style-name="gr88" draw:text-style-name="P91" svg:width="2.555cm" svg:height="0.613cm" svg:x="10.592cm" svg:y="-4.6cm"><draw:text-box><text:p text:style-name="P90"><text:span text:style-name="T44">Não sei 16</text:span></text:p></draw:text-box></draw:frame><draw:frame draw:style-name="gr89" draw:text-style-name="P94" svg:width="2.345cm" svg:height="0.955cm" svg:x="9.158cm" svg:y="-3.587cm"><draw:text-box><text:p text:style-name="P93"><text:span text:style-name="T44">Discordo totalmente 5</text:span></text:p></draw:text-box></draw:frame><draw:frame draw:style-name="gr90" draw:text-style-name="P94" svg:width="1.96cm" svg:height="1.301cm" svg:x="9.529cm" svg:y="-1.347cm"><draw:text-box><text:p text:style-name="P93"><text:span text:style-name="T44">Tende a discordar 24</text:span></text:p></draw:text-box></draw:frame><draw:frame draw:style-name="gr91" draw:text-style-name="P91" svg:width="1.719cm" svg:height="1.301cm" svg:x="14.03cm" svg:y="-0.841cm"><draw:text-box><text:p text:style-name="P90"><text:span text:style-name="T44">Tend tn concorda 42</text:span></text:p></draw:text-box></draw:frame><draw:frame draw:style-name="gr92" draw:text-style-name="P91" svg:width="2.232cm" svg:height="1.227cm" svg:x="13.543cm" svg:y="-4.796cm"><draw:text-box><text:p text:style-name="P90"><text:span text:style-name="T44">Concordo plenamente 13</text:span></text:p></draw:text-box></draw:frame></draw:g></text:p>
        <text:p text:style-name="P51">A medida em que os inquiridos concordam que os preconceitos de género não são adequadamente abordados quando os alunos fazem a sua escolha varia em função de fatores sociodemográficos e comportamentais, como se segue. </text:p>
        <text:p text:style-name="StyleDefautDecale05Sauf1">■ Existem algumas diferenças por categoria socioprofissional, com 61% dos estudantes a partilharem este ponto de vista, em comparação com 50% dos inquiridos reformados. </text:p>
        <text:p text:style-name="StyleDefautDecale05Sauf1">■ Por idade, a concordância diminui de 62% entre os inquiridos com idades compreendidas entre os 15 e os 24 anos para 52% entre os inquiridos com idade igual ou superior a 55 anos. </text:p>
        <text:p text:style-name="StyleDefautDecale05Sauf1">■ Por idade no final do ensino, 57 % das pessoas com idades compreendidas entre os 16 e os 19 anos e 54 % das pessoas com idade igual ou superior a 20 anos consideram que os professores e os conselheiros de orientação não abordam adequadamente os preconceitos de género antes de os estudantes escolherem entre o ensino geral e o ensino profissional. Este valor é de 50% para aqueles que terminaram com 15 anos ou menos. Atinge o seu nível mais elevado entre os europeus que ainda estudam (61 %). </text:p>
        <text:p text:style-name="StyleDefautDecale05Sauf1">■ Os inquiridos que recomendam o ensino secundário geral são ligeiramente mais propensos do que os que favorecem o ensino profissional (60 % contra 56 %) a concordar que os preconceitos de género não são adequadamente abordados. </text:p>
        <text:p text:style-name="StyleDefautDecale05Sauf1">■ Não há diferenças por sexo. </text:p>
        <text:p text:style-name="Standard"/>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26">QB11.3 Por favor, diga-me em que medida concorda ou discorda de cada uma das seguintes afirmações: Os professores e os conselheiros de orientação não abordam adequadamente os preconceitos de género antes de os alunos fazerem a sua escolha entre o ensino geral e o ensino profissional (%-UE)</text:p>
            </table:table-cell>
            <table:covered-table-cell/>
            <table:covered-table-cell/>
            <table:covered-table-cell/>
          </table:table-row>
          <table:table-row>
            <table:table-cell table:style-name="Tableau28.A1" office:value-type="string">
              <text:p text:style-name="Table_20_Contents"/>
            </table:table-cell>
            <table:table-cell table:style-name="Tableau28.A1" office:value-type="string">
              <text:p text:style-name="P4">Total "Concordo"</text:p>
            </table:table-cell>
            <table:table-cell table:style-name="Tableau28.A1" office:value-type="string">
              <text:p text:style-name="P4">Total "discordo" </text:p>
            </table:table-cell>
            <table:table-cell table:style-name="Tableau28.A1" office:value-type="string">
              <text:p text:style-name="P4">Não sei</text:p>
            </table:table-cell>
          </table:table-row>
          <table:table-row>
            <table:table-cell table:style-name="Tableau28.A1" office:value-type="string">
              <text:p text:style-name="P26">UE27 </text:p>
            </table:table-cell>
            <table:table-cell table:style-name="Tableau28.B3" office:value-type="float" office:value="55">
              <text:p text:style-name="P4">55</text:p>
            </table:table-cell>
            <table:table-cell table:style-name="Tableau28.B3" office:value-type="float" office:value="29">
              <text:p text:style-name="P4">29</text:p>
            </table:table-cell>
            <table:table-cell table:style-name="Tableau28.B3" office:value-type="float" office:value="16">
              <text:p text:style-name="P4">16</text:p>
            </table:table-cell>
          </table:table-row>
          <table:table-row>
            <table:table-cell table:style-name="Tableau28.A4" table:number-columns-spanned="4" office:value-type="string">
              <text:p text:style-name="P34">Género</text:p>
            </table:table-cell>
            <table:covered-table-cell/>
            <table:covered-table-cell/>
            <table:covered-table-cell/>
          </table:table-row>
          <table:table-row>
            <table:table-cell table:style-name="Tableau28.A1" office:value-type="string">
              <text:p text:style-name="P26">Homem </text:p>
            </table:table-cell>
            <table:table-cell table:style-name="Tableau28.B3" office:value-type="float" office:value="55">
              <text:p text:style-name="P4">55</text:p>
            </table:table-cell>
            <table:table-cell table:style-name="Tableau28.B3" office:value-type="float" office:value="29">
              <text:p text:style-name="P4">29</text:p>
            </table:table-cell>
            <table:table-cell table:style-name="Tableau28.B3" office:value-type="float" office:value="16">
              <text:p text:style-name="P4">16</text:p>
            </table:table-cell>
          </table:table-row>
          <table:table-row>
            <table:table-cell table:style-name="Tableau28.A1" office:value-type="string">
              <text:p text:style-name="P26">Mulher </text:p>
            </table:table-cell>
            <table:table-cell table:style-name="Tableau28.B3" office:value-type="float" office:value="55">
              <text:p text:style-name="P4">55</text:p>
            </table:table-cell>
            <table:table-cell table:style-name="Tableau28.B3" office:value-type="float" office:value="29">
              <text:p text:style-name="P4">29</text:p>
            </table:table-cell>
            <table:table-cell table:style-name="Tableau28.B3" office:value-type="float" office:value="16">
              <text:p text:style-name="P4">16</text:p>
            </table:table-cell>
          </table:table-row>
          <table:table-row>
            <table:table-cell table:style-name="Tableau28.A4" table:number-columns-spanned="4" office:value-type="string">
              <text:p text:style-name="P34">Idade</text:p>
            </table:table-cell>
            <table:covered-table-cell/>
            <table:covered-table-cell/>
            <table:covered-table-cell/>
          </table:table-row>
          <table:table-row>
            <table:table-cell table:style-name="Tableau28.A1" office:value-type="string">
              <text:p text:style-name="P26">15-24 </text:p>
            </table:table-cell>
            <table:table-cell table:style-name="Tableau28.B3" office:value-type="float" office:value="62">
              <text:p text:style-name="P4">62</text:p>
            </table:table-cell>
            <table:table-cell table:style-name="Tableau28.B3" office:value-type="float" office:value="29">
              <text:p text:style-name="P4">29</text:p>
            </table:table-cell>
            <table:table-cell table:style-name="Tableau28.B3" office:value-type="float" office:value="9">
              <text:p text:style-name="P4">9</text:p>
            </table:table-cell>
          </table:table-row>
          <table:table-row>
            <table:table-cell table:style-name="Tableau28.A1" office:value-type="string">
              <text:p text:style-name="P26">25-39 </text:p>
            </table:table-cell>
            <table:table-cell table:style-name="Tableau28.B3" office:value-type="float" office:value="58">
              <text:p text:style-name="P4">58</text:p>
            </table:table-cell>
            <table:table-cell table:style-name="Tableau28.B3" office:value-type="float" office:value="30">
              <text:p text:style-name="P4">30</text:p>
            </table:table-cell>
            <table:table-cell table:style-name="Tableau28.B3" office:value-type="float" office:value="12">
              <text:p text:style-name="P4">12</text:p>
            </table:table-cell>
          </table:table-row>
          <table:table-row>
            <table:table-cell table:style-name="Tableau28.A1" office:value-type="string">
              <text:p text:style-name="P26">40-54 </text:p>
            </table:table-cell>
            <table:table-cell table:style-name="Tableau28.B3" office:value-type="float" office:value="56">
              <text:p text:style-name="P4">56</text:p>
            </table:table-cell>
            <table:table-cell table:style-name="Tableau28.B3" office:value-type="float" office:value="30">
              <text:p text:style-name="P4">30</text:p>
            </table:table-cell>
            <table:table-cell table:style-name="Tableau28.B3" office:value-type="float" office:value="14">
              <text:p text:style-name="P4">14</text:p>
            </table:table-cell>
          </table:table-row>
          <table:table-row>
            <table:table-cell table:style-name="Tableau28.A1" office:value-type="string">
              <text:p text:style-name="P26">&gt;=55</text:p>
            </table:table-cell>
            <table:table-cell table:style-name="Tableau28.B3" office:value-type="float" office:value="52">
              <text:p text:style-name="P4">52</text:p>
            </table:table-cell>
            <table:table-cell table:style-name="Tableau28.B3" office:value-type="float" office:value="26">
              <text:p text:style-name="P4">26</text:p>
            </table:table-cell>
            <table:table-cell table:style-name="Tableau28.B3" office:value-type="float" office:value="22">
              <text:p text:style-name="P4">22</text:p>
            </table:table-cell>
          </table:table-row>
          <table:table-row>
            <table:table-cell table:style-name="Tableau28.A4" table:number-columns-spanned="4" office:value-type="string">
              <text:p text:style-name="P34">Educação (Fim de)</text:p>
            </table:table-cell>
            <table:covered-table-cell/>
            <table:covered-table-cell/>
            <table:covered-table-cell/>
          </table:table-row>
          <table:table-row>
            <table:table-cell table:style-name="Tableau28.A1" office:value-type="string">
              <text:p text:style-name="P26">&lt;=-15</text:p>
            </table:table-cell>
            <table:table-cell table:style-name="Tableau28.B3" office:value-type="float" office:value="50">
              <text:p text:style-name="P4">50</text:p>
            </table:table-cell>
            <table:table-cell table:style-name="Tableau28.B3" office:value-type="float" office:value="24">
              <text:p text:style-name="P4">24</text:p>
            </table:table-cell>
            <table:table-cell table:style-name="Tableau28.B3" office:value-type="float" office:value="26">
              <text:p text:style-name="P4">26</text:p>
            </table:table-cell>
          </table:table-row>
          <table:table-row>
            <table:table-cell table:style-name="Tableau28.A1" office:value-type="string">
              <text:p text:style-name="P26">16-19 </text:p>
            </table:table-cell>
            <table:table-cell table:style-name="Tableau28.B3" office:value-type="float" office:value="57">
              <text:p text:style-name="P4">57</text:p>
            </table:table-cell>
            <table:table-cell table:style-name="Tableau28.B3" office:value-type="float" office:value="28">
              <text:p text:style-name="P4">28</text:p>
            </table:table-cell>
            <table:table-cell table:style-name="Tableau28.B3" office:value-type="float" office:value="15">
              <text:p text:style-name="P4">15</text:p>
            </table:table-cell>
          </table:table-row>
          <table:table-row>
            <table:table-cell table:style-name="Tableau28.A1" office:value-type="string">
              <text:p text:style-name="P26">&gt;=20</text:p>
            </table:table-cell>
            <table:table-cell table:style-name="Tableau28.B3" office:value-type="float" office:value="54">
              <text:p text:style-name="P4">54</text:p>
            </table:table-cell>
            <table:table-cell table:style-name="Tableau28.B3" office:value-type="float" office:value="31">
              <text:p text:style-name="P4">31</text:p>
            </table:table-cell>
            <table:table-cell table:style-name="Tableau28.B3" office:value-type="float" office:value="15">
              <text:p text:style-name="P4">15</text:p>
            </table:table-cell>
          </table:table-row>
          <table:table-row>
            <table:table-cell table:style-name="Tableau28.A1" office:value-type="string">
              <text:p text:style-name="P26">Ainda a estudar </text:p>
            </table:table-cell>
            <table:table-cell table:style-name="Tableau28.B3" office:value-type="float" office:value="61">
              <text:p text:style-name="P4">61</text:p>
            </table:table-cell>
            <table:table-cell table:style-name="Tableau28.B3" office:value-type="float" office:value="28">
              <text:p text:style-name="P4">28</text:p>
            </table:table-cell>
            <table:table-cell table:style-name="Tableau28.B3" office:value-type="float" office:value="11">
              <text:p text:style-name="P4">11</text:p>
            </table:table-cell>
          </table:table-row>
          <table:table-row>
            <table:table-cell table:style-name="Tableau28.A4" table:number-columns-spanned="4" office:value-type="string">
              <text:p text:style-name="P34">Categoria socioprofissional</text:p>
            </table:table-cell>
            <table:covered-table-cell/>
            <table:covered-table-cell/>
            <table:covered-table-cell/>
          </table:table-row>
          <table:table-row>
            <table:table-cell table:style-name="Tableau28.A1" office:value-type="string">
              <text:p text:style-name="P26">Trabalhadores por conta própria </text:p>
            </table:table-cell>
            <table:table-cell table:style-name="Tableau28.B3" office:value-type="float" office:value="56">
              <text:p text:style-name="P4">56</text:p>
            </table:table-cell>
            <table:table-cell table:style-name="Tableau28.B3" office:value-type="float" office:value="30">
              <text:p text:style-name="P4">30</text:p>
            </table:table-cell>
            <table:table-cell table:style-name="Tableau28.B3" office:value-type="float" office:value="14">
              <text:p text:style-name="P4">14</text:p>
            </table:table-cell>
          </table:table-row>
          <table:table-row>
            <table:table-cell table:style-name="Tableau28.A1" office:value-type="string">
              <text:p text:style-name="P26">Gestores </text:p>
            </table:table-cell>
            <table:table-cell table:style-name="Tableau28.B3" office:value-type="float" office:value="54">
              <text:p text:style-name="P4">54</text:p>
            </table:table-cell>
            <table:table-cell table:style-name="Tableau28.B3" office:value-type="float" office:value="31">
              <text:p text:style-name="P4">31</text:p>
            </table:table-cell>
            <table:table-cell table:style-name="Tableau28.B3" office:value-type="float" office:value="15">
              <text:p text:style-name="P4">15</text:p>
            </table:table-cell>
          </table:table-row>
          <table:table-row>
            <table:table-cell table:style-name="Tableau28.A1" office:value-type="string">
              <text:p text:style-name="P26">Outros golas brancas </text:p>
            </table:table-cell>
            <table:table-cell table:style-name="Tableau28.B3" office:value-type="float" office:value="58">
              <text:p text:style-name="P4">58</text:p>
            </table:table-cell>
            <table:table-cell table:style-name="Tableau28.B3" office:value-type="float" office:value="29">
              <text:p text:style-name="P4">29</text:p>
            </table:table-cell>
            <table:table-cell table:style-name="Tableau28.B3" office:value-type="float" office:value="13">
              <text:p text:style-name="P4">13</text:p>
            </table:table-cell>
          </table:table-row>
          <table:table-row>
            <table:table-cell table:style-name="Tableau28.A1" office:value-type="string">
              <text:p text:style-name="P26">Trabalhadores manuais </text:p>
            </table:table-cell>
            <table:table-cell table:style-name="Tableau28.B3" office:value-type="float" office:value="57">
              <text:p text:style-name="P4">57</text:p>
            </table:table-cell>
            <table:table-cell table:style-name="Tableau28.B3" office:value-type="float" office:value="29">
              <text:p text:style-name="P4">29</text:p>
            </table:table-cell>
            <table:table-cell table:style-name="Tableau28.B3" office:value-type="float" office:value="14">
              <text:p text:style-name="P4">14</text:p>
            </table:table-cell>
          </table:table-row>
          <table:table-row>
            <table:table-cell table:style-name="Tableau28.A1" office:value-type="string">
              <text:p text:style-name="P26">Pessoas da casa </text:p>
            </table:table-cell>
            <table:table-cell table:style-name="Tableau28.B3" office:value-type="float" office:value="57">
              <text:p text:style-name="P4">57</text:p>
            </table:table-cell>
            <table:table-cell table:style-name="Tableau28.B3" office:value-type="float" office:value="27">
              <text:p text:style-name="P4">27</text:p>
            </table:table-cell>
            <table:table-cell table:style-name="Tableau28.B3" office:value-type="float" office:value="16">
              <text:p text:style-name="P4">16</text:p>
            </table:table-cell>
          </table:table-row>
          <table:table-row>
            <table:table-cell table:style-name="Tableau28.A1" office:value-type="string">
              <text:p text:style-name="P26">Desempregado </text:p>
            </table:table-cell>
            <table:table-cell table:style-name="Tableau28.B3" office:value-type="float" office:value="51">
              <text:p text:style-name="P4">51</text:p>
            </table:table-cell>
            <table:table-cell table:style-name="Tableau28.B3" office:value-type="float" office:value="32">
              <text:p text:style-name="P4">32</text:p>
            </table:table-cell>
            <table:table-cell table:style-name="Tableau28.B3" office:value-type="float" office:value="17">
              <text:p text:style-name="P4">17</text:p>
            </table:table-cell>
          </table:table-row>
          <table:table-row>
            <table:table-cell table:style-name="Tableau28.A1" office:value-type="string">
              <text:p text:style-name="P26">Aposentado </text:p>
            </table:table-cell>
            <table:table-cell table:style-name="Tableau28.B3" office:value-type="float" office:value="50">
              <text:p text:style-name="P4">50</text:p>
            </table:table-cell>
            <table:table-cell table:style-name="Tableau28.B3" office:value-type="float" office:value="26">
              <text:p text:style-name="P4">26</text:p>
            </table:table-cell>
            <table:table-cell table:style-name="Tableau28.B3" office:value-type="float" office:value="24">
              <text:p text:style-name="P4">24</text:p>
            </table:table-cell>
          </table:table-row>
          <table:table-row>
            <table:table-cell table:style-name="Tableau28.A1" office:value-type="string">
              <text:p text:style-name="P26">Estudantes </text:p>
            </table:table-cell>
            <table:table-cell table:style-name="Tableau28.B3" office:value-type="float" office:value="61">
              <text:p text:style-name="P4">61</text:p>
            </table:table-cell>
            <table:table-cell table:style-name="Tableau28.B3" office:value-type="float" office:value="29">
              <text:p text:style-name="P4">29</text:p>
            </table:table-cell>
            <table:table-cell table:style-name="Tableau28.B3" office:value-type="float" office:value="10">
              <text:p text:style-name="P4">10</text:p>
            </table:table-cell>
          </table:table-row>
          <table:table-row>
            <table:table-cell table:style-name="Tableau28.A4" table:number-columns-spanned="4" office:value-type="string">
              <text:p text:style-name="P34">Urbanização subjetiva</text:p>
            </table:table-cell>
            <table:covered-table-cell/>
            <table:covered-table-cell/>
            <table:covered-table-cell/>
          </table:table-row>
          <table:table-row>
            <table:table-cell table:style-name="Tableau28.A1" office:value-type="string">
              <text:p text:style-name="P26">Zona rural ou aldeia </text:p>
            </table:table-cell>
            <table:table-cell table:style-name="Tableau28.B3" office:value-type="float" office:value="52">
              <text:p text:style-name="P4">52</text:p>
            </table:table-cell>
            <table:table-cell table:style-name="Tableau28.B3" office:value-type="float" office:value="31">
              <text:p text:style-name="P4">31</text:p>
            </table:table-cell>
            <table:table-cell table:style-name="Tableau28.B3" office:value-type="float" office:value="17">
              <text:p text:style-name="P4">17</text:p>
            </table:table-cell>
          </table:table-row>
          <table:table-row>
            <table:table-cell table:style-name="Tableau28.A1" office:value-type="string">
              <text:p text:style-name="P26">Cidade pequena ou média </text:p>
            </table:table-cell>
            <table:table-cell table:style-name="Tableau28.B3" office:value-type="float" office:value="56">
              <text:p text:style-name="P4">56</text:p>
            </table:table-cell>
            <table:table-cell table:style-name="Tableau28.B3" office:value-type="float" office:value="28">
              <text:p text:style-name="P4">28</text:p>
            </table:table-cell>
            <table:table-cell table:style-name="Tableau28.B3" office:value-type="float" office:value="16">
              <text:p text:style-name="P4">16</text:p>
            </table:table-cell>
          </table:table-row>
          <table:table-row>
            <table:table-cell table:style-name="Tableau28.A1" office:value-type="string">
              <text:p text:style-name="P26">Grande cidade </text:p>
            </table:table-cell>
            <table:table-cell table:style-name="Tableau28.B3" office:value-type="float" office:value="58">
              <text:p text:style-name="P4">58</text:p>
            </table:table-cell>
            <table:table-cell table:style-name="Tableau28.B3" office:value-type="float" office:value="27">
              <text:p text:style-name="P4">27</text:p>
            </table:table-cell>
            <table:table-cell table:style-name="Tableau28.B3" office:value-type="float" office:value="15">
              <text:p text:style-name="P4">15</text:p>
            </table:table-cell>
          </table:table-row>
          <table:table-row>
            <table:table-cell table:style-name="Tableau28.A4" table:number-columns-spanned="4" office:value-type="string">
              <text:p text:style-name="P34">Perceção do EFPI em (NOSSO PAÍS)</text:p>
            </table:table-cell>
            <table:covered-table-cell/>
            <table:covered-table-cell/>
            <table:covered-table-cell/>
          </table:table-row>
          <table:table-row table:style-name="Tableau28.31">
            <table:table-cell table:style-name="Tableau28.A1" office:value-type="string">
              <text:p text:style-name="P26">Positivo </text:p>
            </table:table-cell>
            <table:table-cell table:style-name="Tableau28.B3" office:value-type="float" office:value="57">
              <text:p text:style-name="P4">57</text:p>
            </table:table-cell>
            <table:table-cell table:style-name="Tableau28.B3" office:value-type="float" office:value="29">
              <text:p text:style-name="P4">29</text:p>
            </table:table-cell>
            <table:table-cell table:style-name="Tableau28.B3" office:value-type="float" office:value="14">
              <text:p text:style-name="P4">14</text:p>
            </table:table-cell>
          </table:table-row>
          <table:table-row>
            <table:table-cell table:style-name="Tableau28.A1" office:value-type="string">
              <text:p text:style-name="P26">Negativo </text:p>
            </table:table-cell>
            <table:table-cell table:style-name="Tableau28.B3" office:value-type="float" office:value="56">
              <text:p text:style-name="P4">56</text:p>
            </table:table-cell>
            <table:table-cell table:style-name="Tableau28.B3" office:value-type="float" office:value="30">
              <text:p text:style-name="P4">30</text:p>
            </table:table-cell>
            <table:table-cell table:style-name="Tableau28.B3" office:value-type="float" office:value="14">
              <text:p text:style-name="P4">14</text:p>
            </table:table-cell>
          </table:table-row>
          <table:table-row>
            <table:table-cell table:style-name="Tableau28.A4" table:number-columns-spanned="4" office:value-type="string">
              <text:p text:style-name="P34">Já frequentou a formação profissional inicial (ensino secundário superior)</text:p>
            </table:table-cell>
            <table:covered-table-cell/>
            <table:covered-table-cell/>
            <table:covered-table-cell/>
          </table:table-row>
          <table:table-row>
            <table:table-cell table:style-name="Tableau28.A1" office:value-type="string">
              <text:p text:style-name="P26">Sim </text:p>
            </table:table-cell>
            <table:table-cell table:style-name="Tableau28.B3" office:value-type="float" office:value="57">
              <text:p text:style-name="P4">57</text:p>
            </table:table-cell>
            <table:table-cell table:style-name="Tableau28.B3" office:value-type="float" office:value="28">
              <text:p text:style-name="P4">28</text:p>
            </table:table-cell>
            <table:table-cell table:style-name="Tableau28.B3" office:value-type="float" office:value="15">
              <text:p text:style-name="P4">15</text:p>
            </table:table-cell>
          </table:table-row>
          <table:table-row>
            <table:table-cell table:style-name="Tableau28.A1" office:value-type="string">
              <text:p text:style-name="P26">Não </text:p>
            </table:table-cell>
            <table:table-cell table:style-name="Tableau28.B3" office:value-type="float" office:value="54">
              <text:p text:style-name="P4">54</text:p>
            </table:table-cell>
            <table:table-cell table:style-name="Tableau28.B3" office:value-type="float" office:value="29">
              <text:p text:style-name="P4">29</text:p>
            </table:table-cell>
            <table:table-cell table:style-name="Tableau28.B3" office:value-type="float" office:value="17">
              <text:p text:style-name="P4">17</text:p>
            </table:table-cell>
          </table:table-row>
        </table:table>
        <text:p text:style-name="Standard"/>
        <text:p text:style-name="P52">Mais de metade dos cidadãos da UE afirma que os domínios relacionados com as CTEM no EFP são mais adequados para os homens </text:p>
        <text:p text:style-name="Standard">Em toda a União Europeia, 55 % dos cidadãos da UE afirmam que os domínios relacionados com as CTEM no EFP, como a construção, o setor automóvel, a indústria transformadora e as TIC, são mais adequados para os homens, incluindo 14 % que concordam fortemente e 41 % que tendem a concordar.<text:note text:id="ftn56" text:note-class="footnote"><text:note-citation>56</text:note-citation><text:note-body><text:p text:style-name="Footnote">QB10.1. Diga-me em que medida concorda ou discorda de cada uma das seguintes afirmações: Os domínios relacionados com as CTEM no EFP (por exemplo, construção, indústria automóvel, indústria transformadora, TIC) são mais adequados para os homens. </text:p></text:note-body></text:note> No geral, 41% discordam, enquanto 4% não sabem. </text:p>
        <text:p text:style-name="Standard">Em 18 Estados-Membros, pelo menos metade dos inquiridos concorda que os domínios relacionados com as CTEM são mais adequados para os homens. </text:p>
        <text:p text:style-name="Standard">Os pontos de vista variam consoante os Estados-Membros. Os níveis mais elevados de acordo registam-se na Hungria e na Eslováquia (ambos com 86 %) e na Bulgária (83 %). Os níveis mais baixos registam-se na Suécia (15 %), nos Países Baixos (27 %) e na Finlândia (28 %). </text:p>
        <text:p text:style-name="Standard"><draw:g text:anchor-type="paragraph" draw:z-index="56" draw:name="Forme52" draw:style-name="gr32"><draw:frame draw:style-name="gr71" draw:text-style-name="P89" svg:width="4.197cm" svg:height="4.58cm" svg:x="11.119cm" svg:y="-4.129cm"><draw:image xlink:href="Pictures/10000000000001E400000210DB05C0D2BD5F98C4.png" xlink:type="simple" xlink:show="embed" xlink:actuate="onLoad" draw:mime-type="image/png"><text:p/></draw:image></draw:frame><draw:frame draw:style-name="gr72" draw:text-style-name="P91" svg:width="7.753cm" svg:height="2.2cm" svg:x="8.939cm" svg:y="-6.306cm"><draw:text-box><text:p text:style-name="P90"><text:span text:style-name="T44">QB10.1. Diga-me em que medida concorda ou discorda de cada uma das seguintes afirmações: Os domínios relacionados com as CTEM no EFP (por exemplo, construção, indústria automóvel, indústria transformadora, TIC) são mais adequados para os homens. (UE-27) (%)</text:span></text:p></draw:text-box></draw:frame><draw:frame draw:style-name="gr73" draw:text-style-name="P97" svg:width="2.659cm" svg:height="0.578cm" svg:x="11.44cm" svg:y="-4.761cm"><draw:text-box><text:p text:style-name="P96"><text:span text:style-name="T44">Não sei 4</text:span></text:p></draw:text-box></draw:frame><draw:frame draw:style-name="gr74" draw:text-style-name="P94" svg:width="1.886cm" svg:height="1.227cm" svg:x="10.07cm" svg:y="-4.203cm"><draw:text-box><text:p text:style-name="P93"><text:span text:style-name="T44">Discordo totalmente 16</text:span></text:p></draw:text-box></draw:frame><draw:frame draw:style-name="gr75" draw:text-style-name="P94" svg:width="1.786cm" svg:height="1.304cm" svg:x="9.396cm" svg:y="-1.067cm"><draw:text-box><text:p text:style-name="P93"><text:span text:style-name="T44">Tende a discordar 16</text:span></text:p></draw:text-box></draw:frame><draw:frame draw:style-name="gr76" draw:text-style-name="P91" svg:width="1.777cm" svg:height="1.227cm" svg:x="14.612cm" svg:y="-0.208cm"><draw:text-box><text:p text:style-name="P90"><text:span text:style-name="T44">Tende a concordar 41</text:span></text:p></draw:text-box></draw:frame><draw:frame draw:style-name="gr77" draw:text-style-name="P91" svg:width="1.77cm" svg:height="1.227cm" svg:x="13.927cm" svg:y="-4.547cm"><draw:text-box><text:p text:style-name="P90"><text:span text:style-name="T44">Concordo plenamente 14</text:span></text:p></draw:text-box></draw:frame></draw:g></text:p>
        <text:p text:style-name="Standard"><draw:g text:anchor-type="paragraph" draw:z-index="57" draw:name="Forme53" draw:style-name="gr1"><draw:frame draw:style-name="gr63" draw:text-style-name="P89" svg:width="16.675cm" svg:height="7.374cm" svg:x="-0.131cm" svg:y="1.519cm"><draw:image xlink:href="Pictures/10000000000004E70000022BFEE03172855F860F.png" xlink:type="simple" xlink:show="embed" xlink:actuate="onLoad" draw:mime-type="image/png"><text:p/></draw:image></draw:frame><draw:frame draw:style-name="gr64" draw:text-style-name="P91" svg:width="16.244cm" svg:height="1.227cm" svg:x="0.033cm" svg:y="0.434cm"><draw:text-box><text:p text:style-name="P90"><text:span text:style-name="T44">QB10.1. Diga-me em que medida concorda ou discorda de cada uma das seguintes afirmações: Os domínios relacionados com as CTEM no EFP (por exemplo, construção, indústria automóvel, indústria transformadora, TIC) são mais adequados para os homens. (%)</text:span></text:p></draw:text-box></draw:frame><draw:g draw:style-name="gr4"><draw:frame draw:style-name="gr65" draw:text-style-name="P89" svg:width="14.098cm" svg:height="0.959cm" svg:x="0.529cm" svg:y="9.028cm"><draw:image xlink:href="Pictures/100000000000022300000022902E68B765C34830.png" xlink:type="simple" xlink:show="embed" xlink:actuate="onLoad" draw:mime-type="image/png"><text:p/></draw:image></draw:frame><draw:frame draw:style-name="gr66" draw:text-style-name="P91" svg:width="2.924cm" svg:height="0.902cm" svg:x="0.991cm" svg:y="9.201cm"><draw:text-box><text:p text:style-name="P95"><text:span text:style-name="T44">Concordo plenamente</text:span></text:p></draw:text-box></draw:frame><draw:frame draw:style-name="gr67" draw:text-style-name="P91" svg:width="2.946cm" svg:height="1.004cm" svg:x="4cm" svg:y="9.179cm"><draw:text-box><text:p text:style-name="P95"><text:span text:style-name="T44">Tende a concordar</text:span></text:p></draw:text-box></draw:frame><draw:frame draw:style-name="gr68" draw:text-style-name="P91" svg:width="3.282cm" svg:height="0.646cm" svg:x="7.182cm" svg:y="9.222cm"><draw:text-box><text:p text:style-name="P95"><text:span text:style-name="T44">Tende a discordar</text:span></text:p></draw:text-box></draw:frame><draw:frame draw:style-name="gr69" draw:text-style-name="P91" svg:width="3.484cm" svg:height="0.646cm" svg:x="10.81cm" svg:y="9.179cm"><draw:text-box><text:p text:style-name="P95"><text:span text:style-name="T44">Discordo totalmente</text:span></text:p></draw:text-box></draw:frame><draw:frame draw:style-name="gr70" draw:text-style-name="P91" svg:width="2.52cm" svg:height="0.687cm" svg:x="14.532cm" svg:y="9.179cm"><draw:text-box><text:p text:style-name="P95"><text:span text:style-name="T44">Não sei</text:span></text:p></draw:text-box></draw:frame></draw:g></draw:g></text:p>
        <text:p text:style-name="P51">A medida em que os inquiridos concordam que os domínios relacionados com as CTEM são mais adequados para os homens varia em função de fatores sociodemográficos e comportamentais, como se segue. </text:p>
        <text:p text:style-name="StyleDefautDecale05Sauf1">■ Esta opinião é mais generalizada entre os inquiridos que: considera que os professores e os conselheiros de orientação não abordam adequadamente os preconceitos de género (65% contra 43%) ; acredita que os homens que não são alunos de alto nível académico enfrentam mais pressão para escolher o EFP (62% vs 42%) ; considera que as mulheres são incentivadas a frequentar o ensino geral, apesar do interesse pelas disciplinas técnicas (63% contra 38%) ; a sensação de que os estereótipos de género são reforçados pelas famílias, pelos pares e pelas redes sociais (59% contra 46%) ; e acreditam que os homens que prestam cuidados ou prestam serviços nos campos de EFP relacionados com a ‑ enfrentam estigma social (63 % contra 46 %). </text:p>
        <text:p text:style-name="StyleDefautDecale05Sauf1">■ Os inquiridos que acreditam que os jovens recebem informações suficientes sobre as oportunidades de EFP são mais propensos a concordar (62%) do que aqueles que acreditam que não o fazem (47%). </text:p>
        <text:p text:style-name="StyleDefautDecale05Sauf1">■ Quase dois terços dos inquiridos (60 %) que referem que o EFP é encarado de forma positiva no seu país concordam que os domínios relacionados com as CTEM são mais adequados para os homens, em comparação com 47 % dos que referem perceções negativas. </text:p>
        <text:p text:style-name="StyleDefautDecale05Sauf1">■ Existem algumas diferenças marcantes por categoria socioprofissional, sendo mais provável que as pessoas que trabalham em casa acreditem que os domínios relacionados com as CTEM no EFP são mais adequados para os homens (63%), em comparação com 47% dos gestores. </text:p>
        <text:p text:style-name="StyleDefautDecale05Sauf1">■ Por idade no final do ensino, este ponto de vista é mais generalizado entre os que terminaram o ensino entre os 16 e os 19 anos (62%), seguidos dos que terminaram com 15 anos ou menos (59%). As pessoas que continuaram a estudar para além dos 20 anos registam a taxa de concordância mais baixa (47 %), enquanto para os inquiridos que ainda estão a estudar este valor é de 50 %. </text:p>
        <text:p text:style-name="StyleDefautDecale05Sauf1">■ A opinião de que os domínios relacionados com as CTEM no EFP são mais adequados para os homens é ligeiramente mais generalizada entre os homens (58%) do que entre as mulheres (53%). </text:p>
        <text:p text:style-name="StyleDefautDecale05Sauf1">■ Não existem diferenças em função da idade ou da frequência prévia do EFP. </text:p>
        <text:p text:style-name="Standard"/>
        <text:p text:style-name="P67"/>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26">QB10.1 Por favor, diga-me em que medida concorda ou discorda de cada uma das seguintes afirmações: Os domínios relacionados com as CTEM no EFPI (por exemplo, construção, indústria automóvel, indústria transformadora, TIC) são mais adequados para os homens (% na UE)</text:p>
            </table:table-cell>
            <table:covered-table-cell/>
            <table:covered-table-cell/>
            <table:covered-table-cell/>
          </table:table-row>
          <table:table-row>
            <table:table-cell table:style-name="Tableau29.A1" office:value-type="string">
              <text:p text:style-name="Table_20_Contents"/>
            </table:table-cell>
            <table:table-cell table:style-name="Tableau29.A1" office:value-type="string">
              <text:p text:style-name="P4">Total "Concordo"</text:p>
            </table:table-cell>
            <table:table-cell table:style-name="Tableau29.A1" office:value-type="string">
              <text:p text:style-name="P4">Total "discordo" </text:p>
            </table:table-cell>
            <table:table-cell table:style-name="Tableau29.A1" office:value-type="string">
              <text:p text:style-name="P4">Não sei</text:p>
            </table:table-cell>
          </table:table-row>
          <table:table-row>
            <table:table-cell table:style-name="Tableau29.A1" office:value-type="string">
              <text:p text:style-name="P26">UE27 </text:p>
            </table:table-cell>
            <table:table-cell table:style-name="Tableau29.B3" office:value-type="float" office:value="55">
              <text:p text:style-name="P4">55</text:p>
            </table:table-cell>
            <table:table-cell table:style-name="Tableau29.B3" office:value-type="float" office:value="41">
              <text:p text:style-name="P4">41</text:p>
            </table:table-cell>
            <table:table-cell table:style-name="Tableau29.B3" office:value-type="float" office:value="4">
              <text:p text:style-name="P4">4</text:p>
            </table:table-cell>
          </table:table-row>
          <table:table-row>
            <table:table-cell table:style-name="Tableau29.A4" table:number-columns-spanned="4" office:value-type="string">
              <text:p text:style-name="P34">Género</text:p>
            </table:table-cell>
            <table:covered-table-cell/>
            <table:covered-table-cell/>
            <table:covered-table-cell/>
          </table:table-row>
          <table:table-row>
            <table:table-cell table:style-name="Tableau29.A1" office:value-type="string">
              <text:p text:style-name="P26">Homem </text:p>
            </table:table-cell>
            <table:table-cell table:style-name="Tableau29.B3" office:value-type="float" office:value="58">
              <text:p text:style-name="P4">58</text:p>
            </table:table-cell>
            <table:table-cell table:style-name="Tableau29.B3" office:value-type="float" office:value="38">
              <text:p text:style-name="P4">38</text:p>
            </table:table-cell>
            <table:table-cell table:style-name="Tableau29.B3" office:value-type="float" office:value="4">
              <text:p text:style-name="P4">4</text:p>
            </table:table-cell>
          </table:table-row>
          <table:table-row>
            <table:table-cell table:style-name="Tableau29.A1" office:value-type="string">
              <text:p text:style-name="P26">Mulher </text:p>
            </table:table-cell>
            <table:table-cell table:style-name="Tableau29.B3" office:value-type="float" office:value="53">
              <text:p text:style-name="P4">53</text:p>
            </table:table-cell>
            <table:table-cell table:style-name="Tableau29.B3" office:value-type="float" office:value="43">
              <text:p text:style-name="P4">43</text:p>
            </table:table-cell>
            <table:table-cell table:style-name="Tableau29.B3" office:value-type="float" office:value="4">
              <text:p text:style-name="P4">4</text:p>
            </table:table-cell>
          </table:table-row>
          <table:table-row>
            <table:table-cell table:style-name="Tableau29.A4" table:number-columns-spanned="4" office:value-type="string">
              <text:p text:style-name="P34">Idade</text:p>
            </table:table-cell>
            <table:covered-table-cell/>
            <table:covered-table-cell/>
            <table:covered-table-cell/>
          </table:table-row>
          <table:table-row>
            <table:table-cell table:style-name="Tableau29.A1" office:value-type="string">
              <text:p text:style-name="P26">15-24 </text:p>
            </table:table-cell>
            <table:table-cell table:style-name="Tableau29.B3" office:value-type="float" office:value="55">
              <text:p text:style-name="P4">55</text:p>
            </table:table-cell>
            <table:table-cell table:style-name="Tableau29.B3" office:value-type="float" office:value="42">
              <text:p text:style-name="P4">42</text:p>
            </table:table-cell>
            <table:table-cell table:style-name="Tableau29.B3" office:value-type="float" office:value="3">
              <text:p text:style-name="P4">3</text:p>
            </table:table-cell>
          </table:table-row>
          <table:table-row>
            <table:table-cell table:style-name="Tableau29.A1" office:value-type="string">
              <text:p text:style-name="P26">25-39 </text:p>
            </table:table-cell>
            <table:table-cell table:style-name="Tableau29.B3" office:value-type="float" office:value="55">
              <text:p text:style-name="P4">55</text:p>
            </table:table-cell>
            <table:table-cell table:style-name="Tableau29.B3" office:value-type="float" office:value="43">
              <text:p text:style-name="P4">43</text:p>
            </table:table-cell>
            <table:table-cell table:style-name="Tableau29.B3" office:value-type="float" office:value="2">
              <text:p text:style-name="P4">2</text:p>
            </table:table-cell>
          </table:table-row>
          <table:table-row>
            <table:table-cell table:style-name="Tableau29.A1" office:value-type="string">
              <text:p text:style-name="P26">40-54 </text:p>
            </table:table-cell>
            <table:table-cell table:style-name="Tableau29.B3" office:value-type="float" office:value="56">
              <text:p text:style-name="P4">56</text:p>
            </table:table-cell>
            <table:table-cell table:style-name="Tableau29.B3" office:value-type="float" office:value="41">
              <text:p text:style-name="P4">41</text:p>
            </table:table-cell>
            <table:table-cell table:style-name="Tableau29.B3" office:value-type="float" office:value="3">
              <text:p text:style-name="P4">3</text:p>
            </table:table-cell>
          </table:table-row>
          <table:table-row>
            <table:table-cell table:style-name="Tableau29.A1" office:value-type="string">
              <text:p text:style-name="P26">&gt;=55</text:p>
            </table:table-cell>
            <table:table-cell table:style-name="Tableau29.B3" office:value-type="float" office:value="55">
              <text:p text:style-name="P4">55</text:p>
            </table:table-cell>
            <table:table-cell table:style-name="Tableau29.B3" office:value-type="float" office:value="39">
              <text:p text:style-name="P4">39</text:p>
            </table:table-cell>
            <table:table-cell table:style-name="Tableau29.B3" office:value-type="float" office:value="6">
              <text:p text:style-name="P4">6</text:p>
            </table:table-cell>
          </table:table-row>
          <table:table-row>
            <table:table-cell table:style-name="Tableau29.A4" table:number-columns-spanned="4" office:value-type="string">
              <text:p text:style-name="P34">Educação (Fim de)</text:p>
            </table:table-cell>
            <table:covered-table-cell/>
            <table:covered-table-cell/>
            <table:covered-table-cell/>
          </table:table-row>
          <table:table-row>
            <table:table-cell table:style-name="Tableau29.A1" office:value-type="string">
              <text:p text:style-name="P26">&lt;=-15</text:p>
            </table:table-cell>
            <table:table-cell table:style-name="Tableau29.B3" office:value-type="float" office:value="59">
              <text:p text:style-name="P4">59</text:p>
            </table:table-cell>
            <table:table-cell table:style-name="Tableau29.B3" office:value-type="float" office:value="31">
              <text:p text:style-name="P4">31</text:p>
            </table:table-cell>
            <table:table-cell table:style-name="Tableau29.B3" office:value-type="float" office:value="10">
              <text:p text:style-name="P4">10</text:p>
            </table:table-cell>
          </table:table-row>
          <table:table-row>
            <table:table-cell table:style-name="Tableau29.A1" office:value-type="string">
              <text:p text:style-name="P26">16-19 </text:p>
            </table:table-cell>
            <table:table-cell table:style-name="Tableau29.B3" office:value-type="float" office:value="62">
              <text:p text:style-name="P4">62</text:p>
            </table:table-cell>
            <table:table-cell table:style-name="Tableau29.B3" office:value-type="float" office:value="35">
              <text:p text:style-name="P4">35</text:p>
            </table:table-cell>
            <table:table-cell table:style-name="Tableau29.B3" office:value-type="float" office:value="3">
              <text:p text:style-name="P4">3</text:p>
            </table:table-cell>
          </table:table-row>
          <table:table-row>
            <table:table-cell table:style-name="Tableau29.A1" office:value-type="string">
              <text:p text:style-name="P26">&gt;=20</text:p>
            </table:table-cell>
            <table:table-cell table:style-name="Tableau29.B3" office:value-type="float" office:value="47">
              <text:p text:style-name="P4">47</text:p>
            </table:table-cell>
            <table:table-cell table:style-name="Tableau29.B3" office:value-type="float" office:value="50">
              <text:p text:style-name="P4">50</text:p>
            </table:table-cell>
            <table:table-cell table:style-name="Tableau29.B3" office:value-type="float" office:value="3">
              <text:p text:style-name="P4">3</text:p>
            </table:table-cell>
          </table:table-row>
          <table:table-row>
            <table:table-cell table:style-name="Tableau29.A1" office:value-type="string">
              <text:p text:style-name="P26">Ainda a estudar </text:p>
            </table:table-cell>
            <table:table-cell table:style-name="Tableau29.B3" office:value-type="float" office:value="50">
              <text:p text:style-name="P4">50</text:p>
            </table:table-cell>
            <table:table-cell table:style-name="Tableau29.B3" office:value-type="float" office:value="47">
              <text:p text:style-name="P4">47</text:p>
            </table:table-cell>
            <table:table-cell table:style-name="Tableau29.B3" office:value-type="float" office:value="3">
              <text:p text:style-name="P4">3</text:p>
            </table:table-cell>
          </table:table-row>
          <table:table-row>
            <table:table-cell table:style-name="Tableau29.A4" table:number-columns-spanned="4" office:value-type="string">
              <text:p text:style-name="P34">Categoria socioprofissional</text:p>
            </table:table-cell>
            <table:covered-table-cell/>
            <table:covered-table-cell/>
            <table:covered-table-cell/>
          </table:table-row>
          <table:table-row>
            <table:table-cell table:style-name="Tableau29.A1" office:value-type="string">
              <text:p text:style-name="P26">Trabalhadores por conta própria </text:p>
            </table:table-cell>
            <table:table-cell table:style-name="Tableau29.B3" office:value-type="float" office:value="58">
              <text:p text:style-name="P4">58</text:p>
            </table:table-cell>
            <table:table-cell table:style-name="Tableau29.B3" office:value-type="float" office:value="39">
              <text:p text:style-name="P4">39</text:p>
            </table:table-cell>
            <table:table-cell table:style-name="Tableau29.B3" office:value-type="float" office:value="3">
              <text:p text:style-name="P4">3</text:p>
            </table:table-cell>
          </table:table-row>
          <table:table-row>
            <table:table-cell table:style-name="Tableau29.A1" office:value-type="string">
              <text:p text:style-name="P26">Gestores </text:p>
            </table:table-cell>
            <table:table-cell table:style-name="Tableau29.B3" office:value-type="float" office:value="47">
              <text:p text:style-name="P4">47</text:p>
            </table:table-cell>
            <table:table-cell table:style-name="Tableau29.B3" office:value-type="float" office:value="50">
              <text:p text:style-name="P4">50</text:p>
            </table:table-cell>
            <table:table-cell table:style-name="Tableau29.B3" office:value-type="float" office:value="3">
              <text:p text:style-name="P4">3</text:p>
            </table:table-cell>
          </table:table-row>
          <table:table-row>
            <table:table-cell table:style-name="Tableau29.A1" office:value-type="string">
              <text:p text:style-name="P26">Outros golas brancas </text:p>
            </table:table-cell>
            <table:table-cell table:style-name="Tableau29.B3" office:value-type="float" office:value="60">
              <text:p text:style-name="P4">60</text:p>
            </table:table-cell>
            <table:table-cell table:style-name="Tableau29.B3" office:value-type="float" office:value="37">
              <text:p text:style-name="P4">37</text:p>
            </table:table-cell>
            <table:table-cell table:style-name="Tableau29.B3" office:value-type="float" office:value="3">
              <text:p text:style-name="P4">3</text:p>
            </table:table-cell>
          </table:table-row>
          <table:table-row>
            <table:table-cell table:style-name="Tableau29.A1" office:value-type="string">
              <text:p text:style-name="P26">Trabalhadores manuais </text:p>
            </table:table-cell>
            <table:table-cell table:style-name="Tableau29.B3" office:value-type="float" office:value="59">
              <text:p text:style-name="P4">59</text:p>
            </table:table-cell>
            <table:table-cell table:style-name="Tableau29.B3" office:value-type="float" office:value="38">
              <text:p text:style-name="P4">38</text:p>
            </table:table-cell>
            <table:table-cell table:style-name="Tableau29.B3" office:value-type="float" office:value="3">
              <text:p text:style-name="P4">3</text:p>
            </table:table-cell>
          </table:table-row>
          <table:table-row>
            <table:table-cell table:style-name="Tableau29.A1" office:value-type="string">
              <text:p text:style-name="P26">Pessoas da casa </text:p>
            </table:table-cell>
            <table:table-cell table:style-name="Tableau29.B3" office:value-type="float" office:value="63">
              <text:p text:style-name="P4">63</text:p>
            </table:table-cell>
            <table:table-cell table:style-name="Tableau29.B3" office:value-type="float" office:value="33">
              <text:p text:style-name="P4">33</text:p>
            </table:table-cell>
            <table:table-cell table:style-name="Tableau29.B3" office:value-type="float" office:value="4">
              <text:p text:style-name="P4">4</text:p>
            </table:table-cell>
          </table:table-row>
          <table:table-row>
            <table:table-cell table:style-name="Tableau29.A1" office:value-type="string">
              <text:p text:style-name="P26">Desempregado </text:p>
            </table:table-cell>
            <table:table-cell table:style-name="Tableau29.B3" office:value-type="float" office:value="49">
              <text:p text:style-name="P4">49</text:p>
            </table:table-cell>
            <table:table-cell table:style-name="Tableau29.B3" office:value-type="float" office:value="47">
              <text:p text:style-name="P4">47</text:p>
            </table:table-cell>
            <table:table-cell table:style-name="Tableau29.B3" office:value-type="float" office:value="4">
              <text:p text:style-name="P4">4</text:p>
            </table:table-cell>
          </table:table-row>
          <table:table-row>
            <table:table-cell table:style-name="Tableau29.A1" office:value-type="string">
              <text:p text:style-name="P26">Aposentado </text:p>
            </table:table-cell>
            <table:table-cell table:style-name="Tableau29.B3" office:value-type="float" office:value="55">
              <text:p text:style-name="P4">55</text:p>
            </table:table-cell>
            <table:table-cell table:style-name="Tableau29.B3" office:value-type="float" office:value="39">
              <text:p text:style-name="P4">39</text:p>
            </table:table-cell>
            <table:table-cell table:style-name="Tableau29.B3" office:value-type="float" office:value="6">
              <text:p text:style-name="P4">6</text:p>
            </table:table-cell>
          </table:table-row>
          <table:table-row>
            <table:table-cell table:style-name="Tableau29.A1" office:value-type="string">
              <text:p text:style-name="P26">Estudantes </text:p>
            </table:table-cell>
            <table:table-cell table:style-name="Tableau29.B3" office:value-type="float" office:value="51">
              <text:p text:style-name="P4">51</text:p>
            </table:table-cell>
            <table:table-cell table:style-name="Tableau29.B3" office:value-type="float" office:value="46">
              <text:p text:style-name="P4">46</text:p>
            </table:table-cell>
            <table:table-cell table:style-name="Tableau29.B3" office:value-type="float" office:value="3">
              <text:p text:style-name="P4">3</text:p>
            </table:table-cell>
          </table:table-row>
          <table:table-row>
            <table:table-cell table:style-name="Tableau29.A4" table:number-columns-spanned="4" office:value-type="string">
              <text:p text:style-name="P34">Urbanização subjetiva</text:p>
            </table:table-cell>
            <table:covered-table-cell/>
            <table:covered-table-cell/>
            <table:covered-table-cell/>
          </table:table-row>
          <table:table-row>
            <table:table-cell table:style-name="Tableau29.A1" office:value-type="string">
              <text:p text:style-name="P26">Zona rural ou aldeia </text:p>
            </table:table-cell>
            <table:table-cell table:style-name="Tableau29.B3" office:value-type="float" office:value="55">
              <text:p text:style-name="P4">55</text:p>
            </table:table-cell>
            <table:table-cell table:style-name="Tableau29.B3" office:value-type="float" office:value="41">
              <text:p text:style-name="P4">41</text:p>
            </table:table-cell>
            <table:table-cell table:style-name="Tableau29.B3" office:value-type="float" office:value="4">
              <text:p text:style-name="P4">4</text:p>
            </table:table-cell>
          </table:table-row>
          <table:table-row>
            <table:table-cell table:style-name="Tableau29.A1" office:value-type="string">
              <text:p text:style-name="P26">Cidade pequena ou média </text:p>
            </table:table-cell>
            <table:table-cell table:style-name="Tableau29.B3" office:value-type="float" office:value="57">
              <text:p text:style-name="P4">57</text:p>
            </table:table-cell>
            <table:table-cell table:style-name="Tableau29.B3" office:value-type="float" office:value="39">
              <text:p text:style-name="P4">39</text:p>
            </table:table-cell>
            <table:table-cell table:style-name="Tableau29.B3" office:value-type="float" office:value="4">
              <text:p text:style-name="P4">4</text:p>
            </table:table-cell>
          </table:table-row>
          <table:table-row>
            <table:table-cell table:style-name="Tableau29.A1" office:value-type="string">
              <text:p text:style-name="P26">Grande cidade </text:p>
            </table:table-cell>
            <table:table-cell table:style-name="Tableau29.B3" office:value-type="float" office:value="55">
              <text:p text:style-name="P4">55</text:p>
            </table:table-cell>
            <table:table-cell table:style-name="Tableau29.B3" office:value-type="float" office:value="41">
              <text:p text:style-name="P4">41</text:p>
            </table:table-cell>
            <table:table-cell table:style-name="Tableau29.B3" office:value-type="float" office:value="4">
              <text:p text:style-name="P4">4</text:p>
            </table:table-cell>
          </table:table-row>
          <table:table-row>
            <table:table-cell table:style-name="Tableau29.A4" table:number-columns-spanned="4" office:value-type="string">
              <text:p text:style-name="P34">Perceção do EFPI em (NOSSO PAÍS)</text:p>
            </table:table-cell>
            <table:covered-table-cell/>
            <table:covered-table-cell/>
            <table:covered-table-cell/>
          </table:table-row>
          <table:table-row>
            <table:table-cell table:style-name="Tableau29.A1" office:value-type="string">
              <text:p text:style-name="P26">Positivo </text:p>
            </table:table-cell>
            <table:table-cell table:style-name="Tableau29.B3" office:value-type="float" office:value="60">
              <text:p text:style-name="P4">60</text:p>
            </table:table-cell>
            <table:table-cell table:style-name="Tableau29.B3" office:value-type="float" office:value="37">
              <text:p text:style-name="P4">37</text:p>
            </table:table-cell>
            <table:table-cell table:style-name="Tableau29.B3" office:value-type="float" office:value="3">
              <text:p text:style-name="P4">3</text:p>
            </table:table-cell>
          </table:table-row>
          <table:table-row>
            <table:table-cell table:style-name="Tableau29.A1" office:value-type="string">
              <text:p text:style-name="P26">Negativo </text:p>
            </table:table-cell>
            <table:table-cell table:style-name="Tableau29.B3" office:value-type="float" office:value="47">
              <text:p text:style-name="P4">47</text:p>
            </table:table-cell>
            <table:table-cell table:style-name="Tableau29.B3" office:value-type="float" office:value="50">
              <text:p text:style-name="P4">50</text:p>
            </table:table-cell>
            <table:table-cell table:style-name="Tableau29.B3" office:value-type="float" office:value="3">
              <text:p text:style-name="P4">3</text:p>
            </table:table-cell>
          </table:table-row>
          <table:table-row>
            <table:table-cell table:style-name="Tableau29.A4" table:number-columns-spanned="4" office:value-type="string">
              <text:p text:style-name="P34">Já frequentou a formação profissional inicial (ensino secundário superior)</text:p>
            </table:table-cell>
            <table:covered-table-cell/>
            <table:covered-table-cell/>
            <table:covered-table-cell/>
          </table:table-row>
          <table:table-row>
            <table:table-cell table:style-name="Tableau29.A1" office:value-type="string">
              <text:p text:style-name="P26">Sim </text:p>
            </table:table-cell>
            <table:table-cell table:style-name="Tableau29.B3" office:value-type="float" office:value="56">
              <text:p text:style-name="P4">56</text:p>
            </table:table-cell>
            <table:table-cell table:style-name="Tableau29.B3" office:value-type="float" office:value="42">
              <text:p text:style-name="P4">42</text:p>
            </table:table-cell>
            <table:table-cell table:style-name="Tableau29.B3" office:value-type="float" office:value="2">
              <text:p text:style-name="P4">2</text:p>
            </table:table-cell>
          </table:table-row>
          <table:table-row>
            <table:table-cell table:style-name="Tableau29.A1" office:value-type="string">
              <text:p text:style-name="P26">Não </text:p>
            </table:table-cell>
            <table:table-cell table:style-name="Tableau29.B3" office:value-type="float" office:value="55">
              <text:p text:style-name="P4">55</text:p>
            </table:table-cell>
            <table:table-cell table:style-name="Tableau29.B3" office:value-type="float" office:value="40">
              <text:p text:style-name="P4">40</text:p>
            </table:table-cell>
            <table:table-cell table:style-name="Tableau29.B3" office:value-type="float" office:value="5">
              <text:p text:style-name="P4">5</text:p>
            </table:table-cell>
          </table:table-row>
        </table:table>
        <text:p text:style-name="Standard"/>
        <text:p text:style-name="P52">Cerca de sete em cada dez cidadãos da UE afirmam que os estereótipos de género em torno da escolha entre o ensino geral e o ensino profissional são frequentemente reforçados pelas famílias, pelos pares e pelas redes sociais </text:p>
        <text:p text:style-name="Standard">Em toda a União Europeia, 72 % afirmam que os estereótipos de género em torno da escolha entre o ensino geral e o ensino profissional são frequentemente reforçados pelas famílias, pelos pares e pelas redes sociais, incluindo 19 % que concordam fortemente e 53 % que tendem a concordar.<text:note text:id="ftn57" text:note-class="footnote"><text:note-citation>57</text:note-citation><text:note-body><text:p text:style-name="Footnote">QB11.4. Diga-me em que medida concorda ou discorda de cada uma das seguintes afirmações: Os estereótipos de género em torno da escolha entre o ensino geral e o ensino profissional são frequentemente reforçados pelas famílias, pelos pares e pelas redes sociais. </text:p></text:note-body></text:note> Cerca de um em cada cinco discordam (18%), enquanto 10% não sabem. </text:p>
        <text:p text:style-name="Standard">A maioria dos inquiridos concorda com esta afirmação em todos os Estados-Membros. No entanto, os níveis dos acordos variam consoante os Estados-Membros. Os níveis mais elevados de acordo registam-se na Suécia (86 %), na Dinamarca (84 %) e em Chipre (82 %). Os níveis mais baixos registam-se na Estónia (53 %), na Letónia (61 %) e na Roménia (62 %). </text:p>
        <text:p text:style-name="Standard">Em 17 Estados-Membros, pelo menos sete em cada dez inquiridos concordam que os estereótipos de género são frequentemente reforçados pelas famílias, pelos pares e pelas redes sociais. </text:p>
        <text:p text:style-name="Standard"><draw:g text:anchor-type="paragraph" draw:z-index="59" draw:name="Forme55" draw:style-name="gr1"><draw:frame draw:style-name="gr48" draw:text-style-name="P89" svg:width="17.096cm" svg:height="7.596cm" svg:x="0.192cm" svg:y="1.219cm"><draw:image xlink:href="Pictures/10000000000004EA0000022FA8C165A10A1095E1.png" xlink:type="simple" xlink:show="embed" xlink:actuate="onLoad" draw:mime-type="image/png"><text:p/></draw:image></draw:frame><draw:frame draw:style-name="gr49" draw:text-style-name="P91" svg:width="17.155cm" svg:height="1.227cm" svg:x="0cm" svg:y="0.101cm"><draw:text-box><text:p text:style-name="P90"><text:span text:style-name="T44">QB11.4. Diga-me em que medida concorda ou discorda de cada uma das seguintes afirmações: Os estereótipos de género em torno da escolha entre o ensino geral e o ensino profissional são frequentemente reforçados pelas famílias, pelos pares e pelas redes sociais.(%) </text:span></text:p></draw:text-box></draw:frame><draw:g draw:style-name="gr4"><draw:frame draw:style-name="gr50" draw:text-style-name="P89" svg:width="14.098cm" svg:height="0.959cm" svg:x="0.797cm" svg:y="8.696cm"><draw:image xlink:href="Pictures/100000000000022300000022902E68B765C34830.png" xlink:type="simple" xlink:show="embed" xlink:actuate="onLoad" draw:mime-type="image/png"><text:p/></draw:image></draw:frame><draw:frame draw:style-name="gr51" draw:text-style-name="P91" svg:width="2.924cm" svg:height="0.902cm" svg:x="1.258cm" svg:y="8.869cm"><draw:text-box><text:p text:style-name="P95"><text:span text:style-name="T44">Concordo plenamente</text:span></text:p></draw:text-box></draw:frame><draw:frame draw:style-name="gr52" draw:text-style-name="P91" svg:width="2.946cm" svg:height="1.004cm" svg:x="4.267cm" svg:y="8.848cm"><draw:text-box><text:p text:style-name="P95"><text:span text:style-name="T44">Tende a concordar</text:span></text:p></draw:text-box></draw:frame><draw:frame draw:style-name="gr53" draw:text-style-name="P91" svg:width="3.282cm" svg:height="0.646cm" svg:x="7.449cm" svg:y="8.89cm"><draw:text-box><text:p text:style-name="P95"><text:span text:style-name="T44">Tende a discordar</text:span></text:p></draw:text-box></draw:frame><draw:frame draw:style-name="gr54" draw:text-style-name="P91" svg:width="3.484cm" svg:height="0.646cm" svg:x="11.077cm" svg:y="8.848cm"><draw:text-box><text:p text:style-name="P95"><text:span text:style-name="T44">Discordo totalmente</text:span></text:p></draw:text-box></draw:frame><draw:frame draw:style-name="gr55" draw:text-style-name="P91" svg:width="2.52cm" svg:height="0.687cm" svg:x="14.799cm" svg:y="8.848cm"><draw:text-box><text:p text:style-name="P95"><text:span text:style-name="T44">Não sei</text:span></text:p></draw:text-box></draw:frame></draw:g></draw:g><draw:g text:anchor-type="paragraph" draw:z-index="58" draw:name="Forme54" draw:style-name="gr32"><draw:frame draw:style-name="gr56" draw:text-style-name="P89" svg:width="3.952cm" svg:height="4.017cm" svg:x="10.399cm" svg:y="-6.255cm"><draw:image xlink:href="Pictures/10000000000001D8000001F42BF18D640B934B81.png" xlink:type="simple" xlink:show="embed" xlink:actuate="onLoad" draw:mime-type="image/png"><text:p/></draw:image></draw:frame><draw:frame draw:style-name="gr57" draw:text-style-name="P91" svg:width="7.617cm" svg:height="2.2cm" svg:x="8.811cm" svg:y="-8.511cm"><draw:text-box><text:p text:style-name="P90"><text:span text:style-name="T44">QB11.4: Diga-me em que medida concorda ou discorda de cada uma das seguintes afirmações: - Os estereótipos de género em torno da escolha entre o ensino geral e o ensino profissional são frequentemente reforçados pelas famílias, pelos pares e pelas redes sociais (UE-27) (%) </text:span></text:p></draw:text-box></draw:frame><draw:frame draw:style-name="gr58" draw:text-style-name="P91" svg:width="2.765cm" svg:height="0.578cm" svg:x="10.518cm" svg:y="-6.802cm"><draw:text-box><text:p text:style-name="P90"><text:span text:style-name="T44">Não sei 10</text:span></text:p></draw:text-box></draw:frame><draw:frame draw:style-name="gr59" draw:text-style-name="P94" svg:width="2.356cm" svg:height="0.902cm" svg:x="8.97cm" svg:y="-6.218cm"><draw:text-box><text:p text:style-name="P93"><text:span text:style-name="T44">Discordo totalmente 2</text:span></text:p></draw:text-box></draw:frame><draw:frame draw:style-name="gr60" draw:text-style-name="P94" svg:width="1.652cm" svg:height="1.227cm" svg:x="8.97cm" svg:y="-5.156cm"><draw:text-box><text:p text:style-name="P93"><text:span text:style-name="T44">Tende a discordar 16</text:span></text:p></draw:text-box></draw:frame><draw:frame draw:style-name="gr61" draw:text-style-name="P91" svg:width="2.632cm" svg:height="0.902cm" svg:x="11.305cm" svg:y="-2.133cm"><draw:text-box><text:p text:style-name="P90"><text:span text:style-name="T44">Tende a concordar 53</text:span></text:p></draw:text-box></draw:frame><draw:frame draw:style-name="gr62" draw:text-style-name="P91" svg:width="1.622cm" svg:height="1.551cm" svg:x="13.318cm" svg:y="-6.629cm"><draw:text-box><text:p text:style-name="P90"><text:span text:style-name="T44">Concordo plenamente 19</text:span></text:p></draw:text-box></draw:frame></draw:g></text:p>
        <text:p text:style-name="P51">A medida em que os inquiridos concordam que os estereótipos de género são frequentemente reforçados pelas famílias, pelos pares e pelas redes sociais varia em função de fatores sociodemográficos e comportamentais, como se segue. </text:p>
        <text:p text:style-name="StyleDefautDecale05Sauf1">■ Os inquiridos que acreditam que os estudantes de alto desempenho são orientados para o ensino geral são mais propensos a concordar que os estereótipos de género são frequentemente reforçados (77% contra 57%), assim como aqueles que sentem que o ensino geral tem uma imagem mais positiva (77% contra 61%). </text:p>
        <text:p text:style-name="StyleDefautDecale05Sauf1">■ Por idade no final do ensino, 76% dos que continuaram para além dos 20 anos acreditam que os estereótipos de género em torno da escolha entre o ensino geral e o ensino profissional são reforçados pelas famílias, pelos pares e pelas redes sociais, caindo para 71% dos que terminaram entre os 16 e os 19 anos e 64% dos que terminaram o ensino com idade igual ou inferior a 15 anos. Este valor é de 73% para os inquiridos que ainda estão a estudar. </text:p>
        <text:p text:style-name="StyleDefautDecale05Sauf1">■ Existem diferenças modestas por categoria socioprofissional, com 75% dos gestores e outros trabalhadores de colarinho branco a partilharem este ponto de vista, em comparação com 68% dos inquiridos reformados. </text:p>
        <text:p text:style-name="StyleDefautDecale05Sauf1">■ Há também pequenas diferenças por idade. Os inquiridos com idades compreendidas entre os 25 e os 39 anos são mais suscetíveis de partilhar este ponto de vista (75 %). É menos comum entre as pessoas com idade igual ou superior a 55 anos (69 %). </text:p>
        <text:p text:style-name="StyleDefautDecale05Sauf1">■ Em termos dos factores que influenciam a escolha do EFP, as diferenças são a taxa de modo. A concordância é ligeiramente maior entre os entrevistados que citam a influência das redes sociais (76% vs 71%). </text:p>
        <text:p text:style-name="StyleDefautDecale05Sauf1">■ Não há diferenças por sexo. </text:p>
        <text:p text:style-name="Standard"/>
        <text:p text:style-name="P67"/>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26">QB11.4 Por favor, diga-me em que medida concorda ou discorda de cada uma das seguintes afirmações: Os estereótipos de género em torno da escolha entre o ensino geral e o ensino profissional são frequentemente reforçados pelas famílias, pelos pares e pelas redes sociais (% na UE)</text:p>
            </table:table-cell>
            <table:covered-table-cell/>
            <table:covered-table-cell/>
            <table:covered-table-cell/>
          </table:table-row>
          <table:table-row>
            <table:table-cell table:style-name="Tableau30.A1" office:value-type="string">
              <text:p text:style-name="Table_20_Contents"/>
            </table:table-cell>
            <table:table-cell table:style-name="Tableau30.A1" office:value-type="string">
              <text:p text:style-name="P4">Total "Concordo"</text:p>
            </table:table-cell>
            <table:table-cell table:style-name="Tableau30.A1" office:value-type="string">
              <text:p text:style-name="P4">Total "discordo" </text:p>
            </table:table-cell>
            <table:table-cell table:style-name="Tableau30.A1" office:value-type="string">
              <text:p text:style-name="P4">Não sei</text:p>
            </table:table-cell>
          </table:table-row>
          <table:table-row>
            <table:table-cell table:style-name="Tableau30.A1" office:value-type="string">
              <text:p text:style-name="P26">UE27 </text:p>
            </table:table-cell>
            <table:table-cell table:style-name="Tableau30.B3" office:value-type="float" office:value="72">
              <text:p text:style-name="P4">72</text:p>
            </table:table-cell>
            <table:table-cell table:style-name="Tableau30.B3" office:value-type="float" office:value="18">
              <text:p text:style-name="P4">18</text:p>
            </table:table-cell>
            <table:table-cell table:style-name="Tableau30.B3" office:value-type="float" office:value="10">
              <text:p text:style-name="P4">10</text:p>
            </table:table-cell>
          </table:table-row>
          <table:table-row>
            <table:table-cell table:style-name="Tableau30.A4" table:number-columns-spanned="4" office:value-type="string">
              <text:p text:style-name="P34">Género</text:p>
            </table:table-cell>
            <table:covered-table-cell/>
            <table:covered-table-cell/>
            <table:covered-table-cell/>
          </table:table-row>
          <table:table-row>
            <table:table-cell table:style-name="Tableau30.A1" office:value-type="string">
              <text:p text:style-name="P26">Homem </text:p>
            </table:table-cell>
            <table:table-cell table:style-name="Tableau30.B3" office:value-type="float" office:value="71">
              <text:p text:style-name="P4">71</text:p>
            </table:table-cell>
            <table:table-cell table:style-name="Tableau30.B3" office:value-type="float" office:value="19">
              <text:p text:style-name="P4">19</text:p>
            </table:table-cell>
            <table:table-cell table:style-name="Tableau30.B3" office:value-type="float" office:value="10">
              <text:p text:style-name="P4">10</text:p>
            </table:table-cell>
          </table:table-row>
          <table:table-row>
            <table:table-cell table:style-name="Tableau30.A1" office:value-type="string">
              <text:p text:style-name="P26">Mulher </text:p>
            </table:table-cell>
            <table:table-cell table:style-name="Tableau30.B3" office:value-type="float" office:value="72">
              <text:p text:style-name="P4">72</text:p>
            </table:table-cell>
            <table:table-cell table:style-name="Tableau30.B3" office:value-type="float" office:value="18">
              <text:p text:style-name="P4">18</text:p>
            </table:table-cell>
            <table:table-cell table:style-name="Tableau30.B3" office:value-type="float" office:value="10">
              <text:p text:style-name="P4">10</text:p>
            </table:table-cell>
          </table:table-row>
          <table:table-row>
            <table:table-cell table:style-name="Tableau30.A4" table:number-columns-spanned="4" office:value-type="string">
              <text:p text:style-name="P34">Idade</text:p>
            </table:table-cell>
            <table:covered-table-cell/>
            <table:covered-table-cell/>
            <table:covered-table-cell/>
          </table:table-row>
          <table:table-row>
            <table:table-cell table:style-name="Tableau30.A1" office:value-type="string">
              <text:p text:style-name="P26">15-24 </text:p>
            </table:table-cell>
            <table:table-cell table:style-name="Tableau30.B3" office:value-type="float" office:value="73">
              <text:p text:style-name="P4">73</text:p>
            </table:table-cell>
            <table:table-cell table:style-name="Tableau30.B3" office:value-type="float" office:value="20">
              <text:p text:style-name="P4">20</text:p>
            </table:table-cell>
            <table:table-cell table:style-name="Tableau30.B3" office:value-type="float" office:value="7">
              <text:p text:style-name="P4">7</text:p>
            </table:table-cell>
          </table:table-row>
          <table:table-row>
            <table:table-cell table:style-name="Tableau30.A1" office:value-type="string">
              <text:p text:style-name="P26">25-39 </text:p>
            </table:table-cell>
            <table:table-cell table:style-name="Tableau30.B3" office:value-type="float" office:value="75">
              <text:p text:style-name="P4">75</text:p>
            </table:table-cell>
            <table:table-cell table:style-name="Tableau30.B3" office:value-type="float" office:value="18">
              <text:p text:style-name="P4">18</text:p>
            </table:table-cell>
            <table:table-cell table:style-name="Tableau30.B3" office:value-type="float" office:value="7">
              <text:p text:style-name="P4">7</text:p>
            </table:table-cell>
          </table:table-row>
          <table:table-row>
            <table:table-cell table:style-name="Tableau30.A1" office:value-type="string">
              <text:p text:style-name="P26">40-54 </text:p>
            </table:table-cell>
            <table:table-cell table:style-name="Tableau30.B3" office:value-type="float" office:value="73">
              <text:p text:style-name="P4">73</text:p>
            </table:table-cell>
            <table:table-cell table:style-name="Tableau30.B3" office:value-type="float" office:value="19">
              <text:p text:style-name="P4">19</text:p>
            </table:table-cell>
            <table:table-cell table:style-name="Tableau30.B3" office:value-type="float" office:value="8">
              <text:p text:style-name="P4">8</text:p>
            </table:table-cell>
          </table:table-row>
          <table:table-row>
            <table:table-cell table:style-name="Tableau30.A1" office:value-type="string">
              <text:p text:style-name="P26">&gt;=55</text:p>
            </table:table-cell>
            <table:table-cell table:style-name="Tableau30.B3" office:value-type="float" office:value="69">
              <text:p text:style-name="P4">69</text:p>
            </table:table-cell>
            <table:table-cell table:style-name="Tableau30.B3" office:value-type="float" office:value="17">
              <text:p text:style-name="P4">17</text:p>
            </table:table-cell>
            <table:table-cell table:style-name="Tableau30.B3" office:value-type="float" office:value="14">
              <text:p text:style-name="P4">14</text:p>
            </table:table-cell>
          </table:table-row>
          <table:table-row>
            <table:table-cell table:style-name="Tableau30.A4" table:number-columns-spanned="4" office:value-type="string">
              <text:p text:style-name="P34">Educação (Fim de)</text:p>
            </table:table-cell>
            <table:covered-table-cell/>
            <table:covered-table-cell/>
            <table:covered-table-cell/>
          </table:table-row>
          <table:table-row>
            <table:table-cell table:style-name="Tableau30.A1" office:value-type="string">
              <text:p text:style-name="P26">&lt;=-15</text:p>
            </table:table-cell>
            <table:table-cell table:style-name="Tableau30.B3" office:value-type="float" office:value="64">
              <text:p text:style-name="P4">64</text:p>
            </table:table-cell>
            <table:table-cell table:style-name="Tableau30.B3" office:value-type="float" office:value="16">
              <text:p text:style-name="P4">16</text:p>
            </table:table-cell>
            <table:table-cell table:style-name="Tableau30.B3" office:value-type="float" office:value="20">
              <text:p text:style-name="P4">20</text:p>
            </table:table-cell>
          </table:table-row>
          <table:table-row>
            <table:table-cell table:style-name="Tableau30.A1" office:value-type="string">
              <text:p text:style-name="P26">16-19 </text:p>
            </table:table-cell>
            <table:table-cell table:style-name="Tableau30.B3" office:value-type="float" office:value="71">
              <text:p text:style-name="P4">71</text:p>
            </table:table-cell>
            <table:table-cell table:style-name="Tableau30.B3" office:value-type="float" office:value="19">
              <text:p text:style-name="P4">19</text:p>
            </table:table-cell>
            <table:table-cell table:style-name="Tableau30.B3" office:value-type="float" office:value="10">
              <text:p text:style-name="P4">10</text:p>
            </table:table-cell>
          </table:table-row>
          <table:table-row>
            <table:table-cell table:style-name="Tableau30.A1" office:value-type="string">
              <text:p text:style-name="P26">&gt;=20</text:p>
            </table:table-cell>
            <table:table-cell table:style-name="Tableau30.B3" office:value-type="float" office:value="76">
              <text:p text:style-name="P4">76</text:p>
            </table:table-cell>
            <table:table-cell table:style-name="Tableau30.B3" office:value-type="float" office:value="18">
              <text:p text:style-name="P4">18</text:p>
            </table:table-cell>
            <table:table-cell table:style-name="Tableau30.B3" office:value-type="float" office:value="6">
              <text:p text:style-name="P4">6</text:p>
            </table:table-cell>
          </table:table-row>
          <table:table-row>
            <table:table-cell table:style-name="Tableau30.A1" office:value-type="string">
              <text:p text:style-name="P26">Ainda a estudar </text:p>
            </table:table-cell>
            <table:table-cell table:style-name="Tableau30.B3" office:value-type="float" office:value="73">
              <text:p text:style-name="P4">73</text:p>
            </table:table-cell>
            <table:table-cell table:style-name="Tableau30.B3" office:value-type="float" office:value="19">
              <text:p text:style-name="P4">19</text:p>
            </table:table-cell>
            <table:table-cell table:style-name="Tableau30.B3" office:value-type="float" office:value="8">
              <text:p text:style-name="P4">8</text:p>
            </table:table-cell>
          </table:table-row>
          <table:table-row>
            <table:table-cell table:style-name="Tableau30.A4" table:number-columns-spanned="4" office:value-type="string">
              <text:p text:style-name="P34">Categoria socioprofissional</text:p>
            </table:table-cell>
            <table:covered-table-cell/>
            <table:covered-table-cell/>
            <table:covered-table-cell/>
          </table:table-row>
          <table:table-row>
            <table:table-cell table:style-name="Tableau30.A1" office:value-type="string">
              <text:p text:style-name="P26">Trabalhadores por conta própria </text:p>
            </table:table-cell>
            <table:table-cell table:style-name="Tableau30.B3" office:value-type="float" office:value="73">
              <text:p text:style-name="P4">73</text:p>
            </table:table-cell>
            <table:table-cell table:style-name="Tableau30.B3" office:value-type="float" office:value="19">
              <text:p text:style-name="P4">19</text:p>
            </table:table-cell>
            <table:table-cell table:style-name="Tableau30.B3" office:value-type="float" office:value="8">
              <text:p text:style-name="P4">8</text:p>
            </table:table-cell>
          </table:table-row>
          <table:table-row>
            <table:table-cell table:style-name="Tableau30.A1" office:value-type="string">
              <text:p text:style-name="P26">Gestores </text:p>
            </table:table-cell>
            <table:table-cell table:style-name="Tableau30.B3" office:value-type="float" office:value="75">
              <text:p text:style-name="P4">75</text:p>
            </table:table-cell>
            <table:table-cell table:style-name="Tableau30.B3" office:value-type="float" office:value="18">
              <text:p text:style-name="P4">18</text:p>
            </table:table-cell>
            <table:table-cell table:style-name="Tableau30.B3" office:value-type="float" office:value="7">
              <text:p text:style-name="P4">7</text:p>
            </table:table-cell>
          </table:table-row>
          <table:table-row table:style-name="Tableau30.20">
            <table:table-cell table:style-name="Tableau30.A1" office:value-type="string">
              <text:p text:style-name="P26">Outros golas brancas </text:p>
            </table:table-cell>
            <table:table-cell table:style-name="Tableau30.B3" office:value-type="float" office:value="75">
              <text:p text:style-name="P4">75</text:p>
            </table:table-cell>
            <table:table-cell table:style-name="Tableau30.B3" office:value-type="float" office:value="18">
              <text:p text:style-name="P4">18</text:p>
            </table:table-cell>
            <table:table-cell table:style-name="Tableau30.B3" office:value-type="float" office:value="7">
              <text:p text:style-name="P4">7</text:p>
            </table:table-cell>
          </table:table-row>
          <table:table-row table:style-name="Tableau30.20">
            <table:table-cell table:style-name="Tableau30.A1" office:value-type="string">
              <text:p text:style-name="P26">Trabalhadores manuais </text:p>
            </table:table-cell>
            <table:table-cell table:style-name="Tableau30.B3" office:value-type="float" office:value="71">
              <text:p text:style-name="P4">71</text:p>
            </table:table-cell>
            <table:table-cell table:style-name="Tableau30.B3" office:value-type="float" office:value="21">
              <text:p text:style-name="P4">21</text:p>
            </table:table-cell>
            <table:table-cell table:style-name="Tableau30.B3" office:value-type="float" office:value="8">
              <text:p text:style-name="P4">8</text:p>
            </table:table-cell>
          </table:table-row>
          <table:table-row>
            <table:table-cell table:style-name="Tableau30.A1" office:value-type="string">
              <text:p text:style-name="P26">Pessoas da casa </text:p>
            </table:table-cell>
            <table:table-cell table:style-name="Tableau30.B3" office:value-type="float" office:value="69">
              <text:p text:style-name="P4">69</text:p>
            </table:table-cell>
            <table:table-cell table:style-name="Tableau30.B3" office:value-type="float" office:value="21">
              <text:p text:style-name="P4">21</text:p>
            </table:table-cell>
            <table:table-cell table:style-name="Tableau30.B3" office:value-type="float" office:value="10">
              <text:p text:style-name="P4">10</text:p>
            </table:table-cell>
          </table:table-row>
          <table:table-row>
            <table:table-cell table:style-name="Tableau30.A1" office:value-type="string">
              <text:p text:style-name="P26">Desempregado </text:p>
            </table:table-cell>
            <table:table-cell table:style-name="Tableau30.B3" office:value-type="float" office:value="75">
              <text:p text:style-name="P4">75</text:p>
            </table:table-cell>
            <table:table-cell table:style-name="Tableau30.B3" office:value-type="float" office:value="16">
              <text:p text:style-name="P4">16</text:p>
            </table:table-cell>
            <table:table-cell table:style-name="Tableau30.B3" office:value-type="float" office:value="9">
              <text:p text:style-name="P4">9</text:p>
            </table:table-cell>
          </table:table-row>
          <table:table-row>
            <table:table-cell table:style-name="Tableau30.A1" office:value-type="string">
              <text:p text:style-name="P26">Aposentado </text:p>
            </table:table-cell>
            <table:table-cell table:style-name="Tableau30.B3" office:value-type="float" office:value="68">
              <text:p text:style-name="P4">68</text:p>
            </table:table-cell>
            <table:table-cell table:style-name="Tableau30.B3" office:value-type="float" office:value="16">
              <text:p text:style-name="P4">16</text:p>
            </table:table-cell>
            <table:table-cell table:style-name="Tableau30.B3" office:value-type="float" office:value="16">
              <text:p text:style-name="P4">16</text:p>
            </table:table-cell>
          </table:table-row>
          <table:table-row>
            <table:table-cell table:style-name="Tableau30.A1" office:value-type="string">
              <text:p text:style-name="P26">Estudantes </text:p>
            </table:table-cell>
            <table:table-cell table:style-name="Tableau30.B3" office:value-type="float" office:value="74">
              <text:p text:style-name="P4">74</text:p>
            </table:table-cell>
            <table:table-cell table:style-name="Tableau30.B3" office:value-type="float" office:value="19">
              <text:p text:style-name="P4">19</text:p>
            </table:table-cell>
            <table:table-cell table:style-name="Tableau30.B3" office:value-type="float" office:value="7">
              <text:p text:style-name="P4">7</text:p>
            </table:table-cell>
          </table:table-row>
          <table:table-row>
            <table:table-cell table:style-name="Tableau30.A4" table:number-columns-spanned="4" office:value-type="string">
              <text:p text:style-name="P34">Urbanização subjetiva</text:p>
            </table:table-cell>
            <table:covered-table-cell/>
            <table:covered-table-cell/>
            <table:covered-table-cell/>
          </table:table-row>
          <table:table-row>
            <table:table-cell table:style-name="Tableau30.A1" office:value-type="string">
              <text:p text:style-name="P26">Zona rural ou aldeia </text:p>
            </table:table-cell>
            <table:table-cell table:style-name="Tableau30.B3" office:value-type="float" office:value="70">
              <text:p text:style-name="P4">70</text:p>
            </table:table-cell>
            <table:table-cell table:style-name="Tableau30.B3" office:value-type="float" office:value="19">
              <text:p text:style-name="P4">19</text:p>
            </table:table-cell>
            <table:table-cell table:style-name="Tableau30.B3" office:value-type="float" office:value="11">
              <text:p text:style-name="P4">11</text:p>
            </table:table-cell>
          </table:table-row>
          <table:table-row>
            <table:table-cell table:style-name="Tableau30.A1" office:value-type="string">
              <text:p text:style-name="P26">Cidade pequena ou média </text:p>
            </table:table-cell>
            <table:table-cell table:style-name="Tableau30.B3" office:value-type="float" office:value="72">
              <text:p text:style-name="P4">72</text:p>
            </table:table-cell>
            <table:table-cell table:style-name="Tableau30.B3" office:value-type="float" office:value="18">
              <text:p text:style-name="P4">18</text:p>
            </table:table-cell>
            <table:table-cell table:style-name="Tableau30.B3" office:value-type="float" office:value="10">
              <text:p text:style-name="P4">10</text:p>
            </table:table-cell>
          </table:table-row>
          <table:table-row>
            <table:table-cell table:style-name="Tableau30.A1" office:value-type="string">
              <text:p text:style-name="P26">Grande cidade </text:p>
            </table:table-cell>
            <table:table-cell table:style-name="Tableau30.B3" office:value-type="float" office:value="75">
              <text:p text:style-name="P4">75</text:p>
            </table:table-cell>
            <table:table-cell table:style-name="Tableau30.B3" office:value-type="float" office:value="17">
              <text:p text:style-name="P4">17</text:p>
            </table:table-cell>
            <table:table-cell table:style-name="Tableau30.B3" office:value-type="float" office:value="8">
              <text:p text:style-name="P4">8</text:p>
            </table:table-cell>
          </table:table-row>
          <table:table-row>
            <table:table-cell table:style-name="Tableau30.A4" table:number-columns-spanned="4" office:value-type="string">
              <text:p text:style-name="P34">Perceção do EFPI em (NOSSO PAÍS)</text:p>
            </table:table-cell>
            <table:covered-table-cell/>
            <table:covered-table-cell/>
            <table:covered-table-cell/>
          </table:table-row>
          <table:table-row>
            <table:table-cell table:style-name="Tableau30.A1" office:value-type="string">
              <text:p text:style-name="P26">Positivo </text:p>
            </table:table-cell>
            <table:table-cell table:style-name="Tableau30.B3" office:value-type="float" office:value="73">
              <text:p text:style-name="P4">73</text:p>
            </table:table-cell>
            <table:table-cell table:style-name="Tableau30.B3" office:value-type="float" office:value="18">
              <text:p text:style-name="P4">18</text:p>
            </table:table-cell>
            <table:table-cell table:style-name="Tableau30.B3" office:value-type="float" office:value="9">
              <text:p text:style-name="P4">9</text:p>
            </table:table-cell>
          </table:table-row>
          <table:table-row>
            <table:table-cell table:style-name="Tableau30.A1" office:value-type="string">
              <text:p text:style-name="P26">Negativo </text:p>
            </table:table-cell>
            <table:table-cell table:style-name="Tableau30.B3" office:value-type="float" office:value="73">
              <text:p text:style-name="P4">73</text:p>
            </table:table-cell>
            <table:table-cell table:style-name="Tableau30.B3" office:value-type="float" office:value="21">
              <text:p text:style-name="P4">21</text:p>
            </table:table-cell>
            <table:table-cell table:style-name="Tableau30.B3" office:value-type="float" office:value="6">
              <text:p text:style-name="P4">6</text:p>
            </table:table-cell>
          </table:table-row>
          <table:table-row>
            <table:table-cell table:style-name="Tableau30.A4" table:number-columns-spanned="4" office:value-type="string">
              <text:p text:style-name="P34">Já frequentou a formação profissional inicial (ensino secundário superior)</text:p>
            </table:table-cell>
            <table:covered-table-cell/>
            <table:covered-table-cell/>
            <table:covered-table-cell/>
          </table:table-row>
          <table:table-row>
            <table:table-cell table:style-name="Tableau30.A1" office:value-type="string">
              <text:p text:style-name="P26">Sim </text:p>
            </table:table-cell>
            <table:table-cell table:style-name="Tableau30.B3" office:value-type="float" office:value="73">
              <text:p text:style-name="P4">73</text:p>
            </table:table-cell>
            <table:table-cell table:style-name="Tableau30.B3" office:value-type="float" office:value="18">
              <text:p text:style-name="P4">18</text:p>
            </table:table-cell>
            <table:table-cell table:style-name="Tableau30.B3" office:value-type="float" office:value="9">
              <text:p text:style-name="P4">9</text:p>
            </table:table-cell>
          </table:table-row>
          <table:table-row>
            <table:table-cell table:style-name="Tableau30.A1" office:value-type="string">
              <text:p text:style-name="P26">Não </text:p>
            </table:table-cell>
            <table:table-cell table:style-name="Tableau30.B3" office:value-type="float" office:value="71">
              <text:p text:style-name="P4">71</text:p>
            </table:table-cell>
            <table:table-cell table:style-name="Tableau30.B3" office:value-type="float" office:value="18">
              <text:p text:style-name="P4">18</text:p>
            </table:table-cell>
            <table:table-cell table:style-name="Tableau30.B3" office:value-type="float" office:value="11">
              <text:p text:style-name="P4">11</text:p>
            </table:table-cell>
          </table:table-row>
        </table:table>
        <text:p text:style-name="Standard"/>
        <text:p text:style-name="P52">Mais de metade dos cidadãos da UE afirma que os homens em domínios de EFP relacionados com a prestação de cuidados ou serviços enfrentam frequentemente estigmas ou juízos sociais </text:p>
        <text:p text:style-name="Standard">Em toda a União Europeia, 57 % dos cidadãos da UE afirmam que os homens em domínios de EFP relacionados com a prestação de cuidados ou serviços enfrentam frequentemente estigmas ou juízos sociais, incluindo 14 % que concordam fortemente e 43 % que tendem a concordar.<text:note text:id="ftn58" text:note-class="footnote"><text:note-citation>58</text:note-citation><text:note-body><text:p text:style-name="Footnote">QB11.5. Diga-me em que medida concorda ou discorda de cada uma das seguintes afirmações: Os homens nos domínios da prestação de cuidados ou do EFP relacionado com os serviços enfrentam frequentemente estigmas ou juízos sociais. </text:p></text:note-body></text:note> 35% discordam, enquanto 8% não sabem. </text:p>
        <text:p text:style-name="Standard">Os pontos de vista variam consoante os Estados-Membros. Os níveis mais elevados de acordo registam-se na Polónia (71 %), na Hungria (70 %) e em Itália e nos Países Baixos (ambos 70 %). Os níveis mais baixos registam-se em Chipre (28 %), Portugal (39 %) e Grécia (43 %). </text:p>
        <text:p text:style-name="P69">Em 17 Estados-Membros, pelo menos metade dos inquiridos concorda que os homens que desempenham funções de prestação de cuidados ou de prestação de serviços enfrentam frequentemente o estigma. </text:p>
        <text:p text:style-name="Standard"><draw:g text:anchor-type="paragraph" draw:z-index="60" draw:name="Forme56" draw:style-name="gr1"><draw:frame draw:style-name="gr41" draw:text-style-name="P89" svg:width="4.707cm" svg:height="5.116cm" svg:x="11.224cm" svg:y="-4.902cm"><draw:image xlink:href="Pictures/10000000000001EE00000219032FDF8EA94E370C.png" xlink:type="simple" xlink:show="embed" xlink:actuate="onLoad" draw:mime-type="image/png"><text:p/></draw:image></draw:frame><draw:frame draw:style-name="gr42" draw:text-style-name="P91" svg:width="7.275cm" svg:height="2.2cm" svg:x="9.16cm" svg:y="-7.066cm"><draw:text-box><text:p text:style-name="P90"><text:span text:style-name="T44">QB11.5. Diga-me em que medida concorda ou discorda de cada uma das seguintes afirmações: Os homens nos domínios do EFP relacionados com a prestação de cuidados ou o serviço enfrentam frequentemente estigmas ou juízos sociais. (UE-27) (%)</text:span></text:p></draw:text-box></draw:frame><draw:frame draw:style-name="gr43" draw:text-style-name="P91" svg:width="2.373cm" svg:height="0.578cm" svg:x="11.73cm" svg:y="-5.637cm"><draw:text-box><text:p text:style-name="P90"><text:span text:style-name="T44">Não sei 8</text:span></text:p></draw:text-box></draw:frame><draw:frame draw:style-name="gr44" draw:text-style-name="P94" svg:width="2.599cm" svg:height="0.902cm" svg:x="9.769cm" svg:y="-4.817cm"><draw:text-box><text:p text:style-name="P93"><text:span text:style-name="T44">Discordo totalmente 9</text:span></text:p></draw:text-box></draw:frame><draw:frame draw:style-name="gr45" draw:text-style-name="P94" svg:width="1.666cm" svg:height="1.265cm" svg:x="9.636cm" svg:y="-2.595cm"><draw:text-box><text:p text:style-name="P93"><text:span text:style-name="T44">Tende a discordar 26</text:span></text:p></draw:text-box></draw:frame><draw:frame draw:style-name="gr46" draw:text-style-name="P91" svg:width="1.528cm" svg:height="1.227cm" svg:x="15.067cm" svg:y="-0.372cm"><draw:text-box><text:p text:style-name="P90"><text:span text:style-name="T44">Tende a concordar 43</text:span></text:p></draw:text-box></draw:frame><draw:frame draw:style-name="gr47" draw:text-style-name="P91" svg:width="2.285cm" svg:height="1.227cm" svg:x="14.125cm" svg:y="-5.161cm"><draw:text-box><text:p text:style-name="P90"><text:span text:style-name="T44">Concordo plenamente 14</text:span></text:p></draw:text-box></draw:frame></draw:g><draw:g text:anchor-type="paragraph" draw:z-index="61" draw:name="Forme57" draw:style-name="gr32"><draw:frame draw:style-name="gr33" draw:text-style-name="P89" svg:width="16.856cm" svg:height="7.421cm" svg:x="0.22cm" svg:y="3.505cm"><draw:image xlink:href="Pictures/100000000000052C00000247016734A023CF45E8.png" xlink:type="simple" xlink:show="embed" xlink:actuate="onLoad" draw:mime-type="image/png"><text:p/></draw:image></draw:frame><draw:frame draw:style-name="gr34" draw:text-style-name="P91" svg:width="16.687cm" svg:height="0.902cm" svg:x="0.176cm" svg:y="2.217cm"><draw:text-box><text:p text:style-name="P90"><text:span text:style-name="T44">QB11.5. Diga-me em que medida concorda ou discorda de cada uma das seguintes afirmações: Os homens nos domínios do EFP relacionados com a prestação de cuidados ou o serviço enfrentam frequentemente estigmas ou juízos sociais. (%)</text:span></text:p></draw:text-box></draw:frame><draw:g draw:style-name="gr4"><draw:frame draw:style-name="gr35" draw:text-style-name="P89" svg:width="14.098cm" svg:height="0.959cm" svg:x="0.585cm" svg:y="10.943cm"><draw:image xlink:href="Pictures/100000000000022300000022902E68B765C34830.png" xlink:type="simple" xlink:show="embed" xlink:actuate="onLoad" draw:mime-type="image/png"><text:p/></draw:image></draw:frame><draw:frame draw:style-name="gr36" draw:text-style-name="P91" svg:width="2.924cm" svg:height="0.902cm" svg:x="1.047cm" svg:y="11.118cm"><draw:text-box><text:p text:style-name="P95"><text:span text:style-name="T44">Concordo plenamente</text:span></text:p></draw:text-box></draw:frame><draw:frame draw:style-name="gr37" draw:text-style-name="P91" svg:width="2.946cm" svg:height="1.004cm" svg:x="4.055cm" svg:y="11.095cm"><draw:text-box><text:p text:style-name="P95"><text:span text:style-name="T44">Tende a concordar</text:span></text:p></draw:text-box></draw:frame><draw:frame draw:style-name="gr38" draw:text-style-name="P91" svg:width="3.28cm" svg:height="0.646cm" svg:x="7.239cm" svg:y="11.139cm"><draw:text-box><text:p text:style-name="P95"><text:span text:style-name="T44">Tende a discordar</text:span></text:p></draw:text-box></draw:frame><draw:frame draw:style-name="gr39" draw:text-style-name="P91" svg:width="3.484cm" svg:height="0.646cm" svg:x="10.867cm" svg:y="11.096cm"><draw:text-box><text:p text:style-name="P95"><text:span text:style-name="T44">Discordo totalmente</text:span></text:p></draw:text-box></draw:frame><draw:frame draw:style-name="gr40" draw:text-style-name="P91" svg:width="2.518cm" svg:height="0.687cm" svg:x="14.589cm" svg:y="11.096cm"><draw:text-box><text:p text:style-name="P95"><text:span text:style-name="T44">Não sei</text:span></text:p></draw:text-box></draw:frame></draw:g></draw:g></text:p>
        <text:p text:style-name="P51">A medida em que os respondentes concordam que os homens em funções de prestação de cuidados ou relacionadas com o serviço enfrentam frequentemente o estigma varia de acordo com os fatores sociodemográficos e comportamentais, como se segue. </text:p>
        <text:p text:style-name="StyleDefautDecale05Sauf1">■ Por idade, este ponto de vista diminui de 63% entre os inquiridos com idades compreendidas entre os 15 e os 24 anos para 53% entre os inquiridos com idade igual ou superior a 55 anos. </text:p>
        <text:p text:style-name="StyleDefautDecale05Sauf1">■ Existem algumas diferenças entre as categorias socioprofissionais. Enquanto 63% dos outros trabalhadores de colarinho branco e estudantes concordam que os homens em cargos de prestação de cuidados podem enfrentar o estigma, este número cai para 53% entre os entrevistados aposentados. </text:p>
        <text:p text:style-name="StyleDefautDecale05Sauf1">■ Por idade no final do ensino, os inquiridos que terminaram o ensino aos 15 anos ou menos têm menos probabilidades de pensar que os homens em domínios de EFP relacionados com a prestação de cuidados ou serviços enfrentam estigma social (51%) do que os que terminaram aos 16-19 anos ou 20+ anos (57-58%). Entre aqueles que ainda estão a estudar, esta visão é de 63%. </text:p>
        <text:p text:style-name="StyleDefautDecale05Sauf1">■ Em termos de factores que influenciam a escolha do EFP, as diferenças são modestas. Esta opinião é ligeiramente mais comum entre os inquiridos que citam a influência das redes sociais (64% contra 56%). </text:p>
        <text:p text:style-name="StyleDefautDecale05Sauf1">■ Não existem diferenças por género ou por experiência anterior de EFP.</text:p>
        <text:p text:style-name="Standard"/>
        <text:p text:style-name="P67"><text:soft-page-break/></text:p>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26">QB11.5 Por favor, diga-me em que medida concorda ou discorda de cada uma das seguintes afirmações: Os homens em áreas de EFPI relacionadas com a prestação de cuidados ou serviços enfrentam frequentemente estigmas ou juízos sociais (% na UE)</text:p>
            </table:table-cell>
            <table:covered-table-cell/>
            <table:covered-table-cell/>
            <table:covered-table-cell/>
          </table:table-row>
          <table:table-row>
            <table:table-cell table:style-name="Tableau31.A1" office:value-type="string">
              <text:p text:style-name="Table_20_Contents"/>
            </table:table-cell>
            <table:table-cell table:style-name="Tableau31.A1" office:value-type="string">
              <text:p text:style-name="P4">Total "Concordo"</text:p>
            </table:table-cell>
            <table:table-cell table:style-name="Tableau31.A1" office:value-type="string">
              <text:p text:style-name="P4">Total "discordo" </text:p>
            </table:table-cell>
            <table:table-cell table:style-name="Tableau31.A1" office:value-type="string">
              <text:p text:style-name="P4">Não sei</text:p>
            </table:table-cell>
          </table:table-row>
          <table:table-row>
            <table:table-cell table:style-name="Tableau31.A1" office:value-type="string">
              <text:p text:style-name="P26">UE27 </text:p>
            </table:table-cell>
            <table:table-cell table:style-name="Tableau31.B3" office:value-type="float" office:value="57">
              <text:p text:style-name="P4">57</text:p>
            </table:table-cell>
            <table:table-cell table:style-name="Tableau31.B3" office:value-type="float" office:value="35">
              <text:p text:style-name="P4">35</text:p>
            </table:table-cell>
            <table:table-cell table:style-name="Tableau31.B3" office:value-type="float" office:value="8">
              <text:p text:style-name="P4">8</text:p>
            </table:table-cell>
          </table:table-row>
          <table:table-row>
            <table:table-cell table:style-name="Tableau31.A4" table:number-columns-spanned="4" office:value-type="string">
              <text:p text:style-name="P34">Género</text:p>
            </table:table-cell>
            <table:covered-table-cell/>
            <table:covered-table-cell/>
            <table:covered-table-cell/>
          </table:table-row>
          <table:table-row>
            <table:table-cell table:style-name="Tableau31.A1" office:value-type="string">
              <text:p text:style-name="P26">Homem </text:p>
            </table:table-cell>
            <table:table-cell table:style-name="Tableau31.B3" office:value-type="float" office:value="57">
              <text:p text:style-name="P4">57</text:p>
            </table:table-cell>
            <table:table-cell table:style-name="Tableau31.B3" office:value-type="float" office:value="35">
              <text:p text:style-name="P4">35</text:p>
            </table:table-cell>
            <table:table-cell table:style-name="Tableau31.B3" office:value-type="float" office:value="8">
              <text:p text:style-name="P4">8</text:p>
            </table:table-cell>
          </table:table-row>
          <table:table-row>
            <table:table-cell table:style-name="Tableau31.A1" office:value-type="string">
              <text:p text:style-name="P26">Mulher </text:p>
            </table:table-cell>
            <table:table-cell table:style-name="Tableau31.B3" office:value-type="float" office:value="57">
              <text:p text:style-name="P4">57</text:p>
            </table:table-cell>
            <table:table-cell table:style-name="Tableau31.B3" office:value-type="float" office:value="34">
              <text:p text:style-name="P4">34</text:p>
            </table:table-cell>
            <table:table-cell table:style-name="Tableau31.B3" office:value-type="float" office:value="9">
              <text:p text:style-name="P4">9</text:p>
            </table:table-cell>
          </table:table-row>
          <table:table-row>
            <table:table-cell table:style-name="Tableau31.A4" table:number-columns-spanned="4" office:value-type="string">
              <text:p text:style-name="P34">Idade</text:p>
            </table:table-cell>
            <table:covered-table-cell/>
            <table:covered-table-cell/>
            <table:covered-table-cell/>
          </table:table-row>
          <table:table-row>
            <table:table-cell table:style-name="Tableau31.A1" office:value-type="string">
              <text:p text:style-name="P26">15-24 </text:p>
            </table:table-cell>
            <table:table-cell table:style-name="Tableau31.B3" office:value-type="float" office:value="63">
              <text:p text:style-name="P4">63</text:p>
            </table:table-cell>
            <table:table-cell table:style-name="Tableau31.B3" office:value-type="float" office:value="29">
              <text:p text:style-name="P4">29</text:p>
            </table:table-cell>
            <table:table-cell table:style-name="Tableau31.B3" office:value-type="float" office:value="8">
              <text:p text:style-name="P4">8</text:p>
            </table:table-cell>
          </table:table-row>
          <table:table-row>
            <table:table-cell table:style-name="Tableau31.A1" office:value-type="string">
              <text:p text:style-name="P26">25-39 </text:p>
            </table:table-cell>
            <table:table-cell table:style-name="Tableau31.B3" office:value-type="float" office:value="61">
              <text:p text:style-name="P4">61</text:p>
            </table:table-cell>
            <table:table-cell table:style-name="Tableau31.B3" office:value-type="float" office:value="34">
              <text:p text:style-name="P4">34</text:p>
            </table:table-cell>
            <table:table-cell table:style-name="Tableau31.B3" office:value-type="float" office:value="5">
              <text:p text:style-name="P4">5</text:p>
            </table:table-cell>
          </table:table-row>
          <table:table-row>
            <table:table-cell table:style-name="Tableau31.A1" office:value-type="string">
              <text:p text:style-name="P26">40-54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1" office:value-type="string">
              <text:p text:style-name="P26">&gt;=55</text:p>
            </table:table-cell>
            <table:table-cell table:style-name="Tableau31.B3" office:value-type="float" office:value="53">
              <text:p text:style-name="P4">53</text:p>
            </table:table-cell>
            <table:table-cell table:style-name="Tableau31.B3" office:value-type="float" office:value="36">
              <text:p text:style-name="P4">36</text:p>
            </table:table-cell>
            <table:table-cell table:style-name="Tableau31.B3" office:value-type="float" office:value="11">
              <text:p text:style-name="P4">11</text:p>
            </table:table-cell>
          </table:table-row>
          <table:table-row>
            <table:table-cell table:style-name="Tableau31.A4" table:number-columns-spanned="4" office:value-type="string">
              <text:p text:style-name="P34">Educação (Fim de)</text:p>
            </table:table-cell>
            <table:covered-table-cell/>
            <table:covered-table-cell/>
            <table:covered-table-cell/>
          </table:table-row>
          <table:table-row>
            <table:table-cell table:style-name="Tableau31.A1" office:value-type="string">
              <text:p text:style-name="P26">&lt;=-15</text:p>
            </table:table-cell>
            <table:table-cell table:style-name="Tableau31.B3" office:value-type="float" office:value="51">
              <text:p text:style-name="P4">51</text:p>
            </table:table-cell>
            <table:table-cell table:style-name="Tableau31.B3" office:value-type="float" office:value="33">
              <text:p text:style-name="P4">33</text:p>
            </table:table-cell>
            <table:table-cell table:style-name="Tableau31.B3" office:value-type="float" office:value="16">
              <text:p text:style-name="P4">16</text:p>
            </table:table-cell>
          </table:table-row>
          <table:table-row>
            <table:table-cell table:style-name="Tableau31.A1" office:value-type="string">
              <text:p text:style-name="P26">16-19 </text:p>
            </table:table-cell>
            <table:table-cell table:style-name="Tableau31.B3" office:value-type="float" office:value="57">
              <text:p text:style-name="P4">57</text:p>
            </table:table-cell>
            <table:table-cell table:style-name="Tableau31.B3" office:value-type="float" office:value="35">
              <text:p text:style-name="P4">35</text:p>
            </table:table-cell>
            <table:table-cell table:style-name="Tableau31.B3" office:value-type="float" office:value="8">
              <text:p text:style-name="P4">8</text:p>
            </table:table-cell>
          </table:table-row>
          <table:table-row>
            <table:table-cell table:style-name="Tableau31.A1" office:value-type="string">
              <text:p text:style-name="P26">&gt;=20</text:p>
            </table:table-cell>
            <table:table-cell table:style-name="Tableau31.B3" office:value-type="float" office:value="58">
              <text:p text:style-name="P4">58</text:p>
            </table:table-cell>
            <table:table-cell table:style-name="Tableau31.B3" office:value-type="float" office:value="36">
              <text:p text:style-name="P4">36</text:p>
            </table:table-cell>
            <table:table-cell table:style-name="Tableau31.B3" office:value-type="float" office:value="6">
              <text:p text:style-name="P4">6</text:p>
            </table:table-cell>
          </table:table-row>
          <table:table-row>
            <table:table-cell table:style-name="Tableau31.A1" office:value-type="string">
              <text:p text:style-name="P26">Ainda a estudar </text:p>
            </table:table-cell>
            <table:table-cell table:style-name="Tableau31.B3" office:value-type="float" office:value="63">
              <text:p text:style-name="P4">63</text:p>
            </table:table-cell>
            <table:table-cell table:style-name="Tableau31.B3" office:value-type="float" office:value="27">
              <text:p text:style-name="P4">27</text:p>
            </table:table-cell>
            <table:table-cell table:style-name="Tableau31.B3" office:value-type="float" office:value="10">
              <text:p text:style-name="P4">10</text:p>
            </table:table-cell>
          </table:table-row>
          <table:table-row>
            <table:table-cell table:style-name="Tableau31.A4" table:number-columns-spanned="4" office:value-type="string">
              <text:p text:style-name="P34">Categoria socioprofissional</text:p>
            </table:table-cell>
            <table:covered-table-cell/>
            <table:covered-table-cell/>
            <table:covered-table-cell/>
          </table:table-row>
          <table:table-row>
            <table:table-cell table:style-name="Tableau31.A1" office:value-type="string">
              <text:p text:style-name="P26">Trabalhadores por conta própria </text:p>
            </table:table-cell>
            <table:table-cell table:style-name="Tableau31.B3" office:value-type="float" office:value="54">
              <text:p text:style-name="P4">54</text:p>
            </table:table-cell>
            <table:table-cell table:style-name="Tableau31.B3" office:value-type="float" office:value="38">
              <text:p text:style-name="P4">38</text:p>
            </table:table-cell>
            <table:table-cell table:style-name="Tableau31.B3" office:value-type="float" office:value="8">
              <text:p text:style-name="P4">8</text:p>
            </table:table-cell>
          </table:table-row>
          <table:table-row>
            <table:table-cell table:style-name="Tableau31.A1" office:value-type="string">
              <text:p text:style-name="P26">Gestores </text:p>
            </table:table-cell>
            <table:table-cell table:style-name="Tableau31.B3" office:value-type="float" office:value="57">
              <text:p text:style-name="P4">57</text:p>
            </table:table-cell>
            <table:table-cell table:style-name="Tableau31.B3" office:value-type="float" office:value="36">
              <text:p text:style-name="P4">36</text:p>
            </table:table-cell>
            <table:table-cell table:style-name="Tableau31.B3" office:value-type="float" office:value="7">
              <text:p text:style-name="P4">7</text:p>
            </table:table-cell>
          </table:table-row>
          <table:table-row>
            <table:table-cell table:style-name="Tableau31.A1" office:value-type="string">
              <text:p text:style-name="P26">Outros golas brancas </text:p>
            </table:table-cell>
            <table:table-cell table:style-name="Tableau31.B3" office:value-type="float" office:value="63">
              <text:p text:style-name="P4">63</text:p>
            </table:table-cell>
            <table:table-cell table:style-name="Tableau31.B3" office:value-type="float" office:value="31">
              <text:p text:style-name="P4">31</text:p>
            </table:table-cell>
            <table:table-cell table:style-name="Tableau31.B3" office:value-type="float" office:value="6">
              <text:p text:style-name="P4">6</text:p>
            </table:table-cell>
          </table:table-row>
          <table:table-row>
            <table:table-cell table:style-name="Tableau31.A1" office:value-type="string">
              <text:p text:style-name="P26">Trabalhadores manuais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1" office:value-type="string">
              <text:p text:style-name="P26">Pessoas da casa </text:p>
            </table:table-cell>
            <table:table-cell table:style-name="Tableau31.B3" office:value-type="float" office:value="55">
              <text:p text:style-name="P4">55</text:p>
            </table:table-cell>
            <table:table-cell table:style-name="Tableau31.B3" office:value-type="float" office:value="38">
              <text:p text:style-name="P4">38</text:p>
            </table:table-cell>
            <table:table-cell table:style-name="Tableau31.B3" office:value-type="float" office:value="7">
              <text:p text:style-name="P4">7</text:p>
            </table:table-cell>
          </table:table-row>
          <table:table-row>
            <table:table-cell table:style-name="Tableau31.A1" office:value-type="string">
              <text:p text:style-name="P26">Desempregado </text:p>
            </table:table-cell>
            <table:table-cell table:style-name="Tableau31.B3" office:value-type="float" office:value="54">
              <text:p text:style-name="P4">54</text:p>
            </table:table-cell>
            <table:table-cell table:style-name="Tableau31.B3" office:value-type="float" office:value="38">
              <text:p text:style-name="P4">38</text:p>
            </table:table-cell>
            <table:table-cell table:style-name="Tableau31.B3" office:value-type="float" office:value="8">
              <text:p text:style-name="P4">8</text:p>
            </table:table-cell>
          </table:table-row>
          <table:table-row>
            <table:table-cell table:style-name="Tableau31.A1" office:value-type="string">
              <text:p text:style-name="P26">Aposentado </text:p>
            </table:table-cell>
            <table:table-cell table:style-name="Tableau31.B3" office:value-type="float" office:value="53">
              <text:p text:style-name="P4">53</text:p>
            </table:table-cell>
            <table:table-cell table:style-name="Tableau31.B3" office:value-type="float" office:value="35">
              <text:p text:style-name="P4">35</text:p>
            </table:table-cell>
            <table:table-cell table:style-name="Tableau31.B3" office:value-type="float" office:value="12">
              <text:p text:style-name="P4">12</text:p>
            </table:table-cell>
          </table:table-row>
          <table:table-row>
            <table:table-cell table:style-name="Tableau31.A1" office:value-type="string">
              <text:p text:style-name="P26">Estudantes </text:p>
            </table:table-cell>
            <table:table-cell table:style-name="Tableau31.B3" office:value-type="float" office:value="63">
              <text:p text:style-name="P4">63</text:p>
            </table:table-cell>
            <table:table-cell table:style-name="Tableau31.B3" office:value-type="float" office:value="30">
              <text:p text:style-name="P4">30</text:p>
            </table:table-cell>
            <table:table-cell table:style-name="Tableau31.B3" office:value-type="float" office:value="7">
              <text:p text:style-name="P4">7</text:p>
            </table:table-cell>
          </table:table-row>
          <table:table-row>
            <table:table-cell table:style-name="Tableau31.A4" table:number-columns-spanned="4" office:value-type="string">
              <text:p text:style-name="P34">Urbanização subjetiva</text:p>
            </table:table-cell>
            <table:covered-table-cell/>
            <table:covered-table-cell/>
            <table:covered-table-cell/>
          </table:table-row>
          <table:table-row>
            <table:table-cell table:style-name="Tableau31.A1" office:value-type="string">
              <text:p text:style-name="P26">Zona rural ou aldeia </text:p>
            </table:table-cell>
            <table:table-cell table:style-name="Tableau31.B3" office:value-type="float" office:value="55">
              <text:p text:style-name="P4">55</text:p>
            </table:table-cell>
            <table:table-cell table:style-name="Tableau31.B3" office:value-type="float" office:value="36">
              <text:p text:style-name="P4">36</text:p>
            </table:table-cell>
            <table:table-cell table:style-name="Tableau31.B3" office:value-type="float" office:value="9">
              <text:p text:style-name="P4">9</text:p>
            </table:table-cell>
          </table:table-row>
          <table:table-row>
            <table:table-cell table:style-name="Tableau31.A1" office:value-type="string">
              <text:p text:style-name="P26">Cidade pequena ou média </text:p>
            </table:table-cell>
            <table:table-cell table:style-name="Tableau31.B3" office:value-type="float" office:value="58">
              <text:p text:style-name="P4">58</text:p>
            </table:table-cell>
            <table:table-cell table:style-name="Tableau31.B3" office:value-type="float" office:value="34">
              <text:p text:style-name="P4">34</text:p>
            </table:table-cell>
            <table:table-cell table:style-name="Tableau31.B3" office:value-type="float" office:value="8">
              <text:p text:style-name="P4">8</text:p>
            </table:table-cell>
          </table:table-row>
          <table:table-row>
            <table:table-cell table:style-name="Tableau31.A1" office:value-type="string">
              <text:p text:style-name="P26">Grande cidade </text:p>
            </table:table-cell>
            <table:table-cell table:style-name="Tableau31.B3" office:value-type="float" office:value="58">
              <text:p text:style-name="P4">58</text:p>
            </table:table-cell>
            <table:table-cell table:style-name="Tableau31.B3" office:value-type="float" office:value="34">
              <text:p text:style-name="P4">34</text:p>
            </table:table-cell>
            <table:table-cell table:style-name="Tableau31.B3" office:value-type="float" office:value="8">
              <text:p text:style-name="P4">8</text:p>
            </table:table-cell>
          </table:table-row>
          <table:table-row>
            <table:table-cell table:style-name="Tableau31.A4" table:number-columns-spanned="4" office:value-type="string">
              <text:p text:style-name="P34">Perceção do EFPI em (NOSSO PAÍS)</text:p>
            </table:table-cell>
            <table:covered-table-cell/>
            <table:covered-table-cell/>
            <table:covered-table-cell/>
          </table:table-row>
          <table:table-row>
            <table:table-cell table:style-name="Tableau31.A1" office:value-type="string">
              <text:p text:style-name="P26">Positivo </text:p>
            </table:table-cell>
            <table:table-cell table:style-name="Tableau31.B3" office:value-type="float" office:value="59">
              <text:p text:style-name="P4">59</text:p>
            </table:table-cell>
            <table:table-cell table:style-name="Tableau31.B3" office:value-type="float" office:value="35">
              <text:p text:style-name="P4">35</text:p>
            </table:table-cell>
            <table:table-cell table:style-name="Tableau31.B3" office:value-type="float" office:value="6">
              <text:p text:style-name="P4">6</text:p>
            </table:table-cell>
          </table:table-row>
          <table:table-row>
            <table:table-cell table:style-name="Tableau31.A1" office:value-type="string">
              <text:p text:style-name="P26">Negativo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4" table:number-columns-spanned="4" office:value-type="string">
              <text:p text:style-name="P34">Já frequentou a formação profissional inicial (ensino secundário superior)</text:p>
            </table:table-cell>
            <table:covered-table-cell/>
            <table:covered-table-cell/>
            <table:covered-table-cell/>
          </table:table-row>
          <table:table-row>
            <table:table-cell table:style-name="Tableau31.A1" office:value-type="string">
              <text:p text:style-name="P26">Sim </text:p>
            </table:table-cell>
            <table:table-cell table:style-name="Tableau31.B3" office:value-type="float" office:value="58">
              <text:p text:style-name="P4">58</text:p>
            </table:table-cell>
            <table:table-cell table:style-name="Tableau31.B3" office:value-type="float" office:value="35">
              <text:p text:style-name="P4">35</text:p>
            </table:table-cell>
            <table:table-cell table:style-name="Tableau31.B3" office:value-type="float" office:value="7">
              <text:p text:style-name="P4">7</text:p>
            </table:table-cell>
          </table:table-row>
          <table:table-row>
            <table:table-cell table:style-name="Tableau31.A1" office:value-type="string">
              <text:p text:style-name="P26">Não </text:p>
            </table:table-cell>
            <table:table-cell table:style-name="Tableau31.B3" office:value-type="float" office:value="56">
              <text:p text:style-name="P4">56</text:p>
            </table:table-cell>
            <table:table-cell table:style-name="Tableau31.B3" office:value-type="float" office:value="34">
              <text:p text:style-name="P4">34</text:p>
            </table:table-cell>
            <table:table-cell table:style-name="Tableau31.B3" office:value-type="float" office:value="10">
              <text:p text:style-name="P4">10</text:p>
            </table:table-cell>
          </table:table-row>
        </table:table>
        <text:p text:style-name="Standard"/>
        <text:h text:style-name="P87" text:outline-level="2"><text:bookmark-start text:name="__RefHeading___Toc215596_2930363814"/>3. Desafios futuros <text:bookmark-end text:name="__RefHeading___Toc215596_2930363814"/></text:h>
        <text:p text:style-name="StyleDefaut11maigre">Mais de metade dos cidadãos da UE afirma que os empregos ligados às qualificações de EFP correm o risco de ser substituídos pela automatização </text:p>
        <text:p text:style-name="Standard">Em toda a União Europeia, 56 % dos cidadãos da UE afirmam que os empregos ligados às qualificações de EFP correm o risco de ser substituídos pela automatização, incluindo 13 % que concordam fortemente e 43 % que tendem a concordar.<text:note text:id="ftn59" text:note-class="footnote"><text:note-citation>59</text:note-citation><text:note-body><text:p text:style-name="Footnote">QB8.1. Diga-me em que medida concorda ou discorda de cada uma das seguintes afirmações: Os empregos ligados às qualificações do EFP correm o risco de ser substituídos pela automatização. </text:p></text:note-body></text:note> Mais de um terço dos inquiridos (35 %) discorda, enquanto 9 % não sabem. </text:p>
        <text:p text:style-name="Standard">A título de comparação, o Eurobarómetro Especial sobre Inteligência Artificial e o Futuro do Trabalho, realizado em 2024, concluiu que 66 % das pessoas consideravam que desapareceriam mais postos de trabalho do que os criados devido aos robôs e à inteligência artificial.<text:note text:id="ftn60" text:note-class="footnote"><text:note-citation>60</text:note-citation><text:note-body><text:p text:style-name="Footnote"><text:a xlink:type="simple" xlink:href="https://europa.eu/eurobarometer/surveys/detail/3222" text:style-name="Internet_20_link" text:visited-style-name="Visited_20_Internet_20_Link">https://europa.eu/eurobarometer/surveys/detail/3222</text:a> </text:p></text:note-body></text:note> Os 56 % registados no presente inquérito são significativamente inferiores, o que pode sugerir que os receios sobre os percursos profissionais fazem parte de uma ansiedade social mais vasta e não de um juízo específico sobre o futuro do EFP. </text:p>
        <text:p text:style-name="Standard">Em 23 Estados-Membros, pelo menos metade dos inquiridos concorda que os empregos de EFP estão em risco de substituição por automatização. </text:p>
        <text:p text:style-name="Standard"><draw:g text:anchor-type="paragraph" draw:z-index="63" draw:name="Forme59" draw:style-name="gr1"><draw:frame draw:style-name="gr17" draw:text-style-name="P89"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89" svg:width="14.101cm" svg:height="0.96cm" svg:x="0.63cm" svg:y="10.509cm"><draw:image xlink:href="Pictures/100000000000022300000022902E68B765C34830.png" xlink:type="simple" xlink:show="embed" xlink:actuate="onLoad" draw:mime-type="image/png"><text:p/></draw:image></draw:frame><draw:frame draw:style-name="gr19" draw:text-style-name="P91" svg:width="2.925cm" svg:height="0.902cm" svg:x="1.09cm" svg:y="10.682cm"><draw:text-box><text:p text:style-name="P95"><text:span text:style-name="T44">Concordo plenamente</text:span></text:p></draw:text-box></draw:frame><draw:frame draw:style-name="gr20" draw:text-style-name="P91" svg:width="2.952cm" svg:height="1.004cm" svg:x="4.098cm" svg:y="10.659cm"><draw:text-box><text:p text:style-name="P95"><text:span text:style-name="T44">Tende a concordar</text:span></text:p></draw:text-box></draw:frame><draw:frame draw:style-name="gr21" draw:text-style-name="P91" svg:width="3.28cm" svg:height="0.646cm" svg:x="7.281cm" svg:y="10.703cm"><draw:text-box><text:p text:style-name="P95"><text:span text:style-name="T44">Tende a discordar</text:span></text:p></draw:text-box></draw:frame><draw:frame draw:style-name="gr22" draw:text-style-name="P91" svg:width="3.488cm" svg:height="0.65cm" svg:x="10.91cm" svg:y="10.661cm"><draw:text-box><text:p text:style-name="P95"><text:span text:style-name="T44">Discordo totalmente</text:span></text:p></draw:text-box></draw:frame><draw:frame draw:style-name="gr23" draw:text-style-name="P91" svg:width="2.518cm" svg:height="0.69cm" svg:x="14.631cm" svg:y="10.661cm"><draw:text-box><text:p text:style-name="P95"><text:span text:style-name="T44">Não sei</text:span></text:p></draw:text-box></draw:frame></draw:g><draw:frame draw:style-name="gr24" draw:text-style-name="P91" svg:width="16.525cm" svg:height="0.902cm" svg:x="0.46cm" svg:y="1.649cm"><draw:text-box><text:p text:style-name="P90"><text:span text:style-name="T44">QB8.1. Diga-me em que medida concorda ou discorda de cada uma das seguintes afirmações: Os empregos ligados às qualificações do EFP correm o risco de ser substituídos pela automatização. (%)</text:span></text:p></draw:text-box></draw:frame></draw:g><draw:g text:anchor-type="paragraph" draw:z-index="62" draw:name="Forme58" draw:style-name="gr1"><draw:frame draw:style-name="gr25" draw:text-style-name="P89" svg:width="3.41cm" svg:height="3.569cm" svg:x="11.077cm" svg:y="-6.988cm"><draw:image xlink:href="Pictures/10000000000001D6000001ECE0C9DD53E97E29A7.png" xlink:type="simple" xlink:show="embed" xlink:actuate="onLoad" draw:mime-type="image/png"><text:p/></draw:image></draw:frame><draw:frame draw:style-name="gr26" draw:text-style-name="P91" svg:width="6.801cm" svg:height="1.876cm" svg:x="9.066cm" svg:y="-9.006cm"><draw:text-box><text:p text:style-name="P90"><text:span text:style-name="T44">QB8.1. Diga-me em que medida concorda ou discorda de cada uma das seguintes afirmações: Os empregos ligados às qualificações do EFP correm o risco de ser substituídos pela automatização. </text:span></text:p></draw:text-box></draw:frame><draw:frame draw:style-name="gr27" draw:text-style-name="P91" svg:width="2.839cm" svg:height="0.578cm" svg:x="11.387cm" svg:y="-7.625cm"><draw:text-box><text:p text:style-name="P90"><text:span text:style-name="T44">Não sei 9</text:span></text:p></draw:text-box></draw:frame><draw:frame draw:style-name="gr28" draw:text-style-name="P94" svg:width="2.31cm" svg:height="0.902cm" svg:x="9.648cm" svg:y="-7.117cm"><draw:text-box><text:p text:style-name="P93"><text:span text:style-name="T44">Discordo totalmente 7</text:span></text:p></draw:text-box></draw:frame><draw:frame draw:style-name="gr29" draw:text-style-name="P94" svg:width="1.893cm" svg:height="1.227cm" svg:x="9.436cm" svg:y="-4.51cm"><draw:text-box><text:p text:style-name="P93"><text:span text:style-name="T44">Tende a discordar 28</text:span></text:p></draw:text-box></draw:frame><draw:frame draw:style-name="gr30" draw:text-style-name="P91" svg:width="1.433cm" svg:height="1.551cm" svg:x="13.908cm" svg:y="-3.914cm"><draw:text-box><text:p text:style-name="P90"><text:span text:style-name="T44">Tende a concordar 43</text:span></text:p></draw:text-box></draw:frame><draw:frame draw:style-name="gr31" draw:text-style-name="P91" svg:width="2.352cm" svg:height="1.227cm" svg:x="13.276cm" svg:y="-7.408cm"><draw:text-box><text:p text:style-name="P90"><text:span text:style-name="T44">Concordo plenamente 13</text:span></text:p></draw:text-box></draw:frame></draw:g>Os pontos de vista variam consoante os Estados-Membros. Os níveis mais elevados de concordância registam-se na Hungria (68 %), em Itália (65 %) e na Eslováquia (64 %). Os níveis mais baixos registam-se na Dinamarca (37 %), nos Países Baixos (40 %) e em Portugal (43 %). </text:p>
        <text:p text:style-name="Standard"/>
        <text:p text:style-name="P51">A medida em que os inquiridos acreditam que os empregos ligados ao EFP serão substituídos pela automatização varia em função de fatores sociodemográficos e comportamentais, como se segue. </text:p>
        <text:p text:style-name="StyleDefautDecale05Sauf1">■ Existem algumas diferenças por categoria socioprofissional, com 60% dos inquiridos desempregados e 59% dos inquiridos reformados a considerar que os empregos ligados às qualificações de EFP estão em risco de automatização, em comparação com 52% dos gestores. </text:p>
        <text:p text:style-name="StyleDefautDecale05Sauf1">■ Por idade no final do ensino, esta opinião é partilhada por 60% dos inquiridos que terminaram o ensino entre os 16 e os 19 anos, em comparação com 57% dos que ainda estudam e 56% dos que terminaram com 15 anos ou menos. Este valor é mais baixo para os inquiridos que concluíram os estudos aos 20 anos ou mais (54 %). </text:p>
        <text:p text:style-name="StyleDefautDecale05Sauf1">■ Por idade, os inquiridos com idades compreendidas entre os 15 e os 24 anos são os mais suscetíveis de acreditar que os empregos de EFP estão em risco devido à automatização (60%), em comparação com 55% dos inquiridos com idades compreendidas entre os 25 e os 39 anos, 56% dos inquiridos com idades compreendidas entre os 40 e os 54 anos e 57% dos inquiridos com idade igual ou superior a 55 anos. </text:p>
        <text:p text:style-name="StyleDefautDecale05Sauf1">■ Esta opinião é mais comum entre os inquiridos que consideram que os jovens recebem informações suficientes sobre as oportunidades de EFP (62 %, em comparação com 51 % entre os que discordam). </text:p>
        <text:p text:style-name="StyleDefautDecale05Sauf1">■ Aqueles que veem o EFP de forma positiva são mais propensos a acreditar que os empregos de EFP enfrentam risco de automação (60% contra 52% daqueles que relatam percepções negativas). </text:p>
        <text:p text:style-name="StyleDefautDecale05Sauf1">■ Os inquiridos que consideram que as qualificações de EFP conduzem a empregos altamente considerados na sociedade são mais propensos a concordar (61%) do que aqueles que não partilham desta opinião (54%). </text:p>
        <text:p text:style-name="StyleDefautDecale05Sauf1">■ Os inquiridos que citam a necessidade de ganhar dinheiro o mais rapidamente possível como fator na escolha do EFP são ligeiramente menos propensos a concordar que os empregos de EFP enfrentam um risco de automatização (55% contra 59%). </text:p>
        <text:p text:style-name="StyleDefautDecale05Sauf1">■ Não há diferenças por sexo. </text:p>
        <text:p text:style-name="Standard"/>
        <text:p text:style-name="P67"/>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26">QB8.1 Por favor, diga-me em que medida concorda ou discorda de cada uma das seguintes afirmações: Os empregos ligados às qualificações do EFPI correm o risco de ser substituídos pela automatização (%-UE)</text:p>
            </table:table-cell>
            <table:covered-table-cell/>
            <table:covered-table-cell/>
            <table:covered-table-cell/>
          </table:table-row>
          <table:table-row>
            <table:table-cell table:style-name="Tableau32.A1" office:value-type="string">
              <text:p text:style-name="Table_20_Contents"/>
            </table:table-cell>
            <table:table-cell table:style-name="Tableau32.A1" office:value-type="string">
              <text:p text:style-name="P4">Total "Concordo"</text:p>
            </table:table-cell>
            <table:table-cell table:style-name="Tableau32.A1" office:value-type="string">
              <text:p text:style-name="P4">Total "discordo" </text:p>
            </table:table-cell>
            <table:table-cell table:style-name="Tableau32.A1" office:value-type="string">
              <text:p text:style-name="P4">Não sei</text:p>
            </table:table-cell>
          </table:table-row>
          <table:table-row>
            <table:table-cell table:style-name="Tableau32.A1" office:value-type="string">
              <text:p text:style-name="P26">UE27 </text:p>
            </table:table-cell>
            <table:table-cell table:style-name="Tableau32.B3" office:value-type="float" office:value="56">
              <text:p text:style-name="P4">56</text:p>
            </table:table-cell>
            <table:table-cell table:style-name="Tableau32.B3" office:value-type="float" office:value="35">
              <text:p text:style-name="P4">35</text:p>
            </table:table-cell>
            <table:table-cell table:style-name="Tableau32.B3" office:value-type="float" office:value="9">
              <text:p text:style-name="P4">9</text:p>
            </table:table-cell>
          </table:table-row>
          <table:table-row>
            <table:table-cell table:style-name="Tableau32.A4" table:number-columns-spanned="4" office:value-type="string">
              <text:p text:style-name="P34">Género</text:p>
            </table:table-cell>
            <table:covered-table-cell/>
            <table:covered-table-cell/>
            <table:covered-table-cell/>
          </table:table-row>
          <table:table-row>
            <table:table-cell table:style-name="Tableau32.A1" office:value-type="string">
              <text:p text:style-name="P26">Homem </text:p>
            </table:table-cell>
            <table:table-cell table:style-name="Tableau32.B3" office:value-type="float" office:value="56">
              <text:p text:style-name="P4">56</text:p>
            </table:table-cell>
            <table:table-cell table:style-name="Tableau32.B3" office:value-type="float" office:value="36">
              <text:p text:style-name="P4">36</text:p>
            </table:table-cell>
            <table:table-cell table:style-name="Tableau32.B3" office:value-type="float" office:value="8">
              <text:p text:style-name="P4">8</text:p>
            </table:table-cell>
          </table:table-row>
          <table:table-row>
            <table:table-cell table:style-name="Tableau32.A1" office:value-type="string">
              <text:p text:style-name="P26">Mulher </text:p>
            </table:table-cell>
            <table:table-cell table:style-name="Tableau32.B3" office:value-type="float" office:value="58">
              <text:p text:style-name="P4">58</text:p>
            </table:table-cell>
            <table:table-cell table:style-name="Tableau32.B3" office:value-type="float" office:value="33">
              <text:p text:style-name="P4">33</text:p>
            </table:table-cell>
            <table:table-cell table:style-name="Tableau32.B3" office:value-type="float" office:value="9">
              <text:p text:style-name="P4">9</text:p>
            </table:table-cell>
          </table:table-row>
          <table:table-row>
            <table:table-cell table:style-name="Tableau32.A4" table:number-columns-spanned="4" office:value-type="string">
              <text:p text:style-name="P34">Idade</text:p>
            </table:table-cell>
            <table:covered-table-cell/>
            <table:covered-table-cell/>
            <table:covered-table-cell/>
          </table:table-row>
          <table:table-row>
            <table:table-cell table:style-name="Tableau32.A1" office:value-type="string">
              <text:p text:style-name="P26">15-24 </text:p>
            </table:table-cell>
            <table:table-cell table:style-name="Tableau32.B3" office:value-type="float" office:value="60">
              <text:p text:style-name="P4">60</text:p>
            </table:table-cell>
            <table:table-cell table:style-name="Tableau32.B3" office:value-type="float" office:value="33">
              <text:p text:style-name="P4">33</text:p>
            </table:table-cell>
            <table:table-cell table:style-name="Tableau32.B3" office:value-type="float" office:value="7">
              <text:p text:style-name="P4">7</text:p>
            </table:table-cell>
          </table:table-row>
          <table:table-row>
            <table:table-cell table:style-name="Tableau32.A1" office:value-type="string">
              <text:p text:style-name="P26">25-39 </text:p>
            </table:table-cell>
            <table:table-cell table:style-name="Tableau32.B3" office:value-type="float" office:value="55">
              <text:p text:style-name="P4">55</text:p>
            </table:table-cell>
            <table:table-cell table:style-name="Tableau32.B3" office:value-type="float" office:value="38">
              <text:p text:style-name="P4">38</text:p>
            </table:table-cell>
            <table:table-cell table:style-name="Tableau32.B3" office:value-type="float" office:value="7">
              <text:p text:style-name="P4">7</text:p>
            </table:table-cell>
          </table:table-row>
          <table:table-row>
            <table:table-cell table:style-name="Tableau32.A1" office:value-type="string">
              <text:p text:style-name="P26">40-54 </text:p>
            </table:table-cell>
            <table:table-cell table:style-name="Tableau32.B3" office:value-type="float" office:value="56">
              <text:p text:style-name="P4">56</text:p>
            </table:table-cell>
            <table:table-cell table:style-name="Tableau32.B3" office:value-type="float" office:value="37">
              <text:p text:style-name="P4">37</text:p>
            </table:table-cell>
            <table:table-cell table:style-name="Tableau32.B3" office:value-type="float" office:value="7">
              <text:p text:style-name="P4">7</text:p>
            </table:table-cell>
          </table:table-row>
          <table:table-row>
            <table:table-cell table:style-name="Tableau32.A1" office:value-type="string">
              <text:p text:style-name="P26">&gt;=55</text:p>
            </table:table-cell>
            <table:table-cell table:style-name="Tableau32.B3" office:value-type="float" office:value="57">
              <text:p text:style-name="P4">57</text:p>
            </table:table-cell>
            <table:table-cell table:style-name="Tableau32.B3" office:value-type="float" office:value="32">
              <text:p text:style-name="P4">32</text:p>
            </table:table-cell>
            <table:table-cell table:style-name="Tableau32.B3" office:value-type="float" office:value="11">
              <text:p text:style-name="P4">11</text:p>
            </table:table-cell>
          </table:table-row>
          <table:table-row>
            <table:table-cell table:style-name="Tableau32.A4" table:number-columns-spanned="4" office:value-type="string">
              <text:p text:style-name="P34">Educação (Fim de)</text:p>
            </table:table-cell>
            <table:covered-table-cell/>
            <table:covered-table-cell/>
            <table:covered-table-cell/>
          </table:table-row>
          <table:table-row>
            <table:table-cell table:style-name="Tableau32.A1" office:value-type="string">
              <text:p text:style-name="P26">&lt;=-15</text:p>
            </table:table-cell>
            <table:table-cell table:style-name="Tableau32.B3" office:value-type="float" office:value="56">
              <text:p text:style-name="P4">56</text:p>
            </table:table-cell>
            <table:table-cell table:style-name="Tableau32.B3" office:value-type="float" office:value="27">
              <text:p text:style-name="P4">27</text:p>
            </table:table-cell>
            <table:table-cell table:style-name="Tableau32.B3" office:value-type="float" office:value="17">
              <text:p text:style-name="P4">17</text:p>
            </table:table-cell>
          </table:table-row>
          <table:table-row>
            <table:table-cell table:style-name="Tableau32.A1" office:value-type="string">
              <text:p text:style-name="P26">16-19 </text:p>
            </table:table-cell>
            <table:table-cell table:style-name="Tableau32.B3" office:value-type="float" office:value="60">
              <text:p text:style-name="P4">60</text:p>
            </table:table-cell>
            <table:table-cell table:style-name="Tableau32.B3" office:value-type="float" office:value="32">
              <text:p text:style-name="P4">32</text:p>
            </table:table-cell>
            <table:table-cell table:style-name="Tableau32.B3" office:value-type="float" office:value="8">
              <text:p text:style-name="P4">8</text:p>
            </table:table-cell>
          </table:table-row>
          <table:table-row>
            <table:table-cell table:style-name="Tableau32.A1" office:value-type="string">
              <text:p text:style-name="P26">&gt;=20</text:p>
            </table:table-cell>
            <table:table-cell table:style-name="Tableau32.B3" office:value-type="float" office:value="54">
              <text:p text:style-name="P4">54</text:p>
            </table:table-cell>
            <table:table-cell table:style-name="Tableau32.B3" office:value-type="float" office:value="40">
              <text:p text:style-name="P4">40</text:p>
            </table:table-cell>
            <table:table-cell table:style-name="Tableau32.B3" office:value-type="float" office:value="6">
              <text:p text:style-name="P4">6</text:p>
            </table:table-cell>
          </table:table-row>
          <table:table-row>
            <table:table-cell table:style-name="Tableau32.A1" office:value-type="string">
              <text:p text:style-name="P26">Ainda a estudar </text:p>
            </table:table-cell>
            <table:table-cell table:style-name="Tableau32.B3" office:value-type="float" office:value="57">
              <text:p text:style-name="P4">57</text:p>
            </table:table-cell>
            <table:table-cell table:style-name="Tableau32.B3" office:value-type="float" office:value="34">
              <text:p text:style-name="P4">34</text:p>
            </table:table-cell>
            <table:table-cell table:style-name="Tableau32.B3" office:value-type="float" office:value="9">
              <text:p text:style-name="P4">9</text:p>
            </table:table-cell>
          </table:table-row>
          <table:table-row>
            <table:table-cell table:style-name="Tableau32.A4" table:number-columns-spanned="4" office:value-type="string">
              <text:p text:style-name="P34">Categoria socioprofissional</text:p>
            </table:table-cell>
            <table:covered-table-cell/>
            <table:covered-table-cell/>
            <table:covered-table-cell/>
          </table:table-row>
          <table:table-row>
            <table:table-cell table:style-name="Tableau32.A1" office:value-type="string">
              <text:p text:style-name="P26">Trabalhadores por conta própria </text:p>
            </table:table-cell>
            <table:table-cell table:style-name="Tableau32.B3" office:value-type="float" office:value="55">
              <text:p text:style-name="P4">55</text:p>
            </table:table-cell>
            <table:table-cell table:style-name="Tableau32.B3" office:value-type="float" office:value="38">
              <text:p text:style-name="P4">38</text:p>
            </table:table-cell>
            <table:table-cell table:style-name="Tableau32.B3" office:value-type="float" office:value="7">
              <text:p text:style-name="P4">7</text:p>
            </table:table-cell>
          </table:table-row>
          <table:table-row>
            <table:table-cell table:style-name="Tableau32.A1" office:value-type="string">
              <text:p text:style-name="P26">Gestores </text:p>
            </table:table-cell>
            <table:table-cell table:style-name="Tableau32.B3" office:value-type="float" office:value="52">
              <text:p text:style-name="P4">52</text:p>
            </table:table-cell>
            <table:table-cell table:style-name="Tableau32.B3" office:value-type="float" office:value="41">
              <text:p text:style-name="P4">41</text:p>
            </table:table-cell>
            <table:table-cell table:style-name="Tableau32.B3" office:value-type="float" office:value="7">
              <text:p text:style-name="P4">7</text:p>
            </table:table-cell>
          </table:table-row>
          <table:table-row>
            <table:table-cell table:style-name="Tableau32.A1" office:value-type="string">
              <text:p text:style-name="P26">Outros golas brancas </text:p>
            </table:table-cell>
            <table:table-cell table:style-name="Tableau32.B3" office:value-type="float" office:value="58">
              <text:p text:style-name="P4">58</text:p>
            </table:table-cell>
            <table:table-cell table:style-name="Tableau32.B3" office:value-type="float" office:value="36">
              <text:p text:style-name="P4">36</text:p>
            </table:table-cell>
            <table:table-cell table:style-name="Tableau32.B3" office:value-type="float" office:value="6">
              <text:p text:style-name="P4">6</text:p>
            </table:table-cell>
          </table:table-row>
          <table:table-row>
            <table:table-cell table:style-name="Tableau32.A1" office:value-type="string">
              <text:p text:style-name="P26">Trabalhadores manuais </text:p>
            </table:table-cell>
            <table:table-cell table:style-name="Tableau32.B3" office:value-type="float" office:value="57">
              <text:p text:style-name="P4">57</text:p>
            </table:table-cell>
            <table:table-cell table:style-name="Tableau32.B3" office:value-type="float" office:value="35">
              <text:p text:style-name="P4">35</text:p>
            </table:table-cell>
            <table:table-cell table:style-name="Tableau32.B3" office:value-type="float" office:value="8">
              <text:p text:style-name="P4">8</text:p>
            </table:table-cell>
          </table:table-row>
          <table:table-row>
            <table:table-cell table:style-name="Tableau32.A1" office:value-type="string">
              <text:p text:style-name="P26">Pessoas da casa </text:p>
            </table:table-cell>
            <table:table-cell table:style-name="Tableau32.B3" office:value-type="float" office:value="54">
              <text:p text:style-name="P4">54</text:p>
            </table:table-cell>
            <table:table-cell table:style-name="Tableau32.B3" office:value-type="float" office:value="34">
              <text:p text:style-name="P4">34</text:p>
            </table:table-cell>
            <table:table-cell table:style-name="Tableau32.B3" office:value-type="float" office:value="12">
              <text:p text:style-name="P4">12</text:p>
            </table:table-cell>
          </table:table-row>
          <table:table-row>
            <table:table-cell table:style-name="Tableau32.A1" office:value-type="string">
              <text:p text:style-name="P26">Desempregado </text:p>
            </table:table-cell>
            <table:table-cell table:style-name="Tableau32.B3" office:value-type="float" office:value="60">
              <text:p text:style-name="P4">60</text:p>
            </table:table-cell>
            <table:table-cell table:style-name="Tableau32.B3" office:value-type="float" office:value="31">
              <text:p text:style-name="P4">31</text:p>
            </table:table-cell>
            <table:table-cell table:style-name="Tableau32.B3" office:value-type="float" office:value="9">
              <text:p text:style-name="P4">9</text:p>
            </table:table-cell>
          </table:table-row>
          <table:table-row>
            <table:table-cell table:style-name="Tableau32.A1" office:value-type="string">
              <text:p text:style-name="P26">Aposentado </text:p>
            </table:table-cell>
            <table:table-cell table:style-name="Tableau32.B3" office:value-type="float" office:value="59">
              <text:p text:style-name="P4">59</text:p>
            </table:table-cell>
            <table:table-cell table:style-name="Tableau32.B3" office:value-type="float" office:value="29">
              <text:p text:style-name="P4">29</text:p>
            </table:table-cell>
            <table:table-cell table:style-name="Tableau32.B3" office:value-type="float" office:value="12">
              <text:p text:style-name="P4">12</text:p>
            </table:table-cell>
          </table:table-row>
          <table:table-row>
            <table:table-cell table:style-name="Tableau32.A1" office:value-type="string">
              <text:p text:style-name="P26">Estudantes </text:p>
            </table:table-cell>
            <table:table-cell table:style-name="Tableau32.B3" office:value-type="float" office:value="58">
              <text:p text:style-name="P4">58</text:p>
            </table:table-cell>
            <table:table-cell table:style-name="Tableau32.B3" office:value-type="float" office:value="35">
              <text:p text:style-name="P4">35</text:p>
            </table:table-cell>
            <table:table-cell table:style-name="Tableau32.B3" office:value-type="float" office:value="7">
              <text:p text:style-name="P4">7</text:p>
            </table:table-cell>
          </table:table-row>
          <table:table-row>
            <table:table-cell table:style-name="Tableau32.A4" table:number-columns-spanned="4" office:value-type="string">
              <text:p text:style-name="P34">Urbanização subjetiva</text:p>
            </table:table-cell>
            <table:covered-table-cell/>
            <table:covered-table-cell/>
            <table:covered-table-cell/>
          </table:table-row>
          <table:table-row>
            <table:table-cell table:style-name="Tableau32.A1" office:value-type="string">
              <text:p text:style-name="P26">Zona rural ou aldeia </text:p>
            </table:table-cell>
            <table:table-cell table:style-name="Tableau32.B3" office:value-type="float" office:value="56">
              <text:p text:style-name="P4">56</text:p>
            </table:table-cell>
            <table:table-cell table:style-name="Tableau32.B3" office:value-type="float" office:value="35">
              <text:p text:style-name="P4">35</text:p>
            </table:table-cell>
            <table:table-cell table:style-name="Tableau32.B3" office:value-type="float" office:value="9">
              <text:p text:style-name="P4">9</text:p>
            </table:table-cell>
          </table:table-row>
          <table:table-row>
            <table:table-cell table:style-name="Tableau32.A1" office:value-type="string">
              <text:p text:style-name="P26">Cidade pequena ou média </text:p>
            </table:table-cell>
            <table:table-cell table:style-name="Tableau32.B3" office:value-type="float" office:value="57">
              <text:p text:style-name="P4">57</text:p>
            </table:table-cell>
            <table:table-cell table:style-name="Tableau32.B3" office:value-type="float" office:value="35">
              <text:p text:style-name="P4">35</text:p>
            </table:table-cell>
            <table:table-cell table:style-name="Tableau32.B3" office:value-type="float" office:value="8">
              <text:p text:style-name="P4">8</text:p>
            </table:table-cell>
          </table:table-row>
          <table:table-row>
            <table:table-cell table:style-name="Tableau32.A1" office:value-type="string">
              <text:p text:style-name="P26">Grande cidade </text:p>
            </table:table-cell>
            <table:table-cell table:style-name="Tableau32.B3" office:value-type="float" office:value="57">
              <text:p text:style-name="P4">57</text:p>
            </table:table-cell>
            <table:table-cell table:style-name="Tableau32.B3" office:value-type="float" office:value="34">
              <text:p text:style-name="P4">34</text:p>
            </table:table-cell>
            <table:table-cell table:style-name="Tableau32.B3" office:value-type="float" office:value="9">
              <text:p text:style-name="P4">9</text:p>
            </table:table-cell>
          </table:table-row>
          <table:table-row>
            <table:table-cell table:style-name="Tableau32.A4" table:number-columns-spanned="4" office:value-type="string">
              <text:p text:style-name="P34">Perceção do EFPI em (NOSSO PAÍS)</text:p>
            </table:table-cell>
            <table:covered-table-cell/>
            <table:covered-table-cell/>
            <table:covered-table-cell/>
          </table:table-row>
          <table:table-row>
            <table:table-cell table:style-name="Tableau32.A1" office:value-type="string">
              <text:p text:style-name="P26">Positivo </text:p>
            </table:table-cell>
            <table:table-cell table:style-name="Tableau32.B3" office:value-type="float" office:value="60">
              <text:p text:style-name="P4">60</text:p>
            </table:table-cell>
            <table:table-cell table:style-name="Tableau32.B3" office:value-type="float" office:value="33">
              <text:p text:style-name="P4">33</text:p>
            </table:table-cell>
            <table:table-cell table:style-name="Tableau32.B3" office:value-type="float" office:value="7">
              <text:p text:style-name="P4">7</text:p>
            </table:table-cell>
          </table:table-row>
          <table:table-row>
            <table:table-cell table:style-name="Tableau32.A1" office:value-type="string">
              <text:p text:style-name="P26">Negativo </text:p>
            </table:table-cell>
            <table:table-cell table:style-name="Tableau32.B3" office:value-type="float" office:value="52">
              <text:p text:style-name="P4">52</text:p>
            </table:table-cell>
            <table:table-cell table:style-name="Tableau32.B3" office:value-type="float" office:value="41">
              <text:p text:style-name="P4">41</text:p>
            </table:table-cell>
            <table:table-cell table:style-name="Tableau32.B3" office:value-type="float" office:value="7">
              <text:p text:style-name="P4">7</text:p>
            </table:table-cell>
          </table:table-row>
          <table:table-row>
            <table:table-cell table:style-name="Tableau32.A4" table:number-columns-spanned="4" office:value-type="string">
              <text:p text:style-name="P34">Já frequentou a formação profissional inicial (ensino secundário superior)</text:p>
            </table:table-cell>
            <table:covered-table-cell/>
            <table:covered-table-cell/>
            <table:covered-table-cell/>
          </table:table-row>
          <table:table-row>
            <table:table-cell table:style-name="Tableau32.A1" office:value-type="string">
              <text:p text:style-name="P26">Sim </text:p>
            </table:table-cell>
            <table:table-cell table:style-name="Tableau32.B3" office:value-type="float" office:value="59">
              <text:p text:style-name="P4">59</text:p>
            </table:table-cell>
            <table:table-cell table:style-name="Tableau32.B3" office:value-type="float" office:value="35">
              <text:p text:style-name="P4">35</text:p>
            </table:table-cell>
            <table:table-cell table:style-name="Tableau32.B3" office:value-type="float" office:value="6">
              <text:p text:style-name="P4">6</text:p>
            </table:table-cell>
          </table:table-row>
          <table:table-row>
            <table:table-cell table:style-name="Tableau32.A1" office:value-type="string">
              <text:p text:style-name="P26">Não </text:p>
            </table:table-cell>
            <table:table-cell table:style-name="Tableau32.B3" office:value-type="float" office:value="55">
              <text:p text:style-name="P4">55</text:p>
            </table:table-cell>
            <table:table-cell table:style-name="Tableau32.B3" office:value-type="float" office:value="34">
              <text:p text:style-name="P4">34</text:p>
            </table:table-cell>
            <table:table-cell table:style-name="Tableau32.B3" office:value-type="float" office:value="11">
              <text:p text:style-name="P4">11</text:p>
            </table:table-cell>
          </table:table-row>
        </table:table>
        <text:p text:style-name="Standard"/>
        <text:p text:style-name="P51"/>
      </text:section>
      <text:h text:style-name="Heading_20_1" text:outline-level="1"><text:bookmark-start text:name="__RefHeading___Toc215598_2930363814"/>Conclusão <text:bookmark-end text:name="__RefHeading___Toc215598_2930363814"/></text:h>
      <text:p text:style-name="Standard"/>
      <text:section text:style-name="Sect2" text:name="Section7">
        <text:p text:style-name="P51">Este Eurobarómetro Especial mostra que os europeus reconhecem, de um modo geral, a elevada qualidade e os resultados benéficos do ensino e formação profissionais iniciais (EFP), embora persistam perceções e estereótipos desatualizados. O EFP é encarado de forma positiva, com uma aprendizagem de qualidade, professores competentes, infraestruturas modernas e fortes ligações a empregos com elevada procura. É o percurso educativo mais amplamente recomendado aos jovens pelos europeus. Ao mesmo tempo, o ensino geral continua a gozar de maior prestígio social e a participação no EFP continua a ser desigual, tanto entre os Estados-Membros como entre gerações. </text:p>
        <text:p text:style-name="P43">Potencial inexplorado do EFP: fortes resultados, perceções desatualizadas </text:p>
        <text:p text:style-name="Standard">Os europeus valorizam claramente os pontos fortes práticos do EFP. Dois em cada três cidadãos afirmam que o EFP tem uma imagem positiva no seu país, com maiorias em quase todos os Estados-Membros. As infraestruturas e o pessoal também são bem considerados, com 78 % a afirmar que o EFP proporciona acesso a instalações modernas e 79 % a afirmar que os professores e formadores são competentes. Globalmente, 73 % estão convencidos de que o EFP oferece uma aprendizagem de elevada qualidade. </text:p>
        <text:p text:style-name="P43">O EFP é reconhecido como um percurso educativo de qualidade </text:p>
        <text:p text:style-name="Standard">Os inquiridos apoiam sistematicamente a qualidade da prestação de EFP em toda a Europa. As perceções da competência dos professores, da qualidade da aprendizagem e das infraestruturas modernas contribuem para um sentimento amplo de que o EFP oferece bases educativas sólidas. A entrada precoce no mercado de trabalho é um forte motivador para muitos aprendentes: mais de metade dos europeus (53 %) refere a necessidade ou o desejo de ganhar dinheiro rapidamente, o fator mais frequentemente mencionado em 24 Estados-Membros, e mais de metade dos trabalhadores por conta própria é titular de uma qualificação de EFP. </text:p>
        <text:p text:style-name="P43">O EFP proporciona competências para empregos bem remunerados e com elevada procura </text:p>
        <text:p text:style-name="Standard">Os europeus acreditam amplamente que o EFP proporciona aos estudantes competências técnicas relevantes para o emprego (85 %) que conduzem a empregos com elevada procura (82 %). Dois terços dizem que estes empregos são bem pagos. Um em cada cinco inquiridos (21 %) menciona igualmente as aspirações empresariais como motivo para escolher o EFP, sublinhando o seu papel no apoio ao trabalho por conta própria e às empresas. </text:p>
        <text:p text:style-name="P43">Os europeus recomendam o EFP aos jovens </text:p>
        <text:p text:style-name="P69">Os pontos fortes do EFP traduzem-se em recomendações concretas. Metade dos europeus (50 %) recomenda o ensino secundário profissional aos jovens que optem por percursos do ensino secundário superior, tornando-o a opção mais frequentemente recomendada em toda a UE. Ao nível do ensino superior, 52 % recomendariam o ensino e a formação profissionais superiores, em comparação com 35 % que recomendariam o ensino superior académico. Existe, no entanto, uma clivagem geracional, uma vez que as pessoas com idades compreendidas entre os 25 e os 54 anos são significativamente mais propensas a recomendar o ensino secundário geral (53 %) do que os inquiridos com idade igual ou superior a 55 anos (33 %), o que revela uma notável inversão de opinião entre as gerações. </text:p>
        <text:p text:style-name="P45">Mantém-se uma lacuna de imagem persistente </text:p>
        <text:p text:style-name="P69">Apesar destes pontos fortes, o EFP enfrenta um défice de perceção significativo. Três quartos dos europeus afirmam que o ensino secundário geral tem uma imagem mais positiva no seu país e mais de oito em cada dez afirmam que os estudantes com um nível de sucesso elevado são sistematicamente incentivados a frequentar o ensino geral. No entanto, a maioria dos inquiridos considera que o ensino geral é mais fácil de qualificar do que o EFP (52 % contra 36 %), o que sugere um paradoxo nas perceções do público. A participação no EFP varia consideravelmente em toda a União Europeia, de 21 % na Grécia a 68 % na Eslovénia, o que revela profundas diferenças estruturais e culturais na forma como os Estados-Membros organizam o ensino secundário. Os países com sistemas de formação dual bem estabelecidos têm resultados divergentes que desafiam pressupostos simples sobre a conceção institucional. Na Alemanha (82 % de perceção positiva, 63 % de participação), a qualidade do EFP goza de grande prestígio e existe uma forte confiança do público no EFP. No entanto, o modelo de sistema duplo não garante perceções positivas uniformes: os Países Baixos registam a imagem global menos positiva do EFP na UE (44 %), apesar da sua longa tradição de combinar a aprendizagem no local de trabalho com o ensino em sala de aula. A Dinamarca apresenta ainda outro padrão, com fortes perceções de qualidade, mas com uma percentagem distintamente elevada de inquiridos (42 %) que afirmam que as recomendações dependem de circunstâncias individuais, sugerindo uma abordagem mais personalizada e menos categórica da seleção de percursos educativos. Estas variações nos países com um sistema dual ilustram que as estruturas institucionais, por si só, não determinam as perceções do público e que as opiniões são moldadas por uma combinação mais ampla de fatores que podem <text:soft-page-break/>incluir atitudes culturais, condições do mercado de trabalho, práticas de comunicação e o papel dos parceiros sociais. </text:p>
        <text:p text:style-name="P45">As perceções erradas e os estereótipos de género podem limitar o apelo do EFP </text:p>
        <text:p text:style-name="P69">Metade dos europeus considera que os programas de EFP não parecem dar atenção suficiente às competências básicas, como a literacia ou a literacia digital, e uma percentagem semelhante considera que as competências transversais, como a comunicação e o pensamento crítico, não são abordadas de forma adequada. As diferenças entre os inquiridos com e sem experiência de EFP são pequenas, situando-se em 53 % contra 48 % para as competências básicas e 53 % contra 50 % para as competências transversais. Este padrão sugere uma lacuna subjacente percebida no currículo de EFP. </text:p>
        <text:p text:style-name="P69">Uma vez que o inquérito não comparou o EFP com o ensino geral, estes pontos de vista podem refletir preocupações mais amplas sobre estas competências e as expectativas mais elevadas muitas vezes colocadas no EFP. Estes pontos de vista são acompanhados de um forte apoio à oferta de competências técnicas especializadas pelo EFP (85 %) e à aprendizagem de qualidade (73 %). Os preconceitos de género também continuam a ser um desafio: 55 % consideram que os domínios de EFP relacionados com as CTEM são mais adequados para os homens, com grandes variações entre os Estados-Membros. Muitos inquiridos consideram que as mulheres interessadas em disciplinas técnicas são frequentemente canalizadas para o ensino geral e que as mulheres nos domínios do EFP relacionados com as CTEM recebem um incentivo limitado. Enquanto isso, pensa-se que os homens que não são grandes empreendedores enfrentam pressão para escolher o EFP. </text:p>
        <text:p text:style-name="P69">A baixa saliência do prestígio e estatuto social do EFP (mencionado por apenas 16 % como fator de escolha educativa) sugere uma margem substancial para sensibilizar o público para o valor e o contributo social do ensino profissional. </text:p>
        <text:p text:style-name="P45">Empreendedorismo e trabalho por conta própria no EFP </text:p>
        <text:p text:style-name="P69">As motivações empresariais são um factor importante na escolha educacional. Um em cada cinco inquiridos (21 %) identifica o desejo de trabalhar por conta própria ou de criar uma empresa como uma das principais razões para escolher o EFP e mais de metade dos trabalhadores por conta própria na UE é titular de uma qualificação de EFP. Estas conclusões destacam o papel do EFP na viabilização de percursos profissionais diversificados e no apoio ao panorama empresarial da Europa. </text:p>
        <text:p text:style-name="P45">A futura estratégia de EFP constitui uma oportunidade oportuna </text:p>
        <text:p text:style-name="P69">Ao longo do inquérito, surge um padrão geracional. Os inquiridos mais jovens tendem a estar mais conscientes dos obstáculos e preconceitos no ensino profissional do que as gerações mais velhas. Ao mesmo tempo, esta sensibilização coincide com taxas mais baixas de participação no EFP e preferências mais fortes por percursos académicos. As pessoas com idades compreendidas entre os 15 e os 24 anos apresentam uma taxa de participação no EFP de 46 %, em comparação com 52-53 % entre as pessoas com idades compreendidas entre os 25 e os 54 anos. Este grupo mais jovem está mais inclinado do que os inquiridos mais velhos a recomendar o ensino secundário geral. Tal sugere que o nível de escolaridade mais elevado está correlacionado com uma maior sensibilização para as deficiências do EFP e uma maior preferência por percursos académicos, um padrão com implicações significativas para o futuro apelo do ensino profissional entre as populações altamente qualificadas. </text:p>
        <text:p text:style-name="P69">A par destas perceções, 56 % dos europeus afirmam que os empregos ligados às qualificações de EFP correm o risco de ser substituídos pela automatização. Esta preocupação coexiste com o reconhecimento generalizado de que as qualificações de EFP conduzem atualmente a empregos com elevada procura (como 82% acreditam). Provas de inquéritos mais abrangentes confirmam este facto: o Eurobarómetro Especial sobre Inteligência Artificial e o Futuro do Trabalho (2024) concluiu que 66 % dos europeus manifestaram preocupação com a perda de postos de trabalho em toda a economia, sugerindo que a ansiedade em matéria de automatização vai muito além das vias profissionais. </text:p>
        <text:p text:style-name="P69">Os resultados parecem sugerir que o desafio para o EFP não reside no seu desempenho ou relevância, mas na forma como é percebido. Por conseguinte, a futura estratégia de EFP constitui uma oportunidade oportuna para reforçar a sua imagem como opção de primeira escolha para muitos mais europeus, para divulgar a educação e as competências de elevada qualidade que oferece de forma mais eficaz e para combater os estereótipos e preconceitos que continuam a influenciar as escolhas de percursos e a restringir o grupo-alvo. </text:p>
        <text:p text:style-name="P69"/>
        <text:section text:style-name="Sect1" text:name="Section9">
          <text:h text:style-name="P86" text:outline-level="1"><text:bookmark-start text:name="__RefHeading___Toc302412_2832584591"/>Observações<text:bookmark-end text:name="__RefHeading___Toc302412_2832584591"/></text:h>
          <text:p text:style-name="P69"/>
        </text:section>
        <text:p text:style-name="P76">(Pierre Dieumegard)</text:p>
        <text:p text:style-name="P77"><text:span text:style-name="T42">(IV 1) As cores são invertidas entre o gráfico geral de tortas e o gráfico de barras por país. </text:span>É uma pena não manter convenções gráficas consistentes ao longo do relatório. </text:p>
        <text:p text:style-name="P76"/>
        <text:p text:style-name="P77"><text:span text:style-name="T42">Como é frequentemente o caso, as diferenças entre os países são maiores do que as diferenças entre os grupos sociais (género, idade, nível de educação, etc.). Encontram-se frequentemente frases no presente relatório como «As diferenças por género são negligenciáveis» ou «Não existem diferenças de perceção por género». </text:span>Vale ressaltar esta semelhança nas respostas entre os sexos. </text:p>
        <text:p text:style-name="P76"/>
        <text:h text:style-name="P54" text:outline-level="1"/>
        <text:h text:style-name="P54" text:outline-level="1"><text:bookmark-start text:name="__RefHeading___Toc302414_2832584591"/>Especificações <text:bookmark-start text:name="__RefHeading___Toc215600_2930363814"/>técnicas<text:bookmark-end text:name="__RefHeading___Toc302414_2832584591"/><text:bookmark-end text:name="__RefHeading___Toc215600_2930363814"/></text:h>
        <text:p text:style-name="P69">Entre 6 e 30 de novembro de 2025, a Verian Belgium realizou a vaga 104.2 do inquérito Eurobarómetro, a pedido da unidade «Public Opinion &amp; Citizen Engagement» da Direção-Geral da Comunicação da Comissão Europeia. </text:p>
        <text:p text:style-name="P69"/>
        <text:p text:style-name="P69">A vaga 104.2 abrange a população das respetivas nacionalidades dos Estados-Membros da União Europeia, residente em cada um dos 27 Estados-Membros e com idade igual ou superior a 15 anos. </text:p>
        <text:p text:style-name="P69">O modelo de amostra de base aplicado em todos os países é um modelo estratificado em várias fases, aleatório (probabilidade). Em cada país, o quadro de amostragem é primeiro estratificado por regiões NUTS e dentro de cada região por uma medida de urbanidade (DEGURBA). O número de pontos de amostra selecionados em cada estrato reflete a população do estrato 15+. Na segunda etapa, os pontos de amostragem foram sorteados com probabilidade proporcional ao tamanho da população 0+ dentro de cada estrato. As amostras representam, assim, a totalidade do território dos países inquiridos de acordo com o EUROSTAT NUTS II (ou equivalente) e de acordo com a distribuição da população residente das respectivas nacionalidades em termos de áreas metropolitanas, urbanas e rurais.<text:note text:id="ftn61" text:note-class="footnote"><text:note-citation>61</text:note-citation><text:note-body><text:p text:style-name="Footnote">Classificação rural urbana com base em DEGURBA (<text:a xlink:type="simple" xlink:href="https://ec.europa.eu/eurostat/web/degree-of-urbanisation/background" text:style-name="Internet_20_link" text:visited-style-name="Visited_20_Internet_20_Link">https://ec.europa.eu/eurostat/web/degree-of-urbanisation/background</text:a>) </text:p></text:note-body></text:note> </text:p>
        <text:p text:style-name="P69">Em cada um dos pontos de amostragem selecionados, foi desenhada aleatoriamente uma coordenada inicial e utilizada uma ferramenta de geocodificação inversa para identificar o endereço mais próximo da coordenada. Este endereço foi o endereço inicial para a caminhada aleatória. Outros endereços (cada nono endereço) foram selecionados por procedimentos padrão de "via aleatória", a partir do endereço inicial. Em cada domicílio, o respondente foi sorteado, aleatoriamente. A abordagem para a seleção aleatória foi condicionada ao tamanho do domicílio. A título de exemplo, no caso dos agregados familiares com mais de dois membros, utilizou-se o guião para selecionar o informador (pessoa que responde ao questionário do examinador) ou o outro membro elegível do agregado. Para os agregados familiares com mais de três membros, utilizou-se o guião para selecionar o informador (1/3 do tempo) ou os dois outros membros elegíveis no agregado (2/3 do tempo). Quando os outros dois membros foram selecionados, o entrevistador foi instruído a pedir o mais novo ou o mais velho. O script atribuiria aleatoriamente a seleção ao mais novo ou ao mais velho com igual probabilidade. Este processo prossegue para quatro membros do agregado familiar com mais de 15 anos – solicitando aleatoriamente o mais novo, o segundo mais novo e o mais velho. Para os agregados familiares com mais de cinco membros, voltamos à regra do último aniversário. </text:p>
        <text:p text:style-name="P69">Se não tiver havido contacto com ninguém do agregado familiar, ou se o respondente selecionado não estiver disponível (ocupado), o entrevistador revisitou o mesmo agregado até três vezes adicionais (quatro tentativas de contacto no total). Os entrevistadores nunca indicam que o inquérito é realizado previamente em nome da Comissão Europeia; podem fornecer essas informações uma vez concluído o inquérito, mediante pedido. </text:p>
        <text:p text:style-name="P69">A fase de recrutamento foi ligeiramente diferente nos Países Baixos, na Finlândia e na Suécia. Nos dois últimos países, foi selecionada uma amostra de endereços em cada ponto de amostragem a partir do endereço ou do registo da população (na Finlândia, a seleção não é feita em todos os pontos de amostragem, mas em alguns onde se espera que as taxas de resposta melhorem). A seleção dos endereços foi feita de forma aleatória. As famílias foram então contactadas por telefone e recrutadas para participar no inquérito. Nos Países Baixos, é utilizada uma amostra de RDD de quadro duplo (números móveis e fixos), uma vez que não existe um registo completo da população com números de telefone disponíveis. A seleção de números em ambos os quadros é feita de forma aleatória, com cada número recebendo uma probabilidade igual de seleção. Ao contrário da Suécia e da Finlândia, a amostra não está agrupada. </text:p>
        <text:p text:style-name="P53"/>
      </text:section>
      <text:p text:style-name="P61">(institutos)</text:p>
      <text:p text:style-name="P61"><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87" text:outline-level="2"><text:bookmark-start text:name="__RefHeading___Toc215602_2930363814"/>Taxas de resposta <text:bookmark-end text:name="__RefHeading___Toc215602_2930363814"/></text:h>
        <text:p text:style-name="P61">Para cada país, é efetuada uma comparação entre a amostra que respondeu e o universo (ou seja, a população total do país). Os pesos são utilizados para corresponder à amostra que responde ao universo em função do sexo, da idade, da região e do grau de urbanização. Para as estimativas europeias (ou seja, a média da UE), é efetuado um ajustamento às ponderações de cada país, ponderando-as para cima ou para baixo, a fim de refletir a sua população com mais de 15 anos em percentagem da população da UE com mais de 15 anos. </text:p>
        <text:p text:style-name="P61"/>
        <text:p text:style-name="P61">As taxas de resposta são calculadas dividindo o número total de entrevistas completas pelo número de todos os endereços visitados, com exceção dos que não são elegíveis, mas incluindo aqueles em que a elegibilidade é desconhecida. Para a vaga 104.2 do inquérito Eurobarómetro, as taxas de resposta para os países da UE-27, calculadas pela Verian Belgium, são as seguintes: </text:p>
        <text:p text:style-name="P61"/>
        <text:p text:style-name="P62"/>
        <table:table table:name="Tableau33" table:style-name="Tableau33">
          <table:table-column table:style-name="Tableau33.A" table:number-columns-repeated="3"/>
          <table:table-row table:style-name="Tableau33.1">
            <table:table-cell table:style-name="Tableau33.A1" office:value-type="string">
              <text:p text:style-name="Table_20_Contents"/>
            </table:table-cell>
            <table:table-cell table:style-name="Tableau33.A1" office:value-type="string">
              <text:p text:style-name="P26">PAÍSES</text:p>
            </table:table-cell>
            <table:table-cell table:style-name="Tableau33.A1" office:value-type="string">
              <text:p text:style-name="P26">TAXAS DE RESPOSTA DO CAPI</text:p>
            </table:table-cell>
          </table:table-row>
          <table:table-row table:style-name="Tableau33.1">
            <table:table-cell table:style-name="Tableau33.A1" office:value-type="string">
              <text:p text:style-name="P26">BE</text:p>
            </table:table-cell>
            <table:table-cell table:style-name="Tableau33.A1" office:value-type="string">
              <text:p text:style-name="P26">Bélgica </text:p>
            </table:table-cell>
            <table:table-cell table:style-name="Tableau33.A1" office:value-type="string">
              <text:p text:style-name="P26">53.9%</text:p>
            </table:table-cell>
          </table:table-row>
          <table:table-row table:style-name="Tableau33.1">
            <table:table-cell table:style-name="Tableau33.A1" office:value-type="string">
              <text:p text:style-name="P26">BG</text:p>
            </table:table-cell>
            <table:table-cell table:style-name="Tableau33.A1" office:value-type="string">
              <text:p text:style-name="P26">Bulgária </text:p>
            </table:table-cell>
            <table:table-cell table:style-name="Tableau33.A1" office:value-type="string">
              <text:p text:style-name="P26">43.7%</text:p>
            </table:table-cell>
          </table:table-row>
          <table:table-row table:style-name="Tableau33.1">
            <table:table-cell table:style-name="Tableau33.A1" office:value-type="string">
              <text:p text:style-name="P26">CZ</text:p>
            </table:table-cell>
            <table:table-cell table:style-name="Tableau33.A1" office:value-type="string">
              <text:p text:style-name="P26">Chéquia </text:p>
            </table:table-cell>
            <table:table-cell table:style-name="Tableau33.A1" office:value-type="string">
              <text:p text:style-name="P26">63.0%</text:p>
            </table:table-cell>
          </table:table-row>
          <table:table-row table:style-name="Tableau33.1">
            <table:table-cell table:style-name="Tableau33.A1" office:value-type="string">
              <text:p text:style-name="P26">DK</text:p>
            </table:table-cell>
            <table:table-cell table:style-name="Tableau33.A1" office:value-type="string">
              <text:p text:style-name="P26">Dinamarca </text:p>
            </table:table-cell>
            <table:table-cell table:style-name="Tableau33.A1" office:value-type="string">
              <text:p text:style-name="P26">52.1%</text:p>
            </table:table-cell>
          </table:table-row>
          <table:table-row table:style-name="Tableau33.1">
            <table:table-cell table:style-name="Tableau33.A1" office:value-type="string">
              <text:p text:style-name="P26">DE</text:p>
            </table:table-cell>
            <table:table-cell table:style-name="Tableau33.A1" office:value-type="string">
              <text:p text:style-name="P26">Alemanha </text:p>
            </table:table-cell>
            <table:table-cell table:style-name="Tableau33.A1" office:value-type="string">
              <text:p text:style-name="P26">31.8%</text:p>
            </table:table-cell>
          </table:table-row>
          <table:table-row table:style-name="Tableau33.1">
            <table:table-cell table:style-name="Tableau33.A1" office:value-type="string">
              <text:p text:style-name="P26">EE</text:p>
            </table:table-cell>
            <table:table-cell table:style-name="Tableau33.A1" office:value-type="string">
              <text:p text:style-name="P26">Estónia </text:p>
            </table:table-cell>
            <table:table-cell table:style-name="Tableau33.A1" office:value-type="string">
              <text:p text:style-name="P26">57.0%</text:p>
            </table:table-cell>
          </table:table-row>
          <table:table-row table:style-name="Tableau33.1">
            <table:table-cell table:style-name="Tableau33.A1" office:value-type="string">
              <text:p text:style-name="P26">IE</text:p>
            </table:table-cell>
            <table:table-cell table:style-name="Tableau33.A1" office:value-type="string">
              <text:p text:style-name="P26">Irlanda </text:p>
            </table:table-cell>
            <table:table-cell table:style-name="Tableau33.A1" office:value-type="string">
              <text:p text:style-name="P26">56.9%</text:p>
            </table:table-cell>
          </table:table-row>
          <table:table-row table:style-name="Tableau33.1">
            <table:table-cell table:style-name="Tableau33.A1" office:value-type="string">
              <text:p text:style-name="P26">EL</text:p>
            </table:table-cell>
            <table:table-cell table:style-name="Tableau33.A1" office:value-type="string">
              <text:p text:style-name="P26">Grécia </text:p>
            </table:table-cell>
            <table:table-cell table:style-name="Tableau33.A1" office:value-type="string">
              <text:p text:style-name="P26">32.9%</text:p>
            </table:table-cell>
          </table:table-row>
          <table:table-row table:style-name="Tableau33.1">
            <table:table-cell table:style-name="Tableau33.A1" office:value-type="string">
              <text:p text:style-name="P26">ES</text:p>
            </table:table-cell>
            <table:table-cell table:style-name="Tableau33.A1" office:value-type="string">
              <text:p text:style-name="P26">Espanha </text:p>
            </table:table-cell>
            <table:table-cell table:style-name="Tableau33.A1" office:value-type="string">
              <text:p text:style-name="P26">36.3%</text:p>
            </table:table-cell>
          </table:table-row>
          <table:table-row table:style-name="Tableau33.1">
            <table:table-cell table:style-name="Tableau33.A1" office:value-type="string">
              <text:p text:style-name="P26">FR</text:p>
            </table:table-cell>
            <table:table-cell table:style-name="Tableau33.A1" office:value-type="string">
              <text:p text:style-name="P26">França </text:p>
            </table:table-cell>
            <table:table-cell table:style-name="Tableau33.A1" office:value-type="string">
              <text:p text:style-name="P26">37.7%</text:p>
            </table:table-cell>
          </table:table-row>
          <table:table-row table:style-name="Tableau33.1">
            <table:table-cell table:style-name="Tableau33.A1" office:value-type="string">
              <text:p text:style-name="P26">HR</text:p>
            </table:table-cell>
            <table:table-cell table:style-name="Tableau33.A1" office:value-type="string">
              <text:p text:style-name="P26">Croácia </text:p>
            </table:table-cell>
            <table:table-cell table:style-name="Tableau33.A1" office:value-type="string">
              <text:p text:style-name="P26">47.0%</text:p>
            </table:table-cell>
          </table:table-row>
          <table:table-row table:style-name="Tableau33.1">
            <table:table-cell table:style-name="Tableau33.A1" office:value-type="string">
              <text:p text:style-name="P26">IT</text:p>
            </table:table-cell>
            <table:table-cell table:style-name="Tableau33.A1" office:value-type="string">
              <text:p text:style-name="P26">Itália </text:p>
            </table:table-cell>
            <table:table-cell table:style-name="Tableau33.A1" office:value-type="string">
              <text:p text:style-name="P26">31.2%</text:p>
            </table:table-cell>
          </table:table-row>
          <table:table-row table:style-name="Tableau33.1">
            <table:table-cell table:style-name="Tableau33.A1" office:value-type="string">
              <text:p text:style-name="P26">CY</text:p>
            </table:table-cell>
            <table:table-cell table:style-name="Tableau33.A1" office:value-type="string">
              <text:p text:style-name="P26">Representante de Chipre</text:p>
            </table:table-cell>
            <table:table-cell table:style-name="Tableau33.A1" office:value-type="string">
              <text:p text:style-name="P26">77.4%</text:p>
            </table:table-cell>
          </table:table-row>
          <table:table-row table:style-name="Tableau33.1">
            <table:table-cell table:style-name="Tableau33.A1" office:value-type="string">
              <text:p text:style-name="P26">LV</text:p>
            </table:table-cell>
            <table:table-cell table:style-name="Tableau33.A1" office:value-type="string">
              <text:p text:style-name="P26">Letónia </text:p>
            </table:table-cell>
            <table:table-cell table:style-name="Tableau33.A1" office:value-type="string">
              <text:p text:style-name="P26">63.5%</text:p>
            </table:table-cell>
          </table:table-row>
          <table:table-row table:style-name="Tableau33.1">
            <table:table-cell table:style-name="Tableau33.A1" office:value-type="string">
              <text:p text:style-name="P26">LT</text:p>
            </table:table-cell>
            <table:table-cell table:style-name="Tableau33.A1" office:value-type="string">
              <text:p text:style-name="P26">Lituânia </text:p>
            </table:table-cell>
            <table:table-cell table:style-name="Tableau33.A1" office:value-type="string">
              <text:p text:style-name="P26">45.2%</text:p>
            </table:table-cell>
          </table:table-row>
          <table:table-row table:style-name="Tableau33.1">
            <table:table-cell table:style-name="Tableau33.A1" office:value-type="string">
              <text:p text:style-name="P26">LU</text:p>
            </table:table-cell>
            <table:table-cell table:style-name="Tableau33.A1" office:value-type="string">
              <text:p text:style-name="P26">Luxemburgo </text:p>
            </table:table-cell>
            <table:table-cell table:style-name="Tableau33.A1" office:value-type="string">
              <text:p text:style-name="P26">26.4%</text:p>
            </table:table-cell>
          </table:table-row>
          <table:table-row table:style-name="Tableau33.1">
            <table:table-cell table:style-name="Tableau33.A1" office:value-type="string">
              <text:p text:style-name="P26">HU</text:p>
            </table:table-cell>
            <table:table-cell table:style-name="Tableau33.A1" office:value-type="string">
              <text:p text:style-name="P26">Hungria </text:p>
            </table:table-cell>
            <table:table-cell table:style-name="Tableau33.A1" office:value-type="string">
              <text:p text:style-name="P26">65.4%</text:p>
            </table:table-cell>
          </table:table-row>
          <table:table-row table:style-name="Tableau33.1">
            <table:table-cell table:style-name="Tableau33.A1" office:value-type="string">
              <text:p text:style-name="P26">MT</text:p>
            </table:table-cell>
            <table:table-cell table:style-name="Tableau33.A1" office:value-type="string">
              <text:p text:style-name="P26">Malta </text:p>
            </table:table-cell>
            <table:table-cell table:style-name="Tableau33.A1" office:value-type="string">
              <text:p text:style-name="P26">86.6%</text:p>
            </table:table-cell>
          </table:table-row>
          <table:table-row table:style-name="Tableau33.1">
            <table:table-cell table:style-name="Tableau33.A1" office:value-type="string">
              <text:p text:style-name="P26">NL</text:p>
            </table:table-cell>
            <table:table-cell table:style-name="Tableau33.A1" office:value-type="string">
              <text:p text:style-name="P26">Países Baixos </text:p>
            </table:table-cell>
            <table:table-cell table:style-name="Tableau33.A1" office:value-type="string">
              <text:p text:style-name="P26">89.9%</text:p>
            </table:table-cell>
          </table:table-row>
          <table:table-row table:style-name="Tableau33.1">
            <table:table-cell table:style-name="Tableau33.A1" office:value-type="string">
              <text:p text:style-name="P26">AT</text:p>
            </table:table-cell>
            <table:table-cell table:style-name="Tableau33.A1" office:value-type="string">
              <text:p text:style-name="P26">Áustria </text:p>
            </table:table-cell>
            <table:table-cell table:style-name="Tableau33.A1" office:value-type="string">
              <text:p text:style-name="P26">45.8%</text:p>
            </table:table-cell>
          </table:table-row>
          <table:table-row table:style-name="Tableau33.1">
            <table:table-cell table:style-name="Tableau33.A1" office:value-type="string">
              <text:p text:style-name="P26">PL</text:p>
            </table:table-cell>
            <table:table-cell table:style-name="Tableau33.A1" office:value-type="string">
              <text:p text:style-name="P26">Polónia </text:p>
            </table:table-cell>
            <table:table-cell table:style-name="Tableau33.A1" office:value-type="string">
              <text:p text:style-name="P26">50.1%</text:p>
            </table:table-cell>
          </table:table-row>
          <table:table-row table:style-name="Tableau33.1">
            <table:table-cell table:style-name="Tableau33.A1" office:value-type="string">
              <text:p text:style-name="P26">PT</text:p>
            </table:table-cell>
            <table:table-cell table:style-name="Tableau33.A1" office:value-type="string">
              <text:p text:style-name="P26">Portugal </text:p>
            </table:table-cell>
            <table:table-cell table:style-name="Tableau33.A1" office:value-type="string">
              <text:p text:style-name="P26">48.7%</text:p>
            </table:table-cell>
          </table:table-row>
          <table:table-row table:style-name="Tableau33.1">
            <table:table-cell table:style-name="Tableau33.A1" office:value-type="string">
              <text:p text:style-name="P26">RO</text:p>
            </table:table-cell>
            <table:table-cell table:style-name="Tableau33.A1" office:value-type="string">
              <text:p text:style-name="P26">Roménia </text:p>
            </table:table-cell>
            <table:table-cell table:style-name="Tableau33.A1" office:value-type="string">
              <text:p text:style-name="P26">49.0%</text:p>
            </table:table-cell>
          </table:table-row>
          <table:table-row table:style-name="Tableau33.1">
            <table:table-cell table:style-name="Tableau33.A1" office:value-type="string">
              <text:p text:style-name="P26">SI</text:p>
            </table:table-cell>
            <table:table-cell table:style-name="Tableau33.A1" office:value-type="string">
              <text:p text:style-name="P26">Eslovénia </text:p>
            </table:table-cell>
            <table:table-cell table:style-name="Tableau33.A1" office:value-type="string">
              <text:p text:style-name="P26">49.3%</text:p>
            </table:table-cell>
          </table:table-row>
          <table:table-row table:style-name="Tableau33.1">
            <table:table-cell table:style-name="Tableau33.A1" office:value-type="string">
              <text:p text:style-name="P26">SK</text:p>
            </table:table-cell>
            <table:table-cell table:style-name="Tableau33.A1" office:value-type="string">
              <text:p text:style-name="P26">Eslováquia </text:p>
            </table:table-cell>
            <table:table-cell table:style-name="Tableau33.A1" office:value-type="string">
              <text:p text:style-name="P26">51.6%</text:p>
            </table:table-cell>
          </table:table-row>
          <table:table-row table:style-name="Tableau33.1">
            <table:table-cell table:style-name="Tableau33.A1" office:value-type="string">
              <text:p text:style-name="P26">FI</text:p>
            </table:table-cell>
            <table:table-cell table:style-name="Tableau33.A1" office:value-type="string">
              <text:p text:style-name="P26">Finlândia </text:p>
            </table:table-cell>
            <table:table-cell table:style-name="Tableau33.A1" office:value-type="string">
              <text:p text:style-name="P26">31.7%</text:p>
            </table:table-cell>
          </table:table-row>
          <table:table-row table:style-name="Tableau33.1">
            <table:table-cell table:style-name="Tableau33.A1" office:value-type="string">
              <text:p text:style-name="P26">SE</text:p>
            </table:table-cell>
            <table:table-cell table:style-name="Tableau33.A1" office:value-type="string">
              <text:p text:style-name="P26">Suécia </text:p>
            </table:table-cell>
            <table:table-cell table:style-name="Tableau33.A1" office:value-type="string">
              <text:p text:style-name="P26">80.8%</text:p>
            </table:table-cell>
          </table:table-row>
          <table:table-row table:style-name="Tableau33.1">
            <table:table-cell table:style-name="Tableau33.A1" office:value-type="string">
              <text:p text:style-name="Table_20_Contents"/>
            </table:table-cell>
            <table:table-cell table:style-name="Tableau33.A1" office:value-type="string">
              <text:p text:style-name="Table_20_Contents"/>
            </table:table-cell>
            <table:table-cell table:style-name="Tableau33.A1" office:value-type="string">
              <text:p text:style-name="Table_20_Contents"/>
            </table:table-cell>
          </table:table-row>
          <table:table-row table:style-name="Tableau33.1">
            <table:table-cell table:style-name="Tableau33.A1" table:number-columns-spanned="3" office:value-type="string">
              <text:p text:style-name="P26">CAPI: Entrevistas pessoais assistidas por computador</text:p>
            </table:table-cell>
            <table:covered-table-cell/>
            <table:covered-table-cell/>
          </table:table-row>
        </table:table>
        <text:p text:style-name="P61"/>
        <text:h text:style-name="P87" text:outline-level="2"><text:bookmark-start text:name="__RefHeading___Toc302416_2832584591"/>Modo <text:bookmark-start text:name="__RefHeading___Toc215604_2930363814"/>de entrevista por país <text:bookmark-end text:name="__RefHeading___Toc302416_2832584591"/><text:bookmark-end text:name="__RefHeading___Toc215604_2930363814"/></text:h>
        <text:p text:style-name="P61">As entrevistas foram realizadas através de entrevistas presenciais, quer fisicamente nas casas das pessoas, quer através de interação vídeo remota na língua nacional adequada. As entrevistas com interação vídeo à distância («online face-to-face» ou CAVI, Computer Assisted Video Interviewing, foram realizadas apenas na República de Chipre, Dinamarca, Malta, Países Baixos, Finlândia e Suécia).</text:p>
        <text:p text:style-name="P61"/>
        <text:p text:style-name="P62"/>
        <text:p text:style-name="P61"/>
        <text:p text:style-name="P61"><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87" text:outline-level="2"><text:bookmark-start text:name="__RefHeading___Toc215606_2930363814"/>Margens de erro <text:bookmark-end text:name="__RefHeading___Toc215606_2930363814"/></text:h>
        <text:p text:style-name="P61"><draw:frame draw:style-name="fr1" draw:name="Cadre2" text:anchor-type="paragraph" svg:x="-0.032cm" svg:y="5.032cm" svg:width="17.11cm" draw:z-index="65"><draw:text-box fo:min-height="3.683cm"><text:p text:style-name="Frame_20_contents"/><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Table_20_Contents"/></table:table-cell><table:table-cell table:style-name="Tableau34.A1" table:number-columns-spanned="10" office:value-type="string"><text:p text:style-name="P49">Margens estatísticas devidas ao processo de amostragem</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A1" table:number-columns-spanned="10" office:value-type="string"><text:p text:style-name="P4">(com um nível de confiança de 95%)</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Table_20_Contents"/></table:table-cell></table:table-row><table:table-row table:style-name="Tableau34.1"><table:table-cell table:style-name="Tableau34.A1" table:number-columns-spanned="6" office:value-type="string"><text:p text:style-name="P26">várias dimensões da amostra estão em linhas </text:p></table:table-cell><table:covered-table-cell/><table:covered-table-cell/><table:covered-table-cell/><table:covered-table-cell/><table:covered-table-cell/><table:table-cell table:style-name="Tableau34.A1" table:number-columns-spanned="6" office:value-type="string"><text:p text:style-name="P7">Os resultados observados estão em colunas</text:p></table:table-cell><table:covered-table-cell/><table:covered-table-cell/><table:covered-table-cell/><table:covered-table-cell/><table:covered-table-cell/></table:table-row><table:table-row table:style-name="Tableau34.1"><table:table-cell table:style-name="Tableau34.A1" office:value-type="string"><text:p text:style-name="P50"/></table:table-cell><table:table-cell table:style-name="Tableau34.B4" office:value-type="percentage" office:value="0.05"><text:p text:style-name="P4">5 %</text:p></table:table-cell><table:table-cell table:style-name="Tableau34.B4" office:value-type="percentage" office:value="0.1"><text:p text:style-name="P4">10 %</text:p></table:table-cell><table:table-cell table:style-name="Tableau34.B4" office:value-type="percentage" office:value="0.15"><text:p text:style-name="P4">15 %</text:p></table:table-cell><table:table-cell table:style-name="Tableau34.B4" office:value-type="percentage" office:value="0.2"><text:p text:style-name="P4">20 %</text:p></table:table-cell><table:table-cell table:style-name="Tableau34.B4" office:value-type="percentage" office:value="0.25"><text:p text:style-name="P4">25 %</text:p></table:table-cell><table:table-cell table:style-name="Tableau34.B4" office:value-type="percentage" office:value="0.3"><text:p text:style-name="P4">30 %</text:p></table:table-cell><table:table-cell table:style-name="Tableau34.B4" office:value-type="percentage" office:value="0.35"><text:p text:style-name="P4">35 %</text:p></table:table-cell><table:table-cell table:style-name="Tableau34.B4" office:value-type="percentage" office:value="0.4"><text:p text:style-name="P4">40 %</text:p></table:table-cell><table:table-cell table:style-name="Tableau34.B4" office:value-type="percentage" office:value="0.45"><text:p text:style-name="P4">45 %</text:p></table:table-cell><table:table-cell table:style-name="Tableau34.B4" office:value-type="percentage" office:value="0.5"><text:p text:style-name="P4">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4">95 %</text:p></table:table-cell><table:table-cell table:style-name="Tableau34.B4" office:value-type="percentage" office:value="0.9"><text:p text:style-name="P4">90 %</text:p></table:table-cell><table:table-cell table:style-name="Tableau34.B4" office:value-type="percentage" office:value="0.85"><text:p text:style-name="P4">85 %</text:p></table:table-cell><table:table-cell table:style-name="Tableau34.B4" office:value-type="percentage" office:value="0.8"><text:p text:style-name="P4">80 %</text:p></table:table-cell><table:table-cell table:style-name="Tableau34.B4" office:value-type="percentage" office:value="0.75"><text:p text:style-name="P4">75 %</text:p></table:table-cell><table:table-cell table:style-name="Tableau34.B4" office:value-type="percentage" office:value="0.7"><text:p text:style-name="P4">70 %</text:p></table:table-cell><table:table-cell table:style-name="Tableau34.B4" office:value-type="percentage" office:value="0.65"><text:p text:style-name="P4">65 %</text:p></table:table-cell><table:table-cell table:style-name="Tableau34.B4" office:value-type="percentage" office:value="0.6"><text:p text:style-name="P4">60 %</text:p></table:table-cell><table:table-cell table:style-name="Tableau34.B4" office:value-type="percentage" office:value="0.55"><text:p text:style-name="P4">55 %</text:p></table:table-cell><table:table-cell table:style-name="Tableau34.B4" office:value-type="percentage" office:value="0.5"><text:p text:style-name="P4">50 %</text:p></table:table-cell><table:table-cell table:style-name="Tableau34.A1" office:value-type="string"><text:p text:style-name="Table_20_Contents"/></table:table-cell></table:table-row><table:table-row table:style-name="Tableau34.1"><table:table-cell table:style-name="Tableau34.A1" office:value-type="string"><text:p text:style-name="P7">N=50 </text:p></table:table-cell><table:table-cell table:style-name="Tableau34.B6" office:value-type="float" office:value="6"><text:p text:style-name="P4">6,0</text:p></table:table-cell><table:table-cell table:style-name="Tableau34.B6" office:value-type="float" office:value="8.3"><text:p text:style-name="P4">8,3</text:p></table:table-cell><table:table-cell table:style-name="Tableau34.B6" office:value-type="float" office:value="9.9"><text:p text:style-name="P4">9,9</text:p></table:table-cell><table:table-cell table:style-name="Tableau34.B6" office:value-type="float" office:value="11.1"><text:p text:style-name="P4">11,1</text:p></table:table-cell><table:table-cell table:style-name="Tableau34.B6" office:value-type="float" office:value="12"><text:p text:style-name="P4">12,0</text:p></table:table-cell><table:table-cell table:style-name="Tableau34.B6" office:value-type="float" office:value="12.7"><text:p text:style-name="P4">12,7</text:p></table:table-cell><table:table-cell table:style-name="Tableau34.B6" office:value-type="float" office:value="13.2"><text:p text:style-name="P4">13,2</text:p></table:table-cell><table:table-cell table:style-name="Tableau34.B6" office:value-type="float" office:value="13.6"><text:p text:style-name="P4">13,6</text:p></table:table-cell><table:table-cell table:style-name="Tableau34.B6" office:value-type="float" office:value="13.8"><text:p text:style-name="P4">13,8</text:p></table:table-cell><table:table-cell table:style-name="Tableau34.B6" office:value-type="float" office:value="13.9"><text:p text:style-name="P4">13,9</text:p></table:table-cell><table:table-cell table:style-name="Tableau34.A1" office:value-type="string"><text:p text:style-name="P26">N=50</text:p></table:table-cell></table:table-row><table:table-row table:style-name="Tableau34.1"><table:table-cell table:style-name="Tableau34.A1" office:value-type="string"><text:p text:style-name="P7">N=500 </text:p></table:table-cell><table:table-cell table:style-name="Tableau34.B6" office:value-type="float" office:value="1.9"><text:p text:style-name="P4">1,9</text:p></table:table-cell><table:table-cell table:style-name="Tableau34.B6" office:value-type="float" office:value="2.6"><text:p text:style-name="P4">2,6</text:p></table:table-cell><table:table-cell table:style-name="Tableau34.B6" office:value-type="float" office:value="3.1"><text:p text:style-name="P4">3,1</text:p></table:table-cell><table:table-cell table:style-name="Tableau34.B6" office:value-type="float" office:value="3.5"><text:p text:style-name="P4">3,5</text:p></table:table-cell><table:table-cell table:style-name="Tableau34.B6" office:value-type="float" office:value="3.8"><text:p text:style-name="P4">3,8</text:p></table:table-cell><table:table-cell table:style-name="Tableau34.B6" office:value-type="float" office:value="4"><text:p text:style-name="P4">4,0</text:p></table:table-cell><table:table-cell table:style-name="Tableau34.B6" office:value-type="float" office:value="4.2"><text:p text:style-name="P4">4,2</text:p></table:table-cell><table:table-cell table:style-name="Tableau34.B6" office:value-type="float" office:value="4.3"><text:p text:style-name="P4">4,3</text:p></table:table-cell><table:table-cell table:style-name="Tableau34.B6" office:value-type="float" office:value="4.4"><text:p text:style-name="P4">4,4</text:p></table:table-cell><table:table-cell table:style-name="Tableau34.B6" office:value-type="float" office:value="4.4"><text:p text:style-name="P4">4,4</text:p></table:table-cell><table:table-cell table:style-name="Tableau34.A1" office:value-type="string"><text:p text:style-name="P26">N=500</text:p></table:table-cell></table:table-row><table:table-row table:style-name="Tableau34.1"><table:table-cell table:style-name="Tableau34.A1" office:value-type="string"><text:p text:style-name="P40">N=1000 </text:p></table:table-cell><table:table-cell table:style-name="Tableau34.B6" office:value-type="float" office:value="1.4"><text:p text:style-name="P41">1,4</text:p></table:table-cell><table:table-cell table:style-name="Tableau34.B6" office:value-type="float" office:value="1.9"><text:p text:style-name="P41">1,9</text:p></table:table-cell><table:table-cell table:style-name="Tableau34.B6" office:value-type="float" office:value="2.2"><text:p text:style-name="P41">2,2</text:p></table:table-cell><table:table-cell table:style-name="Tableau34.B6" office:value-type="float" office:value="2.5"><text:p text:style-name="P41">2,5</text:p></table:table-cell><table:table-cell table:style-name="Tableau34.B6" office:value-type="float" office:value="2.7"><text:p text:style-name="P41">2,7</text:p></table:table-cell><table:table-cell table:style-name="Tableau34.B6" office:value-type="float" office:value="2.8"><text:p text:style-name="P41">2,8</text:p></table:table-cell><table:table-cell table:style-name="Tableau34.B6" office:value-type="float" office:value="3"><text:p text:style-name="P41">3,0</text:p></table:table-cell><table:table-cell table:style-name="Tableau34.B6" office:value-type="float" office:value="3"><text:p text:style-name="P41">3,0</text:p></table:table-cell><table:table-cell table:style-name="Tableau34.B6" office:value-type="float" office:value="3.1"><text:p text:style-name="P41">3,1</text:p></table:table-cell><table:table-cell table:style-name="Tableau34.B6" office:value-type="float" office:value="3.1"><text:p text:style-name="P41">3,1</text:p></table:table-cell><table:table-cell table:style-name="Tableau34.A1" office:value-type="string"><text:p text:style-name="P42">N=1000</text:p></table:table-cell></table:table-row><table:table-row table:style-name="Tableau34.1"><table:table-cell table:style-name="Tableau34.A1" office:value-type="string"><text:p text:style-name="P7">N=1500 </text:p></table:table-cell><table:table-cell table:style-name="Tableau34.B6" office:value-type="float" office:value="1.1"><text:p text:style-name="P4">1,1</text:p></table:table-cell><table:table-cell table:style-name="Tableau34.B6" office:value-type="float" office:value="1.5"><text:p text:style-name="P4">1,5</text:p></table:table-cell><table:table-cell table:style-name="Tableau34.B6" office:value-type="float" office:value="1.8"><text:p text:style-name="P4">1,8</text:p></table:table-cell><table:table-cell table:style-name="Tableau34.B6" office:value-type="float" office:value="2"><text:p text:style-name="P4">2,0</text:p></table:table-cell><table:table-cell table:style-name="Tableau34.B6" office:value-type="float" office:value="2.2"><text:p text:style-name="P4">2,2</text:p></table:table-cell><table:table-cell table:style-name="Tableau34.B6" office:value-type="float" office:value="2.3"><text:p text:style-name="P4">2,3</text:p></table:table-cell><table:table-cell table:style-name="Tableau34.B6" office:value-type="float" office:value="2.4"><text:p text:style-name="P4">2,4</text:p></table:table-cell><table:table-cell table:style-name="Tableau34.B6" office:value-type="float" office:value="2.5"><text:p text:style-name="P4">2,5</text:p></table:table-cell><table:table-cell table:style-name="Tableau34.B6" office:value-type="float" office:value="2.5"><text:p text:style-name="P4">2,5</text:p></table:table-cell><table:table-cell table:style-name="Tableau34.B6" office:value-type="float" office:value="2.5"><text:p text:style-name="P4">2,5</text:p></table:table-cell><table:table-cell table:style-name="Tableau34.A1" office:value-type="string"><text:p text:style-name="P26">N=1500</text:p></table:table-cell></table:table-row><table:table-row table:style-name="Tableau34.1"><table:table-cell table:style-name="Tableau34.A1" office:value-type="string"><text:p text:style-name="P7">N=2000 </text:p></table:table-cell><table:table-cell table:style-name="Tableau34.B6" office:value-type="float" office:value="1"><text:p text:style-name="P4">1,0</text:p></table:table-cell><table:table-cell table:style-name="Tableau34.B6" office:value-type="float" office:value="1.3"><text:p text:style-name="P4">1,3</text:p></table:table-cell><table:table-cell table:style-name="Tableau34.B6" office:value-type="float" office:value="1.6"><text:p text:style-name="P4">1,6</text:p></table:table-cell><table:table-cell table:style-name="Tableau34.B6" office:value-type="float" office:value="1.8"><text:p text:style-name="P4">1,8</text:p></table:table-cell><table:table-cell table:style-name="Tableau34.B6" office:value-type="float" office:value="1.9"><text:p text:style-name="P4">1,9</text:p></table:table-cell><table:table-cell table:style-name="Tableau34.B6" office:value-type="float" office:value="2"><text:p text:style-name="P4">2,0</text:p></table:table-cell><table:table-cell table:style-name="Tableau34.B6" office:value-type="float" office:value="2.1"><text:p text:style-name="P4">2,1</text:p></table:table-cell><table:table-cell table:style-name="Tableau34.B6" office:value-type="float" office:value="2.1"><text:p text:style-name="P4">2,1</text:p></table:table-cell><table:table-cell table:style-name="Tableau34.B6" office:value-type="float" office:value="2.2"><text:p text:style-name="P4">2,2</text:p></table:table-cell><table:table-cell table:style-name="Tableau34.B6" office:value-type="float" office:value="2.2"><text:p text:style-name="P4">2,2</text:p></table:table-cell><table:table-cell table:style-name="Tableau34.A1" office:value-type="string"><text:p text:style-name="P26">N=2000</text:p></table:table-cell></table:table-row><table:table-row table:style-name="Tableau34.1"><table:table-cell table:style-name="Tableau34.A1" office:value-type="string"><text:p text:style-name="P7">N=3000 </text:p></table:table-cell><table:table-cell table:style-name="Tableau34.B6" office:value-type="float" office:value="0.8"><text:p text:style-name="P4">0,8</text:p></table:table-cell><table:table-cell table:style-name="Tableau34.B6" office:value-type="float" office:value="1.1"><text:p text:style-name="P4">1,1</text:p></table:table-cell><table:table-cell table:style-name="Tableau34.B6" office:value-type="float" office:value="1.3"><text:p text:style-name="P4">1,3</text:p></table:table-cell><table:table-cell table:style-name="Tableau34.B6" office:value-type="float" office:value="1.4"><text:p text:style-name="P4">1,4</text:p></table:table-cell><table:table-cell table:style-name="Tableau34.B6" office:value-type="float" office:value="1.5"><text:p text:style-name="P4">1,5</text:p></table:table-cell><table:table-cell table:style-name="Tableau34.B6" office:value-type="float" office:value="1.6"><text:p text:style-name="P4">1,6</text:p></table:table-cell><table:table-cell table:style-name="Tableau34.B6" office:value-type="float" office:value="1.7"><text:p text:style-name="P4">1,7</text:p></table:table-cell><table:table-cell table:style-name="Tableau34.B6" office:value-type="float" office:value="1.8"><text:p text:style-name="P4">1,8</text:p></table:table-cell><table:table-cell table:style-name="Tableau34.B6" office:value-type="float" office:value="1.8"><text:p text:style-name="P4">1,8</text:p></table:table-cell><table:table-cell table:style-name="Tableau34.B6" office:value-type="float" office:value="1.8"><text:p text:style-name="P4">1,8</text:p></table:table-cell><table:table-cell table:style-name="Tableau34.A1" office:value-type="string"><text:p text:style-name="P26">N=3000</text:p></table:table-cell></table:table-row><table:table-row table:style-name="Tableau34.1"><table:table-cell table:style-name="Tableau34.A1" office:value-type="string"><text:p text:style-name="P7">N=4000 </text:p></table:table-cell><table:table-cell table:style-name="Tableau34.B6" office:value-type="float" office:value="0.7"><text:p text:style-name="P4">0,7</text:p></table:table-cell><table:table-cell table:style-name="Tableau34.B6" office:value-type="float" office:value="0.9"><text:p text:style-name="P4">0,9</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3"><text:p text:style-name="P4">1,3</text:p></table:table-cell><table:table-cell table:style-name="Tableau34.B6" office:value-type="float" office:value="1.4"><text:p text:style-name="P4">1,4</text:p></table:table-cell><table:table-cell table:style-name="Tableau34.B6" office:value-type="float" office:value="1.5"><text:p text:style-name="P4">1,5</text:p></table:table-cell><table:table-cell table:style-name="Tableau34.B6" office:value-type="float" office:value="1.5"><text:p text:style-name="P4">1,5</text:p></table:table-cell><table:table-cell table:style-name="Tableau34.B6" office:value-type="float" office:value="1.5"><text:p text:style-name="P4">1,5</text:p></table:table-cell><table:table-cell table:style-name="Tableau34.B6" office:value-type="float" office:value="1.5"><text:p text:style-name="P4">1,5</text:p></table:table-cell><table:table-cell table:style-name="Tableau34.A1" office:value-type="string"><text:p text:style-name="P26">N=4000</text:p></table:table-cell></table:table-row><table:table-row table:style-name="Tableau34.1"><table:table-cell table:style-name="Tableau34.A1" office:value-type="string"><text:p text:style-name="P7">N=5000 </text:p></table:table-cell><table:table-cell table:style-name="Tableau34.B6" office:value-type="float" office:value="0.6"><text:p text:style-name="P4">0,6</text:p></table:table-cell><table:table-cell table:style-name="Tableau34.B6" office:value-type="float" office:value="0.8"><text:p text:style-name="P4">0,8</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3"><text:p text:style-name="P4">1,3</text:p></table:table-cell><table:table-cell table:style-name="Tableau34.B6" office:value-type="float" office:value="1.3"><text:p text:style-name="P4">1,3</text:p></table:table-cell><table:table-cell table:style-name="Tableau34.B6" office:value-type="float" office:value="1.4"><text:p text:style-name="P4">1,4</text:p></table:table-cell><table:table-cell table:style-name="Tableau34.B6" office:value-type="float" office:value="1.4"><text:p text:style-name="P4">1,4</text:p></table:table-cell><table:table-cell table:style-name="Tableau34.B6" office:value-type="float" office:value="1.4"><text:p text:style-name="P4">1,4</text:p></table:table-cell><table:table-cell table:style-name="Tableau34.A1" office:value-type="string"><text:p text:style-name="P26">N=5000</text:p></table:table-cell></table:table-row><table:table-row table:style-name="Tableau34.1"><table:table-cell table:style-name="Tableau34.A1" office:value-type="string"><text:p text:style-name="P7">N=6000 </text:p></table:table-cell><table:table-cell table:style-name="Tableau34.B6" office:value-type="float" office:value="0.6"><text:p text:style-name="P4">0,6</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2"><text:p text:style-name="P4">1,2</text:p></table:table-cell><table:table-cell table:style-name="Tableau34.B6" office:value-type="float" office:value="1.2"><text:p text:style-name="P4">1,2</text:p></table:table-cell><table:table-cell table:style-name="Tableau34.B6" office:value-type="float" office:value="1.3"><text:p text:style-name="P4">1,3</text:p></table:table-cell><table:table-cell table:style-name="Tableau34.B6" office:value-type="float" office:value="1.3"><text:p text:style-name="P4">1,3</text:p></table:table-cell><table:table-cell table:style-name="Tableau34.A1" office:value-type="string"><text:p text:style-name="P26">N=6000</text:p></table:table-cell></table:table-row><table:table-row table:style-name="Tableau34.1"><table:table-cell table:style-name="Tableau34.A1" office:value-type="string"><text:p text:style-name="P7">N=7000 </text:p></table:table-cell><table:table-cell table:style-name="Tableau34.B6" office:value-type="float" office:value="0.5"><text:p text:style-name="P4">0,5</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2"><text:p text:style-name="P4">1,2</text:p></table:table-cell><table:table-cell table:style-name="Tableau34.B6" office:value-type="float" office:value="1.2"><text:p text:style-name="P4">1,2</text:p></table:table-cell><table:table-cell table:style-name="Tableau34.A1" office:value-type="string"><text:p text:style-name="P26">N=7000</text:p></table:table-cell></table:table-row><table:table-row table:style-name="Tableau34.1"><table:table-cell table:style-name="Tableau34.A1" office:value-type="string"><text:p text:style-name="P7">N=7500 </text:p></table:table-cell><table:table-cell table:style-name="Tableau34.B6" office:value-type="float" office:value="0.5"><text:p text:style-name="P4">0,5</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A1" office:value-type="string"><text:p text:style-name="P26">N=7500</text:p></table:table-cell></table:table-row><table:table-row table:style-name="Tableau34.1"><table:table-cell table:style-name="Tableau34.A1" office:value-type="string"><text:p text:style-name="P7">N=8000 </text:p></table:table-cell><table:table-cell table:style-name="Tableau34.B6" office:value-type="float" office:value="0.5"><text:p text:style-name="P4">0,5</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B6" office:value-type="float" office:value="1.1"><text:p text:style-name="P4">1,1</text:p></table:table-cell><table:table-cell table:style-name="Tableau34.A1" office:value-type="string"><text:p text:style-name="P26">N=8000</text:p></table:table-cell></table:table-row><table:table-row table:style-name="Tableau34.1"><table:table-cell table:style-name="Tableau34.A1" office:value-type="string"><text:p text:style-name="P7">N=9000 </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A1" office:value-type="string"><text:p text:style-name="P26">N=9000</text:p></table:table-cell></table:table-row><table:table-row table:style-name="Tableau34.1"><table:table-cell table:style-name="Tableau34.A1" office:value-type="string"><text:p text:style-name="P7">N=10000 </text:p></table:table-cell><table:table-cell table:style-name="Tableau34.B6" office:value-type="float" office:value="0.4"><text:p text:style-name="P4">0,4</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B6" office:value-type="float" office:value="1"><text:p text:style-name="P4">1,0</text:p></table:table-cell><table:table-cell table:style-name="Tableau34.A1" office:value-type="string"><text:p text:style-name="P26">N=10000</text:p></table:table-cell></table:table-row><table:table-row table:style-name="Tableau34.1"><table:table-cell table:style-name="Tableau34.A1" office:value-type="string"><text:p text:style-name="P7">N=11000 </text:p></table:table-cell><table:table-cell table:style-name="Tableau34.B6" office:value-type="float" office:value="0.4"><text:p text:style-name="P4">0,4</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A1" office:value-type="string"><text:p text:style-name="P26">N=11000</text:p></table:table-cell></table:table-row><table:table-row table:style-name="Tableau34.1"><table:table-cell table:style-name="Tableau34.A1" office:value-type="string"><text:p text:style-name="P7">N=12000 </text:p></table:table-cell><table:table-cell table:style-name="Tableau34.B6" office:value-type="float" office:value="0.4"><text:p text:style-name="P4">0,4</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A1" office:value-type="string"><text:p text:style-name="P26">N=12000</text:p></table:table-cell></table:table-row><table:table-row table:style-name="Tableau34.1"><table:table-cell table:style-name="Tableau34.A1" office:value-type="string"><text:p text:style-name="P7">N=13000 </text:p></table:table-cell><table:table-cell table:style-name="Tableau34.B6" office:value-type="float" office:value="0.4"><text:p text:style-name="P4">0,4</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9"><text:p text:style-name="P4">0,9</text:p></table:table-cell><table:table-cell table:style-name="Tableau34.B6" office:value-type="float" office:value="0.9"><text:p text:style-name="P4">0,9</text:p></table:table-cell><table:table-cell table:style-name="Tableau34.A1" office:value-type="string"><text:p text:style-name="P26">N=13000</text:p></table:table-cell></table:table-row><table:table-row table:style-name="Tableau34.1"><table:table-cell table:style-name="Tableau34.A1" office:value-type="string"><text:p text:style-name="P7">N=14000 </text:p></table:table-cell><table:table-cell table:style-name="Tableau34.B6" office:value-type="float" office:value="0.4"><text:p text:style-name="P4">0,4</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A1" office:value-type="string"><text:p text:style-name="P26">N=14000</text:p></table:table-cell></table:table-row><table:table-row table:style-name="Tableau34.1"><table:table-cell table:style-name="Tableau34.A1" office:value-type="string"><text:p text:style-name="P7">N=15000 </text:p></table:table-cell><table:table-cell table:style-name="Tableau34.B6" office:value-type="float" office:value="0.3"><text:p text:style-name="P4">0,3</text:p></table:table-cell><table:table-cell table:style-name="Tableau34.B6" office:value-type="float" office:value="0.5"><text:p text:style-name="P4">0,5</text:p></table:table-cell><table:table-cell table:style-name="Tableau34.B6" office:value-type="float" office:value="0.6"><text:p text:style-name="P4">0,6</text:p></table:table-cell><table:table-cell table:style-name="Tableau34.B6" office:value-type="float" office:value="0.6"><text:p text:style-name="P4">0,6</text:p></table:table-cell><table:table-cell table:style-name="Tableau34.B6" office:value-type="float" office:value="0.7"><text:p text:style-name="P4">0,7</text:p></table:table-cell><table:table-cell table:style-name="Tableau34.B6" office:value-type="float" office:value="0.7"><text:p text:style-name="P4">0,7</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B6" office:value-type="float" office:value="0.8"><text:p text:style-name="P4">0,8</text:p></table:table-cell><table:table-cell table:style-name="Tableau34.A1" office:value-type="string"><text:p text:style-name="P26">N=15000</text:p></table:table-cell></table:table-row><table:table-row table:style-name="Tableau34.1"><table:table-cell table:style-name="Tableau34.A1" office:value-type="string"><text:p text:style-name="Table_20_Contents"/></table:table-cell><table:table-cell table:style-name="Tableau34.B4" office:value-type="percentage" office:value="0.05"><text:p text:style-name="P4">5 %</text:p></table:table-cell><table:table-cell table:style-name="Tableau34.B4" office:value-type="percentage" office:value="0.1"><text:p text:style-name="P4">10 %</text:p></table:table-cell><table:table-cell table:style-name="Tableau34.B4" office:value-type="percentage" office:value="0.15"><text:p text:style-name="P4">15 %</text:p></table:table-cell><table:table-cell table:style-name="Tableau34.B4" office:value-type="percentage" office:value="0.2"><text:p text:style-name="P4">20 %</text:p></table:table-cell><table:table-cell table:style-name="Tableau34.B4" office:value-type="percentage" office:value="0.25"><text:p text:style-name="P4">25 %</text:p></table:table-cell><table:table-cell table:style-name="Tableau34.B4" office:value-type="percentage" office:value="0.3"><text:p text:style-name="P4">30 %</text:p></table:table-cell><table:table-cell table:style-name="Tableau34.B4" office:value-type="percentage" office:value="0.35"><text:p text:style-name="P4">35 %</text:p></table:table-cell><table:table-cell table:style-name="Tableau34.B4" office:value-type="percentage" office:value="0.4"><text:p text:style-name="P4">40 %</text:p></table:table-cell><table:table-cell table:style-name="Tableau34.B4" office:value-type="percentage" office:value="0.45"><text:p text:style-name="P4">45 %</text:p></table:table-cell><table:table-cell table:style-name="Tableau34.B4" office:value-type="percentage" office:value="0.5"><text:p text:style-name="P4">50 %</text:p></table:table-cell><table:table-cell table:style-name="Tableau34.A1" office:value-type="string"><text:p text:style-name="Table_20_Contents"/></table:table-cell></table:table-row><table:table-row table:style-name="Tableau34.1"><table:table-cell table:style-name="Tableau34.A1" office:value-type="string"><text:p text:style-name="Table_20_Contents"/></table:table-cell><table:table-cell table:style-name="Tableau34.B4" office:value-type="percentage" office:value="0.95"><text:p text:style-name="P4">95 %</text:p></table:table-cell><table:table-cell table:style-name="Tableau34.B4" office:value-type="percentage" office:value="0.9"><text:p text:style-name="P4">90 %</text:p></table:table-cell><table:table-cell table:style-name="Tableau34.B4" office:value-type="percentage" office:value="0.85"><text:p text:style-name="P4">85 %</text:p></table:table-cell><table:table-cell table:style-name="Tableau34.B4" office:value-type="percentage" office:value="0.8"><text:p text:style-name="P4">80 %</text:p></table:table-cell><table:table-cell table:style-name="Tableau34.B4" office:value-type="percentage" office:value="0.75"><text:p text:style-name="P4">75 %</text:p></table:table-cell><table:table-cell table:style-name="Tableau34.B4" office:value-type="percentage" office:value="0.7"><text:p text:style-name="P4">70 %</text:p></table:table-cell><table:table-cell table:style-name="Tableau34.B4" office:value-type="percentage" office:value="0.65"><text:p text:style-name="P4">65 %</text:p></table:table-cell><table:table-cell table:style-name="Tableau34.B4" office:value-type="percentage" office:value="0.6"><text:p text:style-name="P4">60 %</text:p></table:table-cell><table:table-cell table:style-name="Tableau34.B4" office:value-type="percentage" office:value="0.55"><text:p text:style-name="P4">55 %</text:p></table:table-cell><table:table-cell table:style-name="Tableau34.B4" office:value-type="percentage" office:value="0.5"><text:p text:style-name="P4">50 %</text:p></table:table-cell><table:table-cell table:style-name="Tableau34.A1" office:value-type="string"><text:p text:style-name="Table_20_Contents"/></table:table-cell></table:table-row></table:table><text:p text:style-name="Frame_20_contents"/></draw:text-box></draw:frame>Os leitores são lembrados de que os resultados da pesquisa são estimativas, cuja precisão, sendo tudo igual, repousa sobre o tamanho da amostra e sobre a porcentagem observada. Com amostras de cerca de 1000 entrevistas, as percentagens reais variam dentro dos seguintes limites de confiança: </text:p>
        <text:h text:style-name="P54" text:outline-level="1"><text:bookmark-start text:name="__RefHeading___Toc215608_2930363814"/>Questionário <text:bookmark-end text:name="__RefHeading___Toc215608_2930363814"/></text:h>
        <text:p text:style-name="P61"><text:span text:style-name="T2">QB1) Alguma vez frequentou, no passado ou atualmente, o ensino e a formação profissionais iniciais no ensino secundário superior?</text:span> (LER APENAS UMA RESPOSTA) </text:p>
        <text:p text:style-name="P61">1 Concordo plenamente </text:p>
        <text:p text:style-name="P61">2 Tendem a concordar </text:p>
        <text:p text:style-name="P61">3 Tendem a discordar </text:p>
        <text:p text:style-name="P61">4 Discordo totalmente </text:p>
        <text:p text:style-name="P61">999 Não sei </text:p>
        <text:p text:style-name="P61"><text:span text:style-name="T2">QB2) Qual dos seguintes percursos educativos recomendaria a um jovem que esteja agora a decidir sobre o ensino secundário? </text:span>(READ OUT – UMA RESPOSTA APENAS) </text:p>
        <text:p text:style-name="P61">1 Ensino secundário geral </text:p>
        <text:p text:style-name="P61">2 Ensino secundário profissional </text:p>
        <text:p text:style-name="P61">3 Depende (SPONTANEOUS) </text:p>
        <text:p text:style-name="P61">999 Não sei </text:p>
        <text:p text:style-name="P61"><text:span text:style-name="T2">QB3) Qual dos seguintes percursos educativos recomendaria a um jovem que esteja a concluir o ensino secundário?</text:span> (READ OUT – UMA RESPOSTA APENAS) </text:p>
        <text:p text:style-name="P61">1 Ensino superior académico </text:p>
        <text:p text:style-name="P61">2 Ensino e formação profissionais superiores </text:p>
        <text:p text:style-name="P61">3 Depende (SPONTANEOUS) </text:p>
        <text:p text:style-name="P61">999 Não sei </text:p>
        <text:p text:style-name="P61"><text:span text:style-name="T2">QB4) Na sua opinião, qual é o(s) principal(is) fator(es) que influencia(m) os jovens na escolha do ensino e formação profissionais em detrimento do ensino geral atualmente? </text:span>(RESPOSTAS POSSÍVEIS À RANDOMISE DE CLASSIFICAÇÃO REALIZADAS EM MATÉRIA DE MAXO 3) </text:p>
        <text:p text:style-name="P61">1 Orientação de professores ou conselheiros escolares </text:p>
        <text:p text:style-name="P61">2 Conselhos dos pais ou de outros membros da família </text:p>
        <text:p text:style-name="P61">3 A necessidade ou desejo de ter um emprego e ganhar dinheiro o mais rapidamente possível </text:p>
        <text:p text:style-name="P61">4 Quer tornar-se empresário ou trabalhador por conta própria </text:p>
        <text:p text:style-name="P61">5 Fraco desempenho escolar ou notas </text:p>
        <text:p text:style-name="P61">6 Fazer o que a maioria das pessoas à sua volta fazem (por exemplo, amigos, colegas de classe ou outros na sua área) </text:p>
        <text:p text:style-name="P61">7 Influência das redes sociais ou dos conteúdos em linha </text:p>
        <text:p text:style-name="P61">8 Prestígio percebido ou estatuto social do percurso de ensino e formação profissional </text:p>
        <text:p text:style-name="P61">9 Outros (SPONTANEOUS) </text:p>
        <text:p text:style-name="P61">10 Não sei </text:p>
        <text:p text:style-name="P61"><text:span text:style-name="T2">QB5) Pode dizer-me em que medida concorda ou discorda da seguinte afirmação: No (NOSSO PAÍS), as pessoas prestes a escolher o seu ensino secundário recebem informações suficientes sobre as oportunidades de EFP.</text:span> (SÓ LER UMA RESPOSTA DE VERDADE) </text:p>
        <text:p text:style-name="P61">1 Concordo plenamente </text:p>
        <text:p text:style-name="P61">2 Tendem a concordar </text:p>
        <text:p text:style-name="P61">3 Tendem a discordar </text:p>
        <text:p text:style-name="P61">4 Discordo totalmente </text:p>
        <text:p text:style-name="P61">999 Não sei </text:p>
        <text:p text:style-name="P61"><text:span text:style-name="T2">QB6) Na sua opinião, como é encarado o ensino e a formação profissionais iniciais em (NOSSO PAÍS)? </text:span>(SÓ LER UMA RESPOSTA DE VERDADE) </text:p>
        <text:p text:style-name="P61">1 Muito positivo </text:p>
        <text:p text:style-name="P61">2 Bastante positivo </text:p>
        <text:p text:style-name="P61">3 Bastante negativo </text:p>
        <text:p text:style-name="P61">4 Muito negativo </text:p>
        <text:p text:style-name="P61">999 Não sei </text:p>
        <text:p text:style-name="P61"><text:span text:style-name="T2">QB7) Por favor, diga-me em que medida concorda ou discorda de cada uma das seguintes afirmações: </text:span>(CHOW SCREEN-READ OUT-ONE ANSWER POR ELEMENTO – ELEMENTOS RANDOMISE) </text:p>
        <text:p text:style-name="P61">Concordo plenamente </text:p>
        <text:p text:style-name="P61"/>
        <text:p text:style-name="P61">Tende a concordar </text:p>
        <text:p text:style-name="P61"/>
        <text:p text:style-name="P61">Tende a discordar </text:p>
        <text:p text:style-name="P61"/>
        <text:p text:style-name="P61">Discordo totalmente </text:p>
        <text:p text:style-name="P61"/>
        <text:p text:style-name="P61">Não sei </text:p>
        <text:p text:style-name="P61"/>
        <text:p text:style-name="P61">O EFPI oferece uma aprendizagem de elevada qualidade </text:p>
        <text:p text:style-name="P61">1 2 3 4 999 </text:p>
        <text:p text:style-name="P61">O EFPI dá acesso a infraestruturas físicas e digitais modernas (computadores, máquinas, etc.) </text:p>
        <text:p text:style-name="P61">1 2 3 4 999 </text:p>
        <text:p text:style-name="P61">Professores e formadores no IVET são competentes </text:p>
        <text:p text:style-name="P61">1 2 3 4 999 </text:p>
        <text:p text:style-name="P61">As pessoas que concluem os programas de IVET podem se inscrever em estudos universitários </text:p>
        <text:p text:style-name="P61">1 2 3 4 999 </text:p>
        <text:p text:style-name="P61"/>
        <text:p text:style-name="P60">As pessoas que estudam para uma qualificação IVET têm a oportunidade de estudar no exterior como parte de seus estudos </text:p>
        <text:p text:style-name="P61">1 2 3 4 999 </text:p>
        <text:p text:style-name="P61">O EFPI não proporciona competências transversais suficientes, como a comunicação ou o pensamento crítico </text:p>
        <text:p text:style-name="P61">1 2 3 4 999 </text:p>
        <text:p text:style-name="P61">Frequentemente, os programas de EFPI não ensinam competências básicas como a literacia ou a literacia digital. </text:p>
        <text:p text:style-name="P61">1 2 3 4 999 </text:p>
        <text:p text:style-name="P61">As pessoas que participam em programas de EFPI aprendem competências técnicas especializadas diretamente relevantes para profissões específicas </text:p>
        <text:p text:style-name="P61">1 2 3 4 99 </text:p>
        <text:p text:style-name="P61"/>
        <text:p text:style-name="P61"><text:span text:style-name="T2">QB8) Por favor, diga-me em que medida concorda ou discorda de cada uma das seguintes afirmações: </text:span>(MODENDO UMA RESPOSTA POR ELEMENTO-RANDOMISE) </text:p>
        <text:p text:style-name="P61">Concordo plenamente </text:p>
        <text:p text:style-name="P61">Tende a concordar </text:p>
        <text:p text:style-name="P61">Tende a discordar </text:p>
        <text:p text:style-name="P61">Discordo totalmente </text:p>
        <text:p text:style-name="P61">Não sei </text:p>
        <text:p text:style-name="P61">Os empregos ligados às qualificações do EFPI correm o risco de serem substituídos pela automatização </text:p>
        <text:p text:style-name="P61">1 2 3 4 999 </text:p>
        <text:p text:style-name="P61">As qualificações do EFPI conduzem a empregos bem remunerados </text:p>
        <text:p text:style-name="P61">1 2 3 4 999 </text:p>
        <text:p text:style-name="P61">As qualificações do EFPI conduzem a empregos altamente considerados na sociedade </text:p>
        <text:p text:style-name="P61">1 2 3 4 999 </text:p>
        <text:p text:style-name="P61">As qualificações do EFPI conduzem a empregos com elevada procura no mercado de trabalho (NOSSO PAÍS) </text:p>
        <text:p text:style-name="P61">1 2 3 4 999 </text:p>
        <text:p text:style-name="P61">As qualificações do EFPI conduzem a empregos que contribuem para a transição ecológica </text:p>
        <text:p text:style-name="P61">1 2 3 4 999 </text:p>
        <text:p text:style-name="P61"/>
        <text:p text:style-name="P61"><text:span text:style-name="T2">QB9) Diga-me em que medida concorda ou discorda de cada uma das seguintes afirmações: </text:span>(MODENDO UMA RESPOSTA POR ELEMENTO-RANDOMISE) </text:p>
        <text:p text:style-name="P61">Concordo plenamente </text:p>
        <text:p text:style-name="P61">Tende a concordar </text:p>
        <text:p text:style-name="P61">Tende a discordar </text:p>
        <text:p text:style-name="P61">Discordo totalmente </text:p>
        <text:p text:style-name="P61">Não sei </text:p>
        <text:p text:style-name="P61">De um modo geral, é mais fácil estudar para obter uma qualificação no ensino secundário geral do que no ensino e formação profissionais iniciais. </text:p>
        <text:p text:style-name="P61">1 2 3 4 999 </text:p>
        <text:p text:style-name="P61">Os estudantes com um desempenho académico mais elevado são frequentemente incentivados, a nível do ensino secundário superior, a prosseguir o ensino geral em vez da formação profissional inicial. </text:p>
        <text:p text:style-name="P61">1 2 3 4 999 </text:p>
        <text:p text:style-name="P61">No (NOSSO PAÍS), o ensino geral ao nível do ensino secundário superior tem uma imagem mais positiva do que o ensino profissional inicial </text:p>
        <text:p text:style-name="P61">1 2 3 4 999 </text:p>
        <text:p text:style-name="P61">Os programas de EFPI são suficientemente inclusivos para garantir que os aprendentes que podem enfrentar obstáculos em determinados tipos de ambientes de aprendizagem recebem o apoio de que necessitam para poderem concluir os programas </text:p>
        <text:p text:style-name="P61">1 2 3 4 999 </text:p>
        <text:p text:style-name="P61"/>
        <text:p text:style-name="P61">A pergunta seguinte é sobre CTEM — que significa Ciência, Tecnologia, Engenharia e Matemática. Tal inclui domínios como a construção, a indústria automóvel, a indústria transformadora e as TIC, que envolvem competências técnicas, criatividade e resolução de problemas. </text:p>
        <text:p text:style-name="P61"/>
        <text:p text:style-name="P44">QB10) Diga-me em que medida concorda ou discorda de cada uma das seguintes afirmações: </text:p>
        <text:p text:style-name="P61">(MODENDO UMA RESPOSTA POR ELEMENTO) </text:p>
        <text:p text:style-name="P61">Concordo plenamente </text:p>
        <text:p text:style-name="P61">Tende a concordar </text:p>
        <text:p text:style-name="P61">Tende a discordar </text:p>
        <text:p text:style-name="P61">Discordo totalmente </text:p>
        <text:p text:style-name="P61">Não sei </text:p>
        <text:p text:style-name="P61"/>
        <text:p text:style-name="P61">Os domínios relacionados com as CTEM no EFPI (por exemplo, construção, indústria automóvel, indústria transformadora, TIC) são mais adequados para os homens </text:p>
        <text:p text:style-name="P61">1 2 3 4 999 </text:p>
        <text:p text:style-name="P61">As mulheres interessadas em domínios relacionados com as CTEM no EFPI podem receber menos incentivos das <text:soft-page-break/>famílias e das escolas do que os homens interessados em domínios relacionados com as CTEM </text:p>
        <text:p text:style-name="P61">1 2 3 4 999 </text:p>
        <text:p text:style-name="P44">QB11) Diga-me em que medida concorda ou discorda de cada uma das seguintes afirmações: </text:p>
        <text:p text:style-name="P61">(MODENDO UMA RESPOSTA POR ELEMENTO) </text:p>
        <text:p text:style-name="P61"/>
        <text:p text:style-name="P61">Concordo plenamente </text:p>
        <text:p text:style-name="P61">Tende a concordar </text:p>
        <text:p text:style-name="P61">Tende a discordar </text:p>
        <text:p text:style-name="P61">Discordo totalmente </text:p>
        <text:p text:style-name="P61">Não sei </text:p>
        <text:p text:style-name="P61"/>
        <text:p text:style-name="P61">As mulheres são muitas vezes incentivadas a prosseguir o ensino geral, embora manifestem interesse em matérias técnicas, práticas e práticas. </text:p>
        <text:p text:style-name="P61">1 2 3 4 999 </text:p>
        <text:p text:style-name="P61">Os homens que não têm bons resultados académicos enfrentam mais pressão para escolher o EFP em detrimento do ensino geral do que as mulheres </text:p>
        <text:p text:style-name="P61">1 2 3 4 999 </text:p>
        <text:p text:style-name="P61">Os professores e os conselheiros de orientação não abordam adequadamente os preconceitos de género antes de os alunos fazerem a sua escolha entre o ensino geral e o ensino profissional </text:p>
        <text:p text:style-name="P61">1 2 3 4 999 </text:p>
        <text:p text:style-name="P61">Os estereótipos de género em torno da escolha entre o ensino geral e o ensino profissional são frequentemente reforçados pelas famílias, pelos pares e pelas redes sociais </text:p>
        <text:p text:style-name="P61">1 2 3 4 999 </text:p>
        <text:p text:style-name="P61">Os homens em áreas de IVET relacionadas à prestação de cuidados ou serviços muitas vezes enfrentam estigma social ou julgamento. </text:p>
        <text:p text:style-name="P61">1 2 3 4 999 </text:p>
      </text:section>
      <text:p text:style-name="P6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pt" fo:country="PT"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pt" fo:country="PT"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style>
    <style:style style:name="MP2"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ómetro Especial 569 Atratividade do ensino e da formação profissionais </text:p>
        <text:p text:style-name="MP1"><text:chapter text:display="name" text:outline-level="1">Questionário </text:chapter></text:p>
      </style:header>
      <style:footer>
        <text:p text:style-name="MP2"><text:page-number text:select-page="current">103</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41:57.777000000</dc:date>
    <dc:creator>Pierre Dieumegard</dc:creator>
    <meta:editing-duration>P1DT14H33M16S</meta:editing-duration>
    <meta:editing-cycles>98</meta:editing-cycles>
    <meta:document-statistic meta:table-count="34" meta:image-count="6" meta:object-count="1" meta:page-count="103" meta:paragraph-count="4801" meta:word-count="30284" meta:character-count="175489" meta:non-whitespace-character-count="148571"/>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