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Horizontal_20_Line">
      <style:text-properties fo:language="ro" fo:country="RO" officeooo:paragraph-rsid="00823325"/>
    </style:style>
    <style:style style:name="P8" style:family="paragraph" style:parent-style-name="Titre_20_1petit">
      <style:paragraph-properties fo:break-before="page"/>
      <style:text-properties fo:language="ro" fo:country="RO"/>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ro" fo:country="RO"/>
    </style:style>
    <style:style style:name="P12" style:family="paragraph" style:parent-style-name="Footer">
      <style:paragraph-properties fo:text-align="center" style:justify-single-word="false"/>
      <style:text-properties fo:language="ro" fo:country="RO"/>
    </style:style>
    <style:style style:name="P13" style:family="paragraph" style:parent-style-name="Footnote">
      <style:text-properties fo:language="ro" fo:country="RO"/>
    </style:style>
    <style:style style:name="P14" style:family="paragraph" style:parent-style-name="Frame_20_contents">
      <style:text-properties fo:language="ro" fo:country="RO"/>
    </style:style>
    <style:style style:name="P15" style:family="paragraph" style:parent-style-name="Frame_20_contents">
      <style:text-properties fo:font-size="10pt" fo:language="ro" fo:country="RO"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ro" fo:country="RO"/>
    </style:style>
    <style:style style:name="P17" style:family="paragraph" style:parent-style-name="Heading_20_1">
      <style:text-properties fo:language="ro" fo:country="RO"/>
    </style:style>
    <style:style style:name="P18" style:family="paragraph" style:parent-style-name="Heading_20_1">
      <style:paragraph-properties fo:break-before="page"/>
      <style:text-properties fo:language="ro" fo:country="RO"/>
    </style:style>
    <style:style style:name="P19" style:family="paragraph" style:parent-style-name="Heading_20_2">
      <style:paragraph-properties fo:break-before="page"/>
      <style:text-properties fo:language="ro" fo:country="RO"/>
    </style:style>
    <style:style style:name="P20" style:family="paragraph" style:parent-style-name="Standard" style:master-page-name="First_20_Page">
      <style:paragraph-properties style:page-number="auto"/>
      <style:text-properties fo:language="ro" fo:country="RO"/>
    </style:style>
    <style:style style:name="P21" style:family="paragraph" style:parent-style-name="Standard">
      <style:text-properties fo:language="ro" fo:country="RO"/>
    </style:style>
    <style:style style:name="P22" style:family="paragraph" style:parent-style-name="Standard">
      <style:paragraph-properties fo:text-align="end" style:justify-single-word="false" fo:break-before="page"/>
      <style:text-properties fo:language="ro" fo:country="RO"/>
    </style:style>
    <style:style style:name="P23" style:family="paragraph" style:parent-style-name="Standard">
      <style:paragraph-properties fo:text-align="end" style:justify-single-word="false"/>
      <style:text-properties fo:language="ro" fo:country="RO"/>
    </style:style>
    <style:style style:name="P24" style:family="paragraph" style:parent-style-name="Standard">
      <style:paragraph-properties fo:margin-top="0.099cm" fo:margin-bottom="0cm" style:contextual-spacing="false"/>
      <style:text-properties fo:language="ro" fo:country="RO" officeooo:paragraph-rsid="00823325"/>
    </style:style>
    <style:style style:name="P25" style:family="paragraph" style:parent-style-name="Standard">
      <style:paragraph-properties fo:break-before="page"/>
      <style:text-properties fo:language="ro" fo:country="RO" officeooo:rsid="000cee00" officeooo:paragraph-rsid="000cee00"/>
    </style:style>
    <style:style style:name="P26" style:family="paragraph" style:parent-style-name="Standard">
      <style:text-properties fo:language="ro" fo:country="RO" officeooo:rsid="000cee00" officeooo:paragraph-rsid="000cee00"/>
    </style:style>
    <style:style style:name="P27" style:family="paragraph" style:parent-style-name="Standard">
      <style:text-properties fo:language="ro" fo:country="RO" officeooo:paragraph-rsid="000d2c45"/>
    </style:style>
    <style:style style:name="P28" style:family="paragraph" style:parent-style-name="Standard">
      <style:paragraph-properties fo:break-before="column"/>
      <style:text-properties fo:language="ro" fo:country="RO"/>
    </style:style>
    <style:style style:name="P29" style:family="paragraph" style:parent-style-name="Standard">
      <style:paragraph-properties fo:break-before="page"/>
      <style:text-properties fo:language="ro" fo:country="RO"/>
    </style:style>
    <style:style style:name="P30" style:family="paragraph" style:parent-style-name="Standard">
      <style:paragraph-properties fo:break-before="page" style:writing-mode="lr-tb"/>
      <style:text-properties fo:language="ro" fo:country="RO"/>
    </style:style>
    <style:style style:name="P31" style:family="paragraph" style:parent-style-name="Standard">
      <style:text-properties fo:language="ro" fo:country="RO" officeooo:paragraph-rsid="001279ec"/>
    </style:style>
    <style:style style:name="P32" style:family="paragraph" style:parent-style-name="Standard">
      <style:text-properties fo:language="ro" fo:country="RO" officeooo:paragraph-rsid="0018d41e"/>
    </style:style>
    <style:style style:name="P33" style:family="paragraph" style:parent-style-name="Standard">
      <style:text-properties fo:language="ro" fo:country="RO" officeooo:paragraph-rsid="0031c7f2"/>
    </style:style>
    <style:style style:name="P34" style:family="paragraph" style:parent-style-name="Standard">
      <style:paragraph-properties fo:break-before="page"/>
      <style:text-properties fo:language="ro" fo:country="RO" officeooo:paragraph-rsid="0031c7f2"/>
    </style:style>
    <style:style style:name="P35" style:family="paragraph" style:parent-style-name="Standard">
      <style:paragraph-properties style:writing-mode="lr-tb"/>
      <style:text-properties fo:language="ro" fo:country="RO"/>
    </style:style>
    <style:style style:name="P36" style:family="paragraph" style:parent-style-name="Standard">
      <style:text-properties fo:language="ro" fo:country="RO" fo:font-weight="bold" style:font-weight-asian="bold" style:font-weight-complex="bold"/>
    </style:style>
    <style:style style:name="P37" style:family="paragraph" style:parent-style-name="Standard">
      <style:paragraph-properties style:writing-mode="lr-tb"/>
      <style:text-properties fo:language="ro" fo:country="RO" fo:font-weight="bold" style:font-weight-asian="bold" style:font-weight-complex="bold"/>
    </style:style>
    <style:style style:name="P38" style:family="paragraph" style:parent-style-name="Standard">
      <style:text-properties fo:language="ro" fo:country="RO"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ro" fo:country="RO" officeooo:rsid="0083c07d" officeooo:paragraph-rsid="0083c07d"/>
    </style:style>
    <style:style style:name="P40" style:family="paragraph" style:parent-style-name="Standard">
      <style:paragraph-properties style:writing-mode="lr-tb"/>
      <style:text-properties fo:language="ro" fo:country="RO" officeooo:paragraph-rsid="0083c07d"/>
    </style:style>
    <style:style style:name="P41" style:family="paragraph" style:parent-style-name="Standard">
      <style:text-properties fo:language="ro" fo:country="RO" officeooo:rsid="007a449f" officeooo:paragraph-rsid="007a449f"/>
    </style:style>
    <style:style style:name="P42" style:family="paragraph" style:parent-style-name="Standard">
      <style:paragraph-properties fo:break-before="column"/>
      <style:text-properties fo:language="ro" fo:country="RO" officeooo:rsid="007a449f" officeooo:paragraph-rsid="007a449f"/>
    </style:style>
    <style:style style:name="P43" style:family="paragraph" style:parent-style-name="Standard">
      <style:paragraph-properties fo:break-before="page"/>
      <style:text-properties fo:language="ro" fo:country="RO" officeooo:rsid="007a449f" officeooo:paragraph-rsid="007a449f"/>
    </style:style>
    <style:style style:name="P44" style:family="paragraph" style:parent-style-name="Standard">
      <style:paragraph-properties fo:text-align="start" style:justify-single-word="false"/>
      <style:text-properties fo:font-size="36pt" fo:language="ro" fo:country="RO"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ro" fo:country="RO" officeooo:rsid="0023dbb9" officeooo:paragraph-rsid="00823325" style:font-size-asian="9pt" style:font-size-complex="9pt"/>
    </style:style>
    <style:style style:name="P46" style:family="paragraph" style:parent-style-name="Standard">
      <style:text-properties fo:font-size="9pt" fo:language="ro" fo:country="RO" style:font-size-asian="9pt" style:font-size-complex="9pt"/>
    </style:style>
    <style:style style:name="P47" style:family="paragraph" style:parent-style-name="Standard">
      <style:paragraph-properties fo:margin-top="0.099cm" fo:margin-bottom="0cm" style:contextual-spacing="false"/>
      <style:text-properties fo:font-size="9pt" fo:language="ro" fo:country="RO"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ro" fo:country="RO" fo:font-weight="bold" style:font-size-asian="11pt" style:font-weight-asian="bold" style:font-size-complex="11pt" style:font-weight-complex="bold"/>
    </style:style>
    <style:style style:name="P49" style:family="paragraph" style:parent-style-name="StyleDefaut11gras">
      <style:text-properties fo:language="ro" fo:country="RO"/>
    </style:style>
    <style:style style:name="P50" style:family="paragraph" style:parent-style-name="StyleDefaut11maigre">
      <style:text-properties fo:language="ro" fo:country="RO"/>
    </style:style>
    <style:style style:name="P51" style:family="paragraph" style:parent-style-name="StyleDefaut11maigre">
      <style:paragraph-properties fo:break-before="page"/>
      <style:text-properties fo:language="ro" fo:country="RO"/>
    </style:style>
    <style:style style:name="P52" style:family="paragraph" style:parent-style-name="StyleDefautDecale05Sauf1">
      <style:text-properties fo:language="ro" fo:country="RO"/>
    </style:style>
    <style:style style:name="P53" style:family="paragraph" style:parent-style-name="StyleDefautDecale1cmSauf1">
      <style:text-properties fo:language="ro" fo:country="RO"/>
    </style:style>
    <style:style style:name="P54" style:family="paragraph" style:parent-style-name="Table_20_Contents">
      <style:paragraph-properties fo:text-align="start" style:justify-single-word="false"/>
      <style:text-properties fo:font-size="7pt" fo:language="ro" fo:country="RO" style:font-size-asian="7pt" style:font-size-complex="7pt"/>
    </style:style>
    <style:style style:name="P55" style:family="paragraph" style:parent-style-name="Table_20_Contents">
      <style:text-properties fo:font-size="7pt" fo:language="ro" fo:country="RO" style:font-size-asian="7pt" style:font-size-complex="7pt"/>
    </style:style>
    <style:style style:name="P56" style:family="paragraph" style:parent-style-name="Table_20_Contents">
      <style:paragraph-properties fo:text-align="center" style:justify-single-word="false"/>
      <style:text-properties fo:font-size="7pt" fo:language="ro" fo:country="RO"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ro" fo:country="RO"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ro" fo:country="RO"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ro" fo:country="RO"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ro" fo:country="RO"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ro" fo:country="RO"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ro" fo:country="RO"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ro" fo:country="RO"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ro" fo:country="RO"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ro" fo:country="RO"/>
    </style:style>
    <style:style style:name="P66" style:family="paragraph" style:parent-style-name="Table_20_Contents">
      <style:paragraph-properties fo:text-align="start" style:justify-single-word="false"/>
      <style:text-properties fo:color="#ffffff" loext:opacity="100%" fo:language="ro" fo:country="RO"/>
    </style:style>
    <style:style style:name="P67" style:family="paragraph" style:parent-style-name="Table_20_Contents">
      <style:text-properties fo:language="ro" fo:country="RO"/>
    </style:style>
    <style:style style:name="P68" style:family="paragraph" style:parent-style-name="Table_20_Contents">
      <style:paragraph-properties fo:text-align="center" style:justify-single-word="false"/>
      <style:text-properties fo:language="ro" fo:country="RO"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ro" fo:country="RO"/>
    </style:style>
    <style:style style:name="P70" style:family="paragraph" style:parent-style-name="Table_20_Contents">
      <style:paragraph-properties fo:margin-top="0cm" fo:margin-bottom="0cm" style:contextual-spacing="false" fo:text-align="center" style:justify-single-word="false"/>
      <style:text-properties fo:language="ro" fo:country="RO"/>
    </style:style>
    <style:style style:name="P71" style:family="paragraph" style:parent-style-name="Table_20_Contents">
      <style:paragraph-properties fo:text-align="start" style:justify-single-word="false"/>
      <style:text-properties fo:language="ro" fo:country="RO"/>
    </style:style>
    <style:style style:name="P72" style:family="paragraph" style:parent-style-name="Table_20_Contents">
      <style:paragraph-properties fo:margin-top="0cm" fo:margin-bottom="0cm" style:contextual-spacing="false" fo:text-align="start" style:justify-single-word="false"/>
      <style:text-properties fo:language="ro" fo:country="RO"/>
    </style:style>
    <style:style style:name="P73" style:family="paragraph" style:parent-style-name="Table_20_Contents">
      <style:paragraph-properties fo:text-align="end" style:justify-single-word="false"/>
      <style:text-properties fo:language="ro" fo:country="RO"/>
    </style:style>
    <style:style style:name="P74" style:family="paragraph" style:parent-style-name="Table_20_Contents">
      <style:paragraph-properties fo:margin-top="0cm" fo:margin-bottom="0cm" style:contextual-spacing="false" fo:text-align="end" style:justify-single-word="false"/>
      <style:text-properties fo:language="ro" fo:country="RO"/>
    </style:style>
    <style:style style:name="P75" style:family="paragraph" style:parent-style-name="Table_20_Contents">
      <style:paragraph-properties fo:text-align="end" style:justify-single-word="false"/>
      <style:text-properties fo:language="ro" fo:country="RO" fo:font-weight="bold"/>
    </style:style>
    <style:style style:name="P76" style:family="paragraph" style:parent-style-name="Table_20_Contents">
      <style:paragraph-properties fo:text-align="center" style:justify-single-word="false"/>
      <style:text-properties fo:language="ro" fo:country="RO" fo:font-weight="bold"/>
    </style:style>
    <style:style style:name="P77" style:family="paragraph" style:parent-style-name="Table_20_Contents">
      <style:paragraph-properties fo:text-align="start" style:justify-single-word="false"/>
      <style:text-properties fo:language="ro" fo:country="RO" fo:font-weight="bold"/>
    </style:style>
    <style:style style:name="P78" style:family="paragraph" style:parent-style-name="Table_20_Contents">
      <style:paragraph-properties fo:margin-top="0cm" fo:margin-bottom="0cm" style:contextual-spacing="false"/>
      <style:text-properties fo:language="ro" fo:country="RO"/>
    </style:style>
    <style:style style:name="P79" style:family="paragraph" style:parent-style-name="Table_20_Contents">
      <style:text-properties fo:font-size="2pt" fo:language="ro" fo:country="RO" style:font-size-asian="2pt" style:font-size-complex="2pt"/>
    </style:style>
    <style:style style:name="P80" style:family="paragraph" style:parent-style-name="Table_20_Contents">
      <style:paragraph-properties fo:margin-top="0cm" fo:margin-bottom="0cm" style:contextual-spacing="false"/>
      <style:text-properties fo:font-size="9pt" fo:language="ro" fo:country="RO"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ro" fo:country="RO"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ro" fo:country="RO"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ro" fo:country="RO"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ro" fo:country="RO"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ro" fo:country="RO"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ro" fo:country="RO" style:font-size-asian="9pt" style:font-size-complex="9pt"/>
    </style:style>
    <style:style style:name="P87" style:family="paragraph" style:parent-style-name="Table_20_Contents">
      <style:paragraph-properties fo:text-align="center" style:justify-single-word="false"/>
      <style:text-properties fo:font-size="9pt" fo:language="ro" fo:country="RO"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ro" fo:country="RO"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ro" fo:country="RO"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ro" fo:country="RO" style:font-size-asian="9pt" style:font-size-complex="9pt"/>
    </style:style>
    <style:style style:name="P91" style:family="paragraph" style:parent-style-name="Table_20_Contents">
      <style:paragraph-properties fo:text-align="start" style:justify-single-word="false"/>
      <style:text-properties fo:font-size="9pt" fo:language="ro" fo:country="RO"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ro" fo:country="RO" style:font-size-asian="9pt" style:font-size-complex="9pt"/>
    </style:style>
    <style:style style:name="P93" style:family="paragraph" style:parent-style-name="Table_20_Contents">
      <style:text-properties fo:font-size="9pt" fo:language="ro" fo:country="RO" style:font-size-asian="9pt" style:font-size-complex="9pt"/>
    </style:style>
    <style:style style:name="P94" style:family="paragraph" style:parent-style-name="Table_20_Contents">
      <style:text-properties fo:font-size="8pt" fo:language="ro" fo:country="RO" style:font-size-asian="8pt" style:font-size-complex="8pt"/>
    </style:style>
    <style:style style:name="P95" style:family="paragraph" style:parent-style-name="Table_20_Contents">
      <style:paragraph-properties fo:text-align="center" style:justify-single-word="false"/>
      <style:text-properties fo:font-size="8pt" fo:language="ro" fo:country="RO" style:font-size-asian="8pt" style:font-size-complex="8pt"/>
    </style:style>
    <style:style style:name="P96" style:family="paragraph" style:parent-style-name="Table_20_Contents">
      <style:paragraph-properties fo:text-align="start" style:justify-single-word="false"/>
      <style:text-properties fo:font-size="8pt" fo:language="ro" fo:country="RO" style:font-size-asian="8pt" style:font-size-complex="8pt"/>
    </style:style>
    <style:style style:name="P97" style:family="paragraph" style:parent-style-name="Text_20_body">
      <style:text-properties fo:language="ro" fo:country="RO"/>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b4285"/>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ro" fo:country="RO" style:font-size-asian="10pt" style:font-size-complex="10pt"/>
    </style:style>
    <style:style style:name="T14" style:family="text">
      <style:text-properties fo:font-size="10pt" fo:language="ro" fo:country="RO"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1e4f1" style:font-size-asian="9pt" style:font-size-complex="9pt"/>
    </style:style>
    <style:style style:name="T32" style:family="text">
      <style:text-properties fo:font-size="9pt" officeooo:rsid="009b1774" style:font-size-asian="9pt" style:font-size-complex="9pt"/>
    </style:style>
    <style:style style:name="T33" style:family="text">
      <style:text-properties fo:font-size="9pt" officeooo:rsid="00ab31f3" style:font-size-asian="9pt" style:font-size-complex="9pt"/>
    </style:style>
    <style:style style:name="T34" style:family="text">
      <style:text-properties fo:font-size="9pt" officeooo:rsid="009b9fcc" style:font-size-asian="9pt" style:font-size-complex="9pt"/>
    </style:style>
    <style:style style:name="T35" style:family="text">
      <style:text-properties fo:font-size="9pt" officeooo:rsid="00c2af9c"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ro" fo:country="RO" style:font-size-asian="9pt" style:font-size-complex="9pt"/>
    </style:style>
    <style:style style:name="T40" style:family="text">
      <style:text-properties fo:font-size="9pt" fo:language="ro" fo:country="RO" officeooo:rsid="0023dbb9" style:font-size-asian="9pt" style:font-size-complex="9pt"/>
    </style:style>
    <style:style style:name="T41" style:family="text">
      <style:text-properties fo:font-size="9pt" fo:language="ro" fo:country="RO" officeooo:rsid="0091e4f1" style:font-size-asian="9pt" style:font-size-complex="9pt"/>
    </style:style>
    <style:style style:name="T42" style:family="text">
      <style:text-properties fo:font-size="9pt" fo:language="ro" fo:country="RO" officeooo:rsid="0072664e" style:font-size-asian="9pt" style:font-size-complex="9pt"/>
    </style:style>
    <style:style style:name="T43" style:family="text">
      <style:text-properties fo:font-size="9pt" fo:language="ro" fo:country="RO" officeooo:rsid="009b1774" style:font-size-asian="9pt" style:font-size-complex="9pt"/>
    </style:style>
    <style:style style:name="T44" style:family="text">
      <style:text-properties fo:font-size="9pt" fo:language="ro" fo:country="RO" officeooo:rsid="009b9fcc" style:font-size-asian="9pt" style:font-size-complex="9pt"/>
    </style:style>
    <style:style style:name="T45" style:family="text">
      <style:text-properties fo:font-size="9pt" fo:language="ro" fo:country="RO" officeooo:rsid="00ab31f3" style:font-size-asian="9pt" style:font-size-complex="9pt"/>
    </style:style>
    <style:style style:name="T46" style:family="text">
      <style:text-properties fo:font-size="9pt" fo:language="ro" fo:country="RO" officeooo:rsid="00c2af9c" style:font-size-asian="9pt" style:font-size-complex="9pt"/>
    </style:style>
    <style:style style:name="T47" style:family="text">
      <style:text-properties style:font-name="Arial4" fo:font-size="9pt" fo:language="en" fo:country="GB" officeooo:rsid="00b13b9b" style:font-size-asian="9pt" style:font-size-complex="9pt"/>
    </style:style>
    <style:style style:name="T48" style:family="text">
      <style:text-properties style:font-name="Arial4" fo:font-size="9pt" officeooo:rsid="00b13b9b" style:font-size-asian="9pt" style:font-size-complex="9pt"/>
    </style:style>
    <style:style style:name="T49" style:family="text">
      <style:text-properties style:text-underline-style="solid" style:text-underline-width="auto" style:text-underline-color="font-color"/>
    </style:style>
    <style:style style:name="T50" style:family="text">
      <style:text-properties officeooo:rsid="00834cef"/>
    </style:style>
    <style:style style:name="T51" style:family="text">
      <style:text-properties fo:language="en" fo:country="US"/>
    </style:style>
    <style:style style:name="T52" style:family="text">
      <style:text-properties fo:language="en" fo:country="US" officeooo:rsid="0083c07d"/>
    </style:style>
    <style:style style:name="T53" style:family="text">
      <style:text-properties officeooo:rsid="0083c07d"/>
    </style:style>
    <style:style style:name="T54" style:family="text">
      <style:text-properties fo:language="ro" fo:country="RO"/>
    </style:style>
    <style:style style:name="T55" style:family="text">
      <style:text-properties fo:language="ro" fo:country="RO" officeooo:rsid="000d2c45"/>
    </style:style>
    <style:style style:name="T56" style:family="text">
      <style:text-properties fo:language="ro" fo:country="RO" officeooo:rsid="007eb20e"/>
    </style:style>
    <style:style style:name="T57" style:family="text">
      <style:text-properties fo:language="ro" fo:country="RO" officeooo:rsid="002b09e5"/>
    </style:style>
    <style:style style:name="T58"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2">Comisia Europeană</text:span></text:p><text:p text:style-name="P111"><text:span text:style-name="T62"/></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EUROBAROMETRU SPECIAL 569</text:span> </text:p>
      <text:p text:style-name="P21"/>
      <text:p text:style-name="P21"/>
      <text:p text:style-name="P21"/>
      <text:p text:style-name="P44">Atractivitatea educației și formării profesionale </text:p>
      <text:p text:style-name="P21"><text:span text:style-name="T2">Raportul</text:span> EUROBAROMETRU </text:p>
      <text:p text:style-name="P21">NOIEMBRIE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Acest sondaj a fost solicitat de Comisia Europeană, Direcția Generală Ocuparea Forței de Muncă, Afaceri Sociale și Incluziune (DG EMPL) și coordonat de Comisia Europeană, Direcția Generală Comunicare (DG COMM, Unitatea Opinie publică și acțiune; Implicarea cetățenilor) </text:p>
      <text:p text:style-name="P23">Prezentul document nu reprezintă punctul de vedere al Comisiei Europene. Interpretările și opiniile conținute în acesta sunt doar cele ale autorilor. </text:p>
      <table:table table:name="Tableau1" table:style-name="Tableau1">
        <table:table-column table:style-name="Tableau1.A"/>
        <table:table-column table:style-name="Tableau1.B"/>
        <table:table-row>
          <table:table-cell table:style-name="Tableau1.A1" office:value-type="string">
            <text:p text:style-name="P71">Titlul proiectului </text:p>
          </table:table-cell>
          <table:table-cell table:style-name="Tableau1.A1" office:value-type="string">
            <text:p text:style-name="P73">Atractivitatea educației și formării profesionale - Raport </text:p>
          </table:table-cell>
        </table:table-row>
        <table:table-row>
          <table:table-cell table:style-name="Tableau1.A1" office:value-type="string">
            <text:p text:style-name="P71">Versiunea lingvistică </text:p>
          </table:table-cell>
          <table:table-cell table:style-name="Tableau1.A1" office:value-type="string">
            <text:p text:style-name="P73">RO </text:p>
          </table:table-cell>
        </table:table-row>
        <table:table-row>
          <table:table-cell table:style-name="Tableau1.A1" office:value-type="string">
            <text:p text:style-name="P71">Media/Volumul </text:p>
          </table:table-cell>
          <table:table-cell table:style-name="Tableau1.A1" office:value-type="string">
            <text:p text:style-name="P73">PDF Web </text:p>
          </table:table-cell>
        </table:table-row>
        <table:table-row>
          <table:table-cell table:style-name="Tableau1.A1" office:value-type="string">
            <text:p text:style-name="P71">Numărul catalogului </text:p>
          </table:table-cell>
          <table:table-cell table:style-name="Tableau1.A1" office:value-type="string">
            <text:p text:style-name="P73">KE-01-26-025-EN-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Uniunea Europeană,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4">Politica de reutilizare a Comisiei este pusă în aplicare în temeiul Deciziei 2011/833/UE a Comisiei din 12 decembrie 2011 privind reutilizarea documentelor Comisiei (JO L 330, 14.12.2011, p. 39, ELI: </text:span><text:a xlink:type="simple" xlink:href="http://data.europa.eu/eli/dec/2011/833/oj" text:style-name="Internet_20_link" text:visited-style-name="Visited_20_Internet_20_Link"><text:span text:style-name="T54">http://data.europa.eu/eli/dec/2011/833/oj</text:span></text:a><text:span text:style-name="T54">). Cu excepția cazului în care se prevede altfel, reutilizarea prezentului document este autorizată în temeiul licenței Creative Commons Attribution 4.0 International (CC BY 4.0) (</text:span><text:a xlink:type="simple" xlink:href="https://creativecommons.org/licenses/by/4.0/" text:style-name="Internet_20_link" text:visited-style-name="Visited_20_Internet_20_Link"><text:span text:style-name="T54">https://creativecommons.org/licenses/by/4.0/</text:span></text:a><text:span text:style-name="T54">). Aceasta înseamnă că reutilizarea este permisă, cu condiția să se acorde creditul corespunzător și să se indice orice modificări. </text:span></text:p>
      <text:p text:style-name="Standard"><text:a xlink:type="simple" xlink:href="https://www.europa.eu/eurobarometer" text:style-name="Internet_20_link" text:visited-style-name="Visited_20_Internet_20_Link"><text:span text:style-name="T54">https://www.europa.eu/eurobarometer</text:span></text:a><text:span text:style-name="T54"> </text:span></text:p>
      <text:p text:style-name="P7"/>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3">Document elaborat de Pierre Dieumegard pentru</text:span><text:span text:style-name="T54"> </text:span><text:a xlink:type="simple" xlink:href="https://europokune.eu/" text:style-name="Internet_20_link" text:visited-style-name="Visited_20_Internet_20_Link"><text:span text:style-name="T54">Europokune</text:span></text:a><text:span text:style-name="T14">- Europe Together - and</text:span><text:span text:style-name="T54"> </text:span><text:a xlink:type="simple" xlink:href="https://e-d-e.org/" text:style-name="Internet_20_link" text:visited-style-name="Visited_20_Internet_20_Link"><text:span text:style-name="T54">Europe Democracy Esperanto.</text:span></text:a></text:p>
      <text:p text:style-name="P24"><text:span text:style-name="T11">Scopul</text:span><text:span text:style-name="T27"> acestui document "provizoriu" este de a</text:span> <text:span text:style-name="T28">permite</text:span><text:span text:style-name="T27"> unui număr mai mare de persoane din Uniunea Europeană să ia cunoștință de documentele produse de Uniunea Europeană (și finanțate din impozitele lor).</text:span></text:p>
      <text:p text:style-name="P24"><text:span text:style-name="T37">Dacă</text:span><text:span text:style-name="T36"> nu există traduceri,</text:span> <text:span text:style-name="T38">cetățenii</text:span><text:span text:style-name="T36"> sunt excluși de la dezbatere.</text:span></text:p>
      <text:p text:style-name="P4"><text:span text:style-name="T39">Acest</text:span><text:span text:style-name="T54"> </text:span><text:span text:style-name="T40">document „Eurobaro</text:span><text:span text:style-name="T41"> meter”</text:span><text:span text:style-name="T54"> </text:span><text:a xlink:type="simple" xlink:href="https://europa.eu/eurobarometer/surveys/detail/3367" text:style-name="Internet_20_link" text:visited-style-name="Visited_20_Internet_20_Link"><text:span text:style-name="T42">a existat</text:span><text:span text:style-name="T54"> </text:span><text:span text:style-name="T43">numai</text:span><text:span text:style-name="T54"> </text:span><text:span text:style-name="T39">în</text:span><text:span text:style-name="T54"> </text:span><text:span text:style-name="T39">limba engleză</text:span></text:a><text:span text:style-name="T39">,</text:span><text:span text:style-name="T54"> </text:span><text:span text:style-name="T44">într-un</text:span><text:span text:style-name="T54"> </text:span><text:span text:style-name="T45">fișier pdf.</text:span><text:span text:style-name="T39"> </text:span><text:span text:style-name="T45">Din fișierul inițial, </text:span><text:span text:style-name="T45">am</text:span><text:span text:style-name="T54"> </text:span><text:span text:style-name="T42">creat</text:span><text:span text:style-name="T45"> un fișier odt, pregătit de software-ul Libre Office,</text:span><text:span text:style-name="T54"> </text:span><text:span text:style-name="T40">pentru traducerea automată în alte limbi. </text:span><text:span text:style-name="T46">Rezultatele sunt</text:span><text:span text:style-name="T54"> </text:span><text:a xlink:type="simple" xlink:href="https://europokune.eu/article56/ebsp569metiaeduk" text:style-name="Internet_20_link" text:visited-style-name="Visited_20_Internet_20_Link"><text:span text:style-name="T41">acum disponibile în toate limbile oficiale</text:span></text:a><text:a xlink:type="simple" xlink:href="https://europokune.eu/article41/ebsp565klimshangh" text:style-name="Internet_20_link" text:visited-style-name="Visited_20_Internet_20_Link"><text:span text:style-name="T46">.</text:span></text:a></text:p>
      <text:p text:style-name="P45"/>
      <text:p text:style-name="P47">Este de dorit ca administrația UE să preia traducerea documentelor importante. „Documentele importante” nu sunt doar acte cu putere de lege și norme administrative, ci și <text:span text:style-name="T49">informațiile importante necesare pentru a lua împreună decizii în cunoștință de cauză.</text:span></text:p>
      <text:p text:style-name="P45">Pentru a discuta împreună viitorul nostru comun și pentru a permite traduceri fiabile, limba internațională esperanto ar fi foarte utilă datorită simplității, regularității și acurateței sale.</text:p>
      <text:p text:style-name="P15">Contactați-ne:</text:p>
      <text:p text:style-name="P6"><text:a xlink:type="simple" xlink:href="https://europokune.eu/static6/kontaktu-nin" text:style-name="Internet_20_link" text:visited-style-name="Visited_20_Internet_20_Link"><text:span text:style-name="T54">Kontaktu nin-Ek ! Eŭropo kune!</text:span></text:a><text:span text:style-name="T13"> </text:span></text:p>
      <text:p text:style-name="P5"><text:a xlink:type="simple" xlink:href="https://e-d-e.org/-Kontakti-EDE" text:style-name="Internet_20_link" text:visited-style-name="Visited_20_Internet_20_Link"><text:span text:style-name="T13">https://e-d-e.org/-Kontakti-EDE</text:span></text:a></text:p>
      <text:p text:style-name="P25"/>
      <text:table-of-content text:style-name="Sect1" text:protected="true" text:name="Table des matières1">
        <text:table-of-content-source text:outline-level="10">
          <text:index-title-template text:style-name="Contents_20_Heading">Cuprin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uprins</text:p>
          </text:index-title>
          <text:p text:style-name="P2"><text:a xlink:type="simple" xlink:href="#__RefHeading___Toc215552_2930363814" text:style-name="Index_20_Link" text:visited-style-name="Index_20_Link">Introducere<text:tab/>4</text:a></text:p>
          <text:p text:style-name="P3"><text:a xlink:type="simple" xlink:href="#__RefHeading___Toc215554_2930363814" text:style-name="Index_20_Link" text:visited-style-name="Index_20_Link">Introducere<text:tab/>5</text:a></text:p>
          <text:p text:style-name="P3"><text:a xlink:type="simple" xlink:href="#__RefHeading___Toc215556_2930363814" text:style-name="Index_20_Link" text:visited-style-name="Index_20_Link">Metodologie<text:tab/>6</text:a></text:p>
          <text:p text:style-name="P2"><text:a xlink:type="simple" xlink:href="#__RefHeading___Toc215558_2930363814" text:style-name="Index_20_Link" text:visited-style-name="Index_20_Link">Principalele constatări<text:tab/>7</text:a></text:p>
          <text:p text:style-name="P2"><text:a xlink:type="simple" xlink:href="#__RefHeading___Toc215560_2930363814" text:style-name="Index_20_Link" text:visited-style-name="Index_20_Link">I. Rezultatele educației și formării profesionale pe piața muncii<text:tab/>9</text:a></text:p>
          <text:p text:style-name="P3"><text:a xlink:type="simple" xlink:href="#__RefHeading___Toc215562_2930363814" text:style-name="Index_20_Link" text:visited-style-name="Index_20_Link">1. EFP creează locuri de muncă cu cerere ridicată<text:tab/>10</text:a></text:p>
          <text:p text:style-name="P3"><text:a xlink:type="simple" xlink:href="#__RefHeading___Toc215564_2930363814" text:style-name="Index_20_Link" text:visited-style-name="Index_20_Link">2. EFP conduce la locuri de muncă bine plătite<text:tab/>13</text:a></text:p>
          <text:p text:style-name="P3"><text:a xlink:type="simple" xlink:href="#__RefHeading___Toc215566_2930363814" text:style-name="Index_20_Link" text:visited-style-name="Index_20_Link">3. Percepții mai ample asupra pieței forței de muncă<text:tab/>16</text:a></text:p>
          <text:p text:style-name="P2"><text:a xlink:type="simple" xlink:href="#__RefHeading___Toc215568_2930363814" text:style-name="Index_20_Link" text:visited-style-name="Index_20_Link">II. Percepțiile publicului cu privire la calitatea și parcursurile EFP<text:tab/>20</text:a></text:p>
          <text:p text:style-name="P3"><text:a xlink:type="simple" xlink:href="#__RefHeading___Toc215570_2930363814" text:style-name="Index_20_Link" text:visited-style-name="Index_20_Link">1. Perspectiva generală asupra EFP în țară<text:tab/>21</text:a></text:p>
          <text:p text:style-name="P3"><text:a xlink:type="simple" xlink:href="#__RefHeading___Toc215572_2930363814" text:style-name="Index_20_Link" text:visited-style-name="Index_20_Link">2. Calitatea învățării<text:tab/>24</text:a></text:p>
          <text:p text:style-name="P3"><text:a xlink:type="simple" xlink:href="#__RefHeading___Toc215574_2930363814" text:style-name="Index_20_Link" text:visited-style-name="Index_20_Link">3. Calitatea personalului didactic<text:tab/>26</text:a></text:p>
          <text:p text:style-name="P3"><text:a xlink:type="simple" xlink:href="#__RefHeading___Toc215576_2930363814" text:style-name="Index_20_Link" text:visited-style-name="Index_20_Link">4. Calitatea infrastructurii<text:tab/>28</text:a></text:p>
          <text:p text:style-name="P3"><text:a xlink:type="simple" xlink:href="#__RefHeading___Toc215578_2930363814" text:style-name="Index_20_Link" text:visited-style-name="Index_20_Link">5. Competențe tehnice specializate<text:tab/>31</text:a></text:p>
          <text:p text:style-name="P3"><text:a xlink:type="simple" xlink:href="#__RefHeading___Toc215580_2930363814" text:style-name="Index_20_Link" text:visited-style-name="Index_20_Link">6. Oportunități de învățare suplimentare<text:tab/>34</text:a></text:p>
          <text:p text:style-name="P3"><text:a xlink:type="simple" xlink:href="#__RefHeading___Toc215582_2930363814" text:style-name="Index_20_Link" text:visited-style-name="Index_20_Link">7. Recomandări ale EFP pentru tineri<text:tab/>44</text:a></text:p>
          <text:p text:style-name="P2"><text:a xlink:type="simple" xlink:href="#__RefHeading___Toc215584_2930363814" text:style-name="Index_20_Link" text:visited-style-name="Index_20_Link">III. Decalajul de imagine dintre EFP și învățământul general<text:tab/>52</text:a></text:p>
          <text:p text:style-name="P3"><text:a xlink:type="simple" xlink:href="#__RefHeading___Toc215586_2930363814" text:style-name="Index_20_Link" text:visited-style-name="Index_20_Link">1. Imagine comparativă a EFP versus învățământul general<text:tab/>53</text:a></text:p>
          <text:p text:style-name="P3"><text:a xlink:type="simple" xlink:href="#__RefHeading___Toc215588_2930363814" text:style-name="Index_20_Link" text:visited-style-name="Index_20_Link">2. Experiența în domeniul EFP influențează alegerea EFP<text:tab/>62</text:a></text:p>
          <text:p text:style-name="P2"><text:a xlink:type="simple" xlink:href="#__RefHeading___Toc215590_2930363814" text:style-name="Index_20_Link" text:visited-style-name="Index_20_Link">IV. Bariere în calea participării la EFP<text:tab/>70</text:a></text:p>
          <text:p text:style-name="P3"><text:a xlink:type="simple" xlink:href="#__RefHeading___Toc215592_2930363814" text:style-name="Index_20_Link" text:visited-style-name="Index_20_Link">1. Provocări legate de competențele non-tehnice<text:tab/>71</text:a></text:p>
          <text:p text:style-name="P3"><text:a xlink:type="simple" xlink:href="#__RefHeading___Toc215594_2930363814" text:style-name="Index_20_Link" text:visited-style-name="Index_20_Link">2. Provocări legate de orientare și stereotipuri de gen<text:tab/>77</text:a></text:p>
          <text:p text:style-name="P3"><text:a xlink:type="simple" xlink:href="#__RefHeading___Toc215596_2930363814" text:style-name="Index_20_Link" text:visited-style-name="Index_20_Link">3. Provocări viitoare<text:tab/>100</text:a></text:p>
          <text:p text:style-name="P2"><text:a xlink:type="simple" xlink:href="#__RefHeading___Toc215598_2930363814" text:style-name="Index_20_Link" text:visited-style-name="Index_20_Link">Concluzie<text:tab/>103</text:a></text:p>
          <text:p text:style-name="P2"><text:a xlink:type="simple" xlink:href="#__RefHeading___Toc363893_2832584591" text:style-name="Index_20_Link" text:visited-style-name="Index_20_Link">Observații<text:tab/>106</text:a></text:p>
          <text:p text:style-name="P2"><text:a xlink:type="simple" xlink:href="#__RefHeading___Toc363895_2832584591" text:style-name="Index_20_Link" text:visited-style-name="Index_20_Link">Specificații tehnice<text:tab/>108</text:a></text:p>
          <text:p text:style-name="P3"><text:a xlink:type="simple" xlink:href="#__RefHeading___Toc363897_2832584591" text:style-name="Index_20_Link" text:visited-style-name="Index_20_Link">Ratele de răspuns<text:tab/>110</text:a></text:p>
          <text:p text:style-name="P3"><text:a xlink:type="simple" xlink:href="#__RefHeading___Toc363899_2832584591" text:style-name="Index_20_Link" text:visited-style-name="Index_20_Link">Modul de intervievare pentru fiecare țară<text:tab/>111</text:a></text:p>
          <text:p text:style-name="P3"><text:a xlink:type="simple" xlink:href="#__RefHeading___Toc215606_2930363814" text:style-name="Index_20_Link" text:visited-style-name="Index_20_Link">Marje de eroare<text:tab/>112</text:a></text:p>
          <text:p text:style-name="P2"><text:a xlink:type="simple" xlink:href="#__RefHeading___Toc215608_2930363814" text:style-name="Index_20_Link" text:visited-style-name="Index_20_Link">Chestionar<text:tab/>113</text:a></text:p>
        </text:index-body>
      </text:table-of-content>
      <text:p text:style-name="P26"/>
      <text:p text:style-name="P25"/>
      <text:h text:style-name="P17" text:outline-level="1"><text:bookmark-start text:name="__RefHeading___Toc215552_2930363814"/>Introducere <text:bookmark-end text:name="__RefHeading___Toc215552_2930363814"/></text:h>
      <text:p text:style-name="P21"/>
      <text:section text:style-name="Sect2" text:name="Section1">
        <text:h text:style-name="P19" text:outline-level="2"><text:bookmark-start text:name="__RefHeading___Toc215554_2930363814"/>Introducere<text:bookmark-end text:name="__RefHeading___Toc215554_2930363814"/></text:h>
        <text:p text:style-name="P21">Acest raport special Eurobarometru 569 este un studiu cuprinzător comandat de Direcția Generală Ocuparea Forței de Muncă, Afaceri Sociale și Incluziune (DG EMPL) a Comisiei Europene și realizat în noiembrie 2025. Prezentul raport examinează atractivitatea educației și formării profesionale inițiale (EFP), oferind informații cu privire la percepțiile și experiențele cetățenilor din statele membre. Cu excepția cazului în care se specifică altfel, ancheta se axează pe EFP inițială (și anume, programe profesionale la nivelul învățământului secundar superior). În prezentul raport, termenul EFP se referă la aceste programe inițiale, cu excepția cazului în care se prevede altfel în mod explicit, de exemplu atunci când se discută despre parcursuri EFP superioare sau postsecundare. </text:p>
        <text:p text:style-name="P21">Uniunea Europeană a acordat prioritate consolidării educației și formării profesionale (EFP) prin intermediul mai multor inițiative politice coordonate. Începând din 2002, Procesul de la Copenhaga a oferit un cadru pentru cooperarea europeană în domeniul EFP, cu scopul de a îmbunătăți calitatea, transparența, mobilitatea și atractivitatea sistemelor EFP în întreaga Europă.<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4">https://www.cedefop.europa.eu/en/content/copenhagen-declaration</text:span></text:a><text:span text:style-name="T54"> </text:span></text:p></text:note-body></text:note> Pornind de la această bază, Recomandarea Consiliului din 2020 privind EFP a stabilit principii la nivelul UE care evidențiază agilitatea, capacitatea de reacție pe piața forței de muncă, învățarea de înaltă calitate și învățarea la locul de muncă.<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4">https://www.cedefop.europa.eu/en/content/council-recommendation-24-november-2020-vocational-education-and-training-vet-sustainable</text:span></text:a><text:span text:style-name="T54"> </text:span></text:p></text:note-body></text:note> </text:p>
        <text:p text:style-name="P21">Aceste eforturi au fost consolidate prin angajamente în materie de politici, cum ar fi Declarația de la 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4">https://www.cedefop.europa.eu/files/osnabrueck_declaration_eu2020.pdf</text:span></text:a><text:span text:style-name="T54"> </text:span></text:p></text:note-body></text:note> și Declarația de la Herning (2025),<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4">https://danish-presidency.consilium.europa.eu/media/23xla4rt/herning</text:span></text:a><text:span text:style-name="T54"> </text:span></text:p></text:note-body></text:note> aprobate de miniștrii EFP din statele membre, din țările candidate și din țările SEE, de partenerii sociali europeni și de Comisia Europeană. Declarația de la Herning reafirmă angajamentul de a coordona eforturile pentru ca EFP să devină mai atractivă, mai favorabilă incluziunii, de o calitate îmbunătățită și mai bine aliniată la nevoile pieței forței de muncă. </text:p>
        <text:p text:style-name="P21">Deși aceste cadre de politică prezintă ambiții clare, ele nu elimină provocările semnificative care persistă. Acest sondaj arată că, în timp ce două treimi dintre europeni văd EFP într-o lumină pozitivă și recunosc punctele sale forte în predarea competențelor relevante pentru locul de muncă, trei sferturi afirmă că educația generală are o imagine mai pozitivă. Stereotipurile de gen persistă și limitează opțiunile de parcurs: mai mult de jumătate dintre europeni (55 %) afirmă că domeniile EFP legate de STIM sunt mai potrivite pentru bărbați și mai mult de jumătate (57 %) consideră că bărbații din domeniile EFP legate de îngrijire sau de servicii se confruntă adesea cu stigmatizare sau judecată socială. </text:p>
        <text:p text:style-name="P21">Acest raport oferă o înțelegere detaliată a modului în care europenii percep EFP, inclusiv calitatea, accesibilitatea, relevanța pe piața forței de muncă și factorii sociali care modelează alegerile educaționale ale oamenilor și atractivitatea locurilor de muncă la care conduce EFP. Constatările vor servi drept resursă valoroasă pentru factorii de decizie politică, părțile interesate și public, oferind informații cu privire la domeniile care necesită atenție și îmbunătățiri. Prin abordarea provocărilor identificate în prezentul raport, statele membre, în cooperare cu UE, pot face progrese semnificative în direcția transformării învățământului profesional într-un veritabil parcurs de primă alegere, care să răspundă atât aspirațiilor individuale, cât și nevoilor pieței forței de muncă. </text:p>
        <text:p text:style-name="P27">Principalele obiective ale acestui sondaj 202 5 sunt: </text:p>
        <text:p text:style-name="P53">• Evaluarea percepțiilor publicului cu privire la calitatea EFP, inclusiv standardele de predare, infrastructura (adică echipamentele fizice și digitale la care au acces cursanții) și rezultatele învățării </text:p>
        <text:p text:style-name="P53">• Să examineze gradul de conștientizare și accesibilitatea parcursurilor EFP, inclusiv furnizarea de informații și oportunitățile de mobilitate și educație continuă </text:p>
        <text:p text:style-name="P53">• Înțelegerea factorilor care influențează alegerile educaționale ale tinerilor și rolul îndrumării din partea profesorilor, părinților și colegilor </text:p>
        <text:p text:style-name="P53">• Explorarea percepțiilor privind relevanța EFP pentru piața forței de muncă, inclusiv cererea de locuri de muncă, nivelurile de remunerare, statutul social și sustenabilitatea viitoare </text:p>
        <text:p text:style-name="P53">• Identificarea stereotipurilor de gen și a prejudecăților care modelează alegerile dintre parcursurile educaționale generale și profesionale </text:p>
        <text:p text:style-name="P53">• Comparați atitudinile față de EFP din statele membre pentru a identifica cele mai bune practici și domeniile care necesită o intervenție specifică </text:p>
        <text:p text:style-name="P21"/>
        <text:h text:style-name="P19" text:outline-level="2"><text:bookmark-start text:name="__RefHeading___Toc215556_2930363814"/>Metodologie<text:bookmark-end text:name="__RefHeading___Toc215556_2930363814"/></text:h>
        <text:p text:style-name="P21">Acest Eurobarometru special 569 privind atractivitatea educației și formării profesionale face parte din valul Eurobarometru 104,2 și a fost realizat în noiembrie 2025. Aproximativ 26 453 de respondenți din diferite grupuri sociale și demografice au fost intervievați în limba națională corespunzătoare. Acest sondaj a fost comandat de Comisia Europeană, Direcția Generală Ocuparea Forței de Muncă, Afaceri Sociale și Incluziune (DG EMPL).</text:p>
        <text:p text:style-name="P21">Metodologia utilizată a fost cea a sondajelor Eurobarometru standard efectuate de Direcția Generală Comunicare (Unitatea „Opinia publică și amplitudinea; Implicarea cetățenilor”).<text:note text:id="ftn5" text:note-class="footnote"><text:note-citation>5</text:note-citation><text:note-body><text:p text:style-name="Footnote"><text:span text:style-name="T54">Abordări metodologice ale Eurobarometrului: </text:span><text:a xlink:type="simple" xlink:href="https://europa.eu/eurobarometer/about/eurobarometer" text:style-name="Internet_20_link" text:visited-style-name="Visited_20_Internet_20_Link"><text:span text:style-name="T54">https://europa.eu/eurobarometer/about/eurobaromete</text:span><text:span text:style-name="T55"> r</text:span></text:a><text:span text:style-name="T55"> </text:span></text:p></text:note-body></text:note> Interviurile au fost realizate față în față, fie fizic în casele oamenilor, fie prin interacțiune video la distanță în limba națională corespunzătoare. Interviuri cu interacțiune video la distanță („interviuri video online față în față” sau CAVI, interviuri video asistate de calculator), care au fost efectuate numai în Cehia, Danemarca, Malta și Finlanda. O notă tehnică privind interviurile realizate de institutele membre ale rețelei Verian este anexată la prezentul raport.</text:p>
        <text:p text:style-name="P48">Dorim să le mulțumim cetățenilor din întreaga Uniune Europeană care și-au oferit timpul necesar pentru a participa la acest sondaj.</text:p>
        <text:p text:style-name="P48">Fără participarea lor activă, acest studiu nu ar fi fost posibil.</text:p>
        <text:p text:style-name="P21"/>
        <text:p text:style-name="P28">Notă: În prezentul raport, țările UE sunt menționate prin abrevierile lor oficiale, după cum urmează: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a </text:p>
            </table:table-cell>
            <table:table-cell table:style-name="Tableau2.A1" office:value-type="string">
              <text:p text:style-name="P71">BE</text:p>
            </table:table-cell>
            <table:table-cell table:style-name="Tableau2.A1" office:value-type="string">
              <text:p text:style-name="P71">Lituania</text:p>
            </table:table-cell>
            <table:table-cell table:style-name="Tableau2.A1" office:value-type="string">
              <text:p text:style-name="P71">LT</text:p>
            </table:table-cell>
          </table:table-row>
          <table:table-row table:style-name="Tableau2.1">
            <table:table-cell table:style-name="Tableau2.A1" office:value-type="string">
              <text:p text:style-name="P71">Bulgaria </text:p>
            </table:table-cell>
            <table:table-cell table:style-name="Tableau2.A1" office:value-type="string">
              <text:p text:style-name="P71">BG</text:p>
            </table:table-cell>
            <table:table-cell table:style-name="Tableau2.A1" office:value-type="string">
              <text:p text:style-name="P71">Luxemburg</text:p>
            </table:table-cell>
            <table:table-cell table:style-name="Tableau2.A1" office:value-type="string">
              <text:p text:style-name="P71">LU</text:p>
            </table:table-cell>
          </table:table-row>
          <table:table-row table:style-name="Tableau2.1">
            <table:table-cell table:style-name="Tableau2.A1" office:value-type="string">
              <text:p text:style-name="P71">Cehia </text:p>
            </table:table-cell>
            <table:table-cell table:style-name="Tableau2.A1" office:value-type="string">
              <text:p text:style-name="P71">CZ</text:p>
            </table:table-cell>
            <table:table-cell table:style-name="Tableau2.A1" office:value-type="string">
              <text:p text:style-name="P71">Ungaria</text:p>
            </table:table-cell>
            <table:table-cell table:style-name="Tableau2.A1" office:value-type="string">
              <text:p text:style-name="P71">HU</text:p>
            </table:table-cell>
          </table:table-row>
          <table:table-row table:style-name="Tableau2.1">
            <table:table-cell table:style-name="Tableau2.A1" office:value-type="string">
              <text:p text:style-name="P71">Danemarca </text:p>
            </table:table-cell>
            <table:table-cell table:style-name="Tableau2.A1" office:value-type="string">
              <text:p text:style-name="P71">DK</text:p>
            </table:table-cell>
            <table:table-cell table:style-name="Tableau2.A1" office:value-type="string">
              <text:p text:style-name="P71">Malta</text:p>
            </table:table-cell>
            <table:table-cell table:style-name="Tableau2.A1" office:value-type="string">
              <text:p text:style-name="P71">MT</text:p>
            </table:table-cell>
          </table:table-row>
          <table:table-row table:style-name="Tableau2.1">
            <table:table-cell table:style-name="Tableau2.A1" office:value-type="string">
              <text:p text:style-name="P71">Germania </text:p>
            </table:table-cell>
            <table:table-cell table:style-name="Tableau2.A1" office:value-type="string">
              <text:p text:style-name="P71">DE</text:p>
            </table:table-cell>
            <table:table-cell table:style-name="Tableau2.A1" office:value-type="string">
              <text:p text:style-name="P71">Țările de Jos</text:p>
            </table:table-cell>
            <table:table-cell table:style-name="Tableau2.A1" office:value-type="string">
              <text:p text:style-name="P71">NL</text:p>
            </table:table-cell>
          </table:table-row>
          <table:table-row table:style-name="Tableau2.1">
            <table:table-cell table:style-name="Tableau2.A1" office:value-type="string">
              <text:p text:style-name="P71">Estonia </text:p>
            </table:table-cell>
            <table:table-cell table:style-name="Tableau2.A1" office:value-type="string">
              <text:p text:style-name="P71">EE</text:p>
            </table:table-cell>
            <table:table-cell table:style-name="Tableau2.A1" office:value-type="string">
              <text:p text:style-name="P71">Austria</text:p>
            </table:table-cell>
            <table:table-cell table:style-name="Tableau2.A1" office:value-type="string">
              <text:p text:style-name="P71">AT</text:p>
            </table:table-cell>
          </table:table-row>
          <table:table-row table:style-name="Tableau2.1">
            <table:table-cell table:style-name="Tableau2.A1" office:value-type="string">
              <text:p text:style-name="P71">Irlanda </text:p>
            </table:table-cell>
            <table:table-cell table:style-name="Tableau2.A1" office:value-type="string">
              <text:p text:style-name="P71">IE</text:p>
            </table:table-cell>
            <table:table-cell table:style-name="Tableau2.A1" office:value-type="string">
              <text:p text:style-name="P71">Polonia</text:p>
            </table:table-cell>
            <table:table-cell table:style-name="Tableau2.A1" office:value-type="string">
              <text:p text:style-name="P71">PL</text:p>
            </table:table-cell>
          </table:table-row>
          <table:table-row table:style-name="Tableau2.1">
            <table:table-cell table:style-name="Tableau2.A1" office:value-type="string">
              <text:p text:style-name="P71">Grecia </text:p>
            </table:table-cell>
            <table:table-cell table:style-name="Tableau2.A1" office:value-type="string">
              <text:p text:style-name="P71">EL</text:p>
            </table:table-cell>
            <table:table-cell table:style-name="Tableau2.A1" office:value-type="string">
              <text:p text:style-name="P71">Portugalia</text:p>
            </table:table-cell>
            <table:table-cell table:style-name="Tableau2.A1" office:value-type="string">
              <text:p text:style-name="P71">PT</text:p>
            </table:table-cell>
          </table:table-row>
          <table:table-row table:style-name="Tableau2.1">
            <table:table-cell table:style-name="Tableau2.A1" office:value-type="string">
              <text:p text:style-name="P71">Spania </text:p>
            </table:table-cell>
            <table:table-cell table:style-name="Tableau2.A1" office:value-type="string">
              <text:p text:style-name="P71">ES</text:p>
            </table:table-cell>
            <table:table-cell table:style-name="Tableau2.A1" office:value-type="string">
              <text:p text:style-name="P71">România</text:p>
            </table:table-cell>
            <table:table-cell table:style-name="Tableau2.A1" office:value-type="string">
              <text:p text:style-name="P71">RO</text:p>
            </table:table-cell>
          </table:table-row>
          <table:table-row table:style-name="Tableau2.1">
            <table:table-cell table:style-name="Tableau2.A1" office:value-type="string">
              <text:p text:style-name="P71">Franța </text:p>
            </table:table-cell>
            <table:table-cell table:style-name="Tableau2.A1" office:value-type="string">
              <text:p text:style-name="P71">FR</text:p>
            </table:table-cell>
            <table:table-cell table:style-name="Tableau2.A1" office:value-type="string">
              <text:p text:style-name="P71">Slovenia</text:p>
            </table:table-cell>
            <table:table-cell table:style-name="Tableau2.A1" office:value-type="string">
              <text:p text:style-name="P71">SI</text:p>
            </table:table-cell>
          </table:table-row>
          <table:table-row table:style-name="Tableau2.1">
            <table:table-cell table:style-name="Tableau2.A1" office:value-type="string">
              <text:p text:style-name="P71">Croația </text:p>
            </table:table-cell>
            <table:table-cell table:style-name="Tableau2.A1" office:value-type="string">
              <text:p text:style-name="P71">HR</text:p>
            </table:table-cell>
            <table:table-cell table:style-name="Tableau2.A1" office:value-type="string">
              <text:p text:style-name="P71">Slovacia</text:p>
            </table:table-cell>
            <table:table-cell table:style-name="Tableau2.A1" office:value-type="string">
              <text:p text:style-name="P71">SK</text:p>
            </table:table-cell>
          </table:table-row>
          <table:table-row table:style-name="Tableau2.1">
            <table:table-cell table:style-name="Tableau2.A1" office:value-type="string">
              <text:p text:style-name="P71">Italia </text:p>
            </table:table-cell>
            <table:table-cell table:style-name="Tableau2.A1" office:value-type="string">
              <text:p text:style-name="P71">IT</text:p>
            </table:table-cell>
            <table:table-cell table:style-name="Tableau2.A1" office:value-type="string">
              <text:p text:style-name="P71">Finlanda</text:p>
            </table:table-cell>
            <table:table-cell table:style-name="Tableau2.A1" office:value-type="string">
              <text:p text:style-name="P71">FI</text:p>
            </table:table-cell>
          </table:table-row>
          <table:table-row table:style-name="Tableau2.1">
            <table:table-cell table:style-name="Tableau2.A1" office:value-type="string">
              <text:p text:style-name="P71">Republicii Cipru </text:p>
            </table:table-cell>
            <table:table-cell table:style-name="Tableau2.A1" office:value-type="string">
              <text:p text:style-name="P71">CY*</text:p>
            </table:table-cell>
            <table:table-cell table:style-name="Tableau2.A1" office:value-type="string">
              <text:p text:style-name="P71">Suedia</text:p>
            </table:table-cell>
            <table:table-cell table:style-name="Tableau2.A1" office:value-type="string">
              <text:p text:style-name="P71">SE</text:p>
            </table:table-cell>
          </table:table-row>
          <table:table-row table:style-name="Tableau2.1">
            <table:table-cell table:style-name="Tableau2.A1" office:value-type="string">
              <text:p text:style-name="P71">Letonia</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Uniunea Europeană – media ponderată pentru cele 27 de state membre</text:p>
            </table:table-cell>
            <table:covered-table-cell/>
            <table:covered-table-cell/>
            <table:table-cell table:style-name="Tableau2.A1" office:value-type="string">
              <text:p text:style-name="P71">UE-27</text:p>
            </table:table-cell>
          </table:table-row>
        </table:table>
        <text:p text:style-name="P46">* Cipru în ansamblu este unul dintre cele 27 de state membre ale Uniunii Europene. Cu toate acestea, acquis-ul comunitar a fost suspendat în partea țării care nu este controlată de guvernul Republicii Cipru. Din motive practice, numai interviurile desfășurate în partea țării controlată de guvernul Republicii Cipru sunt incluse în categoria „CY” și în media UE-27. </text:p>
        <text:p text:style-name="P29"/>
      </text:section>
      <text:h text:style-name="P17" text:outline-level="1"><text:bookmark-start text:name="__RefHeading___Toc215558_2930363814"/>Principalele constatări <text:bookmark-end text:name="__RefHeading___Toc215558_2930363814"/></text:h>
      <text:section text:style-name="Sect2" text:name="Section2">
        <text:p text:style-name="P49">EFP este considerată de înaltă calitate și relevantă pentru locul de muncă și este cel mai frecvent recomandată ca o cale educațională, deși educația generală păstrează o imagine mai pozitivă </text:p>
        <text:p text:style-name="P52"><text:span text:style-name="T7">■</text:span> Doi din trei europeni (67 %) declară că EFP este văzută într-o lumină pozitivă în țările lor, în timp ce 73 % consideră că EFP oferă o învățare de înaltă calitate. </text:p>
        <text:p text:style-name="P52">■ Se consideră că EFP predă competențe tehnice relevante pentru locul de muncă (85 % dintre respondenți), angajează profesori competenți (79 %) și oferă acces la infrastructuri moderne (78 %). </text:p>
        <text:p text:style-name="P52">■ Mai mult de jumătate (52 %) dintre persoanele care desfășoară o activitate independentă dețin o calificare EFP, subliniind rolul acestei căi în sprijinirea activităților independente și a creării de întreprinderi. </text:p>
        <text:p text:style-name="P52">■ Două treimi (67 %) consideră că EFP oferă o cale către studiile universitare, iar proporții similare afirmă că oferă oportunități de a studia în străinătate. </text:p>
        <text:p text:style-name="P52">■ Cinci din zece europeni ar recomanda EFP tinerilor care aleg un parcurs secundar superior, în timp ce mai puțin de patru din zece (39 %) ar recomanda învățământul general. La nivel terțiar, este mai probabil să se recomande parcursuri profesionale mai înalte (52 %) decât parcursuri academice (35 %). </text:p>
        <text:p text:style-name="P52">■ Cu toate acestea, trei sferturi dintre respondenți (75 %) consideră că educația generală are o imagine mai pozitivă decât EFP, iar mai mult de opt din zece (82 %) consideră că persoanele cu rezultate bune sunt îndepărtate de parcursurile profesionale. </text:p>
        <text:p text:style-name="P49">Necesitatea unui loc de muncă și a unui venit este factorul principal în alegerea EFP </text:p>
        <text:p text:style-name="P52">■ Mai mult de jumătate dintre europeni (53 %) menționează necesitatea de a avea un loc de muncă și de a câștiga rapid bani ca fiind principalul factor care influențează tinerii să aleagă EFP și este principalul factor în 24 de state membre. </text:p>
        <text:p text:style-name="P52">■ Consilierea din partea părinților (35 %) are o influență mai mare decât îndrumarea din partea profesorilor (28 %), în timp ce prestigiul EFP (16 %) și al platformelor de comunicare socială (14 %) are o pondere mult mai mică. Acest lucru sugerează că există posibilități substanțiale de îmbunătățire a statutului învățământului profesional în discursul public. </text:p>
        <text:p text:style-name="P52">■ Unul din cinci europeni (21 %) identifică dorința de a deveni antreprenor sau lucrător independent ca fiind unul dintre principalii factori pentru alegerea EFP. </text:p>
        <text:p text:style-name="P49">Locuri de muncă legate de EFP considerate ca fiind în cerere, bine plătite și ecologice </text:p>
        <text:p text:style-name="P52">■ Mai mult de opt din zece europeni (82 %) declară că calificările EFP conduc la locuri de muncă cu cerere ridicată. </text:p>
        <text:p text:style-name="P52">■ Două treimi (66 %) afirmă că calificările EFP conduc la locuri de muncă bine plătite. </text:p>
        <text:p text:style-name="P52">■ Două treimi (63 %) dintre europeni afirmă că calificările EFP conduc la locuri de muncă care contribuie la tranziția verde. </text:p>
        <text:p text:style-name="P49">Opiniile diferă în ceea ce privește competențele de bază și competențele non-tehnice și incluziunea </text:p>
        <text:p text:style-name="P52">■ Jumătate dintre europeni declară că programele EFP nu reușesc să predea competențe de bază, cum ar fi alfabetizarea sau alfabetizarea digitală, și competențe transversale, cum ar fi comunicarea sau gândirea critică. </text:p>
        <text:p text:style-name="P52">■ Două treimi dintre europeni declară că programele EFP sunt suficient de favorabile incluziunii pentru a sprijini cursanții care se confruntă cu obstacole, deși opiniile variază considerabil de la un stat membru la altul. </text:p>
        <text:p text:style-name="P49">O diviziune între generații modelează modul în care EFP este percepută și recomandată </text:p>
        <text:p text:style-name="P52">■ Este mai probabil ca tinerii cu vârste cuprinse între 15 și 24 de ani să spună că profesorii și consilierii de orientare nu abordează în mod adecvat prejudecățile de gen înainte ca elevii să aleagă între educația generală și cea profesională. Această percepție este comună pentru 62 % din acest grup de vârstă cel mai tânăr, comparativ cu 52 % din cei cu vârsta de 55 de ani și peste. </text:p>
        <text:p text:style-name="P52">■ Respondenții mai tineri înregistrează rate mai scăzute de participare la EFP (46 %) decât cei cu vârste cuprinse între 25 și 54 de ani (52-53 %) și sunt mai înclinați să recomande învățământul general în detrimentul celui profesional (53 % față de 33 % în rândul celor cu vârsta de peste 55 de ani), ceea ce arată o inversare clară a atitudinilor între generații. </text:p>
        <text:p text:style-name="P52">■ Cu toate acestea, respondenții care au părăsit sistemul de învățământ la vârsta de 20 de ani sau mai mult <text:soft-page-break/>sunt mai puțin înclinați să recomande parcursuri profesionale (43 %) decât cei care au părăsit sistemul de învățământ între 16 și 19 ani (58 %). </text:p>
        <text:p text:style-name="P49">Stereotipurile de gen sunt predominante în parcursurile educaționale și în alegerile de pe teren </text:p>
        <text:p text:style-name="P52">■ Mai mult de jumătate dintre europeni afirmă că domeniile EFP legate de STIM sunt mai potrivite pentru bărbați, dar cu diferențe mari între statele membre, variind de la 86 % în Ungaria și Slovacia la doar 15 % în Suedia. </text:p>
        <text:p text:style-name="P52">■ Aproximativ șapte din zece respondenți (71 %) consideră că femeile interesate de disciplinele tehnice sunt direcționate către educația generală, în timp ce aproape șapte din zece (69 %) declară că femeile primesc mai puține încurajări pentru EFP legată de STIM decât bărbații. </text:p>
        <text:p text:style-name="P52">■ Șapte din zece europeni afirmă că bărbații care nu au rezultate academice bune se confruntă cu o presiune mai mare decât femeile de a alege EFP în detrimentul educației generale. </text:p>
        <text:p text:style-name="P52">■ Mai mult de jumătate (57 %) afirmă că bărbații din domeniile EFP legate de îngrijire sau<text:span text:style-name="T50"> de servicii</text:span> se confruntă cu stigmatizare socială, dezvăluind constrângeri privind opțiunile de parcurs pentru ambele sexe. </text:p>
        <text:p text:style-name="P29"/>
      </text:section>
      <text:h text:style-name="P17" text:outline-level="1"><text:bookmark-start text:name="__RefHeading___Toc215560_2930363814"/>I. Rezultatele educației și formării profesionale pe piața muncii <text:bookmark-end text:name="__RefHeading___Toc215560_2930363814"/></text:h>
      <text:p text:style-name="P21"/>
      <text:section text:style-name="Sect2" text:name="Section3">
        <text:h text:style-name="P19" text:outline-level="2"><text:bookmark-start text:name="__RefHeading___Toc215562_2930363814"/>1. EFP creează locuri de muncă cu cerere ridicată <text:bookmark-end text:name="__RefHeading___Toc215562_2930363814"/></text:h>
        <text:p text:style-name="P50">Peste opt din zece cetățeni ai UE declară că calificările EFP conduc la locuri de muncă foarte solicitate pe piața forței de muncă </text:p>
        <text:p text:style-name="P21">La nivelul Uniunii Europene, 82 % dintre respondenți consideră că calificările EFP conduc la locuri de muncă cu cerere ridicată pe piața forței de muncă din țara lor, inclusiv 30 % care sunt întru totul de acord cu afirmația și 52 % care tind să fie de acord.<text:note text:id="ftn6" text:note-class="footnote"><text:note-citation>6</text:note-citation><text:note-body><text:p text:style-name="P13">QB8.4. Vă rog să-mi spuneți în ce măsură sunteți sau nu de acord cu fiecare dintre următoarele afirmații: Calificările EFP conduc la locuri de muncă care sunt foarte solicitate pe piața forței de muncă din (ȚARA NOASTRĂ). </text:p></text:note-body></text:note> Doar 12% nu sunt de acord, în timp ce 6% nu știu.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551cm" svg:x="9.001cm" svg:y="-4.217cm"><draw:text-box><text:p text:style-name="P100"><text:span text:style-name="T59">Întrebarea 38.4: Vă rog să-mi spuneți în ce măsură sunteți sau nu de acord cu fiecare dintre următoarele afirmații: - Calificările IVET conduc la locuri de muncă cu cerere ridicată pe piața forței de muncă din [ȚARA NOASTRĂ] (UE-27) (%) </text:span></text:p></draw:text-box></draw:frame><draw:frame draw:style-name="gr424" draw:text-style-name="P101" svg:width="2.356cm" svg:height="0.578cm" svg:x="10.94cm" svg:y="-2.744cm"><draw:text-box><text:p text:style-name="P100"><text:span text:style-name="T59">Nu știu 6</text:span></text:p></draw:text-box></draw:frame><draw:frame draw:style-name="gr3" draw:text-style-name="P101" svg:width="2.835cm" svg:height="0.902cm" svg:x="9.277cm" svg:y="-2.194cm"><draw:text-box><text:p text:style-name="P100"><text:span text:style-name="T59">Nu sunt deloc de acord 2</text:span></text:p></draw:text-box></draw:frame><draw:frame draw:style-name="gr3" draw:text-style-name="P104" svg:width="2.668cm" svg:height="0.902cm" svg:x="8.705cm" svg:y="-1.594cm"><draw:text-box><text:p text:style-name="P103"><text:span text:style-name="T59">Tendința de a nu fi de acord 10</text:span></text:p></draw:text-box></draw:frame><draw:frame draw:style-name="gr424" draw:text-style-name="P104" svg:width="2.83cm" svg:height="0.902cm" svg:x="9.747cm" svg:y="4.191cm"><draw:text-box><text:p text:style-name="P103"><text:span text:style-name="T59">Tendința de a fi de acord 52</text:span></text:p></draw:text-box></draw:frame><draw:frame draw:style-name="gr3" draw:text-style-name="P101" svg:width="1.726cm" svg:height="1.551cm" svg:x="15.413cm" svg:y="-1.524cm"><draw:text-box><text:p text:style-name="P100"><text:span text:style-name="T59">Sunt întru totul de acord 30</text:span></text:p></draw:text-box></draw:frame></draw:g>Această constatare generală poate fi comparată în timp, cu o creștere a acordului în comparație cu rezultatele observate în 2011 ; În cadrul sondajului Cedefop din 2016 (UE28), 86 % dintre respondenți au considerat că persoanele din învățământul profesional au dobândit competențele necesare angajatorilor,<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text:span><text:span text:style-name="T56"> c</text:span><text:span text:style-name="T54"> ountryB=EU28.</text:span></text:a><text:span text:style-name="T54"> Formularea întrebării diferă de actuala anchetă: „Următoarele afirmații se referă la locurile de muncă pe care oamenii le pot obține după învățământul profesional în învățământul secundar superior. În ce măsură sunteți sau nu de acord cu fiecare dintre acestea?-Persoanele din învățământul profesional dobândesc competențele de care au nevoie angajatorii din țara dumneavoastră” </text:span></text:p></text:note-body></text:note> în timp ce sondajul Eurobarometru din 2011 privind EFP (UE27) a constatat că 73 % dintre respondenți au considerat că EFP a condus la profesii care sunt foarte solicitate pe piața forței de muncă.<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Întrebarea 10.11. Formularea întrebării diferă de ancheta actuală și se referă la EFP în general, mai degrabă decât la EFP inițială în mod specific: „Vă rog să-mi spuneți în ce măsură sunteți sau nu de acord cu fiecare dintre următoarele afirmații Educația și formarea profesională conduce la profesii care sunt foarte solicitate pe piața forței de muncă.”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0.902cm" svg:x="-0.261cm" svg:y="4.048cm"><draw:text-box><text:p text:style-name="P100"><text:span text:style-name="T59">QB8.4. Vă rog să-mi spuneți în ce măsură sunteți sau nu de acord cu fiecare dintre următoarele afirmații:- Calificările IVET conduc la locuri de muncă care sunt foarte solicitate pe piața forței de muncă din (ȚARA NOASTRĂ)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902cm" svg:x="0.492cm" svg:y="12.511cm"><draw:text-box><text:p text:style-name="P100"><text:span text:style-name="T59">Sunt întru totul de acord</text:span></text:p></draw:text-box></draw:frame><draw:frame draw:style-name="gr6" draw:text-style-name="P101" svg:width="2.946cm" svg:height="1.006cm" svg:x="3.5cm" svg:y="12.488cm"><draw:text-box><text:p text:style-name="P100"><text:span text:style-name="T59">Tendința de a fi de acord</text:span></text:p></draw:text-box></draw:frame><draw:frame draw:style-name="gr5" draw:text-style-name="P101" svg:width="3.282cm" svg:height="0.902cm" svg:x="6.683cm" svg:y="12.532cm"><draw:text-box><text:p text:style-name="P100"><text:span text:style-name="T59">Tendința de a nu fi de acord</text:span></text:p></draw:text-box></draw:frame><draw:frame draw:style-name="gr5" draw:text-style-name="P101" svg:width="3.484cm" svg:height="0.646cm" svg:x="10.312cm" svg:y="12.49cm"><draw:text-box><text:p text:style-name="P100"><text:span text:style-name="T59">Nu sunt deloc de acord</text:span></text:p></draw:text-box></draw:frame><draw:frame draw:style-name="gr7" draw:text-style-name="P101" svg:width="2.518cm" svg:height="0.687cm" svg:x="14.034cm" svg:y="12.49cm"><draw:text-box><text:p text:style-name="P100"><text:span text:style-name="T59">Nu știu</text:span></text:p></draw:text-box></draw:frame></draw:g></draw:g>În sondajul actual, opiniile variază de la un stat membru la altul, cele mai ridicate niveluri de acord înregistrându-se în Danemarca (93 %), Suedia (91 %) și Irlanda (90 %). Cele mai scăzute niveluri sunt înregistrate în Estonia (66 %), România (67 %) și Bulgaria (70 %). În 19 state membre, cel puțin opt din zece respondenți sunt de acord că calificările EFP conduc la locuri de muncă foarte solicitate pe piața forței de muncă. </text:p>
        <text:p text:style-name="P29">Opiniile cu privire la măsura în care calificările EFP conduc la locuri de muncă cu cerere ridicată variază în funcție de factori sociodemografici și comportamentali, după cum urmează. </text:p>
        <text:p text:style-name="P52">■ Opinia conform căreia calificările EFP conduc la locuri de muncă cu cerere ridicată este susținută de 88 % dintre respondenții care afirmă că EFP este văzută într-o lumină pozitivă în țara lor, comparativ cu 74 % dintre cei care raportează că este văzută negativ. </text:p>
        <text:p text:style-name="P52">■ Acordul este mai răspândit în rândul respondenților care consideră că tinerii primesc suficiente informații cu privire la oportunitățile EFP (88 %) decât în rândul celor care consideră că nu primesc astfel de informații (75 %). </text:p>
        <text:p text:style-name="P52">■ Există unele diferențe în funcție de categoria socioprofesională: 85 % dintre manageri consideră că calificările EFP conduc la locuri de muncă la cerere, comparativ cu 79 % dintre persoanele casnice,<text:note text:id="ftn9" text:note-class="footnote"><text:note-citation>9</text:note-citation><text:note-body><text:p text:style-name="P13">Persoanele casnice sunt definite ca persoane responsabile de cumpărăturile obișnuite și de îngrijirea casei sau fără ocupație curentă, care nu lucrează. </text:p></text:note-body></text:note> respondenții șomeri și studenți. </text:p>
        <text:p text:style-name="P52">■ Respondenții care și-au încheiat studiile la vârsta de 20 de ani sau mai târziu sunt cei mai susceptibili să creadă că calificările EFP conduc la locuri de muncă cu cerere ridicată (84 %), urmați de cei care au terminat studiile între 16 și 19 ani (82 %) și de cei care și-au încheiat studiile la vârsta de 15 ani sau mai devreme (77 %). </text:p>
        <text:p text:style-name="P52">■ Există, de asemenea, doar mici variații în funcție de vârsta respondenților. Împărtășesc cei care sunt de acord că calificările VET conduc la locuri de muncă cu cerere ridicată este cea mai mare în rândul celor cu vârste cuprinse între 40 și 54 de ani (83 %), scăzând doar ușor la 82 % în rândul celor cu vârste de 55 de ani și peste, 81 % în rândul celor cu vârste cuprinse între 25 și 39 de ani și 79 % în rândul respondenților cu vârste cuprinse între 15 și 24 de ani. </text:p>
        <text:p text:style-name="P52">■ Există doar diferențe marginale de percepție în funcție de gen. </text:p>
        <text:p text:style-name="P52">■ Diferențele dintre cei care au participat la EFP și cei care nu au participat sunt, de asemenea, marginale.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Vă rog să-mi spuneți în ce măsură sunteți sau nu de acord cu fiecare dintre următoarele afirmații: Calificările IVET conduc la locuri de muncă cu cerere ridicată pe piața forței de muncă din (ȚARA NOASTRĂ) (%-UE)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Total „Sunt de acord”</text:p>
            </table:table-cell>
            <table:table-cell table:style-name="Tableau3.A1" office:value-type="string">
              <text:p text:style-name="P84">Total „Nu sunt de acord” </text:p>
            </table:table-cell>
            <table:table-cell table:style-name="Tableau3.A1" office:value-type="string">
              <text:p text:style-name="P84">Nu știu</text:p>
            </table:table-cell>
          </table:table-row>
          <table:table-row>
            <table:table-cell table:style-name="Tableau3.A1" office:value-type="string">
              <text:p text:style-name="P89">UE-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Sexul</text:p>
            </table:table-cell>
            <table:covered-table-cell/>
            <table:covered-table-cell/>
            <table:covered-table-cell/>
          </table:table-row>
          <table:table-row>
            <table:table-cell table:style-name="Tableau3.A1" office:value-type="string">
              <text:p text:style-name="P89">Omul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Femeie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Vârsta</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Educație (sfârșitul)</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Încă studiază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Categorie socio-profesională</text:p>
            </table:table-cell>
            <table:covered-table-cell/>
            <table:covered-table-cell/>
            <table:covered-table-cell/>
          </table:table-row>
          <table:table-row>
            <table:table-cell table:style-name="Tableau3.A1" office:value-type="string">
              <text:p text:style-name="P89">Persoană care desfășoară o activitate independentă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Cadre de conducere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Alte gulere albe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Lucrători manuali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Persoane din casă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Șomer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Pensionat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Studenț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Urbanizarea subiectivă</text:p>
            </table:table-cell>
            <table:covered-table-cell/>
            <table:covered-table-cell/>
            <table:covered-table-cell/>
          </table:table-row>
          <table:table-row>
            <table:table-cell table:style-name="Tableau3.A1" office:value-type="string">
              <text:p text:style-name="P89">Zonă rurală sau sat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Oraș mic sau mijlociu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Oraș mare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Percepția EFP în (ȚARA NOASTRĂ)</text:p>
            </table:table-cell>
            <table:covered-table-cell/>
            <table:covered-table-cell/>
            <table:covered-table-cell/>
          </table:table-row>
          <table:table-row>
            <table:table-cell table:style-name="Tableau3.A1" office:value-type="string">
              <text:p text:style-name="P89">Pozitivă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gativ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A urmat vreodată un curs de formare profesională inițială (secundar superior)</text:p>
            </table:table-cell>
            <table:covered-table-cell/>
            <table:covered-table-cell/>
            <table:covered-table-cell/>
          </table:table-row>
          <table:table-row>
            <table:table-cell table:style-name="Tableau3.A1" office:value-type="string">
              <text:p text:style-name="P89">Da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u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EFP conduce la locuri de muncă bine plătite <text:bookmark-end text:name="__RefHeading___Toc215564_2930363814"/></text:h>
        <text:p text:style-name="P50">Două treimi dintre cetățenii UE consideră că calificările EFP conduc la locuri de muncă bine plătite</text:p>
        <text:p text:style-name="P21">La nivelul Uniunii Europene, 66 % dintre respondenți consideră că calificările EFP conduc la locuri de muncă bine plătite, inclusiv 15 % care sunt întru totul de acord și 51 % care tind să fie de acord.<text:note text:id="ftn10" text:note-class="footnote"><text:note-citation>10</text:note-citation><text:note-body><text:p text:style-name="P13">QB8.2. Vă rog să-mi spuneți în ce măsură sunteți sau nu de acord cu fiecare dintre următoarele afirmații: Calificările EFP conduc la locuri de muncă bine plătite. </text:p></text:note-body></text:note> Aproximativ un sfert dintre respondenți nu sunt de acord cu această afirmație (27 %), în timp ce 7 % nu știu. </text:p>
        <text:p text:style-name="P21">Acest rezultat poate fi comparat cu cele ale sondajelor anterioare, cu o creștere generală a ponderii respondenților care sunt de acord cu această afirmație: sondajul Cedefop din 2016 (UE28) a constatat că 60 % dintre respondenți au considerat că EFP a condus la locuri de muncă bine plătite de ‑,<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Formularea întrebării diferă de actuala anchetă: „Următoarele afirmații se referă la locurile de muncă pe care oamenii le pot obține după învățământul profesional în învățământul secundar superior. În ce măsură sunteți sau nu de acord cu fiecare dintre ele? — Educația profesională conduce la locuri de muncă bine plătite”. </text:span></text:p></text:note-body></text:note> în timp ce, în sondajul Eurobarometru din 2011 privind EFP (UE27), 55 % au afirmat că formarea profesională a condus la locuri de muncă bine plătite.<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ormularea întrebării diferă de actuala anchetă și utilizează termenul „EFP” fără a face distincție între EFP inițială și cea continuă. Întrebarea 10.9: „Educația și formarea profesională conduc la locuri de muncă bine plătite”.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1.227cm" svg:x="14.152cm" svg:y="-4.828cm"><draw:text-box><text:p text:style-name="P100"><text:span text:style-name="T59">Sunt întru totul de acord 15</text:span></text:p></draw:text-box></draw:frame><draw:frame draw:style-name="gr3" draw:text-style-name="P101" svg:width="1.923cm" svg:height="0.902cm" svg:x="11.462cm" svg:y="-5.311cm"><draw:text-box><text:p text:style-name="P100"><text:span text:style-name="T59">Nu știu 7</text:span></text:p></draw:text-box></draw:frame><draw:frame draw:style-name="gr3" draw:text-style-name="P104" svg:width="2.424cm" svg:height="0.902cm" svg:x="9.144cm" svg:y="-4.713cm"><draw:text-box><text:p text:style-name="P103"><text:span text:style-name="T59">Nu sunt deloc de acord 4</text:span></text:p></draw:text-box></draw:frame><draw:frame draw:style-name="gr15" draw:text-style-name="P104" svg:width="1.841cm" svg:height="1.551cm" svg:x="8.721cm" svg:y="-3.009cm"><draw:text-box><text:p text:style-name="P103"><text:span text:style-name="T59">Tendința de a nu fi de acord 23</text:span></text:p></draw:text-box></draw:frame><draw:frame draw:style-name="gr3" draw:text-style-name="P101" svg:width="1.638cm" svg:height="1.551cm" svg:x="14.579cm" svg:y="0.557cm"><draw:text-box><text:p text:style-name="P100"><text:span text:style-name="T59">Tendința de a fi de acord 51</text:span></text:p></draw:text-box></draw:frame><draw:frame draw:style-name="gr16" draw:text-style-name="P101" svg:width="7.063cm" svg:height="1.551cm" svg:x="9.421cm" svg:y="-6.761cm"><draw:text-box><text:p text:style-name="P100"><text:span text:style-name="T59">QB8.2: Vă rog să-mi spuneți în ce măsură sunteți sau nu de acord cu fiecare dintre următoarele afirmații: - Calificările IVET conduc la locuri de muncă bine plătite (UE-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902cm" svg:x="0.93cm" svg:y="15.283cm"><draw:text-box><text:p text:style-name="P105"><text:span text:style-name="T59">Sunt întru totul de acord</text:span></text:p></draw:text-box></draw:frame><draw:frame draw:style-name="gr423" draw:text-style-name="P101" svg:width="2.857cm" svg:height="0.902cm" svg:x="3.939cm" svg:y="15.262cm"><draw:text-box><text:p text:style-name="P105"><text:span text:style-name="T59">Tendința de a fi de acord</text:span></text:p></draw:text-box></draw:frame><draw:frame draw:style-name="gr5" draw:text-style-name="P101" svg:width="3.282cm" svg:height="0.902cm" svg:x="7.121cm" svg:y="15.304cm"><draw:text-box><text:p text:style-name="P105"><text:span text:style-name="T59">Tendința de a nu fi de acord</text:span></text:p></draw:text-box></draw:frame><draw:frame draw:style-name="gr5" draw:text-style-name="P101" svg:width="3.484cm" svg:height="0.646cm" svg:x="10.749cm" svg:y="15.262cm"><draw:text-box><text:p text:style-name="P105"><text:span text:style-name="T59">Nu sunt deloc de acord</text:span></text:p></draw:text-box></draw:frame><draw:frame draw:style-name="gr7" draw:text-style-name="P101" svg:width="2.52cm" svg:height="0.687cm" svg:x="14.471cm" svg:y="15.262cm"><draw:text-box><text:p text:style-name="P105"><text:span text:style-name="T59">Nu știu</text:span></text:p></draw:text-box></draw:frame></draw:g><draw:frame draw:style-name="gr3" draw:text-style-name="P101" svg:width="16.468cm" svg:height="0.902cm" svg:x="0.457cm" svg:y="6.541cm"><draw:text-box><text:p text:style-name="P100"><text:span text:style-name="T59">QB8.2. Vă rog să-mi spuneți în ce măsură sunteți sau nu de acord cu fiecare dintre următoarele afirmații:- Calificările IVET duc la locuri de muncă bine plătite (%) </text:span></text:p></draw:text-box></draw:frame></draw:g>În sondajul actual, acest rezultat se reflectă și în modelele de participare la EFP: respondenții care desfășoară o activitate independentă înregistrează unele dintre cele mai ridicate rate de participare la EFP (52 %), indicând o legătură puternică între parcursurile EFP și carierele antreprenoriale (a se vedea secțiunea III.2 pentru modelele de participare la EFP pe categorii socioprofesionale). </text:p>
        <text:p text:style-name="P21">Cel puțin jumătate dintre respondenții din 24 de state membre consideră că calificările EFP conduc la locuri de muncă bine plătite. </text:p>
        <text:p text:style-name="P31">Punctele de vedere variază de la un stat membru la altul, cele mai ridicate niveluri de acord înregistrându-se în Irlanda (85 %), Danemarca (83 %) și Malta (80 %). Cele mai scăzute niveluri se regăsesc în Franța (48 %), Luxemburg și Finlanda (ambele cu 49 %). </text:p>
        <text:p text:style-name="P29">Opiniile cu privire la măsura în care calificările EFP conduc la locuri de muncă bine plătite variază în funcție de factorii sociodemografici și comportamentali, după cum urmează. </text:p>
        <text:p text:style-name="P52">■ Opinia conform căreia calificările EFP conduc la locuri de muncă bine plătite este susținută de 75 % dintre respondenții care afirmă că EFP este văzută pozitiv în țara lor, comparativ cu 50 % dintre cei care raportează percepții negative. </text:p>
        <text:p text:style-name="P52">■ Există unele diferențe frapante între categoriile socioprofesionale: 68 % dintre „gulerele albe” și 67 % dintre lucrătorii manuali consideră că calificările EFP conduc la locuri de muncă bine plătite, în comparație cu 60 % dintre respondenții șomeri. </text:p>
        <text:p text:style-name="P52">■ Respondenții care au terminat studiile cu vârste cuprinse între 16 și 19 ani sunt mai susceptibili să fie de acord cu această afirmație (68 %) decât cei care au terminat studiile cu vârsta de 15 ani sau mai mică sau care au făcut acest lucru la vârsta de 20 de ani sau mai târziu (64 și, respectiv, 65 %). </text:p>
        <text:p text:style-name="P52">■ Convingerea că calificările EFP conduc la locuri de muncă bine plătite variază ușor în funcție de vârstă, de la 67 % dintre cei cu vârste de 40 de ani și peste (40-54 de ani, 55 de ani și peste) și 65 % dintre cei cu vârste cuprinse între 25 și 39 de ani la 63 % dintre respondenții cu vârste cuprinse între 15 și 24 de ani.</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Vă rog să-mi spuneți în ce măsură sunteți sau nu de acord cu fiecare dintre următoarele afirmații: Calificările IVET conduc la locuri de muncă bine plătite (%-UE)</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Total „Sunt de acord”</text:p>
            </table:table-cell>
            <table:table-cell table:style-name="Tableau4.A1" office:value-type="string">
              <text:p text:style-name="P85">Total „Nu sunt de acord” </text:p>
            </table:table-cell>
            <table:table-cell table:style-name="Tableau4.A1" office:value-type="string">
              <text:p text:style-name="P85">Nu știu</text:p>
            </table:table-cell>
          </table:table-row>
          <table:table-row>
            <table:table-cell table:style-name="Tableau4.A1" office:value-type="string">
              <text:p text:style-name="P90">UE-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Sexul</text:p>
            </table:table-cell>
            <table:covered-table-cell/>
            <table:covered-table-cell/>
            <table:covered-table-cell/>
          </table:table-row>
          <table:table-row>
            <table:table-cell table:style-name="Tableau4.A1" office:value-type="string">
              <text:p text:style-name="P90">Omul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Femeie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Vârsta</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Educație (sfârșitul)</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Încă studiază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Categorie socio-profesională</text:p>
            </table:table-cell>
            <table:covered-table-cell/>
            <table:covered-table-cell/>
            <table:covered-table-cell/>
          </table:table-row>
          <table:table-row>
            <table:table-cell table:style-name="Tableau4.A1" office:value-type="string">
              <text:p text:style-name="P90">Persoană care desfășoară o activitate independentă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Cadre de conducere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Alte gulere albe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Lucrători manuali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Persoane din casă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Șomeri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Pensionat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Studenți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Urbanizarea subiectivă</text:p>
            </table:table-cell>
            <table:covered-table-cell/>
            <table:covered-table-cell/>
            <table:covered-table-cell/>
          </table:table-row>
          <table:table-row>
            <table:table-cell table:style-name="Tableau4.A1" office:value-type="string">
              <text:p text:style-name="P90">Zonă rurală sau sat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Oraș mic sau mijlociu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Oraș mare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Percepția EFP în (ȚARA NOASTRĂ)</text:p>
            </table:table-cell>
            <table:covered-table-cell/>
            <table:covered-table-cell/>
            <table:covered-table-cell/>
          </table:table-row>
          <table:table-row>
            <table:table-cell table:style-name="Tableau4.A1" office:value-type="string">
              <text:p text:style-name="P90">Pozitivă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gativ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A urmat vreodată un curs de formare profesională inițială (secundar superior)</text:p>
            </table:table-cell>
            <table:covered-table-cell/>
            <table:covered-table-cell/>
            <table:covered-table-cell/>
          </table:table-row>
          <table:table-row>
            <table:table-cell table:style-name="Tableau4.A1" office:value-type="string">
              <text:p text:style-name="P90">Da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u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Percepții mai ample asupra pieței forței de muncă <text:bookmark-end text:name="__RefHeading___Toc215566_2930363814"/></text:h>
        <text:p text:style-name="P50">Aproximativ două treimi dintre cetățenii UE declară că calificările EFP conduc la locuri de muncă foarte apreciate în societate </text:p>
        <text:p text:style-name="P21">În întreaga Uniune Europeană, 64 % dintre cetățenii UE consideră că calificările EFP conduc la locuri de muncă foarte apreciate în societate, inclusiv 15 % care sunt întru totul de acord și 49 % care tind să fie de acord.<text:note text:id="ftn13" text:note-class="footnote"><text:note-citation>13</text:note-citation><text:note-body><text:p text:style-name="P13">QB8.3. Vă rog să-mi spuneți în ce măsură sunteți sau nu de acord cu fiecare dintre următoarele afirmații: Calificările EFP conduc la locuri de muncă foarte apreciate în societate. </text:p></text:note-body></text:note> Aproape o treime nu sunt de acord (30%), în timp ce 6% nu știu. Aceasta reprezintă o creștere a acordului global în comparație cu 2016, când 60 % dintre respondenți au considerat că educația profesională duce la locuri de muncă foarte apreciate în țara lor.<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Formularea întrebării a fost ușor diferită în 2016: „Următoarele afirmații se referă la locurile de muncă pe care oamenii le pot obține după învățământul profesional în învățământul secundar superior. În ce măsură sunteți sau nu de acord cu fiecare dintre ele? - Educația profesională duce la locuri de muncă foarte apreciate în țara dumneavoastră ”</text:span></text:p></text:note-body></text:note> </text:p>
        <text:p text:style-name="P21">În prezentul sondaj, cel puțin jumătate dintre respondenții din 26 de state membre sunt de acord că calificările EFP conduc la locuri de muncă foarte apreciate în societate.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551cm" svg:x="8.933cm" svg:y="-7.078cm"><draw:text-box><text:p text:style-name="P100"><text:span text:style-name="T59">QB8.3: Vă rog să-mi spuneți în ce măsură sunteți sau nu de acord cu fiecare dintre următoarele afirmații: - Calificările IVET conduc la locuri de muncă foarte apreciate în societate (UE-27) (%) </text:span></text:p></draw:text-box></draw:frame><draw:frame draw:style-name="gr418" draw:text-style-name="P104" svg:width="2.103cm" svg:height="0.902cm" svg:x="11.215cm" svg:y="-5.963cm"><draw:text-box><text:p text:style-name="P103"><text:span text:style-name="T59">Nu știu 6</text:span></text:p></draw:text-box></draw:frame><draw:frame draw:style-name="gr419" draw:text-style-name="P104" svg:width="2.971cm" svg:height="0.902cm" svg:x="9.22cm" svg:y="-5.328cm"><draw:text-box><text:p text:style-name="P103"><text:span text:style-name="T59">Nu sunt deloc de acord 4</text:span></text:p></draw:text-box></draw:frame><draw:frame draw:style-name="gr420" draw:text-style-name="P104" svg:width="1.796cm" svg:height="1.551cm" svg:x="8.721cm" svg:y="-2.839cm"><draw:text-box><text:p text:style-name="P103"><text:span text:style-name="T59">Tendința de a nu fi de acord 2</text:span></text:p></draw:text-box></draw:frame><draw:frame draw:style-name="gr421" draw:text-style-name="P101" svg:width="1.759cm" svg:height="1.227cm" svg:x="15.297cm" svg:y="0.759cm"><draw:text-box><text:p text:style-name="P100"><text:span text:style-name="T59">Tendința de a fi de acord 49</text:span></text:p></draw:text-box></draw:frame><draw:frame draw:style-name="gr422" draw:text-style-name="P101" svg:width="2.373cm" svg:height="0.902cm" svg:x="14.335cm" svg:y="-5.697cm"><draw:text-box><text:p text:style-name="P100"><text:span text:style-name="T59">Sunt întru totul de acord 15</text:span></text:p></draw:text-box></draw:frame></draw:g>Opiniile variază de la un stat membru la altul, cele mai ridicate niveluri de acord înregistrându-se în Irlanda (81 %), Lituania (80 %) și Polonia (78 %). Cele mai scăzute niveluri sunt înregistrate în Țările de Jos (39 %) și în Franța și Cipru (ambele cu 51 %).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902cm" svg:x="0.806cm" svg:y="8.653cm"><draw:text-box><text:p text:style-name="P105"><text:span text:style-name="T59">Sunt întru totul de acord</text:span></text:p></draw:text-box></draw:frame><draw:frame draw:style-name="gr411" draw:text-style-name="P101" svg:width="2.775cm" svg:height="0.902cm" svg:x="3.722cm" svg:y="8.634cm"><draw:text-box><text:p text:style-name="P105"><text:span text:style-name="T59">Tendința de a fi de acord</text:span></text:p></draw:text-box></draw:frame><draw:frame draw:style-name="gr412" draw:text-style-name="P101" svg:width="3.181cm" svg:height="0.902cm" svg:x="6.812cm" svg:y="8.673cm"><draw:text-box><text:p text:style-name="P105"><text:span text:style-name="T59">Tendința de a nu fi de acord</text:span></text:p></draw:text-box></draw:frame><draw:frame draw:style-name="gr413" draw:text-style-name="P101" svg:width="3.382cm" svg:height="0.902cm" svg:x="10.331cm" svg:y="8.634cm"><draw:text-box><text:p text:style-name="P105"><text:span text:style-name="T59">Nu sunt deloc de acord</text:span></text:p></draw:text-box></draw:frame><draw:frame draw:style-name="gr414" draw:text-style-name="P101" svg:width="2.442cm" svg:height="0.63cm" svg:x="13.944cm" svg:y="8.634cm"><draw:text-box><text:p text:style-name="P105"><text:span text:style-name="T59">Nu știu</text:span></text:p></draw:text-box></draw:frame></draw:g><draw:frame draw:style-name="gr415" draw:text-style-name="P101" svg:width="16.5cm" svg:height="0.902cm" svg:x="-0.042cm" svg:y="0.155cm"><draw:text-box><text:p text:style-name="P100"><text:span text:style-name="T59">QB8.3. Vă rog să-mi spuneți în ce măsură sunteți sau nu de acord cu fiecare dintre următoarele afirmații:- Calificările IVET conduc la locuri de muncă care sunt foarte apreciate în societate (%)</text:span></text:p></draw:text-box></draw:frame></draw:g></text:p>
        <text:p text:style-name="P29">Opiniile cu privire la măsura în care calificările EFP conduc la locuri de muncă foarte apreciate în societate variază în funcție de factori sociodemografici și comportamentali, după cum urmează. </text:p>
        <text:p text:style-name="P52">■ Percepția EFP are din nou un impact semnificativ asupra rezultatelor. Mai mult de trei sferturi dintre respondenți (76 %) care consideră că percepția asupra EFP este pozitivă sunt de acord că EFP conduce la locuri de muncă foarte apreciate în societate, în comparație cu doar 42 % care consideră că EFP are o imagine negativă. </text:p>
        <text:p text:style-name="P52">■ Există unele diferențe frapante între categoriile profesionale: 68 % dintre lucrătorii manuali și persoanele casnice sunt de acord că calificările EFP conduc la locuri de muncă foarte apreciate, în comparație cu 57 % dintre studenți. </text:p>
        <text:p text:style-name="P52">■ Această convingere scade odată cu reducerea vârstei, de la 67 % dintre respondenții cu vârsta de 55 de ani și peste la 65 % dintre cei cu vârsta cuprinsă între 40 și 54 de ani, 63 % dintre cei cu vârsta cuprinsă între 25 și 39 de ani și 58 % dintre cei cu vârsta cuprinsă între 15 și 24 de ani. </text:p>
        <text:p text:style-name="P52">■ Respondenții care și-au încheiat studiile cu vârste cuprinse între 16 și 19 ani sunt cel mai probabil de acord că calificările EFP conduc la locuri de muncă foarte apreciate (68 %), urmați de respondenții care și-au încheiat studiile cu vârsta de 15 ani sau mai mică (66 %) și de cei care au făcut acest lucru la vârsta de 20 de ani sau mai târziu (60 %). Această opinie este împărtășită de 54 % dintre respondenții care încă studiază. </text:p>
        <text:p text:style-name="P52">■ Respondenții care au participat ei înșiși la EFP sunt mai susceptibili să fie de acord cu afirmația decât cei care nu au făcut-o (68 % față de 60 %). </text:p>
        <text:p text:style-name="P52">■ Nu există diferențe în funcție de gen.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Vă rog să-mi spuneți în ce măsură sunteți sau nu de acord cu fiecare dintre următoarele afirmații: Calificările IVET conduc la locuri de muncă foarte apreciate în societate (%-UE)</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Total „Sunt de acord”</text:p>
            </table:table-cell>
            <table:table-cell table:style-name="Tableau5.A1" office:value-type="string">
              <text:p text:style-name="P95">Total „Nu sunt de acord” </text:p>
            </table:table-cell>
            <table:table-cell table:style-name="Tableau5.A1" office:value-type="string">
              <text:p text:style-name="P95">Nu știu</text:p>
            </table:table-cell>
          </table:table-row>
          <table:table-row>
            <table:table-cell table:style-name="Tableau5.A1" office:value-type="string">
              <text:p text:style-name="P96">UE-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Sexul</text:p>
            </table:table-cell>
            <table:covered-table-cell/>
            <table:covered-table-cell/>
            <table:covered-table-cell/>
          </table:table-row>
          <table:table-row>
            <table:table-cell table:style-name="Tableau5.A1" office:value-type="string">
              <text:p text:style-name="P96">Omul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Femeie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Vârsta</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Educație (sfârșitul)</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Încă studiază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Categorie socio-profesională</text:p>
            </table:table-cell>
            <table:covered-table-cell/>
            <table:covered-table-cell/>
            <table:covered-table-cell/>
          </table:table-row>
          <table:table-row>
            <table:table-cell table:style-name="Tableau5.A1" office:value-type="string">
              <text:p text:style-name="P96">Persoană care desfășoară o activitate independentă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Cadre de conducere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Alte gulere albe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Lucrători manuali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Persoane din casă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Șomeri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Pensionat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Studenți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Urbanizarea subiectivă</text:p>
            </table:table-cell>
            <table:covered-table-cell/>
            <table:covered-table-cell/>
            <table:covered-table-cell/>
          </table:table-row>
          <table:table-row>
            <table:table-cell table:style-name="Tableau5.A1" office:value-type="string">
              <text:p text:style-name="P96">Zonă rurală sau sat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Oraș mic sau mijlociu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Oraș mare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Percepția EFP în (ȚARA NOASTRĂ)</text:p>
            </table:table-cell>
            <table:covered-table-cell/>
            <table:covered-table-cell/>
            <table:covered-table-cell/>
          </table:table-row>
          <table:table-row>
            <table:table-cell table:style-name="Tableau5.A1" office:value-type="string">
              <text:p text:style-name="P96">Pozitivă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gativ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A urmat vreodată un curs de formare profesională inițială (secundar superior)</text:p>
            </table:table-cell>
            <table:covered-table-cell/>
            <table:covered-table-cell/>
            <table:covered-table-cell/>
          </table:table-row>
          <table:table-row>
            <table:table-cell table:style-name="Tableau5.A1" office:value-type="string">
              <text:p text:style-name="P96">Da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u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Aproximativ două treimi dintre cetățenii UE sunt de acord că calificările EFP conduc la locuri de muncă care contribuie la tranziția verde </text:p>
        <text:p text:style-name="P21">În întreaga Uniune Europeană, 63 % dintre cetățenii UE sunt de acord cu afirmația potrivit căreia calificările EFP conduc la locuri de muncă care contribuie la tranziția verde, inclusiv 14 % care sunt întru totul de acord și 49 % care tind să fie de acord.<text:note text:id="ftn15" text:note-class="footnote"><text:note-citation>15</text:note-citation><text:note-body><text:p text:style-name="P13">QB8.5. Vă rog să-mi spuneți în ce măsură sunteți sau nu de acord cu fiecare dintre următoarele afirmații: Calificările EFP conduc la locuri de muncă care contribuie la tranziția verde. </text:p></text:note-body></text:note> Aproximativ unul din cinci respondenți (21 %) nu este de acord, în timp ce 16 % nu știu. </text:p>
        <text:p text:style-name="P21">În 25 de state membre, cel puțin jumătate dintre respondenți afirmă că calificările EFP conduc la locuri de muncă care contribuie la tranziția verde. </text:p>
        <text:p text:style-name="P21">Opiniile variază de la un stat membru la altul, cele mai ridicate niveluri de acord înregistrându-se în Italia (80 %), Croația (78 %) și Malta (77 %). Cele mai scăzute niveluri sunt înregistrate în Estonia (44 %), Germania (48 %) și Finlanda (49 %).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9">QB8.5. Vă rog să-mi spuneți în ce măsură sunteți sau nu de acord cu fiecare dintre următoarele afirmații: - Cuantificările IVET conduc la locuri de muncă care contribuie la tranziția verde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902cm" svg:x="0.621cm" svg:y="10.712cm"><draw:text-box><text:p text:style-name="P105"><text:span text:style-name="T59">Sunt întru totul de acord</text:span></text:p></draw:text-box></draw:frame><draw:frame draw:style-name="gr404" draw:text-style-name="P101" svg:width="2.857cm" svg:height="0.902cm" svg:x="3.63cm" svg:y="10.691cm"><draw:text-box><text:p text:style-name="P105"><text:span text:style-name="T59">Tendința de a fi de acord</text:span></text:p></draw:text-box></draw:frame><draw:frame draw:style-name="gr405" draw:text-style-name="P101" svg:width="3.282cm" svg:height="0.902cm" svg:x="6.812cm" svg:y="10.733cm"><draw:text-box><text:p text:style-name="P105"><text:span text:style-name="T59">Tendința de a nu fi de acord</text:span></text:p></draw:text-box></draw:frame><draw:frame draw:style-name="gr406" draw:text-style-name="P101" svg:width="3.483cm" svg:height="0.646cm" svg:x="10.442cm" svg:y="10.691cm"><draw:text-box><text:p text:style-name="P105"><text:span text:style-name="T59">Nu sunt deloc de acord</text:span></text:p></draw:text-box></draw:frame><draw:frame draw:style-name="gr407" draw:text-style-name="P101" svg:width="2.52cm" svg:height="0.687cm" svg:x="14.162cm" svg:y="10.691cm"><draw:text-box><text:p text:style-name="P105"><text:span text:style-name="T59">Nu știu</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551cm" svg:x="9.407cm" svg:y="-6.209cm"><draw:text-box><text:p text:style-name="P100"><text:span text:style-name="T59">QB8.5: Vă rog să-mi spuneți în ce măsură sunteți sau nu de acord cu fiecare dintre următoarele afirmații: - Calificările WET conduc la locuri de muncă care contribuie la tranziția verde (UE-27) (%) </text:span></text:p></draw:text-box></draw:frame><draw:frame draw:style-name="gr395" draw:text-style-name="P104" svg:width="2.084cm" svg:height="0.902cm" svg:x="10.983cm" svg:y="-4.704cm"><draw:text-box><text:p text:style-name="P103"><text:span text:style-name="T59">Nu știu 15</text:span></text:p></draw:text-box></draw:frame><draw:frame draw:style-name="gr396" draw:text-style-name="P101" svg:width="2.269cm" svg:height="1.227cm" svg:x="13.753cm" svg:y="-4.727cm"><draw:text-box><text:p text:style-name="P100"><text:span text:style-name="T59">Sunt întru totul de acord 14</text:span></text:p></draw:text-box></draw:frame><draw:frame draw:style-name="gr397" draw:text-style-name="P104" svg:width="1.833cm" svg:height="1.227cm" svg:x="9.385cm" svg:y="-3.265cm"><draw:text-box><text:p text:style-name="P103"><text:span text:style-name="T59">Nu sunt deloc de acord 3</text:span></text:p></draw:text-box></draw:frame><draw:frame draw:style-name="gr398" draw:text-style-name="P104" svg:width="1.985cm" svg:height="1.227cm" svg:x="9.209cm" svg:y="-1.605cm"><draw:text-box><text:p text:style-name="P103"><text:span text:style-name="T59">Tendința de a nu fi de acord 18</text:span></text:p></draw:text-box></draw:frame><draw:frame draw:style-name="gr399" draw:text-style-name="P101" svg:width="2.116cm" svg:height="1.227cm" svg:x="14.684cm" svg:y="0.123cm"><draw:text-box><text:p text:style-name="P100"><text:span text:style-name="T59">Tendința de a fi de acord 49</text:span></text:p></draw:text-box></draw:frame></draw:g></text:p>
        <text:p text:style-name="P29">Opiniile cu privire la măsura în care calificările EFP conduc la locuri de muncă care contribuie la tranziția verde variază în funcție de factori sociodemografici și comportamentali, după cum urmează. </text:p>
        <text:p text:style-name="P52">■ Respondenții care consideră că EFP este privită în mod pozitiv în țara lor sunt mai susceptibili să considere că calificările EFP conduc la locuri de muncă care contribuie la tranziția verde (69 % față de 53 %). </text:p>
        <text:p text:style-name="P52">■ Există unele diferențe între categoriile socioprofesionale: lucrătorii cu funcții de conducere sunt cei mai susceptibili să creadă că calificările EFP conduc la locuri de muncă care contribuie la tranziția verde (67 %), comparativ cu 60 % dintre cadrele de conducere și respondenții pensionați. </text:p>
        <text:p text:style-name="P52">■ Respondenții a căror educație s-a încheiat la vârsta de 16 ani sau mai târziu sunt mai susceptibili să creadă că EFP conduce la locuri de muncă care contribuie la tranziția verde decât cei a căror educație s-a încheiat la vârsta de 15 ani sau mai devreme (64 % față de 58 %). </text:p>
        <text:p text:style-name="P52">■ Există o diferență în ceea ce privește urbanizarea subiectivă, 66 % dintre respondenții din orașele mari fiind de acord cu afirmația, comparativ cu 61 % dintre cei din zonele rurale sau din sate. </text:p>
        <text:p text:style-name="P52">■ Diferențele în funcție de vârstă sunt doar marginale. Acordul conform căruia EFP conduce la locuri de muncă care contribuie la tranziția verde este cel mai puternic în grupele de vârstă 15-24 și 40-54 de ani (65 %), urmate de grupa de vârstă 25-39 de ani (64 %). Este cea mai scăzută din grupul 55+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QB8.5 Vă rog să-mi spuneți în ce măsură sunteți sau nu de acord cu fiecare dintre următoarele afirmații: Calificările IVET conduc la locuri de muncă care contribuie la tranziția verde (%-UE)</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Total „Sunt de acord”</text:p>
            </table:table-cell>
            <table:table-cell table:style-name="Tableau6.A1" office:value-type="string">
              <text:p text:style-name="P83">Total „Nu sunt de acord” </text:p>
            </table:table-cell>
            <table:table-cell table:style-name="Tableau6.A1" office:value-type="string">
              <text:p text:style-name="P83">Nu știu</text:p>
            </table:table-cell>
          </table:table-row>
          <table:table-row>
            <table:table-cell table:style-name="Tableau6.A1" office:value-type="string">
              <text:p text:style-name="P88">UE-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Sexul</text:p>
            </table:table-cell>
            <table:covered-table-cell/>
            <table:covered-table-cell/>
            <table:covered-table-cell/>
          </table:table-row>
          <table:table-row>
            <table:table-cell table:style-name="Tableau6.A1" office:value-type="string">
              <text:p text:style-name="P88">Omul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Femeie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Vârsta</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Educație (sfârșitul)</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Încă studiază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Categorie socio-profesională</text:p>
            </table:table-cell>
            <table:covered-table-cell/>
            <table:covered-table-cell/>
            <table:covered-table-cell/>
          </table:table-row>
          <table:table-row>
            <table:table-cell table:style-name="Tableau6.A1" office:value-type="string">
              <text:p text:style-name="P88">Persoană care desfășoară o activitate independentă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Cadre de conducere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Alte gulere albe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Lucrători manuali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Persoane din casă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Șomeri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Pensionat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Studenți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Urbanizarea subiectivă</text:p>
            </table:table-cell>
            <table:covered-table-cell/>
            <table:covered-table-cell/>
            <table:covered-table-cell/>
          </table:table-row>
          <table:table-row>
            <table:table-cell table:style-name="Tableau6.A1" office:value-type="string">
              <text:p text:style-name="P88">Zonă rurală sau sat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Oraș mic sau mijlociu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Oraș mare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Percepția EFP în (ȚARA NOASTRĂ)</text:p>
            </table:table-cell>
            <table:covered-table-cell/>
            <table:covered-table-cell/>
            <table:covered-table-cell/>
          </table:table-row>
          <table:table-row>
            <table:table-cell table:style-name="Tableau6.A1" office:value-type="string">
              <text:p text:style-name="P88">Pozitivă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gativ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6.A1" office:value-type="string">
              <text:p text:style-name="P88">Da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u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Percepțiile publicului cu privire la calitatea și parcursurile EFP <text:bookmark-end text:name="__RefHeading___Toc215568_2930363814"/></text:h>
      <text:p text:style-name="P97"/>
      <text:p text:style-name="P21"/>
      <text:section text:style-name="Sect2" text:name="Section4">
        <text:h text:style-name="P19" text:outline-level="2"><text:bookmark-start text:name="__RefHeading___Toc215570_2930363814"/>1. Perspectiva generală asupra EFP în țară <text:bookmark-end text:name="__RefHeading___Toc215570_2930363814"/></text:h>
        <text:p text:style-name="P50">Două treimi dintre cetățenii UE consideră că EFP este privită într-o lumină pozitivă în țara lor </text:p>
        <text:p text:style-name="P21">În întreaga Uniune Europeană, 67 % dintre cetățenii UE consideră că EFP este privită într-o lumină pozitivă în țara lor, inclusiv 10 % care afirmă că este foarte pozitivă și 57 % destul de pozitivă.<text:note text:id="ftn16" text:note-class="footnote"><text:note-citation>16</text:note-citation><text:note-body><text:p text:style-name="P13">QB6. Cum credeți că este percepută educația și formarea profesională INIȚIALĂ în (ȚARA NOASTRĂ)? </text:p></text:note-body></text:note> Aproximativ trei din zece respondenți consideră că EFP este privită negativ, 27 % fiind privită destul de negativ, iar 2 % fiind privită foarte negativ. Aceste rezultate sunt relativ stabile în timp. În sondajul Cedefop din 2016 (UE28), 67 % dintre respondenți au declarat că EFP din învățământul secundar superior are o imagine pozitivă în țara lor<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Formularea întrebării diferă de actuala anchetă: Întrebarea 15: „Ați spune că, în prezent, învățământul profesional secundar superior pentru persoanele cu vârste cuprinse între 16 și 18 ani are o imagine pozitivă sau negativă în țara dumneavoastră?” </text:span></text:p></text:note-body></text:note>, iar 71 % dintre respondenții la sondajul Eurobarometru din 2011 privind EFP (UE27) au fost, de asemenea, de acord<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4">https://europa.eu/eurobarometer/surveys/detail/999</text:span></text:a><text:span text:style-name="T54">. Formularea întrebării diferă de actuala anchetă și utilizează termenul „EFP” fără a face distincție între EFP inițială și cea continuă. Întrebarea 9: „Și credeți că educația și formarea profesională au o imagine foarte pozitivă, destul de pozitivă, destul de negativă sau foarte negativă în (ȚARA NOASTRĂ)?”</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59">QB6. Cum credeți că este percepută educația și formarea profesională INIȚIALĂ în (ȚARA NOASTRĂ)?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59">Foarte pozitivă</text:span></text:p></draw:text-box></draw:frame><draw:frame draw:style-name="gr382" draw:text-style-name="P101" svg:width="2.73cm" svg:height="0.902cm" svg:x="3.886cm" svg:y="10.108cm"><draw:text-box><text:p text:style-name="P105"><text:span text:style-name="T59">Destul de pozitivă</text:span></text:p></draw:text-box></draw:frame><draw:frame draw:style-name="gr383" draw:text-style-name="P101" svg:width="3.135cm" svg:height="0.604cm" svg:x="6.901cm" svg:y="10.05cm"><draw:text-box><text:p text:style-name="P105"><text:span text:style-name="T59">Destul de negativă</text:span></text:p></draw:text-box></draw:frame><draw:frame draw:style-name="gr384" draw:text-style-name="P101" svg:width="3.331cm" svg:height="0.606cm" svg:x="10.19cm" svg:y="10.036cm"><draw:text-box><text:p text:style-name="P105"><text:span text:style-name="T59">Foarte negativă</text:span></text:p></draw:text-box></draw:frame><draw:frame draw:style-name="gr385" draw:text-style-name="P101" svg:width="2.407cm" svg:height="0.643cm" svg:x="13.748cm" svg:y="10.036cm"><draw:text-box><text:p text:style-name="P105"><text:span text:style-name="T59">Nu știu</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151cm" svg:x="9.1cm" svg:y="-5.983cm"><draw:text-box><text:p text:style-name="P100"><text:span text:style-name="T59">QB6: Cum credeți că este percepută educația și formarea profesională INIȚIALĂ în (ȚARA NOASTRĂ)? (UE-27) (%) </text:span></text:p></draw:text-box></draw:frame><draw:frame draw:style-name="gr388" draw:text-style-name="P101" svg:width="2.504cm" svg:height="0.902cm" svg:x="13.753cm" svg:y="-4.798cm"><draw:text-box><text:p text:style-name="P100"><text:span text:style-name="T59">Foarte pozitivă 10</text:span></text:p></draw:text-box></draw:frame><draw:frame draw:style-name="gr389" draw:text-style-name="P107" svg:width="2.375cm" svg:height="0.578cm" svg:x="11.257cm" svg:y="-5.175cm"><draw:text-box><text:p text:style-name="P106"><text:span text:style-name="T59">Nu știu 4</text:span></text:p></draw:text-box></draw:frame><draw:frame draw:style-name="gr390" draw:text-style-name="P104" svg:width="2.442cm" svg:height="0.902cm" svg:x="9.682cm" svg:y="-4.671cm"><draw:text-box><text:p text:style-name="P103"><text:span text:style-name="T59">Foarte negativă 2</text:span></text:p></draw:text-box></draw:frame><draw:frame draw:style-name="gr391" draw:text-style-name="P104" svg:width="1.858cm" svg:height="1.227cm" svg:x="8.733cm" svg:y="-3.612cm"><draw:text-box><text:p text:style-name="P103"><text:span text:style-name="T59">Destul de negativă 27</text:span></text:p></draw:text-box></draw:frame><draw:frame draw:style-name="gr392" draw:text-style-name="P107" svg:width="1.816cm" svg:height="1.227cm" svg:x="14.49cm" svg:y="0.653cm"><draw:text-box><text:p text:style-name="P106"><text:span text:style-name="T59">Destul de pozitiv 57</text:span></text:p></draw:text-box></draw:frame></draw:g>În cadrul sondajului actual, percepțiile asupra EFP variază considerabil de la un stat membru al UE la altul. Cele mai ridicate niveluri de percepții pozitive se înregistrează în Germania (82 %), Austria și Polonia (ambele 81 %), Croația (77 %) și Lituania și Malta (ambele 76 %). Percepțiile sunt cele mai puțin pozitive în Belgia și Țările de Jos (ambele cu 44 %), Franța (50 %) și Suedia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9">QB6: Cum credeți că este percepută educația și formarea profesională INIȚIALĂ în (ȚARA NOASTRĂ)? Total „pozitiv” (UE-27) (%) </text:span></text:p></draw:text-box></draw:frame></draw:g></text:p>
        <text:p text:style-name="P21"/>
        <text:p text:style-name="P29">În ceea ce privește modul în care sunt privite educația și formarea profesională inițială, există unele diferențe sociodemografice și comportamentale între europeni, după cum urmează. </text:p>
        <text:p text:style-name="P52">■ Percepțiile pozitive asupra EFP sunt mult mai răspândite în rândul respondenților care consideră că elevii primesc suficiente informații cu privire la oportunitățile EFP (81 %) decât în rândul celor care consideră că elevii nu primesc suficiente informații (42 %). </text:p>
        <text:p text:style-name="P52">■ Cei care consideră că EFP oferă o învățare de înaltă calitate sunt mai predispuși să evalueze EFP în mod pozitiv (76 %) decât cei care nu sunt de această părere (42 %). </text:p>
        <text:p text:style-name="P52">■ Respondenții care consideră că EFP conduce la locuri de muncă bine plătite sunt mai predispuși să raporteze percepții pozitive cu privire la EFP (76 %) decât cei care nu consideră acest lucru (50 %). </text:p>
        <text:p text:style-name="P52">■ Există unele diferențe notabile între categoriile socioprofesionale: persoanele casnice, pensionarii și lucrătorii manuali sunt cei mai susceptibili să spună că EFP inițială este privită pozitiv (69-70 %), comparativ cu 60 % dintre respondenții șomeri. </text:p>
        <text:p text:style-name="P52">■ Respondenții cu vârsta de 55 de ani și peste au cea mai mare probabilitate de a avea o imagine pozitivă a EFP (68 %), în timp ce această cifră se ridică la 61 % în rândul respondenților cu vârste cuprinse între 15 și 24 de ani. </text:p>
        <text:p text:style-name="P52">■ Respondenții care și-au încheiat studiile cu vârste cuprinse între 16 și 19 ani sunt cei mai susceptibili să creadă că EFP are o imagine pozitivă (70 %), comparativ cu 64 % dintre cei care au studiat până la vârsta de 20 de ani sau mai mult. </text:p>
        <text:p text:style-name="P52">■ Persoanele care consideră că EFP legată de STIM ‑ este mai potrivită pentru bărbați sunt considerabil mai pozitive în ceea ce privește EFP decât cele care nu au această opinie (72 % comparativ cu 61 %). </text:p>
        <text:p text:style-name="P52">■ Diferențele în funcție de gen sunt neglijabile.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Cum credeți că este privită educația și formarea profesională INIȚIALĂ în (ȚARA NOASTRĂ)? (%-UE)</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Total „pozitiv”</text:p>
            </table:table-cell>
            <table:table-cell table:style-name="Tableau7.A1" office:value-type="string">
              <text:p text:style-name="P70">Total „negativ” </text:p>
            </table:table-cell>
            <table:table-cell table:style-name="Tableau7.A1" office:value-type="string">
              <text:p text:style-name="P70">Nu știu</text:p>
            </table:table-cell>
          </table:table-row>
          <table:table-row>
            <table:table-cell table:style-name="Tableau7.A1" office:value-type="string">
              <text:p text:style-name="P72">UE-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Sexul</text:p>
            </table:table-cell>
            <table:covered-table-cell/>
            <table:covered-table-cell/>
            <table:covered-table-cell/>
          </table:table-row>
          <table:table-row>
            <table:table-cell table:style-name="Tableau7.A1" office:value-type="string">
              <text:p text:style-name="P72">Omul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Femeie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Vârsta</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Educație (sfârșitul)</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Încă studiază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Categorie socio-profesională</text:p>
            </table:table-cell>
            <table:covered-table-cell/>
            <table:covered-table-cell/>
            <table:covered-table-cell/>
          </table:table-row>
          <table:table-row>
            <table:table-cell table:style-name="Tableau7.A1" office:value-type="string">
              <text:p text:style-name="P72">Persoană care desfășoară o activitate independentă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Cadre de conducere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Alte gulere albe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Lucrători manuali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Persoane din casă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Șomeri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Pensionat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Studenți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Urbanizarea subiectivă</text:p>
            </table:table-cell>
            <table:covered-table-cell/>
            <table:covered-table-cell/>
            <table:covered-table-cell/>
          </table:table-row>
          <table:table-row>
            <table:table-cell table:style-name="Tableau7.A1" office:value-type="string">
              <text:p text:style-name="P72">Zonă rurală sau sat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Oraș mic sau mijlociu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Oraș mare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A urmat vreodată un curs de formare profesională inițială (secundar superior)</text:p>
            </table:table-cell>
            <table:covered-table-cell/>
            <table:covered-table-cell/>
            <table:covered-table-cell/>
          </table:table-row>
          <table:table-row>
            <table:table-cell table:style-name="Tableau7.A1" office:value-type="string">
              <text:p text:style-name="P72">Da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u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Calitatea învățării <text:bookmark-end text:name="__RefHeading___Toc215572_2930363814"/></text:h>
        <text:p text:style-name="P50">Aproximativ trei sferturi dintre cetățenii UE declară că EFP oferă o învățare de înaltă calitate </text:p>
        <text:p text:style-name="P21">La nivelul Uniunii Europene, 73 % dintre respondenți sunt de acord cu afirmația potrivit căreia EFP oferă învățare de înaltă calitate, inclusiv 19 % care sunt întru totul de acord și 54 % care tind să fie de acord.<text:note text:id="ftn19" text:note-class="footnote"><text:note-citation>19</text:note-citation><text:note-body><text:p text:style-name="P13">QB7.1. Vă rog să-mi spuneți în ce măsură sunteți sau nu de acord cu fiecare dintre următoarele afirmații: EFP oferă învățare de înaltă calitate. </text:p></text:note-body></text:note> Doar 18% nu sunt de acord, în timp ce 9% nu știu. </text:p>
        <text:p text:style-name="P21">În sondajul Eurobarometru din 2011 privind EFP (UE-27), 75 % dintre respondenți au declarat că EFP a oferit o învățare de înaltă calitate,<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ormularea întrebării diferă de actuala anchetă și utilizează termenul „EFP” fără a face distincție între EFP inițială și cea continuă. Întrebarea 10.1: „Vă rog să-mi spuneți în ce măsură sunteți sau nu de acord cu fiecare dintre următoarele afirmații. Educația și formarea profesională oferă o învățare de înaltă calitate”. </text:span></text:p></text:note-body></text:note> reflectând îndeaproape rezultatul observat în acest Eurobarometru special. </text:p>
        <text:p text:style-name="P21">În sondajul actual, opiniile variază de la un stat membru la altul, cele mai ridicate niveluri de acord înregistrându-se în Irlanda (84 %), Spania și Danemarca (ambele 82 %) și Malta (81 %). Cele mai scăzute niveluri se înregistrează în România (56 %), Luxemburg (62 %) și Bulgaria și Finlanda (ambele cu 64 %). În toate statele membre, cel puțin jumătate dintre respondenți sunt de acord că EFP oferă o învățare de înaltă calitate. </text:p>
        <text:p text:style-name="P21">Un procent semnificativ de respondenți au răspuns „nu știu”, cele mai mari rate fiind înregistrate în Portugalia și Luxemburg (ambele cu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59">QB7.1: Vă rog să-mi spuneți în ce măsură sunteți sau nu de acord cu fiecare dintre următoarele afirmații: IVET oferă învățare de înaltă calitate (UE-27) (%) </text:span></text:p></draw:text-box></draw:frame><draw:frame draw:style-name="gr371" draw:text-style-name="P109" svg:width="2.527cm" svg:height="0.578cm" svg:x="10.303cm" svg:y="-8.372cm"><draw:text-box><text:p text:style-name="P103"><text:span text:style-name="T59">Nu știu 9</text:span></text:p></draw:text-box></draw:frame><draw:frame draw:style-name="gr372" draw:text-style-name="P109" svg:width="3.264cm" svg:height="0.902cm" svg:x="8.961cm" svg:y="-7.797cm"><draw:text-box><text:p text:style-name="P103"><text:span text:style-name="T59">Nu sunt deloc de acord 2</text:span></text:p></draw:text-box></draw:frame><draw:frame draw:style-name="gr373" draw:text-style-name="P109" svg:width="2.102cm" svg:height="1.227cm" svg:x="8.67cm" svg:y="-6.83cm"><draw:text-box><text:p text:style-name="P103"><text:span text:style-name="T59">Tendința de a nu fi de acord 16</text:span></text:p></draw:text-box></draw:frame><draw:frame draw:style-name="gr374" draw:text-style-name="P110" svg:width="2.818cm" svg:height="0.902cm" svg:x="13.544cm" svg:y="-7.98cm"><draw:text-box><text:p text:style-name="P100"><text:span text:style-name="T59">Sunt întru totul de acord 19</text:span></text:p></draw:text-box></draw:frame><draw:frame draw:style-name="gr375" draw:text-style-name="P110" svg:width="3.735cm" svg:height="0.902cm" svg:x="11.956cm" svg:y="-2.599cm"><draw:text-box><text:p text:style-name="P100"><text:span text:style-name="T59">Tendința de a fi de acord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9">QB7.1. Vă rog să-mi spuneți în ce măsură sunteți sau nu de acord cu ead1 din 111a următoarele afirmații:— IVET oferă învățare de înaltă calitate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902cm" svg:x="1.004cm" svg:y="7.65cm"><draw:text-box><text:p text:style-name="P105"><text:span text:style-name="T59">Sunt întru totul de acord</text:span></text:p></draw:text-box></draw:frame><draw:frame draw:style-name="gr365" draw:text-style-name="P101" svg:width="2.857cm" svg:height="0.902cm" svg:x="4.013cm" svg:y="7.627cm"><draw:text-box><text:p text:style-name="P105"><text:span text:style-name="T59">Tendința de a fi de acord</text:span></text:p></draw:text-box></draw:frame><draw:frame draw:style-name="gr366" draw:text-style-name="P101" svg:width="3.282cm" svg:height="0.902cm" svg:x="7.195cm" svg:y="7.671cm"><draw:text-box><text:p text:style-name="P105"><text:span text:style-name="T59">Tendința de a nu fi de acord</text:span></text:p></draw:text-box></draw:frame><draw:frame draw:style-name="gr367" draw:text-style-name="P101" svg:width="3.484cm" svg:height="0.646cm" svg:x="10.823cm" svg:y="7.629cm"><draw:text-box><text:p text:style-name="P105"><text:span text:style-name="T59">Nu sunt deloc de acord</text:span></text:p></draw:text-box></draw:frame><draw:frame draw:style-name="gr368" draw:text-style-name="P101" svg:width="2.52cm" svg:height="0.687cm" svg:x="14.545cm" svg:y="7.629cm"><draw:text-box><text:p text:style-name="P105"><text:span text:style-name="T59">Nu știu</text:span></text:p></draw:text-box></draw:frame></draw:g></draw:g></text:p>
        <text:p text:style-name="P29">Opiniile cu privire la măsura în care EFP oferă o învățare de înaltă calitate variază în funcție de factorii sociodemografici și comportamentali, după cum urmează. </text:p>
        <text:p text:style-name="P52">■ Respondenții care văd EFP într-o lumină pozitivă sunt mai predispuși să fie de acord: 82% dintre cei care declară că EFP este percepută pozitiv în țara lor sunt de acord cu afirmația, comparativ cu 56% dintre cei care declară că este percepută negativ. </text:p>
        <text:p text:style-name="P52">■ Opinia potrivit căreia EFP oferă o învățare de înaltă calitate este mai răspândită în rândul respondenților care consideră că oamenii primesc suficiente informații cu privire la oportunitățile EFP (82 %) decât în rândul celor care consideră că nu primesc astfel de informații (61 %). </text:p>
        <text:p text:style-name="P52">■ Există unele diferențe notabile între categoriile socioprofesionale, lucrătorii manuali fiind cel mai probabil de acord că EFP oferă învățare de înaltă calitate (75 %), comparativ cu 68 % dintre studenți. </text:p>
        <text:p text:style-name="P52">■ Urbanizarea subiectivă este, de asemenea, asociată cu răspunsuri diferite, întrucât 76 % dintre respondenții din zonele rurale sau din sate sunt de acord cu această afirmație, comparativ cu 70 % dintre cei din orașele mici sau mijlocii. </text:p>
        <text:p text:style-name="P52">■ Există diferențe minore în funcție de vârstă. Respondenții cu vârste cuprinse între 40 și 55 de ani sunt cel mai probabil de acord că EFP oferă o învățare de înaltă calitate (74 %). Această cifră scade ușor la 73 % în rândul persoanelor cu vârsta de 55 de ani și peste, 72 % în rândul persoanelor cu vârsta cuprinsă între 25 și 39 de ani și 69 % în rândul respondenților cu vârsta cuprinsă între 15 și 24 de ani. </text:p>
        <text:p text:style-name="P52">■ Vârsta la sfârșitul educației joacă, de asemenea, un rol mic. Convingerea că EFP oferă învățare de înaltă calitate este cea mai ridicată în rândul respondenților care au terminat studiile cu vârste cuprinse între 16 și 19 ani (74 %), în comparație cu 73 % dintre cei care au terminat studiile la vârsta de 20 de ani sau mai târziu și 71 % dintre cei care au terminat studiile cu vârsta de 15 ani sau mai mică. </text:p>
        <text:p text:style-name="P52">■ Respondenții care recomandă învățământul secundar profesional sunt mai susceptibili să fie de acord cu afirmația (77 %) decât cei care recomandă învățământul secundar general (70 %). </text:p>
        <text:p text:style-name="P52">■ Respondenții care au participat ei înșiși la EFP sunt mai susceptibili să fie de acord că EFP oferă învățare de înaltă calitate (76 %) decât cei care nu au participat (70 %). </text:p>
        <text:p text:style-name="P52">■ Diferențele de percepție în funcție de gen sunt neglijabile. </text:p>
        <text:p text:style-name="P21"/>
        <text:p text:style-name="P28"/>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Vă rog să-mi spuneți în ce măsură sunteți sau nu de acord cu fiecare dintre următoarele afirmații: IVET oferă învățare de înaltă calitate (%-UE)</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Total „Sunt de acord”</text:p>
            </table:table-cell>
            <table:table-cell table:style-name="Tableau8.A1" office:value-type="string">
              <text:p text:style-name="P83">Total „Nu sunt de acord” </text:p>
            </table:table-cell>
            <table:table-cell table:style-name="Tableau8.A1" office:value-type="string">
              <text:p text:style-name="P83">Nu știu</text:p>
            </table:table-cell>
          </table:table-row>
          <table:table-row>
            <table:table-cell table:style-name="Tableau8.A1" office:value-type="string">
              <text:p text:style-name="P88">UE-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Sexul</text:p>
            </table:table-cell>
            <table:covered-table-cell/>
            <table:covered-table-cell/>
            <table:covered-table-cell/>
          </table:table-row>
          <table:table-row>
            <table:table-cell table:style-name="Tableau8.A1" office:value-type="string">
              <text:p text:style-name="P88">Omul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Femeie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Vârsta</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Educație (sfârșitul)</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Încă studiază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Categorie socio-profesională</text:p>
            </table:table-cell>
            <table:covered-table-cell/>
            <table:covered-table-cell/>
            <table:covered-table-cell/>
          </table:table-row>
          <table:table-row>
            <table:table-cell table:style-name="Tableau8.A1" office:value-type="string">
              <text:p text:style-name="P88">Persoană care desfășoară o activitate independentă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Cadre de conducere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Alte gulere albe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Lucrători manuali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Persoane din casă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Șomeri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Pensionat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Studenți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Urbanizarea subiectivă</text:p>
            </table:table-cell>
            <table:covered-table-cell/>
            <table:covered-table-cell/>
            <table:covered-table-cell/>
          </table:table-row>
          <table:table-row>
            <table:table-cell table:style-name="Tableau8.A1" office:value-type="string">
              <text:p text:style-name="P88">Zonă rurală sau sat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Oraș mic sau mijlociu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Oraș mare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Percepția EFP în (ȚARA NOASTRĂ)</text:p>
            </table:table-cell>
            <table:covered-table-cell/>
            <table:covered-table-cell/>
            <table:covered-table-cell/>
          </table:table-row>
          <table:table-row>
            <table:table-cell table:style-name="Tableau8.A1" office:value-type="string">
              <text:p text:style-name="P88">Pozitivă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gativ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8.A1" office:value-type="string">
              <text:p text:style-name="P88">Da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u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Calitatea personalului didactic <text:bookmark-end text:name="__RefHeading___Toc215574_2930363814"/></text:h>
        <text:p text:style-name="P50">Aproximativ patru din cinci cetățeni ai UE declară că profesorii și formatorii din domeniul EFP sunt competenți </text:p>
        <text:p text:style-name="P21">La nivelul Uniunii Europene, 79 % dintre cetățenii UE declară că profesorii și formatorii din domeniul EFP sunt competenți, inclusiv 23 % care sunt întru totul de acord și 56 % care tind să fie de acord.<text:note text:id="ftn21" text:note-class="footnote"><text:note-citation>21</text:note-citation><text:note-body><text:p text:style-name="P13">QB7.3. Vă rog să-mi spuneți în ce măsură sunteți sau nu de acord cu fiecare dintre următoarele afirmații: Cadrele didactice și formatorii din domeniul EFP sunt competenți. </text:p></text:note-body></text:note> Mai mult de unul din zece respondenți nu este de acord (13 %), în timp ce 8 % nu știu. </text:p>
        <text:p text:style-name="P21">Acordul a crescut ușor de-a lungul timpului. În sondajul Eurobarometru din 2011 privind EFP (UE-27), 76 % dintre respondenți au fost de acord că profesorii și formatorii din EFP sunt competenți.<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ormularea întrebării diferă de actuala anchetă și utilizează termenul „EFP” fără a face distincție între EFP inițială și cea continuă. Întrebarea 10.3: „Vă rog să-mi spuneți în ce măsură sunteți sau nu de acord cu fiecare dintre următoarele afirmații. Cadrele didactice și formatorii din domeniul educației și formării profesionale sunt competenți”.</text:span></text:p></text:note-body></text:note> </text:p>
        <text:p text:style-name="P21">În sondajul actual, opiniile variază de la un stat membru la altul, cele mai ridicate niveluri de acord înregistrându-se în Austria (86 %), Irlanda (84 %) și Cipru (83 %). Cele mai scăzute niveluri se înregistrează în România (64 %), Bulgaria și Luxemburg (ambele cu 72 %) și Țările de Jos (73 %). În toate statele membre, cel puțin șase din zece respondenți afirmă că profesorii și formatorii din domeniul EFP sunt competenți.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59">QB7.3: Vă rog să-mi spuneți în ce măsură sunteți sau nu de acord cu fiecare dintre următoarele afirmații: - Cadrele didactice și formatorii din domeniul EFP sunt competenți (UE-27) (%} </text:span></text:p></draw:text-box></draw:frame><draw:frame draw:style-name="gr356" draw:text-style-name="P101" svg:width="1.983cm" svg:height="0.902cm" svg:x="10.799cm" svg:y="-7.727cm"><draw:text-box><text:p text:style-name="P100"><text:span text:style-name="T59">Nu știu 8</text:span></text:p></draw:text-box></draw:frame><draw:frame draw:style-name="gr357" draw:text-style-name="P104" svg:width="2.454cm" svg:height="0.902cm" svg:x="9.236cm" svg:y="-7.027cm"><draw:text-box><text:p text:style-name="P103"><text:span text:style-name="T59">Nu sunt deloc de acord 2</text:span></text:p></draw:text-box></draw:frame><draw:frame draw:style-name="gr358" draw:text-style-name="P104" svg:width="1.971cm" svg:height="1.227cm" svg:x="8.647cm" svg:y="-6.067cm"><draw:text-box><text:p text:style-name="P103"><text:span text:style-name="T59">Tendința de a nu fi de acord 11</text:span></text:p></draw:text-box></draw:frame><draw:frame draw:style-name="gr359" draw:text-style-name="P101" svg:width="1.715cm" svg:height="1.551cm" svg:x="15.052cm" svg:y="-7.214cm"><draw:text-box><text:p text:style-name="P100"><text:span text:style-name="T59">Sunt întru totul de acord 23</text:span></text:p></draw:text-box></draw:frame><draw:frame draw:style-name="gr360" draw:text-style-name="P101" svg:width="3.223cm" svg:height="0.902cm" svg:x="11.406cm" svg:y="-0.615cm"><draw:text-box><text:p text:style-name="P100"><text:span text:style-name="T59">Tendința de a fi de acord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9">QB7.3. Vă rog să-mi spuneți în ce măsură sunteți sau nu de acord cu fiecare dintre următoarele afirmații:- Profesorii și formatorii din IVET sunt competenți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902cm" svg:x="1.207cm" svg:y="9.564cm"><draw:text-box><text:p text:style-name="P105"><text:span text:style-name="T59">Sunt întru totul de acord</text:span></text:p></draw:text-box></draw:frame><draw:frame draw:style-name="gr350" draw:text-style-name="P101" svg:width="2.857cm" svg:height="0.902cm" svg:x="4.216cm" svg:y="9.541cm"><draw:text-box><text:p text:style-name="P105"><text:span text:style-name="T59">Tendința de a fi de acord</text:span></text:p></draw:text-box></draw:frame><draw:frame draw:style-name="gr351" draw:text-style-name="P101" svg:width="3.282cm" svg:height="0.902cm" svg:x="7.398cm" svg:y="9.583cm"><draw:text-box><text:p text:style-name="P105"><text:span text:style-name="T59">Tendința de a nu fi de acord</text:span></text:p></draw:text-box></draw:frame><draw:frame draw:style-name="gr352" draw:text-style-name="P101" svg:width="3.484cm" svg:height="0.646cm" svg:x="11.026cm" svg:y="9.543cm"><draw:text-box><text:p text:style-name="P105"><text:span text:style-name="T59">Nu sunt deloc de acord</text:span></text:p></draw:text-box></draw:frame><draw:frame draw:style-name="gr353" draw:text-style-name="P101" svg:width="2.52cm" svg:height="0.687cm" svg:x="14.748cm" svg:y="9.543cm"><draw:text-box><text:p text:style-name="P105"><text:span text:style-name="T59">Nu știu</text:span></text:p></draw:text-box></draw:frame></draw:g></draw:g></text:p>
        <text:p text:style-name="P21"/>
        <text:p text:style-name="P29">Măsura în care respondenții sunt de acord că profesorii și formatorii din domeniul EFP sunt competenți variază în funcție de factorii sociodemografici și comportamentali, după cum urmează. </text:p>
        <text:p text:style-name="P52">■ Cei care percep EFP într-o lumină pozitivă sunt mai predispuși să susțină acest punct de vedere: 87 %, comparativ cu 67 % dintre cei care consideră că EFP are o imagine negativă. </text:p>
        <text:p text:style-name="P52">■ Respondenții care consideră că elevii primesc suficiente informații cu privire la oportunitățile EFP sunt mult mai susceptibili să fie de acord (87 %) decât cei care nu primesc astfel de informații (69 %). </text:p>
        <text:p text:style-name="P52">■ Există unele diferențe notabile între categoriile socioprofesionale, managerii și alți lucrători cu funcții de conducere fiind cei mai susceptibili să susțină acest punct de vedere (ambele 81 %), comparativ cu 74 % dintre persoanele casnice. </text:p>
        <text:p text:style-name="P52">■ În funcție de vârsta la care își încheie studiile, convingerea că profesorii EFP sunt competenți este cea mai răspândită în rândul respondenților care și-au terminat studiile după vârsta de 20 de ani (81 %). Această cifră este de 79 % pentru cei care și-au încheiat studiile cu vârste cuprinse între 16 și 19 ani și de 74 % pentru cei a căror educație s-a încheiat la vârsta de 15 ani sau mai devreme. </text:p>
        <text:p text:style-name="P52">■ Există unele mici diferențe în ceea ce privește vârsta, respondenții cu vârste cuprinse între 40 și 54 de ani fiind cel mai probabil de acord că profesorii EFP sunt competenți (81 %), în timp ce 77 % dintre respondenții cu vârste cuprinse între 15 și 24 de ani fac acest lucru. </text:p>
        <text:p text:style-name="P52">■ Respondenții care au participat la EFP sunt mai susceptibili să fie de acord că profesorii EFP sunt competenți (81 %) decât cei care nu au participat la EFP (77 %). </text:p>
        <text:p text:style-name="P52">■ Nu există diferențe de percepție în funcție de gen.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Vă rog să-mi spuneți în ce măsură sunteți sau nu de acord cu fiecare dintre următoarele afirmații: Cadrele didactice și formatorii din cadrul IVET sunt competenți (%-UE)</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Total „Sunt de acord”</text:p>
            </table:table-cell>
            <table:table-cell table:style-name="Tableau9.A1" office:value-type="string">
              <text:p text:style-name="P83">Total „Nu sunt de acord” </text:p>
            </table:table-cell>
            <table:table-cell table:style-name="Tableau9.A1" office:value-type="string">
              <text:p text:style-name="P83">Nu știu</text:p>
            </table:table-cell>
          </table:table-row>
          <table:table-row>
            <table:table-cell table:style-name="Tableau9.A1" office:value-type="string">
              <text:p text:style-name="P88">UE-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Sexul</text:p>
            </table:table-cell>
            <table:covered-table-cell/>
            <table:covered-table-cell/>
            <table:covered-table-cell/>
          </table:table-row>
          <table:table-row>
            <table:table-cell table:style-name="Tableau9.A1" office:value-type="string">
              <text:p text:style-name="P88">Omul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Femeie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Vârsta</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Educație (sfârșitul)</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Încă studiază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Categorie socio-profesională</text:p>
            </table:table-cell>
            <table:covered-table-cell/>
            <table:covered-table-cell/>
            <table:covered-table-cell/>
          </table:table-row>
          <table:table-row>
            <table:table-cell table:style-name="Tableau9.A1" office:value-type="string">
              <text:p text:style-name="P88">Persoană care desfășoară o activitate independentă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Cadre de conducere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Alte gulere albe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Lucrători manuali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Persoane din casă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Șomeri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Pensionat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Studenți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Urbanizarea subiectivă</text:p>
            </table:table-cell>
            <table:covered-table-cell/>
            <table:covered-table-cell/>
            <table:covered-table-cell/>
          </table:table-row>
          <table:table-row>
            <table:table-cell table:style-name="Tableau9.A1" office:value-type="string">
              <text:p text:style-name="P88">Zonă rurală sau sat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Oraș mic sau mijlociu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Oraș mare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Percepția EFP în (ȚARA NOASTRĂ)</text:p>
            </table:table-cell>
            <table:covered-table-cell/>
            <table:covered-table-cell/>
            <table:covered-table-cell/>
          </table:table-row>
          <table:table-row>
            <table:table-cell table:style-name="Tableau9.A1" office:value-type="string">
              <text:p text:style-name="P88">Pozitivă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gativ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9.A1" office:value-type="string">
              <text:p text:style-name="P88">Da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u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Calitatea infrastructurii <text:bookmark-end text:name="__RefHeading___Toc215576_2930363814"/></text:h>
        <text:p text:style-name="P50">Aproximativ patru din cinci cetățeni ai UE declară că EFP oferă acces la infrastructuri fizice și digitale moderne </text:p>
        <text:p text:style-name="P21">În întreaga Uniune Europeană, 78 % dintre cetățenii UE sunt de acord că EFP oferă acces la infrastructuri fizice și digitale moderne, cum ar fi calculatoarele și mașinile. Aceasta include 24% care sunt întru totul de acord și 54% care tind să fie de acord. Doar 13 % nu sunt de acord, în timp ce 9 % nu știu<text:note text:id="ftn23" text:note-class="footnote"><text:note-citation>23</text:note-citation><text:note-body><text:p text:style-name="P13">QB7.2. Vă rog să-mi spuneți în ce măsură sunteți sau nu de acord cu fiecare dintre următoarele afirmații: EFP oferă acces la infrastructuri fizice și digitale moderne (calculatoare, mașini etc.).</text:p></text:note-body></text:note>. </text:p>
        <text:p text:style-name="P21">În sondajul Eurobarometru din 2011 privind EFP (UE-27), 82 % dintre respondenți au fost de acord că EFP a oferit acces la echipamente moderne de acest tip,<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7">h</text:span><text:span text:style-name="T54"> ttps://europa.eu/eurobarometer/surveys/detail/999.</text:span></text:a><text:span text:style-name="T54"> Formularea întrebării diferă de actuala anchetă și utilizează termenul „EFP” fără a face distincție între EFP inițială și cea continuă. Întrebarea 10.2: „Vă rog să-mi spuneți în ce măsură sunteți sau nu de acord cu fiecare dintre următoarele afirmații. Educația și formarea profesională oferă acces la echipamente moderne (calculatoare, mașini etc.)”. </text:span></text:p></text:note-body></text:note> ceva mai mult decât procentul de 78 % înregistrat în acest sondaj. </text:p>
        <text:p text:style-name="P21">În sondajul actual, opiniile variază de la un stat membru la altul, cele mai ridicate niveluri de acord înregistrându-se în Malta și Finlanda (ambele cu 88 %) și Letonia (86 %). Cele mai scăzute niveluri sunt înregistrate în România (61%), Grecia (71%) și Franța (75%). </text:p>
        <text:p text:style-name="P21">În toate statele membre, cel puțin șase din zece respondenți declară că EFP oferă acces la infrastructuri fizice și digitale moderne.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9">QB7.2. Vă rog să-mi spuneți în ce măsură sunteți sau nu de acord cu fiecare dintre următoarele afirmații: IVET oferă acces la infrastructuri fizice și digitale moderne (calculatoare, mașini etc.)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902cm" svg:x="0.96cm" svg:y="8.214cm"><draw:text-box><text:p text:style-name="P105"><text:span text:style-name="T59">Sunt întru totul de acord</text:span></text:p></draw:text-box></draw:frame><draw:frame draw:style-name="gr335" draw:text-style-name="P101" svg:width="2.858cm" svg:height="0.902cm" svg:x="3.967cm" svg:y="8.191cm"><draw:text-box><text:p text:style-name="P105"><text:span text:style-name="T59">Tendința de a fi de acord</text:span></text:p></draw:text-box></draw:frame><draw:frame draw:style-name="gr336" draw:text-style-name="P101" svg:width="3.282cm" svg:height="0.902cm" svg:x="7.149cm" svg:y="8.235cm"><draw:text-box><text:p text:style-name="P105"><text:span text:style-name="T59">Tendința de a nu fi de acord</text:span></text:p></draw:text-box></draw:frame><draw:frame draw:style-name="gr337" draw:text-style-name="P101" svg:width="3.483cm" svg:height="0.646cm" svg:x="10.779cm" svg:y="8.193cm"><draw:text-box><text:p text:style-name="P105"><text:span text:style-name="T59">Nu sunt deloc de acord</text:span></text:p></draw:text-box></draw:frame><draw:frame draw:style-name="gr338" draw:text-style-name="P101" svg:width="2.52cm" svg:height="0.687cm" svg:x="14.499cm" svg:y="8.193cm"><draw:text-box><text:p text:style-name="P105"><text:span text:style-name="T59">Nu știu</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9">St</text:span></text:p></draw:image></draw:frame><draw:frame draw:style-name="gr340" draw:text-style-name="P101" svg:width="8.231cm" svg:height="1.551cm" svg:x="8.911cm" svg:y="-9.398cm"><draw:text-box><text:p text:style-name="P100"><text:span text:style-name="T59">Întrebarea 7.2: Vă rog să-mi spuneți în ce măsură sunteți sau nu de acord cu fiecare dintre următoarele afirmații: IVET oferă acces la infrastructuri fizice și digitale moderne (calculatoare, mașini etc.) (UE-27) (%)</text:span></text:p></draw:text-box></draw:frame><draw:frame draw:style-name="gr341" draw:text-style-name="P104" svg:width="2.123cm" svg:height="0.902cm" svg:x="11.052cm" svg:y="-7.862cm"><draw:text-box><text:p text:style-name="P103"><text:span text:style-name="T59">Nu știu 9</text:span></text:p></draw:text-box></draw:frame><draw:frame draw:style-name="gr342" draw:text-style-name="P104" svg:width="2.241cm" svg:height="0.902cm" svg:x="9.996cm" svg:y="-7.227cm"><draw:text-box><text:p text:style-name="P103"><text:span text:style-name="T59">Nu sunt deloc de acord 2</text:span></text:p></draw:text-box></draw:frame><draw:frame draw:style-name="gr343" draw:text-style-name="P104" svg:width="2.015cm" svg:height="1.227cm" svg:x="9.52cm" svg:y="-6.279cm"><draw:text-box><text:p text:style-name="P103"><text:span text:style-name="T59">Tendința de a nu fi de acord 11</text:span></text:p></draw:text-box></draw:frame><draw:frame draw:style-name="gr344" draw:text-style-name="P101" svg:width="1.936cm" svg:height="1.227cm" svg:x="15.046cm" svg:y="-7.28cm"><draw:text-box><text:p text:style-name="P100"><text:span text:style-name="T59">Sunt întru totul de acord 24</text:span></text:p></draw:text-box></draw:frame><draw:frame draw:style-name="gr345" draw:text-style-name="P101" svg:width="3.282cm" svg:height="0.902cm" svg:x="12.351cm" svg:y="-0.905cm"><draw:text-box><text:p text:style-name="P100"><text:span text:style-name="T59">Tend! să fie de acord 54</text:span></text:p></draw:text-box></draw:frame></draw:g></text:p>
        <text:p text:style-name="P29">Gradul de consens cu privire la faptul că EFP oferă acces la infrastructuri moderne variază în funcție de factorii sociodemografici și comportamentali, după cum urmează. </text:p>
        <text:p text:style-name="P52">■ Respondenții care văd EFP într-o lumină pozitivă sunt mai predispuși să fie de acord: 86 % dintre persoanele care declară că EFP este percepută în mod pozitiv în țara lor fac acest lucru, în comparație cu 67 % dintre cele care afirmă că EFP este percepută în mod negativ. </text:p>
        <text:p text:style-name="P52">■ Respondenții care consideră că oamenii primesc suficiente informații cu privire la oportunitățile EFP sunt mai susceptibili să fie de acord că EFP oferă acces la infrastructuri moderne (87 %) decât cei care consideră că nu le oferă (70 %). </text:p>
        <text:p text:style-name="P52">■ În funcție de vârsta la care se încheie studiile, opinia potrivit căreia EFP oferă acces la infrastructuri fizice și digitale moderne este mai răspândită în rândul respondenților care au terminat studiile la vârsta de 16 ani sau mai târziu (80 %) decât în rândul celor care au terminat studiile la vârsta de 15 ani sau mai devreme (71 %). </text:p>
        <text:p text:style-name="P52">■ Există unele diferențe notabile între categoriile socioprofesionale, lucrătorii manuali înregistrând cel mai înalt nivel de sprijin pentru declarație (81 %), comparativ cu 74 % în rândul persoanelor casnice. </text:p>
        <text:p text:style-name="P52">■ În funcție de vârstă, respondenții cu vârste cuprinse între 25 și 39 de ani și între 40 și 54 de ani sunt cel mai probabil de acord că EFP oferă acces la infrastructuri moderne (80 %-81 %). Această cifră scade la 78 % în rândul persoanelor cu vârsta de 55 de ani și peste și la 75 % în rândul respondenților cu vârste cuprinse între 15 și 24 de ani. </text:p>
        <text:p text:style-name="P52">■ Respondenții care au participat ei înșiși la EFP sunt mai susceptibili să creadă că EFP oferă acces la infrastructuri moderne (82 %) decât cei care nu au participat la EFP (76 %). </text:p>
        <text:p text:style-name="P52">■ Această opinie este puțin mai răspândită în rândul respondenților care ar recomanda învățământul secundar profesional (82 %) decât în rândul celor care favorizează învățământul secundar general (77 %). </text:p>
        <text:p text:style-name="P52">■ Nu există diferențe de percepție în funcție de gen.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Vă rog să-mi spuneți în ce măsură sunteți sau nu de acord cu fiecare dintre următoarele afirmații: IVET oferă acces la infrastructuri fizice și digitale moderne (calculatoare, mașini etc.) (%-UE)</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Total „Sunt de acord”</text:p>
            </table:table-cell>
            <table:table-cell table:style-name="Tableau10.A1" office:value-type="string">
              <text:p text:style-name="P83">Total „Nu sunt de acord” </text:p>
            </table:table-cell>
            <table:table-cell table:style-name="Tableau10.A1" office:value-type="string">
              <text:p text:style-name="P83">Nu știu</text:p>
            </table:table-cell>
          </table:table-row>
          <table:table-row>
            <table:table-cell table:style-name="Tableau10.A1" office:value-type="string">
              <text:p text:style-name="P88">UE-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Sexul</text:p>
            </table:table-cell>
            <table:covered-table-cell/>
            <table:covered-table-cell/>
            <table:covered-table-cell/>
          </table:table-row>
          <table:table-row>
            <table:table-cell table:style-name="Tableau10.A1" office:value-type="string">
              <text:p text:style-name="P88">Omul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Femeie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Vârsta</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Educație (sfârșitul)</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Încă studiază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Categorie socio-profesională</text:p>
            </table:table-cell>
            <table:covered-table-cell/>
            <table:covered-table-cell/>
            <table:covered-table-cell/>
          </table:table-row>
          <table:table-row>
            <table:table-cell table:style-name="Tableau10.A1" office:value-type="string">
              <text:p text:style-name="P88">Persoană care desfășoară o activitate independentă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Cadre de conducere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Alte gulere albe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Lucrători manuali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Persoane din casă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Șomeri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Pensionat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Studenți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Urbanizarea subiectivă</text:p>
            </table:table-cell>
            <table:covered-table-cell/>
            <table:covered-table-cell/>
            <table:covered-table-cell/>
          </table:table-row>
          <table:table-row>
            <table:table-cell table:style-name="Tableau10.A1" office:value-type="string">
              <text:p text:style-name="P88">Zonă rurală sau sat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Oraș mic sau mijlociu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Oraș mare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Percepția EFP în (ȚARA NOASTRĂ)</text:p>
            </table:table-cell>
            <table:covered-table-cell/>
            <table:covered-table-cell/>
            <table:covered-table-cell/>
          </table:table-row>
          <table:table-row>
            <table:table-cell table:style-name="Tableau10.A1" office:value-type="string">
              <text:p text:style-name="P88">Pozitivă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gativ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10.A1" office:value-type="string">
              <text:p text:style-name="P88">Da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u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text:soft-page-break/></text:p>
        <text:h text:style-name="P19" text:outline-level="2"><text:bookmark-start text:name="__RefHeading___Toc215578_2930363814"/>5. Competențe tehnice specializate <text:bookmark-end text:name="__RefHeading___Toc215578_2930363814"/></text:h>
        <text:p text:style-name="P50">Marea majoritate a cetățenilor UE declară că persoanele care participă la programe EFP dobândesc competențe tehnice specializate direct relevante pentru ocupații specifice </text:p>
        <text:p text:style-name="P21">La nivelul Uniunii Europene, 85 % dintre respondenți sunt de acord cu afirmația potrivit căreia persoanele din EFP dobândesc competențe tehnice specializate direct relevante pentru anumite ocupații, inclusiv 34 % care sunt întru totul de acord și 51 % care tind să fie de acord.<text:note text:id="ftn25" text:note-class="footnote"><text:note-citation>25</text:note-citation><text:note-body><text:p text:style-name="P13">QB7.8. Vă rog să-mi spuneți în ce măsură sunteți sau nu de acord cu fiecare dintre următoarele afirmații: Persoanele din programele EFP învață abilități tehnice specializate direct relevante pentru ocupații specifice. </text:p></text:note-body></text:note> Mai puțin de unul din zece respondenți nu este de acord (9 %), în timp ce 6 % dintre respondenți nu știu. </text:p>
        <text:p text:style-name="P21">Există un consens larg între statele membre cu privire la acest aspect al EFP. Cele mai ridicate niveluri de acord sunt înregistrate în Austria (94 %), Suedia (92 %), Malta și Estonia (ambele 91 %) și Germania și Spania (ambele 90 %). Cele mai scăzute niveluri se înregistrează în România (71 %), Slovenia (77 %), Bulgaria (79 %) și Croația (81 %), deși chiar și în aceste țări mai mult de șapte din zece împărtășesc această opinie. </text:p>
        <text:p text:style-name="P21">În toate statele membre, cel puțin două treimi dintre respondenți declară că persoanele care participă la programe EFP dobândesc competențe tehnice specializate direct relevante pentru ocupații specifice.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551cm" svg:x="8.532cm" svg:y="-9.629cm"><draw:text-box><text:p text:style-name="P100"><text:span text:style-name="T59">QB7.8: Vă rog să-mi spuneți în ce măsură sunteți sau nu de acord cu fiecare dintre următoarele afirmații: Persoanele din programele IVET învață abilități tehnice specializate direct relevante pentru ocupații specifice (UE27) (%) </text:span></text:p></draw:text-box></draw:frame><draw:frame draw:style-name="gr326" draw:text-style-name="P107" svg:width="1.992cm" svg:height="0.902cm" svg:x="12.178cm" svg:y="-8.057cm"><draw:text-box><text:p text:style-name="P106"><text:span text:style-name="T59">Nu știu 6</text:span></text:p></draw:text-box></draw:frame><draw:frame draw:style-name="gr327" draw:text-style-name="P104" svg:width="3.31cm" svg:height="0.902cm" svg:x="9.479cm" svg:y="-7.361cm"><draw:text-box><text:p text:style-name="P103"><text:span text:style-name="T59">Nu sunt deloc de acord 1</text:span></text:p></draw:text-box></draw:frame><draw:frame draw:style-name="gr328" draw:text-style-name="P104" svg:width="2.648cm" svg:height="0.902cm" svg:x="9.114cm" svg:y="-6.89cm"><draw:text-box><text:p text:style-name="P103"><text:span text:style-name="T59">Tendința de a nu fi de acord 8</text:span></text:p></draw:text-box></draw:frame><draw:frame draw:style-name="gr329" draw:text-style-name="P104" svg:width="2.319cm" svg:height="0.902cm" svg:x="9.615cm" svg:y="-2.138cm"><draw:text-box><text:p text:style-name="P103"><text:span text:style-name="T59">Tendința de a fi de acord 51</text:span></text:p></draw:text-box></draw:frame><draw:frame draw:style-name="gr330" draw:text-style-name="P101" svg:width="1.689cm" svg:height="1.551cm" svg:x="15.252cm" svg:y="-6.555cm"><draw:text-box><text:p text:style-name="P100"><text:span text:style-name="T59">Sunt întru totul de acord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0.902cm" svg:x="0.042cm" svg:y="1.621cm"><draw:text-box><text:p text:style-name="P100"><text:span text:style-name="T59">QB7.8: Vă rog să-mi spuneți în ce măsură sunteți sau nu de acord cu fiecare dintre următoarele afirmații: Persoanele din programele IVET învață abilități tehnice specializate direct relevante pentru ocupații specifice (UE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902cm" svg:x="0.875cm" svg:y="10.352cm"><draw:text-box><text:p text:style-name="P105"><text:span text:style-name="T59">Sunt întru totul de acord</text:span></text:p></draw:text-box></draw:frame><draw:frame draw:style-name="gr320" draw:text-style-name="P101" svg:width="2.857cm" svg:height="0.902cm" svg:x="3.884cm" svg:y="10.331cm"><draw:text-box><text:p text:style-name="P105"><text:span text:style-name="T59">Tendința de a fi de acord</text:span></text:p></draw:text-box></draw:frame><draw:frame draw:style-name="gr321" draw:text-style-name="P101" svg:width="3.282cm" svg:height="0.902cm" svg:x="7.066cm" svg:y="10.373cm"><draw:text-box><text:p text:style-name="P105"><text:span text:style-name="T59">Tendința de a nu fi de acord</text:span></text:p></draw:text-box></draw:frame><draw:frame draw:style-name="gr322" draw:text-style-name="P101" svg:width="3.484cm" svg:height="0.646cm" svg:x="10.694cm" svg:y="10.333cm"><draw:text-box><text:p text:style-name="P105"><text:span text:style-name="T59">Nu sunt deloc de acord</text:span></text:p></draw:text-box></draw:frame><draw:frame draw:style-name="gr323" draw:text-style-name="P101" svg:width="2.52cm" svg:height="0.687cm" svg:x="14.416cm" svg:y="10.333cm"><draw:text-box><text:p text:style-name="P105"><text:span text:style-name="T59">Nu știu</text:span></text:p></draw:text-box></draw:frame></draw:g></draw:g></text:p>
        <text:p text:style-name="P29">Gradul de consens cu privire la faptul că persoanele din cadrul programelor EFP dobândesc competențe specializate direct relevante variază în funcție de factorii sociodemografici și comportamentali, după cum urmează. </text:p>
        <text:p text:style-name="P52">■ Respondenții care văd EFP într-o lumină pozitivă sunt mai susceptibili să fie de acord că EFP predă competențe tehnice specializate relevante: 91 % dintre cei care raportează că EFP este percepută pozitiv în țara lor fac acest lucru, comparativ cu 78 % dintre cei care declară că imaginea EFP este negativă în țara lor. </text:p>
        <text:p text:style-name="P52">■ Respondenții care consideră că tinerii primesc suficiente informații cu privire la oportunitățile EFP sunt mai susceptibili să fie de acord cu această afirmație (91 %) decât cei care consideră că nu primesc astfel de informații (80 %). </text:p>
        <text:p text:style-name="P52">■ Există unele diferențe notabile între categoriile socioprofesionale: managerii înregistrează cel mai înalt nivel de acord cu privire la faptul că persoanele din EFP dobândesc competențe tehnice specializate direct relevante pentru ocupații specifice (90 %) și găzduiesc persoanele cu cel mai scăzut nivel (77 %). </text:p>
        <text:p text:style-name="P52">■ Până la vârsta la care se încheie studiile, convingerea că EFP predă competențe tehnice specializate relevante este cea mai răspândită în rândul respondenților care au rămas în sistemul de învățământ după vârsta de 20 de ani (88 %), urmați de cei care au terminat studiile între 16 și 19 ani (86 %). Respondenții care au terminat studiile cu vârsta de 15 ani sau mai mică sunt cel mai puțin susceptibili să împărtășească această opinie (80 %). </text:p>
        <text:p text:style-name="P52">■ Acordul cu această afirmație este în mod constant ridicat în toate grupele de vârstă, situându-se la 88 % în rândul respondenților cu vârste cuprinse între 40 și 54 de ani, 87 % în rândul celor cu vârste cuprinse între 25 și 39 de ani, 85 % în rândul celor cu vârste cuprinse între 15 și 24 de ani și 84 % în rândul celor cu vârste de peste 55 de ani. </text:p>
        <text:p text:style-name="P52">■ Nu există diferențe de percepție în funcție de gen.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Vă rog să-mi spuneți în ce măsură sunteți sau nu de acord cu fiecare dintre următoarele afirmații: Persoanele din programele IVET învață abilități tehnice specializate direct relevante pentru ocupații specifice (%-UE)</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Total „Sunt de acord”</text:p>
            </table:table-cell>
            <table:table-cell table:style-name="Tableau11.A1" office:value-type="string">
              <text:p text:style-name="P83">Total „Nu sunt de acord” </text:p>
            </table:table-cell>
            <table:table-cell table:style-name="Tableau11.A1" office:value-type="string">
              <text:p text:style-name="P83">Nu știu</text:p>
            </table:table-cell>
          </table:table-row>
          <table:table-row>
            <table:table-cell table:style-name="Tableau11.A1" office:value-type="string">
              <text:p text:style-name="P88">UE-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Sexul</text:p>
            </table:table-cell>
            <table:covered-table-cell/>
            <table:covered-table-cell/>
            <table:covered-table-cell/>
          </table:table-row>
          <table:table-row>
            <table:table-cell table:style-name="Tableau11.A1" office:value-type="string">
              <text:p text:style-name="P88">Omul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Femeie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Vârsta</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Educație (sfârșitul)</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Încă studiază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Categorie socio-profesională</text:p>
            </table:table-cell>
            <table:covered-table-cell/>
            <table:covered-table-cell/>
            <table:covered-table-cell/>
          </table:table-row>
          <table:table-row>
            <table:table-cell table:style-name="Tableau11.A1" office:value-type="string">
              <text:p text:style-name="P88">Persoană care desfășoară o activitate independentă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Cadre de conducere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Alte gulere albe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Lucrători manuali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Persoane din casă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Șomeri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Pensionat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Studenți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Urbanizarea subiectivă</text:p>
            </table:table-cell>
            <table:covered-table-cell/>
            <table:covered-table-cell/>
            <table:covered-table-cell/>
          </table:table-row>
          <table:table-row>
            <table:table-cell table:style-name="Tableau11.A1" office:value-type="string">
              <text:p text:style-name="P88">Zonă rurală sau sat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Oraș mic sau mijlociu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Oraș mare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Percepția EFP în (ȚARA NOASTRĂ)</text:p>
            </table:table-cell>
            <table:covered-table-cell/>
            <table:covered-table-cell/>
            <table:covered-table-cell/>
          </table:table-row>
          <table:table-row>
            <table:table-cell table:style-name="Tableau11.A1" office:value-type="string">
              <text:p text:style-name="P88">Pozitivă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gativ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11.A1" office:value-type="string">
              <text:p text:style-name="P88">Da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u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text:soft-page-break/></text:p>
        <text:h text:style-name="P19" text:outline-level="2"><text:bookmark-start text:name="__RefHeading___Toc215580_2930363814"/>6. Oportunități de învățare suplimentare <text:bookmark-end text:name="__RefHeading___Toc215580_2930363814"/></text:h>
        <text:p text:style-name="P50">Două treimi dintre cetățenii UE declară că persoanele care finalizează programe EFP se pot înscrie la studii universitare </text:p>
        <text:p text:style-name="P21">În întreaga Uniune Europeană, 67 % consideră că persoanele care finalizează programe EFP se pot înscrie la studii universitare, inclusiv 23 % care sunt întru totul de acord și 44 % care tind să fie de acord.<text:note text:id="ftn26" text:note-class="footnote"><text:note-citation>26</text:note-citation><text:note-body><text:p text:style-name="P13">QB7.4. Vă rog să-mi spuneți în ce măsură sunteți sau nu de acord cu fiecare dintre următoarele afirmații: Persoanele care finalizează programe VET se pot înscrie la studii universitare. </text:p></text:note-body></text:note> Unul din cinci respondenți (21%) nu este de acord, în timp ce 12% nu știu. În practică, 72,6 % dintre elevii VET din învățământul secundar superior din Uniunea Europeană participă la programe care oferă acces direct la învățământul terțiar.<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4">https://www.cedefop.europa.eu/files/whatsnewinVET_2025.pdf</text:span></text:a><text:span text:style-name="T54"> </text:span></text:p></text:note-body></text:note> Acest lucru sugerează că percepția publică reflectă, în linii mari, realitatea, deși persistă un anumit grad de subestimare, având în vedere că ratele reale de acces sunt ușor mai ridicate decât ratele percepute. </text:p>
        <text:p text:style-name="P21">Rezultatul observat pentru această întrebare este stabil în timp. În sondajul Eurobarometru din 2011 privind EFP (UE-27), 68 % dintre respondenți au declarat că EFP le permite persoanelor să își continue studiile universitare ulterior.<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ormularea întrebării diferă de actuala anchetă și utilizează termenul „EFP”, fără a face distincție între EFP inițială și cea continuă, cu fiecare dintre următoarele afirmații. Educația și formarea profesională permit persoanelor să își continue studiile universitare ulterior”. </text:span></text:p></text:note-body></text:note> </text:p>
        <text:p text:style-name="P21">În sondajul actual, cel puțin jumătate dintre respondenții din 26 de state membre declară că persoanele care finalizează programe EFP se pot înscrie la studii universitare.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9">QB7.4: Vă rog să-mi spuneți în ce măsură sunteți sau nu de acord cu fiecare dintre următoarele afirmații: Persoanele care finalizează programe IVET se pot înscrie la studii universitare (UE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902cm" svg:x="1.245cm" svg:y="8.934cm"><draw:text-box><text:p text:style-name="P105"><text:span text:style-name="T59">Sunt întru totul de acord</text:span></text:p></draw:text-box></draw:frame><draw:frame draw:style-name="gr306" draw:text-style-name="P101" svg:width="2.857cm" svg:height="0.902cm" svg:x="4.254cm" svg:y="8.913cm"><draw:text-box><text:p text:style-name="P105"><text:span text:style-name="T59">Tendința de a fi de acord</text:span></text:p></draw:text-box></draw:frame><draw:frame draw:style-name="gr307" draw:text-style-name="P101" svg:width="3.282cm" svg:height="0.902cm" svg:x="7.436cm" svg:y="8.956cm"><draw:text-box><text:p text:style-name="P105"><text:span text:style-name="T59">Tendința de a nu fi de acord</text:span></text:p></draw:text-box></draw:frame><draw:frame draw:style-name="gr308" draw:text-style-name="P101" svg:width="3.483cm" svg:height="0.646cm" svg:x="11.067cm" svg:y="8.913cm"><draw:text-box><text:p text:style-name="P105"><text:span text:style-name="T59">Nu sunt deloc de acord</text:span></text:p></draw:text-box></draw:frame><draw:frame draw:style-name="gr309" draw:text-style-name="P101" svg:width="2.52cm" svg:height="0.687cm" svg:x="14.787cm" svg:y="8.913cm"><draw:text-box><text:p text:style-name="P105"><text:span text:style-name="T59">Nu știu</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59">QB7.4: Vă rog să-mi spuneți în ce măsură sunteți sau nu de acord cu fiecare dintre următoarele afirmații: Persoanele care finalizează programe IVET se pot înscrie la studii universitare (UE27) (%) </text:span></text:p></draw:text-box></draw:frame><draw:frame draw:style-name="gr312" draw:text-style-name="P104" svg:width="1.943cm" svg:height="0.902cm" svg:x="11.857cm" svg:y="-6.631cm"><draw:text-box><text:p text:style-name="P103"><text:span text:style-name="T59">Nu știu 12</text:span></text:p></draw:text-box></draw:frame><draw:frame draw:style-name="gr313" draw:text-style-name="P104" svg:width="2.788cm" svg:height="0.902cm" svg:x="9.662cm" svg:y="-5.915cm"><draw:text-box><text:p text:style-name="P103"><text:span text:style-name="T59">Nu sunt deloc de acord 5</text:span></text:p></draw:text-box></draw:frame><draw:frame draw:style-name="gr314" draw:text-style-name="P101" svg:width="2.818cm" svg:height="0.902cm" svg:x="13.845cm" svg:y="-1.161cm"><draw:text-box><text:p text:style-name="P100"><text:span text:style-name="T59">Tendința de a fi de acord 44</text:span></text:p></draw:text-box></draw:frame><draw:frame draw:style-name="gr315" draw:text-style-name="P101" svg:width="2.818cm" svg:height="0.902cm" svg:x="14.647cm" svg:y="-6.049cm"><draw:text-box><text:p text:style-name="P100"><text:span text:style-name="T59">Sunt întru totul de acord 23</text:span></text:p></draw:text-box></draw:frame></draw:g>Opiniile variază considerabil de la un stat membru la altul, cele mai ridicate niveluri de acord înregistrându-se în Cipru (90 %), Lituania (88 %) și Letonia (85 %). Cele mai scăzute niveluri sunt înregistrate în Danemarca (46 %), Țările de Jos (50 %) și Belgia (55 %). </text:p>
        <text:p text:style-name="P33"/>
        <text:p text:style-name="P34">Măsura în care respondenții sunt de acord că persoanele care finalizează programe EFP se pot înscrie la studii universitare variază în funcție de factorii sociodemografici, după cum urmează. </text:p>
        <text:p text:style-name="P52">■ Respondenții care percep EFP în mod pozitiv sunt mai predispuși să creadă că absolvenții EFP se pot înscrie la studii universitare (74 % față de 57 % în rândul celor care raportează percepții negative). </text:p>
        <text:p text:style-name="P52">■ Opinia conform căreia persoanele care finalizează programe EFP se pot înscrie la studii universitare este susținută de 75 % dintre respondenții care consideră că tinerii primesc suficiente informații cu privire la oportunitățile EFP, comparativ cu 62 % dintre cei care nu fac acest lucru. </text:p>
        <text:p text:style-name="P52">■ Această opinie scade modest odată cu creșterea vârstei, de la 71 % în rândul persoanelor cu vârsta cuprinsă între 15 și 24 de ani la 64 % în rândul persoanelor cu vârsta de cel puțin 55 de ani. </text:p>
        <text:p text:style-name="P52">■ Până la vârsta de finalizare a studiilor, opinia potrivit căreia persoanele care finalizează programe EFP se pot înscrie la studii universitare este cea mai răspândită în rândul respondenților care au terminat studiile la vârsta de 20 de ani sau mai mult și între 16 și 19 ani (69 %-68 %), scăzând la 59 % în rândul celor care au terminat studiile la vârsta de 15 ani sau mai devreme. </text:p>
        <text:p text:style-name="P52">■ Respondenții care au urmat ei înșiși educația și formarea profesională sunt, de asemenea, mai susceptibili să fie de acord cu această afirmație decât cei care nu au făcut-o (71 % față de 65 %). </text:p>
        <text:p text:style-name="P52">■ Nu există diferențe în funcție de gen.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Vă rog să-mi spuneți în ce măsură sunteți sau nu de acord cu fiecare dintre următoarele afirmații: Persoanele care finalizează programe IVET se pot înscrie la studii universitare (%-UE)</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Total „Sunt de acord”</text:p>
            </table:table-cell>
            <table:table-cell table:style-name="Tableau12.A1" office:value-type="string">
              <text:p text:style-name="P83">Total „Nu sunt de acord” </text:p>
            </table:table-cell>
            <table:table-cell table:style-name="Tableau12.A1" office:value-type="string">
              <text:p text:style-name="P83">Nu știu</text:p>
            </table:table-cell>
          </table:table-row>
          <table:table-row>
            <table:table-cell table:style-name="Tableau12.A1" office:value-type="string">
              <text:p text:style-name="P88">UE-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Sexul</text:p>
            </table:table-cell>
            <table:covered-table-cell/>
            <table:covered-table-cell/>
            <table:covered-table-cell/>
          </table:table-row>
          <table:table-row>
            <table:table-cell table:style-name="Tableau12.A1" office:value-type="string">
              <text:p text:style-name="P88">Omul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Femeie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Vârsta</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Educație (sfârșitul)</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Încă studiază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Categorie socio-profesională</text:p>
            </table:table-cell>
            <table:covered-table-cell/>
            <table:covered-table-cell/>
            <table:covered-table-cell/>
          </table:table-row>
          <table:table-row>
            <table:table-cell table:style-name="Tableau12.A1" office:value-type="string">
              <text:p text:style-name="P88">Persoană care desfășoară o activitate independentă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Cadre de conducere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Alte gulere albe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Lucrători manuali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Persoane din casă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Șomeri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Pensionat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Studenți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Urbanizarea subiectivă</text:p>
            </table:table-cell>
            <table:covered-table-cell/>
            <table:covered-table-cell/>
            <table:covered-table-cell/>
          </table:table-row>
          <table:table-row>
            <table:table-cell table:style-name="Tableau12.A1" office:value-type="string">
              <text:p text:style-name="P88">Zonă rurală sau sat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Oraș mic sau mijlociu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Oraș mare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Percepția EFP în (ȚARA NOASTRĂ)</text:p>
            </table:table-cell>
            <table:covered-table-cell/>
            <table:covered-table-cell/>
            <table:covered-table-cell/>
          </table:table-row>
          <table:table-row>
            <table:table-cell table:style-name="Tableau12.A1" office:value-type="string">
              <text:p text:style-name="P88">Pozitivă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gativ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12.A1" office:value-type="string">
              <text:p text:style-name="P88">Da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u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text:soft-page-break/></text:p>
        <text:p text:style-name="P51">Aproximativ două treimi dintre cetățenii UE consideră că persoanele care studiază pentru o calificare EFP au oportunități de a studia în străinătate ca parte a studiilor lor </text:p>
        <text:p text:style-name="P21">Erasmus+ sprijină mobilitatea studenților din învățământul profesional, permițând cursanților EFP să participe la perioade de studiu sau de formare în străinătate.<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4">https://erasmus-plus.ec.europa.eu/opportunities/individuals/trainees/vocational-education-apprenticeships-and-recent-graduates</text:span></text:a><text:span text:style-name="T54"> </text:span></text:p></text:note-body></text:note> La nivelul Uniunii Europene, 64 % dintre respondenți declară că persoanele care studiază pentru o calificare EFP au oportunități de a studia în străinătate ca parte a studiilor lor, inclusiv 19 % care sunt întru totul de acord și 45 % care tind să fie de acord.<text:note text:id="ftn30" text:note-class="footnote"><text:note-citation>30</text:note-citation><text:note-body><text:p text:style-name="P13">QB7.5. Vă rog să-mi spuneți în ce măsură sunteți sau nu de acord cu fiecare dintre următoarele afirmații: Persoanele care studiază pentru o calificare EFP au posibilitatea de a studia în străinătate ca parte a studiilor lor. </text:p></text:note-body></text:note> În general, 20% nu sunt de acord, în timp ce 16% nu știu. </text:p>
        <text:p text:style-name="P21">Cunoașterea oportunităților de a studia în străinătate cu calificări EFP a crescut de-a lungul timpului. În sondajul Cedefop din 2016 (UE-28), 60 % dintre respondenți au fost de acord că persoanele din EFP au avut oportunități de a studia sau de a lucra în străinătate, 22 % nu au fost de acord și 18 % nu știau.<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Formularea întrebării diferă de actuala anchetă, care se axează pe studiul în străinătate ca parte a studiilor EFP, în timp ce elementul din 2016 a acoperit studiul sau munca în străinătate după EFP. Întrebarea 19.2: „Următoarele afirmații se referă la ceea ce se întâmplă după învățământul profesional în învățământul secundar superior. În ce măsură sunteți sau nu de acord cu fiecare dintre ele? - Învățământul profesional în învățământul secundar superior oferă oportunități de a studia sau de a lucra în străinătate”.</text:span></text:p></text:note-body></text:note> În sondajul Eurobarometru din 2011 privind EFP (UE-27), o întrebare formulată oarecum diferit a arătat că 43 % dintre respondenți au considerat că EFP oferă oportunități de a studia în străinătate.<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ormularea întrebării diferă de actuala anchetă, utilizează termenul „EFP” fără a face distincție între EFP inițială și cea continuă și este formulată negativ. Întrebarea 10.5: „Vă rog să-mi spuneți în ce măsură sunteți sau nu de acord cu fiecare dintre următoarele afirmații. Educația și formarea profesională nu oferă oportunități de a studia în străinătate”.</text:span></text:p></text:note-body></text:note> </text:p>
        <text:p text:style-name="P21">În cadrul sondajului actual, cel puțin jumătate dintre respondenții din 25 de state membre consideră că persoanele care studiază pentru o calificare EFP au oportunități de a studia în străinătate ca parte a studiilor lor. </text:p>
        <text:p text:style-name="P21">Opiniile variază de la un stat membru la altul, cele mai ridicate niveluri de acord înregistrându-se în Cipru (86 %), Malta (85 %) și Slovacia (75 %). Cele mai scăzute niveluri sunt înregistrate în Suedia (45 %), Portugalia (47 %) și Țările de Jos (51 %).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551cm" svg:x="8.692cm" svg:y="-9.999cm"><draw:text-box><text:p text:style-name="P100"><text:span text:style-name="T59">QB7.5: Vă rog să-mi spuneți în ce măsură sunteți sau nu de acord cu fiecare dintre următoarele afirmații: Persoanele care studiază pentru o calificare IVET au posibilitatea de a studia în străinătate ca parte a studiilor lor (UE27) (%) </text:span></text:p></draw:text-box></draw:frame><draw:frame draw:style-name="gr297" draw:text-style-name="P101" svg:width="2.377cm" svg:height="0.578cm" svg:x="10.756cm" svg:y="-8.089cm"><draw:text-box><text:p text:style-name="P100"><text:span text:style-name="T59">Nu știu 16</text:span></text:p></draw:text-box></draw:frame><draw:frame draw:style-name="gr298" draw:text-style-name="P104" svg:width="2.557cm" svg:height="0.902cm" svg:x="8.895cm" svg:y="-7.08cm"><draw:text-box><text:p text:style-name="P103"><text:span text:style-name="T59">Nu sunt deloc de acord 4</text:span></text:p></draw:text-box></draw:frame><draw:frame draw:style-name="gr299" draw:text-style-name="P104" svg:width="1.945cm" svg:height="1.551cm" svg:x="8.939cm" svg:y="-5.196cm"><draw:text-box><text:p text:style-name="P103"><text:span text:style-name="T59">Tendința de a nu fi de acord 16</text:span></text:p></draw:text-box></draw:frame><draw:frame draw:style-name="gr300" draw:text-style-name="P101" svg:width="2.527cm" svg:height="0.902cm" svg:x="13.797cm" svg:y="-8.043cm"><draw:text-box><text:p text:style-name="P100"><text:span text:style-name="T59">Sunt întru totul de acord 19</text:span></text:p></draw:text-box></draw:frame><draw:frame draw:style-name="gr301" draw:text-style-name="P101" svg:width="2.708cm" svg:height="0.902cm" svg:x="12.809cm" svg:y="-2.504cm"><draw:text-box><text:p text:style-name="P100"><text:span text:style-name="T59">Tendința de a fi de acord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0.902cm" svg:x="0.002cm" svg:y="0.002cm"><draw:text-box><text:p text:style-name="P100"><text:span text:style-name="T59">QB7.5: Vă rog să-mi spuneți în ce măsură sunteți sau nu de acord cu fiecare dintre următoarele afirmații: Persoanele care studiază pentru o calificare IVET au posibilitatea de a studia în străinătate ca parte a studiilor lor (UE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902cm" svg:x="0.873cm" svg:y="8.687cm"><draw:text-box><text:p text:style-name="P105"><text:span text:style-name="T59">Sunt întru totul de acord</text:span></text:p></draw:text-box></draw:frame><draw:frame draw:style-name="gr291" draw:text-style-name="P101" svg:width="2.857cm" svg:height="0.902cm" svg:x="3.883cm" svg:y="8.666cm"><draw:text-box><text:p text:style-name="P105"><text:span text:style-name="T59">Tendința de a fi de acord</text:span></text:p></draw:text-box></draw:frame><draw:frame draw:style-name="gr292" draw:text-style-name="P101" svg:width="3.282cm" svg:height="0.902cm" svg:x="7.065cm" svg:y="8.709cm"><draw:text-box><text:p text:style-name="P105"><text:span text:style-name="T59">Tendința de a nu fi de acord</text:span></text:p></draw:text-box></draw:frame><draw:frame draw:style-name="gr293" draw:text-style-name="P101" svg:width="3.483cm" svg:height="0.646cm" svg:x="10.695cm" svg:y="8.666cm"><draw:text-box><text:p text:style-name="P105"><text:span text:style-name="T59">Nu sunt deloc de acord</text:span></text:p></draw:text-box></draw:frame><draw:frame draw:style-name="gr294" draw:text-style-name="P101" svg:width="2.52cm" svg:height="0.687cm" svg:x="14.415cm" svg:y="8.666cm"><draw:text-box><text:p text:style-name="P105"><text:span text:style-name="T59">Nu știu</text:span></text:p></draw:text-box></draw:frame></draw:g></draw:g></text:p>
        <text:p text:style-name="P51">Măsura în care respondenții sunt de acord că persoanele care studiază pentru o calificare EFP au oportunități de a studia în străinătate variază în funcție de factorii sociodemografici și comportamentali, după cum urmează. </text:p>
        <text:p text:style-name="P21">■ Respondenții care văd EFP într-o lumină pozitivă sunt mai </text:p>
        <text:p text:style-name="P21">este probabil să creadă că studenții EFP au oportunități de a </text:p>
        <text:p text:style-name="P21">studii în străinătate (71 % față de 52 % dintre cei care raportează rezultate negative) </text:p>
        <text:p text:style-name="P21">percepții). </text:p>
        <text:p text:style-name="P52">■ Respondenții care consideră că tinerii primesc suficiente informații cu privire la oportunitățile EFP sunt mai susceptibili să fie de acord că persoanele care studiază pentru o calificare EFP au oportunități de a studia în străinătate (72 %) decât cei care consideră că nu au astfel de oportunități (56 %). </text:p>
        <text:p text:style-name="P52">■ Până la vârsta la care se încheie studiile, convingerea că persoanele care studiază pentru o calificare EFP au oportunități de a studia în străinătate este cea mai răspândită în rândul respondenților care și-au încheiat studiile între 16-19 ani (65 %) și 20 de ani sau mai mult (64 %), scăzând la 59 % în rândul celor cu vârsta de 15 ani sau mai puțin. Aceasta se ridică la 62% dintre cei care încă studiază. </text:p>
        <text:p text:style-name="P52">■ Convingerea că studenții EFP au oportunități de a studia în străinătate este puțin mai răspândită în rândul respondenților care ar recomanda învățământul secundar profesional (67 %) decât în rândul celor care favorizează învățământul secundar general (63 %). </text:p>
        <text:p text:style-name="P52">■ În funcție de vârstă, există doar diferențe minore. </text:p>
        <text:p text:style-name="P52">■ Nu există diferențe în funcție de gen.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Vă rog să-mi spuneți în ce măsură sunteți sau nu de acord cu fiecare dintre următoarele afirmații: Persoanele care studiază pentru o calificare IVET au posibilitatea de a studia în străinătate ca parte a studiilor lor (%-UE)</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Total „Sunt de acord”</text:p>
            </table:table-cell>
            <table:table-cell table:style-name="Tableau13.A1" office:value-type="string">
              <text:p text:style-name="P83">Total „Nu sunt de acord” </text:p>
            </table:table-cell>
            <table:table-cell table:style-name="Tableau13.A1" office:value-type="string">
              <text:p text:style-name="P83">Nu știu</text:p>
            </table:table-cell>
          </table:table-row>
          <table:table-row>
            <table:table-cell table:style-name="Tableau13.A1" office:value-type="string">
              <text:p text:style-name="P88">UE-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Sexul</text:p>
            </table:table-cell>
            <table:covered-table-cell/>
            <table:covered-table-cell/>
            <table:covered-table-cell/>
          </table:table-row>
          <table:table-row>
            <table:table-cell table:style-name="Tableau13.A1" office:value-type="string">
              <text:p text:style-name="P88">Omul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Femeie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Vârsta</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Educație (sfârșitul)</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Încă studiază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Categorie socio-profesională</text:p>
            </table:table-cell>
            <table:covered-table-cell/>
            <table:covered-table-cell/>
            <table:covered-table-cell/>
          </table:table-row>
          <table:table-row>
            <table:table-cell table:style-name="Tableau13.A1" office:value-type="string">
              <text:p text:style-name="P88">Persoană care desfășoară o activitate independentă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Cadre de conducere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Alte gulere albe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Lucrători manuali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Persoane din casă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Șomeri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Pensionat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Studenți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Urbanizarea subiectivă</text:p>
            </table:table-cell>
            <table:covered-table-cell/>
            <table:covered-table-cell/>
            <table:covered-table-cell/>
          </table:table-row>
          <table:table-row>
            <table:table-cell table:style-name="Tableau13.A1" office:value-type="string">
              <text:p text:style-name="P88">Zonă rurală sau sat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Oraș mic sau mijlociu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Oraș mare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Percepția EFP în (ȚARA NOASTRĂ)</text:p>
            </table:table-cell>
            <table:covered-table-cell/>
            <table:covered-table-cell/>
            <table:covered-table-cell/>
          </table:table-row>
          <table:table-row>
            <table:table-cell table:style-name="Tableau13.A1" office:value-type="string">
              <text:p text:style-name="P88">Pozitivă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gativ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13.A1" office:value-type="string">
              <text:p text:style-name="P88">Da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u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text:soft-page-break/></text:p>
        <text:p text:style-name="P51">Două treimi dintre cetățenii UE declară că programele EFP sunt suficient de favorabile incluziunii pentru a oferi cursanților sprijinul necesar </text:p>
        <text:p text:style-name="P21">La nivelul Uniunii Europene, 67 % dintre respondenți declară că programele EFP sunt suficient de favorabile incluziunii pentru a se asigura că cursanții care se pot confrunta cu obstacole în anumite tipuri de medii de învățare primesc sprijinul de care au nevoie pentru a finaliza programele, inclusiv 17 % care sunt întru totul de acord și 50 % care tind să fie de acord.<text:note text:id="ftn33" text:note-class="footnote"><text:note-citation>33</text:note-citation><text:note-body><text:p text:style-name="P13">QB9.4. Vă rog să-mi spuneți în ce măsură sunteți sau nu de acord cu fiecare dintre următoarele afirmații: Programele EFP sunt suficient de favorabile incluziunii pentru a se asigura că cursanții care se pot confrunta cu obstacole în anumite tipuri de medii de învățare primesc sprijinul de care au nevoie pentru a putea finaliza programele. </text:p></text:note-body></text:note> Aproximativ unul din cinci (19%) nu este de acord, în timp ce 14% nu știu. </text:p>
        <text:p text:style-name="P21">În toate statele membre, cel puțin jumătate dintre respondenți sunt de acord că programele EFP sunt suficient de favorabile incluziunii pentru a oferi cursanților sprijinul necesar pentru finalizarea programelor. </text:p>
        <text:p text:style-name="P21">Opiniile variază de la un stat membru la altul, cele mai ridicate niveluri de acord înregistrându-se în Malta (82 %), Italia (81 %) și Slovenia (80 %). Cele mai scăzute niveluri se înregistrează în Germania (51 %), Finlanda (56 %) și Țările de Jos (57 %).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227cm" svg:x="0.002cm" svg:y="0.102cm"><draw:text-box><text:p text:style-name="P100"><text:span text:style-name="T59">QB9.4. Vă rog să-mi spuneți în ce măsură sunteți sau nu de acord cu fiecare dintre următoarele afirmații:- Programele IVET sunt suficient de incluzive pentru a se asigura că cursanții care se pot confrunta cu obstacole În anumite tipuri de medii de învățare primesc sprijinul de care au nevoie pentru a putea finaliza programele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902cm" svg:x="0.836cm" svg:y="8.814cm"><draw:text-box><text:p text:style-name="P105"><text:span text:style-name="T59">Sunt întru totul de acord</text:span></text:p></draw:text-box></draw:frame><draw:frame draw:style-name="gr276" draw:text-style-name="P101" svg:width="2.858cm" svg:height="0.902cm" svg:x="3.844cm" svg:y="8.791cm"><draw:text-box><text:p text:style-name="P105"><text:span text:style-name="T59">Tendința de a fi de acord</text:span></text:p></draw:text-box></draw:frame><draw:frame draw:style-name="gr277" draw:text-style-name="P101" svg:width="3.28cm" svg:height="0.902cm" svg:x="7.028cm" svg:y="8.833cm"><draw:text-box><text:p text:style-name="P105"><text:span text:style-name="T59">Tendința de a nu fi de acord</text:span></text:p></draw:text-box></draw:frame><draw:frame draw:style-name="gr278" draw:text-style-name="P101" svg:width="3.484cm" svg:height="0.646cm" svg:x="10.656cm" svg:y="8.793cm"><draw:text-box><text:p text:style-name="P105"><text:span text:style-name="T59">Nu sunt deloc de acord</text:span></text:p></draw:text-box></draw:frame><draw:frame draw:style-name="gr279" draw:text-style-name="P101" svg:width="2.518cm" svg:height="0.687cm" svg:x="14.378cm" svg:y="8.793cm"><draw:text-box><text:p text:style-name="P105"><text:span text:style-name="T59">Nu știu</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525cm" svg:x="8.909cm" svg:y="-8.056cm"><draw:text-box><text:p text:style-name="P100"><text:span text:style-name="T59">QB9.4: Vă rog să-mi spuneți în ce măsură sunteți sau nu de acord cu fiecare dintre următoarele afirmații: - Programele EFP sunt suficient de favorabile incluziunii pentru a se asigura că cursanții care se pot confrunta cu obstacole în anumite tipuri de medii de învățare primesc sprijinul de care au nevoie pentru a putea finaliza programele (UE-27) (%) </text:span></text:p></draw:text-box></draw:frame><draw:frame draw:style-name="gr282" draw:text-style-name="P104" svg:width="2.527cm" svg:height="0.578cm" svg:x="10.248cm" svg:y="-6.008cm"><draw:text-box><text:p text:style-name="P103"><text:span text:style-name="T59">Nu știu 14</text:span></text:p></draw:text-box></draw:frame><draw:frame draw:style-name="gr283" draw:text-style-name="P104" svg:width="2.805cm" svg:height="0.902cm" svg:x="8.965cm" svg:y="-5.204cm"><draw:text-box><text:p text:style-name="P103"><text:span text:style-name="T59">Nu sunt deloc de acord: 3 </text:span></text:p></draw:text-box></draw:frame><draw:frame draw:style-name="gr284" draw:text-style-name="P104" svg:width="2.468cm" svg:height="1.227cm" svg:x="8.886cm" svg:y="-3.789cm"><draw:text-box><text:p text:style-name="P103"><text:span text:style-name="T59">Tendința de a nu fi de acord 16</text:span></text:p></draw:text-box></draw:frame><draw:frame draw:style-name="gr285" draw:text-style-name="P101" svg:width="2.708cm" svg:height="0.902cm" svg:x="13.229cm" svg:y="-1.009cm"><draw:text-box><text:p text:style-name="P100"><text:span text:style-name="T59">Tendința de a fi de acord 50</text:span></text:p></draw:text-box></draw:frame><draw:frame draw:style-name="gr286" draw:text-style-name="P101" svg:width="2.678cm" svg:height="0.902cm" svg:x="13.693cm" svg:y="-6.19cm"><draw:text-box><text:p text:style-name="P100"><text:span text:style-name="T59">Sunt total de acord 17</text:span></text:p></draw:text-box></draw:frame></draw:g></text:p>
        <text:p text:style-name="P29">Măsura în care respondenții sunt de acord că programele EFP sunt suficient de favorabile incluziunii pentru a oferi sprijin cursanților variază în funcție de factorii sociodemografici și comportamentali, după cum urmează. </text:p>
        <text:p text:style-name="P52">■ Respondenții care văd EFP într-o lumină pozitivă sunt mai predispuși să creadă că programele EFP sunt suficient de favorabile incluziunii (72 % față de 58 % în rândul celor care raportează percepții negative). </text:p>
        <text:p text:style-name="P52">■ În funcție de vârstă, acordul conform căruia programele EFP sunt suficient de favorabile incluziunii scade ușor odată cu vârsta: Aceasta se ridică la 69 % în rândul respondenților cu vârste cuprinse între 15 și 24 de ani, comparativ cu 68 % în rândul celor cu vârste cuprinse între 25 și 54 de ani și 63 % în rândul celor cu vârste de 55 de ani și peste. </text:p>
        <text:p text:style-name="P52">■ În funcție de vârsta la care se încheie studiile, acordul este ușor mai răspândit în rândul respondenților care au terminat studiile cu vârste cuprinse între 16 și 19 ani (67 %) și al celor care au terminat studiile la vârsta de 20 de ani (66 %) decât în rândul celor care au terminat studiile cu vârsta de 15 ani sau mai mică (64 %). </text:p>
        <text:p text:style-name="P52">■ Respondenții care au participat ei înșiși la EFP sunt puțin mai susceptibili să fie de acord că programele EFP sunt suficient de favorabile incluziunii (68 %) decât cei care nu au participat (65 %). </text:p>
        <text:p text:style-name="P52">■ Există diferențe neglijabile în funcție de gen.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Vă rog să-mi spuneți în ce măsură sunteți sau nu de acord cu fiecare dintre următoarele afirmații: Programele IVET sunt suficient de incluzive pentru a se asigura că cursanții care se pot confrunta cu obstacole în anumite tipuri de medii de învățare primesc sprijinul de care au nevoie pentru a putea finaliza programele (%-UE)</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Total „Sunt de acord”</text:p>
            </table:table-cell>
            <table:table-cell table:style-name="Tableau14.A1" office:value-type="string">
              <text:p text:style-name="P83">Total „Nu sunt de acord” </text:p>
            </table:table-cell>
            <table:table-cell table:style-name="Tableau14.A1" office:value-type="string">
              <text:p text:style-name="P83">Nu știu</text:p>
            </table:table-cell>
          </table:table-row>
          <table:table-row>
            <table:table-cell table:style-name="Tableau14.A1" office:value-type="string">
              <text:p text:style-name="P88">UE-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Sexul</text:p>
            </table:table-cell>
            <table:covered-table-cell/>
            <table:covered-table-cell/>
            <table:covered-table-cell/>
          </table:table-row>
          <table:table-row>
            <table:table-cell table:style-name="Tableau14.A1" office:value-type="string">
              <text:p text:style-name="P88">Omul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Femeie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Vârsta</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Educație (sfârșitul)</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Încă studiază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Categorie socio-profesională</text:p>
            </table:table-cell>
            <table:covered-table-cell/>
            <table:covered-table-cell/>
            <table:covered-table-cell/>
          </table:table-row>
          <table:table-row>
            <table:table-cell table:style-name="Tableau14.A1" office:value-type="string">
              <text:p text:style-name="P88">Persoană care desfășoară o activitate independentă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Cadre de conducere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Alte gulere albe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Lucrători manuali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Persoane din casă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Șomeri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Pensionat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Studenți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Urbanizarea subiectivă</text:p>
            </table:table-cell>
            <table:covered-table-cell/>
            <table:covered-table-cell/>
            <table:covered-table-cell/>
          </table:table-row>
          <table:table-row>
            <table:table-cell table:style-name="Tableau14.A1" office:value-type="string">
              <text:p text:style-name="P88">Zonă rurală sau sat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Oraș mic sau mijlociu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Oraș mare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Percepția EFP în (ȚARA NOASTRĂ)</text:p>
            </table:table-cell>
            <table:covered-table-cell/>
            <table:covered-table-cell/>
            <table:covered-table-cell/>
          </table:table-row>
          <table:table-row>
            <table:table-cell table:style-name="Tableau14.A1" office:value-type="string">
              <text:p text:style-name="P88">Pozitivă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gativ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14.A1" office:value-type="string">
              <text:p text:style-name="P88">Da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ext:soft-page-break/>
          <table:table-row>
            <table:table-cell table:style-name="Tableau14.A1" office:value-type="string">
              <text:p text:style-name="P88">Nu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Recomandări ale EFP pentru tineri <text:bookmark-end text:name="__RefHeading___Toc215582_2930363814"/></text:h>
        <text:p text:style-name="P50">Jumătate dintre cetățenii UE ar recomanda învățământul secundar profesional unui tânăr care alege un parcurs de învățământ secundar superior </text:p>
        <text:p text:style-name="P21">Atunci când sunt întrebați ce parcurs educațional ar recomanda unui tânăr care decide în prezent cu privire la învățământul secundar superior, 50 % dintre cetățenii UE ar recomanda învățământul secundar profesional, în timp ce 39 % ar recomanda învățământul secundar general, iar 8 % ar spune în mod spontan că depinde de situația individuală.<text:note text:id="ftn34" text:note-class="footnote"><text:note-citation>34</text:note-citation><text:note-body><text:p text:style-name="P13">QB2. Pe care dintre următoarele căi educaționale le-ați recomanda unui tânăr care decide în prezent cu privire la învățământul secundar superior? </text:p></text:note-body></text:note> </text:p>
        <text:p text:style-name="P21">Sprijinul pentru educația profesională ca modalitate de formare a crescut de-a lungul timpului. În sondajul Eurobarometru din 2011 privind EFP (UE-27), 32 % dintre respondenți au declarat că ar recomanda formarea profesională unui tânăr care termină învățământul obligatoriu, în timp ce 34 % au declarat că ar recomanda învățământul secundar general sau învățământul superior.<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ormularea întrebării diferă de actuala anchetă, utilizează termenul „EFP” fără a face distincție între EFP inițială și cea continuă și combină învățământul secundar general și învățământul superior într-o singură opțiune de răspuns în cazul în care ancheta actuală le separă. Întrebarea 8: „În prezent, pe care dintre următoarele le-ați recomanda unui tânăr care termină învățământul obligatoriu?”</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227cm" svg:x="8.999cm" svg:y="-8.497cm"><draw:text-box><text:p text:style-name="P100"><text:span text:style-name="T59">QB2: Pe care dintre următoarele căi educaționale le-ați recomanda unui tânăr care decide în prezent cu privire la învățământul secundar superior? (UE-27) (%) </text:span></text:p></draw:text-box></draw:frame><draw:frame draw:style-name="gr268" draw:text-style-name="P104" svg:width="2.412cm" svg:height="0.578cm" svg:x="11.454cm" svg:y="-7.463cm"><draw:text-box><text:p text:style-name="P103"><text:span text:style-name="T59">Nu știu 3</text:span></text:p></draw:text-box></draw:frame><draw:frame draw:style-name="gr269" draw:text-style-name="P101" svg:width="3.132cm" svg:height="0.902cm" svg:x="9.142cm" svg:y="-7.195cm"><draw:text-box><text:p text:style-name="P100"><text:span text:style-name="T59">Depinde (SPONTANEOUS) 8</text:span></text:p></draw:text-box></draw:frame><draw:frame draw:style-name="gr270" draw:text-style-name="P109" svg:width="1.953cm" svg:height="1.594cm" svg:x="9.11cm" svg:y="-4.556cm"><draw:text-box><text:p text:style-name="P103"><text:span text:style-name="T59">Învățământ secundar general 9</text:span></text:p></draw:text-box></draw:frame><draw:frame draw:style-name="gr271" draw:text-style-name="P110" svg:width="2.467cm" svg:height="1.458cm" svg:x="15.076cm" svg:y="-5.072cm"><draw:text-box><text:p text:style-name="P100"><text:span text:style-name="T59">Învățământ secundar profesional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59">QB2. Pe care dintre următoarele căi educaționale le-ați recomanda unei persoane tinere care decide acum </text:span></text:p><text:p text:style-name="P100"><text:span text:style-name="T59">în învățământul secundar superior?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9">Învățământ secundar profesional</text:span></text:p></draw:text-box></draw:frame><draw:frame draw:style-name="gr263" draw:text-style-name="P101" svg:width="3.925cm" svg:height="0.902cm" svg:x="5.391cm" svg:y="9.615cm"><draw:text-box><text:p text:style-name="P100"><text:span text:style-name="T59">Învățământ secundar general</text:span></text:p></draw:text-box></draw:frame><draw:frame draw:style-name="gr264" draw:text-style-name="P101" svg:width="3.82cm" svg:height="0.902cm" svg:x="9.398cm" svg:y="9.504cm"><draw:text-box><text:p text:style-name="P100"><text:span text:style-name="T59">Aceasta depinde (SPONTANEOUS) </text:span></text:p></draw:text-box></draw:frame><draw:frame draw:style-name="gr265" draw:text-style-name="P110" svg:width="3.073cm" svg:height="0.578cm" svg:x="13.282cm" svg:y="9.61cm"><draw:text-box><text:p text:style-name="P100"><text:span text:style-name="T59">Nu știu</text:span></text:p></draw:text-box></draw:frame></draw:g>În cadrul sondajului actual, răspunsurile variază de la un stat membru la altul. Învățământul secundar profesional este cel mai probabil recomandat în Slovenia (70 %), Ungaria (69 %) și Bulgaria (68 %). Cele mai scăzute niveluri sunt înregistrate în Portugalia (28 %) și Belgia, Luxemburg și Suedia (toate cu 30 %). </text:p>
        <text:p text:style-name="P21">Învățământul secundar general este cel mai probabil recomandat în Belgia (60 %), Italia (56 %) și Luxemburg (50 %). Cele mai scăzute niveluri sunt înregistrate în Bulgaria (20 %), Slovenia (21 %) și Danemarca (23 %). </text:p>
        <text:p text:style-name="P21">Cel mai mare procent de respondenți care afirmă în mod spontan că recomandarea depinde de situația individuală se regăsește în Danemarca (42 %), urmată de Suedia (22 %) și Luxemburg (19 %). </text:p>
        <text:p text:style-name="P21">În ceea ce privește prima alegere pentru fiecare țară, învățământul secundar profesional este recomandarea preferată în 17 state membre, variind de la 70 % în Slovenia la 41 % în Estonia. În schimb, învățământul <text:soft-page-break/>secundar general este recomandarea preferată în opt state membre, conduse de Belgia cu 60 %, urmată de Italia (56 %), Luxemburg (50 %) și Irlanda (49 %). În Finlanda, este la fel de probabil ca cele două căi să fie recomandate (ambele cu 41 %). În special, Danemarca se distinge, 42% dintre respondenți spunând "depinde", ceea ce face ca acesta să fie răspunsul principal în această țară.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9">QB2: Pe care dintre următoarele căi educaționale le-ați recomanda unui tânăr care decide în prezent cu privire la învățământul secundar superior?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551cm" svg:x="10.688cm" svg:y="0.299cm"><draw:text-box><text:p text:style-name="P100"><text:span text:style-name="T59">Învățământ secundar profesional</text:span></text:p><text:p text:style-name="P100"><text:span text:style-name="T59">Învățământ secundar general</text:span></text:p><text:p text:style-name="P100"><text:span text:style-name="T59">Aceasta depinde (SPONTANEOUS)</text:span></text:p></draw:text-box></draw:frame></draw:g></text:p>
        <text:p text:style-name="P29">Atunci când defalcăm aceste recomandări privind parcursul educațional secundar superior în funcție de factori sociodemografici și atitudinali, diferențele apar după cum urmează. </text:p>
        <text:p text:style-name="P52">■ Lucrătorii manuali (58 %) și persoanele casnice și pensionarii (55 %) sunt cei mai susceptibili să recomande învățământul profesional, în timp ce studenții (32 %) sunt cei mai puțin susceptibili să facă acest lucru. </text:p>
        <text:p text:style-name="P52">■ Respondenții din mediul rural și urban prezintă preferințe distincte. Este mai probabil ca persoanele din zonele rurale sau din sate să favorizeze învățământul profesional (55 %) decât locuitorii orașelor mari (46 %). </text:p>
        <text:p text:style-name="P52">■ Respondenții care și-au încheiat studiile la vârste cuprinse între 16 și 19 ani sunt cei mai susceptibili să recomande parcursul profesional (58 %), urmați de cei care și-au încheiat studiile la vârsta de 15 ani sau mai devreme (50 %). Respondenții cu calificări educaționale superioare, și anume cei care și-au terminat studiile la vârsta de 20 de ani sau mai mult, sunt împărțiți aproape în mod egal între învățământul secundar general și cel profesional (44 % față de 43 %). </text:p>
        <text:p text:style-name="P52">■ În recomandările privind traiectoria se conturează un decalaj clar între generații. Respondenții mai în vârstă cu vârsta de 55 de ani și peste (53 %) și cei cu vârsta cuprinsă între 40 și 54 de ani (51 %) sunt mai predispuși să recomande educația profesională, în timp ce această preferință scade în rândul respondenților mai tineri, ajungând la 39 % în grupul cu vârsta cuprinsă între 15 și 24 de ani. </text:p>
        <text:p text:style-name="P52">■ Recomandările diferă semnificativ în funcție de experiența acumulată în învățământul profesional. Dintre respondenții care au participat ei înșiși la EFP, 59 % recomandă învățământul secundar profesional, comparativ cu 42 % dintre cei fără experiență EFP. </text:p>
        <text:p text:style-name="P52">■ Convingerile cu privire la rezultatele în materie de ocupare a forței de muncă influențează, de asemenea, recomandările, cei care consideră că EFP conduce la locuri de muncă bine evaluate fiind mai predispuși să recomande opțiunea profesională (54 % față de 44 %). </text:p>
        <text:p text:style-name="P52">■ Opiniile privind calitatea EFP indică un decalaj similar. Respondenții care au o opinie pozitivă cu privire la calitatea EFP sunt mai predispuși să recomande educația profesională decât cei care nu o fac (53 % față de 46 %).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Care dintre următoarele căi educaționale ați recomanda unui tânăr care decide acum cu privire la învățământul secundar superior? (% din UE)</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Învățământ secundar general </text:p>
            </table:table-cell>
            <table:table-cell table:style-name="Tableau15.A1" office:value-type="string">
              <text:p text:style-name="P83">Învățământ secundar profesional </text:p>
            </table:table-cell>
            <table:table-cell table:style-name="Tableau15.A1" office:value-type="string">
              <text:p text:style-name="P83">Depinde <text:span text:style-name="T5">(spontană)</text:span> </text:p>
            </table:table-cell>
            <table:table-cell table:style-name="Tableau15.A1" office:value-type="string">
              <text:p text:style-name="P83">Nu știu</text:p>
            </table:table-cell>
          </table:table-row>
          <table:table-row>
            <table:table-cell table:style-name="Tableau15.A1" office:value-type="string">
              <text:p text:style-name="P88">UE-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Sexul</text:p>
            </table:table-cell>
            <table:covered-table-cell/>
            <table:covered-table-cell/>
            <table:covered-table-cell/>
            <table:covered-table-cell/>
          </table:table-row>
          <table:table-row>
            <table:table-cell table:style-name="Tableau15.A1" office:value-type="string">
              <text:p text:style-name="P88">Omul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Femeie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Vârsta</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Educație (sfârșitul)</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Încă studiază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Categorie socio-profesională</text:p>
            </table:table-cell>
            <table:covered-table-cell/>
            <table:covered-table-cell/>
            <table:covered-table-cell/>
            <table:covered-table-cell/>
          </table:table-row>
          <table:table-row>
            <table:table-cell table:style-name="Tableau15.A1" office:value-type="string">
              <text:p text:style-name="P88">Persoană care desfășoară o activitate independentă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Cadre de conducere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Alte gulere albe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Lucrători manuali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Persoane din casă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Șomeri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Pensionat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Studenți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Urbanizarea subiectivă</text:p>
            </table:table-cell>
            <table:covered-table-cell/>
            <table:covered-table-cell/>
            <table:covered-table-cell/>
            <table:covered-table-cell/>
          </table:table-row>
          <table:table-row>
            <table:table-cell table:style-name="Tableau15.A1" office:value-type="string">
              <text:p text:style-name="P88">Zonă rurală sau sat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Oraș mic sau mijlociu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Oraș mare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Percepția EFP în (ȚARA NOASTRĂ)</text:p>
            </table:table-cell>
            <table:covered-table-cell/>
            <table:covered-table-cell/>
            <table:covered-table-cell/>
            <table:covered-table-cell/>
          </table:table-row>
          <table:table-row>
            <table:table-cell table:style-name="Tableau15.A1" office:value-type="string">
              <text:p text:style-name="P88">Pozitivă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gativ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A urmat vreodată un curs de formare profesională inițială (secundar superior)</text:p>
            </table:table-cell>
            <table:covered-table-cell/>
            <table:covered-table-cell/>
            <table:covered-table-cell/>
            <table:covered-table-cell/>
          </table:table-row>
          <table:table-row>
            <table:table-cell table:style-name="Tableau15.A1" office:value-type="string">
              <text:p text:style-name="P88">Da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ext:soft-page-break/>
          <table:table-row>
            <table:table-cell table:style-name="Tableau15.A1" office:value-type="string">
              <text:p text:style-name="P88">Nu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
        <text:p text:style-name="P51">Mai mult de jumătate dintre cetățenii UE ar recomanda educația și formarea profesională superioară unui tânăr care termină învățământul secundar superior </text:p>
        <text:p text:style-name="P21">Atunci când sunt întrebați ce parcurs educațional ar recomanda unui tânăr care termină învățământul secundar superior, 52 % dintre cetățenii UE ar recomanda învățământul profesional și tehnic superior, în timp ce 35 % ar recomanda învățământul universitar superior, iar 10 % dintre respondenți afirmă în mod spontan că acesta depinde de situația individuală.<text:note text:id="ftn36" text:note-class="footnote"><text:note-citation>36</text:note-citation><text:note-body><text:p text:style-name="P13">QB3. Pe care dintre următoarele căi educaționale le-ați recomanda unui tânăr care termină învățământul secundar superior? </text:p></text:note-body></text:note> </text:p>
        <text:p text:style-name="P21">Recomandările variază de la un stat membru la altul. Respondenții recomandă cel mai probabil învățământul profesional și tehnic superior în Slovenia (73 %), Țările de Jos (64 %) și Letonia (63 %). Cele mai scăzute niveluri sunt înregistrate în Portugalia (27 %), Luxemburg (30 %) și Danemarca (37 %). </text:p>
        <text:p text:style-name="P21">Învățământul universitar superior este cel mai probabil recomandat în Italia (55 %), Portugalia (51 %) și Luxemburg (50 %). Cele mai scăzute niveluri sunt înregistrate în Slovenia (15 %) și Danemarca și Letonia (ambele cu 20 %). </text:p>
        <text:p text:style-name="P21">Un procent ridicat de respondenți declară în mod spontan că recomandarea ar depinde de situația individuală din Danemarca (41 %), urmată de Suedia și Estonia (ambele cu 22 %) și de Finlanda și Luxemburg (ambele cu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9">QB3: Pe care dintre următoarele căi educaționale le-ați recomanda unui tânăr care termină învățământul secundar superior?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9">Învățământ profesional și tehnic superior</text:span></text:p></draw:text-box></draw:frame><draw:frame draw:style-name="gr246" draw:text-style-name="P101" svg:width="3.761cm" svg:height="0.902cm" svg:x="6.117cm" svg:y="8.371cm"><draw:text-box><text:p text:style-name="P100"><text:span text:style-name="T59">Învățământ universitar superior</text:span></text:p></draw:text-box></draw:frame><draw:frame draw:style-name="gr247" draw:text-style-name="P101" svg:width="3.918cm" svg:height="0.902cm" svg:x="9.862cm" svg:y="8.416cm"><draw:text-box><text:p text:style-name="P100"><text:span text:style-name="T59">Depinde {SPONTANEOUS}</text:span></text:p></draw:text-box></draw:frame><draw:frame draw:style-name="gr248" draw:text-style-name="P101" svg:width="1.895cm" svg:height="0.578cm" svg:x="13.73cm" svg:y="8.438cm"><draw:text-box><text:p text:style-name="P100"><text:span text:style-name="T59">Nu știu</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59">QB3: Pe care dintre următoarele căi educaționale le-ați recomanda unui tânăr care termină învățământul secundar superior? (UE-27) (%) </text:span></text:p></draw:text-box></draw:frame><draw:frame draw:style-name="gr251" draw:text-style-name="P101" svg:width="2.603cm" svg:height="0.578cm" svg:x="11.954cm" svg:y="-17.91cm"><draw:text-box><text:p text:style-name="P100"><text:span text:style-name="T59">Nu știu 3</text:span></text:p></draw:text-box></draw:frame><draw:frame draw:style-name="gr252" draw:text-style-name="P104" svg:width="3.463cm" svg:height="0.902cm" svg:x="8.703cm" svg:y="-17.506cm"><draw:text-box><text:p text:style-name="P103"><text:span text:style-name="T59">Aceasta depinde (SPONTANEOUS) 10</text:span></text:p></draw:text-box></draw:frame><draw:frame draw:style-name="gr253" draw:text-style-name="P104" svg:width="2.398cm" svg:height="1.412cm" svg:x="8.996cm" svg:y="-14.218cm"><draw:text-box><text:p text:style-name="P103"><text:span text:style-name="T59">Învățământ superior 35</text:span></text:p></draw:text-box></draw:frame><draw:frame draw:style-name="gr254" draw:text-style-name="P101" svg:width="2.165cm" svg:height="1.876cm" svg:x="15.374cm" svg:y="-15.488cm"><draw:text-box><text:p text:style-name="P100"><text:span text:style-name="T59">Învățământ profesional și tehnic superior 52</text:span></text:p></draw:text-box></draw:frame></draw:g></text:p>
        <text:p text:style-name="P29">Învățământul profesional și tehnic superior este recomandarea preferată în 19 state membre, variind de la 73 % în Slovenia la 44 % în Lituania. În schimb, învățământul superior este recomandarea preferată în șapte state membre, conduse de Italia cu 55 % și urmate de Portugalia (51 %), Luxemburg (50 %) și Belgia (46 %). Danemarca este singura țară în care răspunsul cel mai frecvent a fost „depinde”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9">QB3. Pe care dintre următoarele căi educaționale le-ați recomanda unui tânăr care termină învățământul secundar superior?</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9">Învățământ universitar superior</text:span></text:p></draw:text-box></draw:frame><draw:frame draw:style-name="gr13" draw:text-style-name="P101" svg:width="5.329cm" svg:height="0.578cm" svg:x="10.718cm" svg:y="6.678cm"><draw:text-box><text:p text:style-name="P100"><text:span text:style-name="T59">Depinde {SPONTANEOUS}</text:span></text:p></draw:text-box></draw:frame><draw:frame draw:style-name="gr14" draw:text-style-name="P101" svg:width="6.432cm" svg:height="0.578cm" svg:x="10.691cm" svg:y="5.772cm"><draw:text-box><text:p text:style-name="P100"><text:span text:style-name="T59">Învățământ profesional și tehnic superior</text:span></text:p></draw:text-box></draw:frame></draw:g></text:p>
        <text:p text:style-name="P29">Atunci când defalcăm aceste recomandări privind parcursul învățământului superior în funcție de factori sociodemografici și atitudinali, diferențele apar după cum urmează. </text:p>
        <text:p text:style-name="P21">■ Cei care au participat ei înșiși la EFP sunt cei mai susceptibili dintre toate categoriile sociodemografice să recomande învățământul profesional superior (61 %), comparativ cu 43 % dintre cei care nu au participat. </text:p>
        <text:p text:style-name="P21">■ Există diferențe mari între grupurile profesionale. Lucrătorii manuali demonstrează cel mai puternic sprijin pentru învățământul profesional superior (60 %), în timp ce studenții prezintă cel mai scăzut sprijin (37 %). Managerii înregistrează, de asemenea, un sprijin relativ scăzut (43%) și sunt puțin mai predispuși să recomande educația academică (44%). </text:p>
        <text:p text:style-name="P21">■ În recomandările privind traiectoria se conturează un decalaj clar între generații. Respondenții mai în vârstă sunt cei mai susceptibili să recomande învățământul profesional superior, situându-se la 54 % în rândul persoanelor cu vârsta de 55 de ani și peste și la 53-51 % în rândul grupurilor de vârstă medie (40-54 de ani și 25-39 de ani), dar acest procent scade la 41 % în rândul celor mai tineri respondenți cu vârste cuprinse între 15 și 24 de ani. </text:p>
        <text:p text:style-name="P21">■ Persoanele din zonele rurale sau din sate prezintă cel mai puternic sprijin pentru învățământul profesional superior (54 %) în comparație cu locuitorii orașelor mari (49 %). </text:p>
        <text:p text:style-name="P21">■ Bărbații manifestă o preferință mai puternică pentru învățământul profesional și tehnic superior (55 %) decât femeile (48 %). </text:p>
        <text:p text:style-name="P21">■ Percepția asupra EFP are un impact redus asupra rezultatelor acestei întrebări. Respondenții care consideră că EFP are o imagine pozitivă sunt doar puțin mai predispuși să recomande învățământul profesional superior decât cei care au o imagine negativă (54 % față de 50 %).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Care dintre următoarele căi educaționale ați recomanda unui tânăr care termină învățământul secundar superior? (% din UE)</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Învățământ universitar superior</text:p>
            </table:table-cell>
            <table:table-cell table:style-name="Tableau16.A1" office:value-type="string">
              <text:p text:style-name="P83">Învățământ profesional și tehnic superior </text:p>
            </table:table-cell>
            <table:table-cell table:style-name="Tableau16.A1" office:value-type="string">
              <text:p text:style-name="P83">Depinde {SPONTANEOUS}</text:p>
            </table:table-cell>
            <table:table-cell table:style-name="Tableau16.A1" office:value-type="string">
              <text:p text:style-name="P83">Nu știu</text:p>
            </table:table-cell>
          </table:table-row>
          <table:table-row>
            <table:table-cell table:style-name="Tableau16.A1" office:value-type="string">
              <text:p text:style-name="P88">UE-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Sexul</text:p>
            </table:table-cell>
            <table:covered-table-cell/>
            <table:covered-table-cell/>
            <table:covered-table-cell/>
            <table:covered-table-cell/>
          </table:table-row>
          <table:table-row>
            <table:table-cell table:style-name="Tableau16.A1" office:value-type="string">
              <text:p text:style-name="P88">Omul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Femeie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Vârsta</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Educație (sfârșitul)</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Încă studiază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Categorie socio-profesională</text:p>
            </table:table-cell>
            <table:covered-table-cell/>
            <table:covered-table-cell/>
            <table:covered-table-cell/>
            <table:covered-table-cell/>
          </table:table-row>
          <table:table-row>
            <table:table-cell table:style-name="Tableau16.A1" office:value-type="string">
              <text:p text:style-name="P88">Persoană care desfășoară o activitate independentă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Cadre de conducere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Alte gulere albe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Lucrători manuali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Persoane din casă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Șomeri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Pensionat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Studenți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Urbanizarea subiectivă</text:p>
            </table:table-cell>
            <table:covered-table-cell/>
            <table:covered-table-cell/>
            <table:covered-table-cell/>
            <table:covered-table-cell/>
          </table:table-row>
          <table:table-row>
            <table:table-cell table:style-name="Tableau16.A1" office:value-type="string">
              <text:p text:style-name="P88">Zonă rurală sau sat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Oraș mic sau mijlociu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Oraș mare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Percepția EFP în (ȚARA NOASTRĂ)</text:p>
            </table:table-cell>
            <table:covered-table-cell/>
            <table:covered-table-cell/>
            <table:covered-table-cell/>
            <table:covered-table-cell/>
          </table:table-row>
          <table:table-row>
            <table:table-cell table:style-name="Tableau16.A1" office:value-type="string">
              <text:p text:style-name="P88">Pozitivă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gativ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A urmat vreodată un curs de formare profesională inițială (secundar superior)</text:p>
            </table:table-cell>
            <table:covered-table-cell/>
            <table:covered-table-cell/>
            <table:covered-table-cell/>
            <table:covered-table-cell/>
          </table:table-row>
          <table:table-row>
            <table:table-cell table:style-name="Tableau16.A1" office:value-type="string">
              <text:p text:style-name="P88">Da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u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text:soft-page-break/></text:p>
        <text:p text:style-name="P29"/>
      </text:section>
      <text:h text:style-name="P17" text:outline-level="1"><text:bookmark-start text:name="__RefHeading___Toc215584_2930363814"/>III. Decalajul de imagine dintre EFP și învățământul general <text:bookmark-end text:name="__RefHeading___Toc215584_2930363814"/></text:h>
      <text:p text:style-name="P21"/>
      <text:section text:style-name="Sect2" text:name="Section5">
        <text:h text:style-name="P19" text:outline-level="2"><text:bookmark-start text:name="__RefHeading___Toc215586_2930363814"/>1. Imagine comparativă a EFP versus învățământul general <text:bookmark-end text:name="__RefHeading___Toc215586_2930363814"/></text:h>
        <text:p text:style-name="P50">Trei sferturi dintre cetățenii UE declară că educația generală la nivelul învățământului secundar superior are o imagine mai pozitivă decât EFP în țara lor </text:p>
        <text:p text:style-name="P21">La nivelul Uniunii Europene, 75 % dintre respondenți declară că învățământul general de nivel secundar superior are o imagine mai pozitivă decât EFP în țara lor, inclusiv 25 % care sunt întru totul de acord și 50 % care tind să fie de acord.<text:note text:id="ftn37" text:note-class="footnote"><text:note-citation>37</text:note-citation><text:note-body><text:p text:style-name="P13">QB9.3. Vă rog să-mi spuneți în ce măsură sunteți sau nu de acord cu fiecare dintre următoarele afirmații: În învățământul general (ȚARA NOASTRĂ), învățământul secundar superior are o imagine mai pozitivă decât învățământul profesional inițial. </text:p></text:note-body></text:note> Unul din cinci (19%) nu este de acord, în timp ce 6% nu știu. </text:p>
        <text:p text:style-name="P21">Aceste rezultate sunt stabile în comparație cu cele observate în 2016. Sondajul Cedefop din 2016 (UE-28) a constatat că 74 % dintre respondenți au fost de acord că învățământul general are o imagine mai pozitivă decât învățământul profesional.<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Formularea întrebării diferă de actuala anchetă. Întrebarea 21.3: În ce măsură sunteți sau nu de acord cu fiecare dintre următoarele afirmații? - În țara dumneavoastră, învățământul general are o imagine mai pozitivă decât învățământul profesional.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902cm" svg:x="1.05cm" svg:y="11.118cm"><draw:text-box><text:p text:style-name="P105"><text:span text:style-name="T59">Sunt întru totul de acord</text:span></text:p></draw:text-box></draw:frame><draw:frame draw:style-name="gr230" draw:text-style-name="P101" svg:width="2.857cm" svg:height="0.902cm" svg:x="4.059cm" svg:y="11.097cm"><draw:text-box><text:p text:style-name="P105"><text:span text:style-name="T59">Tendința de a fi de acord</text:span></text:p></draw:text-box></draw:frame><draw:frame draw:style-name="gr231" draw:text-style-name="P101" svg:width="3.282cm" svg:height="0.902cm" svg:x="7.241cm" svg:y="11.139cm"><draw:text-box><text:p text:style-name="P105"><text:span text:style-name="T59">Tendința de a nu fi de acord</text:span></text:p></draw:text-box></draw:frame><draw:frame draw:style-name="gr232" draw:text-style-name="P101" svg:width="3.483cm" svg:height="0.646cm" svg:x="10.871cm" svg:y="11.099cm"><draw:text-box><text:p text:style-name="P105"><text:span text:style-name="T59">Nu sunt deloc de acord</text:span></text:p></draw:text-box></draw:frame><draw:frame draw:style-name="gr233" draw:text-style-name="P101" svg:width="2.52cm" svg:height="0.687cm" svg:x="14.591cm" svg:y="11.099cm"><draw:text-box><text:p text:style-name="P105"><text:span text:style-name="T59">Nu știu</text:span></text:p></draw:text-box></draw:frame></draw:g><draw:frame draw:style-name="gr234" draw:text-style-name="P101" svg:width="16.749cm" svg:height="1.227cm" svg:x="0.127cm" svg:y="2.117cm"><draw:text-box><text:p text:style-name="P100"><text:span text:style-name="T59">QB9.3. Vă rog să-mi spuneți în ce măsură sunteți sau nu de acord cu fiecare dintre următoarele afirmații: În învățământul general (ȚARA NOASTRĂ) la nivelul învățământului secundar superior are o </text:span></text:p><text:p text:style-name="P100"><text:span text:style-name="T59">imagine mai pozitivă om educație profesională inițială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876cm" svg:x="8.92cm" svg:y="-6.71cm"><draw:text-box><text:p text:style-name="P100"><text:span text:style-name="T59">QB9.3: Vă rog să-mi spuneți în ce măsură sunteți sau nu de acord cu fiecare dintre următoarele afirmații: În învățământul general (ȚARA NOASTRĂ), învățământul secundar superior are o imagine mai pozitivă decât învățământul profesional inițial (UE-27) (%) </text:span></text:p></draw:text-box></draw:frame><draw:frame draw:style-name="gr237" draw:text-style-name="P101" svg:width="2.92cm" svg:height="0.578cm" svg:x="11.897cm" svg:y="-5.227cm"><draw:text-box><text:p text:style-name="P100"><text:span text:style-name="T59">Nu știu 6</text:span></text:p></draw:text-box></draw:frame><draw:frame draw:style-name="gr238" draw:text-style-name="P101" svg:width="2.946cm" svg:height="0.902cm" svg:x="9.555cm" svg:y="-4.734cm"><draw:text-box><text:p text:style-name="P100"><text:span text:style-name="T59">Nu sunt deloc de acord 3</text:span></text:p></draw:text-box></draw:frame><draw:frame draw:style-name="gr239" draw:text-style-name="P104" svg:width="2.329cm" svg:height="1.227cm" svg:x="9.165cm" svg:y="-3.948cm"><draw:text-box><text:p text:style-name="P103"><text:span text:style-name="T59">Tendința de a nu fi de acord 16</text:span></text:p></draw:text-box></draw:frame><draw:frame draw:style-name="gr240" draw:text-style-name="P101" svg:width="3.768cm" svg:height="0.902cm" svg:x="11.34cm" svg:y="-0.159cm"><draw:text-box><text:p text:style-name="P100"><text:span text:style-name="T59">Tendința de a fi de acord 50</text:span></text:p></draw:text-box></draw:frame><draw:frame draw:style-name="gr241" draw:text-style-name="P101" svg:width="2.493cm" svg:height="0.902cm" svg:x="14.131cm" svg:y="-4.779cm"><draw:text-box><text:p text:style-name="P100"><text:span text:style-name="T59">Sunt întru totul de acord 25</text:span></text:p></draw:text-box></draw:frame></draw:g>În cadrul sondajului actual, majoritatea respondenților din toate statele membre consideră că educația generală are o imagine mai pozitivă decât EFP în țara lor. Cu toate acestea, rezultatele variază de la un stat membru la altul, cele mai ridicate niveluri de acord cu această declarație fiind înregistrate în Suedia (91 %), Danemarca și Finlanda (ambele 88 %) și Cipru (85 %). Cele mai scăzute niveluri sunt înregistrate în Cehia (62 %), Letonia (64 %) și România (66 %). </text:p>
        <text:p text:style-name="P21">În 17 state membre, cel puțin trei sferturi dintre respondenți declară că educația generală la nivelul învățământului secundar superior are o imagine mai pozitivă decât EFP în țara lor. </text:p>
        <text:p text:style-name="P29"><office:annotation loext:resolved="false"><dc:creator>Pierre Dieumegard</dc:creator><dc:date>2026-08-13T08:34:49.039000000</dc:date><text:p text:style-name="P98"><text:span text:style-name="T58">(paṁo aldonita)</text:span></text:p></office:annotation>Măsura în care respondenții sunt de acord că învățământul secundar superior general are o imagine mai pozitivă decât EFP variază în funcție de factorii sociodemografici și comportamentali, după cum urmează.</text:p>
        <text:p text:style-name="P21">■ Există unele diferențe notabile între categoriile socioprofesionale: 83 % dintre elevi consideră că învățământul secundar superior general are o imagine mai pozitivă decât EFP, comparativ cu 71 % dintre persoanele casnice.</text:p>
        <text:p text:style-name="P21">■ În funcție de vârsta la care își încheie studiile, respondenții care au terminat studiile la vârsta de 20 de ani sau mai mult sunt cel mai probabil de acord (79 %), comparativ cu 73 % în rândul celor care au terminat studiile între 16 și 19 ani și 68 % în rândul celor care au terminat studiile la vârsta de 15 ani sau mai puțin.</text:p>
        <text:p text:style-name="P21">■ Respondenții cu vârste cuprinse între 15 și 24 de ani sunt, de asemenea, cei mai susceptibili să creadă că învățământul secundar general are o imagine mai pozitivă (79 %), comparativ cu 72 % dintre cei cu vârsta de 55 de ani și peste.</text:p>
        <text:p text:style-name="P21">■ Respondenții care sunt conștienți de efectele orientării active a elevilor în anumite direcții (adesea de gen) și de impactul stigmatizării în educație sunt mult mai susceptibili să fie de acord că învățământul secundar general are o imagine mai pozitivă decât EFP. Acest model este cel mai evident printre cei care cred: că femeile sunt direcționate către învățământul general, chiar dacă sunt interesate de disciplinele tehnice (81% vs 64%) ; faptul că profesorii nu abordează în mod adecvat prejudecățile de gen (82 % față de 70 %); faptul că familiile, colegii și platformele de comunicare socială consolidează stereotipurile (81 % față de 65 %); și că bărbații din domeniile EFP care oferă servicii de îngrijire se confruntă cu stigmatizare (82 % față de 69 %).</text:p>
        <text:p text:style-name="P21">■ Respondenții care ar recomanda învățământul secundar general sunt mai susceptibili să fie de acord că acesta are o imagine mai pozitivă decât EFP (82 %) în comparație cu cei care ar recomanda învățământul profesional (72 %).</text:p>
        <text:p text:style-name="P21">■ Această opinie este mai răspândită în rândul respondenților care citează orientări din partea cadrelor didactice sau a consilierilor școlari (80 % față de 73 %) sau performanțe școlare slabe ca factori care influențează alegerea EFP (80 % față de 73 %). Apar lacune mai mici în ceea ce privește consilierea din partea părinților (77 % față de 74 %) și necesitatea de a câștiga bani rapid (76 % față de 74 %). Impactul platformelor de comunicare socială asupra alegerii EFP nu pare să afecteze acest rezultat (75 % în ambele grupuri).</text:p>
        <text:p text:style-name="P21">■ Nu există diferențe în funcție de gen sau de participarea anterioară la EFP.</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Vă rog să-mi spuneți în ce măsură sunteți sau nu de acord cu fiecare dintre următoarele afirmații: În învățământul general (ȚARA NOASTRĂ), învățământul secundar superior are o imagine mai pozitivă decât învățământul profesional inițial (%-UE)</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Total „Sunt de acord”</text:p>
            </table:table-cell>
            <table:table-cell table:style-name="Tableau17.A1" office:value-type="string">
              <text:p text:style-name="P83">Total „Nu sunt de acord” </text:p>
            </table:table-cell>
            <table:table-cell table:style-name="Tableau17.A1" office:value-type="string">
              <text:p text:style-name="P83">Nu știu</text:p>
            </table:table-cell>
          </table:table-row>
          <table:table-row>
            <table:table-cell table:style-name="Tableau17.A1" office:value-type="string">
              <text:p text:style-name="P88">UE-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Sexul</text:p>
            </table:table-cell>
            <table:covered-table-cell/>
            <table:covered-table-cell/>
            <table:covered-table-cell/>
          </table:table-row>
          <table:table-row>
            <table:table-cell table:style-name="Tableau17.A1" office:value-type="string">
              <text:p text:style-name="P88">Omul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Femeie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Vârsta</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Educație (sfârșitul)</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Încă studiază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Categorie socio-profesională</text:p>
            </table:table-cell>
            <table:covered-table-cell/>
            <table:covered-table-cell/>
            <table:covered-table-cell/>
          </table:table-row>
          <table:table-row>
            <table:table-cell table:style-name="Tableau17.A1" office:value-type="string">
              <text:p text:style-name="P88">Persoană care desfășoară o activitate independentă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Cadre de conducere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Alte gulere albe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Lucrători manuali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Persoane din casă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Șomeri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Pensionat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Studenți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Urbanizarea subiectivă</text:p>
            </table:table-cell>
            <table:covered-table-cell/>
            <table:covered-table-cell/>
            <table:covered-table-cell/>
          </table:table-row>
          <table:table-row>
            <table:table-cell table:style-name="Tableau17.A1" office:value-type="string">
              <text:p text:style-name="P88">Zonă rurală sau sat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Oraș mic sau mijlociu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Oraș mare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Percepția EFP în (ȚARA NOASTRĂ)</text:p>
            </table:table-cell>
            <table:covered-table-cell/>
            <table:covered-table-cell/>
            <table:covered-table-cell/>
          </table:table-row>
          <table:table-row>
            <table:table-cell table:style-name="Tableau17.A1" office:value-type="string">
              <text:p text:style-name="P88">Pozitivă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gativ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17.A1" office:value-type="string">
              <text:p text:style-name="P88">Da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u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Marea majoritate a cetățenilor UE declară că studenții cu performanțe academice mai ridicate sunt adesea încurajați să urmeze învățământul general, mai degrabă decât EFP </text:p>
        <text:p text:style-name="P21">În întreaga Uniune Europeană, 82 % consideră că studenții cu performanțe academice mai ridicate sunt adesea încurajați, la nivelul învățământului secundar superior, să urmeze învățământul general, mai degrabă decât EFP.<text:note text:id="ftn39" text:note-class="footnote"><text:note-citation>39</text:note-citation><text:note-body><text:p text:style-name="P13">QB9.2. Vă rog să-mi spuneți în ce măsură sunteți sau nu de acord cu fiecare dintre următoarele afirmații: Elevii cu performanțe academice mai ridicate sunt adesea încurajați, la nivel secundar superior, să urmeze învățământul general, mai degrabă decât profesional inițial. </text:p></text:note-body></text:note> Aproximativ unul din zece respondenți nu este de acord (11 %), în timp ce 7 % nu știu. </text:p>
        <text:p text:style-name="P21">Opiniile variază de la un stat membru la altul, cele mai ridicate niveluri de acord fiind înregistrate în Suedia (93 %), Grecia (91 %) și Danemarca (90 %). Cu toate acestea, acordul este larg răspândit chiar și în țările cu cele mai scăzute niveluri de acord: Cehia (69 %), Bulgaria (71 %) și România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2.2cm" svg:x="8.904cm" svg:y="-5.606cm"><draw:text-box><text:p text:style-name="P100"><text:span text:style-name="T59">Întrebarea 9.2: Vă rog să-mi spuneți în ce măsură sunteți sau nu de acord cu fiecare dintre următoarele afirmații: Elevii cu performanțe academice mai ridicate sunt adesea încurajați, la nivelul învățământului secundar superior, să urmeze mai degrabă învățământul general decât învățământul profesional inițial (UE-27) (%) </text:span></text:p></draw:text-box></draw:frame><draw:frame draw:style-name="gr222" draw:text-style-name="P101" svg:width="2.14cm" svg:height="0.578cm" svg:x="12.028cm" svg:y="-3.549cm"><draw:text-box><text:p text:style-name="P100"><text:span text:style-name="T59">Nu știu 7</text:span></text:p></draw:text-box></draw:frame><draw:frame draw:style-name="gr223" draw:text-style-name="P104" svg:width="2.174cm" svg:height="1.227cm" svg:x="10.172cm" svg:y="-3.212cm"><draw:text-box><text:p text:style-name="P103"><text:span text:style-name="T59">Nu sunt deloc de acord 2</text:span></text:p></draw:text-box></draw:frame><draw:frame draw:style-name="gr224" draw:text-style-name="P104" svg:width="2.574cm" svg:height="0.902cm" svg:x="8.939cm" svg:y="-2.36cm"><draw:text-box><text:p text:style-name="P103"><text:span text:style-name="T59">Tendința de a nu fi de acord 9</text:span></text:p></draw:text-box></draw:frame><draw:frame draw:style-name="gr225" draw:text-style-name="P104" svg:width="2.107cm" svg:height="1.227cm" svg:x="10.227cm" svg:y="2.139cm"><draw:text-box><text:p text:style-name="P103"><text:span text:style-name="T59">Tendința de a fi de acord 48</text:span></text:p></draw:text-box></draw:frame><draw:frame draw:style-name="gr226" draw:text-style-name="P101" svg:width="1.821cm" svg:height="1.227cm" svg:x="15.402cm" svg:y="-2.406cm"><draw:text-box><text:p text:style-name="P100"><text:span text:style-name="T59">Sunt întru totul de acord 34</text:span></text:p></draw:text-box></draw:frame></draw:g><text:s/></text:p>
        <text:p text:style-name="P29">Măsura în care respondenții sunt de acord că studenții cu performanțe academice mai ridicate sunt adesea încurajați să urmeze învățământul general, mai degrabă decât EFP, variază în funcție de factorii sociodemografici și comportamentali, după cum urmează. </text:p>
        <text:p text:style-name="P52">■ Respondenții care încă studiază și cei care au terminat studiile la vârsta de 20 de ani sau mai mult sunt cel mai probabil de acord că studenții cu performanțe academice mai ridicate sunt adesea încurajați să urmeze învățământul general, mai degrabă decât EFP (87 %-86 %). Această cifră se ridică la 76% în rândul celor care au terminat educația la vârsta de 15 ani sau mai puțin. </text:p>
        <text:p text:style-name="P52">■ Există unele diferențe între categoriile socioprofesionale: managerii (88 %) și studenții (87 %) sunt mai susceptibili decât alte categorii profesionale (79-84 %) să fie de acord cu această afirmație. </text:p>
        <text:p text:style-name="P52">■ Respondenții cu vârste cuprinse între 15 și 24 de ani și între 25 și 39 de ani (84-85 %) sunt cei mai susceptibili să creadă că studenții cu performanțe academice mai ridicate sunt încurajați să urmeze învățământul general. Această cifră scade la 80% în rândul persoanelor cu vârsta de 55 de ani și peste. </text:p>
        <text:p text:style-name="P52">■ Acordul cu această afirmație este mai mare în rândul celor care consideră orientarea cadrelor didactice și necesitatea de a câștiga bani rapid ca factori semnificativi în alegerea EFP (87 % față de 81 % și, respectiv, 86 % față de 79 %). Impactul platformelor de comunicare socială asupra alegerii EFP nu pare să afecteze nivelurile de consens (83 % în ambele grupuri). </text:p>
        <text:p text:style-name="P52">■ Respondenții care consideră că notele slabe - un alt aspect al performanței școlare - sunt un factor care influențează alegerea EFP sunt puțin mai susceptibili să fie de acord cu afirmația (87 %) decât cei care nu o fac (81 %). </text:p>
        <text:p text:style-name="P52">■ Nu există diferențe în funcție de gen.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Vă rog să-mi spuneți în ce măsură sunteți sau nu de acord cu fiecare dintre următoarele afirmații: Elevii cu performanțe academice mai ridicate sunt adesea încurajați, la nivelul învățământului secundar superior, să urmeze mai degrabă învățământul general decât învățământul profesional inițial (%-UE)</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Total „Sunt de acord”</text:p>
            </table:table-cell>
            <table:table-cell table:style-name="Tableau18.A1" office:value-type="string">
              <text:p text:style-name="P83">Total „Nu sunt de acord” </text:p>
            </table:table-cell>
            <table:table-cell table:style-name="Tableau18.A1" office:value-type="string">
              <text:p text:style-name="P83">Nu știu</text:p>
            </table:table-cell>
          </table:table-row>
          <table:table-row>
            <table:table-cell table:style-name="Tableau18.A1" office:value-type="string">
              <text:p text:style-name="P88">UE-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Sexul</text:p>
            </table:table-cell>
            <table:covered-table-cell/>
            <table:covered-table-cell/>
            <table:covered-table-cell/>
          </table:table-row>
          <table:table-row>
            <table:table-cell table:style-name="Tableau18.A1" office:value-type="string">
              <text:p text:style-name="P88">Omul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Femei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Vârsta</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Educație (sfârșitul)</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Încă studiază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Categorie socio-profesională</text:p>
            </table:table-cell>
            <table:covered-table-cell/>
            <table:covered-table-cell/>
            <table:covered-table-cell/>
          </table:table-row>
          <table:table-row>
            <table:table-cell table:style-name="Tableau18.A1" office:value-type="string">
              <text:p text:style-name="P88">Persoană care desfășoară o activitate independentă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Cadre de conducere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Alte gulere albe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Lucrători manuali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Persoane din casă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Șomeri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Pensionat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Studenți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Urbanizarea subiectivă</text:p>
            </table:table-cell>
            <table:covered-table-cell/>
            <table:covered-table-cell/>
            <table:covered-table-cell/>
          </table:table-row>
          <table:table-row>
            <table:table-cell table:style-name="Tableau18.A1" office:value-type="string">
              <text:p text:style-name="P88">Zonă rurală sau sat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Oraș mic sau mijlociu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Oraș mare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Percepția EFP în (ȚARA NOASTRĂ)</text:p>
            </table:table-cell>
            <table:covered-table-cell/>
            <table:covered-table-cell/>
            <table:covered-table-cell/>
          </table:table-row>
          <table:table-row>
            <table:table-cell table:style-name="Tableau18.A1" office:value-type="string">
              <text:p text:style-name="P88">Pozitivă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gativ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A urmat vreodată un curs de formare profesională inițială (secundar superior)</text:p>
            </table:table-cell>
            <table:covered-table-cell/>
            <table:covered-table-cell/>
            <table:covered-table-cell/>
          </table:table-row>
          <table:table-row>
            <table:table-cell table:style-name="Tableau18.A1" office:value-type="string">
              <text:p text:style-name="P88">Da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ext:soft-page-break/>
          <table:table-row>
            <table:table-cell table:style-name="Tableau18.A1" office:value-type="string">
              <text:p text:style-name="P88">Nu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Puțin peste jumătate dintre cetățenii UE declară că, în general, este mai ușor să studieze pentru o calificare în învățământul secundar superior general decât în EFP </text:p>
        <text:p text:style-name="P21">La nivelul Uniunii Europene, 52 % dintre respondenți declară că este, în general, mai ușor să studieze pentru o calificare în învățământul secundar superior general decât în EFP, inclusiv 12 % care sunt întru totul de acord și 40 % care tind să fie de acord.<text:note text:id="ftn40" text:note-class="footnote"><text:note-citation>40</text:note-citation><text:note-body><text:p text:style-name="P13">QB9.1. Vă rog să-mi spuneți în ce măsură sunteți sau nu de acord cu fiecare dintre următoarele afirmații: În general, este mai ușor să studiezi pentru o calificare în învățământul secundar superior general decât în educația și formarea profesională inițială. </text:p></text:note-body></text:note> În general, 36 % nu sunt de acord, în timp ce 12 % nu știu. Acest lucru prezintă un paradox aparent, deoarece majoritatea respondenților consideră, de asemenea, că studenții cu performanțe academice mai ridicate sunt încurajați să urmeze calea educației generale. </text:p>
        <text:p text:style-name="P21">În 18 state membre, cel puțin jumătate dintre respondenți declară că este, în general, mai ușor să studieze pentru o calificare în învățământul secundar superior general decât în EFP. </text:p>
        <text:p text:style-name="P21">Punctele de vedere variază foarte mult de la un stat membru la altul, cele mai ridicate niveluri de acord înregistrându-se în Italia (74 %), Croația și Ungaria (ambele 71 %), Slovacia (68 %) și cele mai scăzute în Finlanda (21 %), Danemarca (26 %) și Spania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59">Întrebarea 9.1: Vă rog să-mi spuneți în ce măsură sunteți sau nu de acord cu fiecare dintre următoarele afirmații: În general, este mai ușor să studiezi pentru o calificare în învățământul secundar superior general decât în educația și formarea profesională inițială (UE-27) (%) </text:span></text:p></draw:text-box></draw:frame><draw:frame draw:style-name="gr215" draw:text-style-name="P104" svg:width="2.149cm" svg:height="0.902cm" svg:x="10.34cm" svg:y="-7.001cm"><draw:text-box><text:p text:style-name="P103"><text:span text:style-name="T59">Nu știu 12</text:span></text:p></draw:text-box></draw:frame><draw:frame draw:style-name="gr216" draw:text-style-name="P104" svg:width="1.888cm" svg:height="1.227cm" svg:x="9.082cm" svg:y="-5.879cm"><draw:text-box><text:p text:style-name="P103"><text:span text:style-name="T59">Nu sunt deloc de acord 8</text:span></text:p></draw:text-box></draw:frame><draw:frame draw:style-name="gr217" draw:text-style-name="P104" svg:width="1.846cm" svg:height="1.551cm" svg:x="8.99cm" svg:y="-2.875cm"><draw:text-box><text:p text:style-name="P103"><text:span text:style-name="T59">Tendința de a nu fi de acord 28</text:span></text:p></draw:text-box></draw:frame><draw:frame draw:style-name="gr218" draw:text-style-name="P101" svg:width="1.729cm" svg:height="1.227cm" svg:x="14.55cm" svg:y="-2.158cm"><draw:text-box><text:p text:style-name="P100"><text:span text:style-name="T59">Tendința de a fi de acord 40</text:span></text:p></draw:text-box></draw:frame><draw:frame draw:style-name="gr219" draw:text-style-name="P101" svg:width="2.504cm" svg:height="0.902cm" svg:x="13.709cm" svg:y="-7.001cm"><draw:text-box><text:p text:style-name="P100"><text:span text:style-name="T59">Sunt întru totul de acord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59">QB 9.1. Vă rog să-mi spuneți în ce măsură sunteți sau nu de acord cu fiecare dintre următoarele afirmații: În general, este mai ușor să studiezi pentru o calificare în învățământul secundar superior general decât în educația și formarea profesională inițială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902cm" svg:x="0.959cm" svg:y="10.384cm"><draw:text-box><text:p text:style-name="P105"><text:span text:style-name="T59">Sunt întru totul de acord</text:span></text:p></draw:text-box></draw:frame><draw:frame draw:style-name="gr209" draw:text-style-name="P101" svg:width="2.857cm" svg:height="0.902cm" svg:x="3.969cm" svg:y="10.363cm"><draw:text-box><text:p text:style-name="P105"><text:span text:style-name="T59">Tendința de a fi de acord</text:span></text:p></draw:text-box></draw:frame><draw:frame draw:style-name="gr210" draw:text-style-name="P101" svg:width="3.282cm" svg:height="0.902cm" svg:x="7.151cm" svg:y="10.405cm"><draw:text-box><text:p text:style-name="P105"><text:span text:style-name="T59">Tendința de a nu fi de acord</text:span></text:p></draw:text-box></draw:frame><draw:frame draw:style-name="gr211" draw:text-style-name="P101" svg:width="3.483cm" svg:height="0.646cm" svg:x="10.781cm" svg:y="10.365cm"><draw:text-box><text:p text:style-name="P105"><text:span text:style-name="T59">Nu sunt deloc de acord</text:span></text:p></draw:text-box></draw:frame><draw:frame draw:style-name="gr212" draw:text-style-name="P101" svg:width="2.52cm" svg:height="0.687cm" svg:x="14.501cm" svg:y="10.365cm"><draw:text-box><text:p text:style-name="P105"><text:span text:style-name="T59">Nu știu</text:span></text:p></draw:text-box></draw:frame></draw:g></draw:g><text:s/></text:p>
        <text:p text:style-name="P29">Măsura în care respondenții sunt de acord că este, în general, mai ușor să studieze pentru o calificare în învățământul general decât în EFP variază în funcție de factorii sociodemografici și atitudinali, după cum urmează. </text:p>
        <text:p text:style-name="P52">■ Dintre respondenții care văd EFP într-o lumină pozitivă, 57 % sunt de această părere, comparativ cu 46 % dintre cei care raportează percepții negative în țara lor. </text:p>
        <text:p text:style-name="P52">■ Respondenții care au opinii de gen cu privire la STIM în EFP sunt mai susceptibili să fie de acord că este mai ușor să studieze pentru o calificare în învățământul secundar general. Printre aceștia se numără cei care: consideră că domeniile legate de STIM sunt mai potrivite pentru bărbați (62 % față de 41 %); consideră că femeile sunt mai puțin încurajate să se implice în domeniile EFP legate de STIM (57 % față de 46 %) ; consideră că profesorii și consilierii nu abordează în mod adecvat prejudecățile de gen (64 % față de 43 %); cred că bărbații din domeniile EFP de îngrijire sau servicii se confruntă cu stigmatizare (62% față de 43%) ; și consideră că femeile sunt orientate către învățământul general, în ciuda interesului pentru disciplinele tehnice (58 % față de 43 %). Se observă diferențe mai mici în rândul respondenților care consideră că bărbații cu rezultate academice scăzute se confruntă cu presiuni pentru a alege EFP (57 % față de 47 %) și care consideră că stereotipurile de gen sunt consolidate de familii, de colegi și de platformele de comunicare socială (57 % față de 51 %). </text:p>
        <text:p text:style-name="P52">■ Există unele diferențe între categoriile socioprofesionale, 59 % dintre persoanele casnice considerând că o calificare în învățământul secundar superior general este mai ușor de studiat decât EFP, comparativ cu 43 % dintre respondenții șomeri. </text:p>
        <text:p text:style-name="P52">■ Până la vârsta la care se încheie studiile, acest punct de vedere se ridică la 54 % în rândul celor care au terminat studiile între 16 și 19 ani, comparativ cu 53 % în rândul celor care încă studiază și 51 % în rândul celor care au terminat studiile cu vârsta de 15 ani sau mai mică. Cei care au continuat educația după vârsta de 20 de ani înregistrează cea mai mică pondere, de 49%. </text:p>
        <text:p text:style-name="P52">■ Nu există diferențe în funcție de sex, vârstă sau experiență anterioară în domeniul EFP.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Vă rog să-mi spuneți în ce măsură sunteți sau nu de acord cu fiecare dintre următoarele afirmații: În general, este mai ușor să studiezi pentru o calificare în învățământul secundar superior general decât în educația și formarea profesională inițială (%-UE)</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Total „Sunt de acord”</text:p>
            </table:table-cell>
            <table:table-cell table:style-name="Tableau19.A1" office:value-type="string">
              <text:p text:style-name="P83">Total „Nu sunt de acord” </text:p>
            </table:table-cell>
            <table:table-cell table:style-name="Tableau19.A1" office:value-type="string">
              <text:p text:style-name="P83">Nu știu</text:p>
            </table:table-cell>
          </table:table-row>
          <table:table-row>
            <table:table-cell table:style-name="Tableau19.A1" office:value-type="string">
              <text:p text:style-name="P88">UE-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Sexul</text:p>
            </table:table-cell>
            <table:covered-table-cell/>
            <table:covered-table-cell/>
            <table:covered-table-cell/>
          </table:table-row>
          <table:table-row>
            <table:table-cell table:style-name="Tableau19.A1" office:value-type="string">
              <text:p text:style-name="P88">Omul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Femeie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Vârsta</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Educație (sfârșitul)</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Încă studiază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Categorie socio-profesională</text:p>
            </table:table-cell>
            <table:covered-table-cell/>
            <table:covered-table-cell/>
            <table:covered-table-cell/>
          </table:table-row>
          <table:table-row>
            <table:table-cell table:style-name="Tableau19.A1" office:value-type="string">
              <text:p text:style-name="P88">Persoană care desfășoară o activitate independentă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Cadre de conducere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Alte gulere albe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Lucrători manuali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Persoane din casă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Șomeri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Pensionat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Studenți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Urbanizarea subiectivă</text:p>
            </table:table-cell>
            <table:covered-table-cell/>
            <table:covered-table-cell/>
            <table:covered-table-cell/>
          </table:table-row>
          <table:table-row>
            <table:table-cell table:style-name="Tableau19.A1" office:value-type="string">
              <text:p text:style-name="P88">Zonă rurală sau sat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Oraș mic sau mijlociu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Oraș mare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Percepția EFP în (ȚARA NOASTRĂ)</text:p>
            </table:table-cell>
            <table:covered-table-cell/>
            <table:covered-table-cell/>
            <table:covered-table-cell/>
          </table:table-row>
          <table:table-row>
            <table:table-cell table:style-name="Tableau19.A1" office:value-type="string">
              <text:p text:style-name="P88">Pozitivă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gativ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A urmat vreodată un curs de formare profesională inițială (secundar superior)</text:p>
            </table:table-cell>
            <table:covered-table-cell/>
            <table:covered-table-cell/>
            <table:covered-table-cell/>
          </table:table-row>
          <table:table-row>
            <table:table-cell table:style-name="Tableau19.A1" office:value-type="string">
              <text:p text:style-name="P88">Da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u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text:soft-page-break/></text:p>
        <text:h text:style-name="P19" text:outline-level="2"><text:bookmark-start text:name="__RefHeading___Toc215588_2930363814"/>2. Experiența în domeniul EFP influențează alegerea EFP <text:bookmark-end text:name="__RefHeading___Toc215588_2930363814"/></text:h>
        <text:p text:style-name="P50">Aproape jumătate dintre cetățenii UE au experiență în EFP </text:p>
        <text:p text:style-name="P21">Aproape jumătate dintre cetățenii UE (48 %) au urmat EFP, fie în trecut, fie în prezent, fie ambele. Majoritatea acestor respondenți au participat la EFP în trecut (41 %), în timp ce 5 % fac acest lucru în prezent, iar 2 % au participat atât în trecut, cât și în prezent. Puțin peste jumătate dintre cetățenii UE (52 %) nu au urmat niciodată EFP.<text:note text:id="ftn41" text:note-class="footnote"><text:note-citation>41</text:note-citation><text:note-body><text:p text:style-name="P13">QB1. Ați urmat vreodată, în trecut sau în prezent, cursuri de educație și formare profesională inițială la nivelul învățământului secundar superior? </text:p></text:note-body></text:note> </text:p>
        <text:p text:style-name="P21">Potrivit sondajului de opinie al Cedefop privind educația și formarea profesională (2016),<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4">https://www.cedefop.europa.eu/en/publications/55</text:span></text:a><text:span text:style-name="T54"> </text:span></text:p></text:note-body></text:note> 40 % au urmat un parcurs profesional secundar superior și 59 % un parcurs general. Aceste cifre reflectă UE-28 la momentul respectiv, dar oferă totuși un nivel de referință în raport cu care să se compare rezultatele din 2025 (UE-27), care arată o proporție mai mare în ceea ce privește experiența în învățământul profesional.<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4">https://www.cedefop.europa.eu/en/tools/opinion-survey-on-vet</text:span></text:a><text:span text:style-name="T54">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227cm" svg:x="9.008cm" svg:y="-7.299cm"><draw:text-box><text:p text:style-name="P100"><text:span text:style-name="T59">QB1: Ați urmat vreodată, în trecut sau în prezent, o formă de educație și formare profesională inițială la nivelul învățământului secundar superior? (UE-27) (%)</text:span></text:p></draw:text-box></draw:frame><draw:frame draw:style-name="gr203" draw:text-style-name="P109" svg:width="1.571cm" svg:height="0.902cm" svg:x="9.548cm" svg:y="-4.658cm"><draw:text-box><text:p text:style-name="P103"><text:span text:style-name="T59">Numărul 52</text:span></text:p></draw:text-box></draw:frame><draw:frame draw:style-name="gr204" draw:text-style-name="P101" svg:width="1.874cm" svg:height="1.003cm" svg:x="13.929cm" svg:y="-5.413cm"><draw:text-box><text:p text:style-name="P100"><text:span text:style-name="T59">Total „Da” 48</text:span></text:p></draw:text-box></draw:frame></draw:g></text:p>
        <text:p text:style-name="P29">Nivelurile de participare variază foarte mult de la un stat membru la altul. Cele mai ridicate niveluri se înregistrează în Slovenia (68 %), Germania (63 %) și Slovacia (60 %), în timp ce cele mai scăzute niveluri se înregistrează în Grecia (21 %), Portugalia (22 %) și Cipru (23 %). În 15 state membre, cel puțin jumătate dintre respondenți au urmat EFP.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9">QB1: Ați urmat vreodată, în trecut sau în prezent, cursuri de educație și formare profesională inițială la nivelul învățământului secundar superior? Total „Da” (UE-27) (%) </text:span></text:p></draw:text-box></draw:frame></draw:g></text:p>
        <text:p text:style-name="P30">O defalcare sociodemografică și atitudinală a participării la EFP arată următoarele: </text:p>
        <text:p text:style-name="P21">■ Participarea este cea mai ridicată în rândul persoanelor care au terminat studiile cu vârste cuprinse între 16 și 19 ani (54 %), urmate de cele care au terminat studiile la vârsta de 20 de ani sau mai târziu (51 %). Cei care au terminat studiile cu vârsta de 15 ani sau mai mică înregistrează un nivel de participare semnificativ mai scăzut (19 %). </text:p>
        <text:p text:style-name="P21">■ Modelele de urbanizare indică faptul că respondenții din zonele rurale sau din sate înregistrează rate de participare mai mari (52 %) decât cei din orașele mari (43 %). </text:p>
        <text:p text:style-name="P21">■ Participarea este de 53 % în rândul respondenților cu vârste cuprinse între 25 și 39 de ani și de 52 % în rândul celor cu vârste cuprinse între 40 și 54 de ani, comparativ cu 44 % în rândul celor cu vârsta de 55 de ani și peste. Pentru grupa de vârstă cea mai tânără (15-24 de ani), cifra este de 46 %. </text:p>
        <text:p text:style-name="P21">■ Există unele diferențe între categoriile socioprofesionale, lucrătorii manuali înregistrând cele mai mari rate de participare (55 %), urmați îndeaproape de persoanele care desfășoară o activitate independentă (52 %), de alte categorii profesionale (50 %) și de manageri (48 %). </text:p>
        <text:p text:style-name="P21">■ Participarea la EFP este ușor mai mare în rândul bărbaților (50 %) decât în rândul femeilor (46 %). </text:p>
        <text:p text:style-name="P21">■ Participarea este mai mare în rândul respondenților care afirmă că EFP este văzută într-o lumină pozitivă în țara lor<text:note text:id="ftn44" text:note-class="footnote"><text:note-citation>44</text:note-citation><text:note-body><text:p text:style-name="P13">Aceasta se bazează pe întrebarea: Cum credeți că este percepută educația și formarea profesională INIȚIALĂ în (ȚARA NOASTRĂ)? </text:p></text:note-body></text:note> (52 %) decât în rândul celor care raportează o percepție negativă (42 %).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Ați urmat vreodată, în trecut sau în prezent, cursuri de educație și formare profesională inițială la nivelul învățământului secundar superior? (% din UE)</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Total „Da”</text:p>
            </table:table-cell>
            <table:table-cell table:style-name="Tableau20.A1" office:value-type="string">
              <text:p text:style-name="P83">Nu</text:p>
            </table:table-cell>
            <table:table-cell table:style-name="Tableau20.A1" office:value-type="string">
              <text:p text:style-name="P83">Nu știu</text:p>
            </table:table-cell>
          </table:table-row>
          <table:table-row>
            <table:table-cell table:style-name="Tableau20.A1" office:value-type="string">
              <text:p text:style-name="P88">UE-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exul</text:p>
            </table:table-cell>
            <table:covered-table-cell/>
            <table:covered-table-cell/>
            <table:covered-table-cell/>
          </table:table-row>
          <table:table-row>
            <table:table-cell table:style-name="Tableau20.A1" office:value-type="string">
              <text:p text:style-name="P88">Omul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Femeie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Vârsta</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Educație (sfârșitul)</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Încă studiază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Categorie socio-profesională</text:p>
            </table:table-cell>
            <table:covered-table-cell/>
            <table:covered-table-cell/>
            <table:covered-table-cell/>
          </table:table-row>
          <table:table-row>
            <table:table-cell table:style-name="Tableau20.A1" office:value-type="string">
              <text:p text:style-name="P88">Persoană care desfășoară o activitate independentă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Cadre de conducere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Alte gulere albe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Lucrători manuali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Persoane din casă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Șomeri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Pensionat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Studenți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Urbanizarea subiectivă</text:p>
            </table:table-cell>
            <table:covered-table-cell/>
            <table:covered-table-cell/>
            <table:covered-table-cell/>
          </table:table-row>
          <table:table-row>
            <table:table-cell table:style-name="Tableau20.A1" office:value-type="string">
              <text:p text:style-name="P88">Zonă rurală sau sat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Oraș mic sau mijlociu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Oraș mare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Percepția EFP în (ȚARA NOASTRĂ)</text:p>
            </table:table-cell>
            <table:covered-table-cell/>
            <table:covered-table-cell/>
            <table:covered-table-cell/>
          </table:table-row>
          <table:table-row>
            <table:table-cell table:style-name="Tableau20.A1" office:value-type="string">
              <text:p text:style-name="P88">Pozitivă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gativ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Nevoia de a avea un loc de muncă și de a câștiga bani cât mai curând posibil este considerată principalul factor care influențează alegerea tinerilor în ceea ce privește EFP.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9">QB4. Care credeți că sunt principalul (principalii) factor (factori) care influențează tinerii să aleagă educația și formarea profesională în locul educației generale în zilele noastre? (MAX. 3 RĂSPUNSURI) (UE-27) (%) </text:span></text:p></draw:text-box></draw:frame><draw:frame draw:style-name="gr189" draw:text-style-name="P104" svg:width="10.473cm" svg:height="0.902cm" svg:x="0.242cm" svg:y="8.13cm"><draw:text-box><text:p text:style-name="P103"><text:span text:style-name="T59">Nevoia sau dorința de a avea un loc de muncă și de a câștiga bani cât mai mult posibil</text:span></text:p></draw:text-box></draw:frame><draw:frame draw:style-name="gr190" draw:text-style-name="P104" svg:width="7.723cm" svg:height="0.578cm" svg:x="2.888cm" svg:y="9.049cm"><draw:text-box><text:p text:style-name="P103"><text:span text:style-name="T59">Sfaturi de la părinți sau alți membri ai familiei</text:span></text:p></draw:text-box></draw:frame><draw:frame draw:style-name="gr191" draw:text-style-name="P104" svg:width="7.462cm" svg:height="0.902cm" svg:x="3.135cm" svg:y="10.058cm"><draw:text-box><text:p text:style-name="P103"><text:span text:style-name="T59">Îndrumare din partea profesorilor sau a consilierilor școlari</text:span></text:p></draw:text-box></draw:frame><draw:frame draw:style-name="gr192" draw:text-style-name="P104" svg:width="8.363cm" svg:height="0.578cm" svg:x="2.373cm" svg:y="10.799cm"><draw:text-box><text:p text:style-name="P103"><text:span text:style-name="T59">Performanțe școlare slabe sau note slabe</text:span></text:p></draw:text-box></draw:frame><draw:frame draw:style-name="gr193" draw:text-style-name="P104" svg:width="9.113cm" svg:height="0.902cm" svg:x="1.699cm" svg:y="11.538cm"><draw:text-box><text:p text:style-name="P103"><text:span text:style-name="T59">Fac ceea ce fac cei mai mulți oameni din jurul lor (de exemplu, prieteni, colegi de clasă sau alții din zona lor)</text:span></text:p></draw:text-box></draw:frame><draw:frame draw:style-name="gr194" draw:text-style-name="P104" svg:width="8.831cm" svg:height="0.578cm" svg:x="1.722cm" svg:y="12.727cm"><draw:text-box><text:p text:style-name="P103"><text:span text:style-name="T59">Vor să devină întreprinzători sau lucrători independenți</text:span></text:p></draw:text-box></draw:frame><draw:frame draw:style-name="gr195" draw:text-style-name="P104" svg:width="9.051cm" svg:height="0.902cm" svg:x="1.745cm" svg:y="13.602cm"><draw:text-box><text:p text:style-name="P103"><text:span text:style-name="T59">Prestigiul sau statutul social perceput al parcursului de educație și formare profesională</text:span></text:p></draw:text-box></draw:frame><draw:frame draw:style-name="gr196" draw:text-style-name="P104" svg:width="8.653cm" svg:height="0.578cm" svg:x="2.059cm" svg:y="14.588cm"><draw:text-box><text:p text:style-name="P103"><text:span text:style-name="T59">Influența din social media sau conținut online</text:span></text:p></draw:text-box></draw:frame><draw:frame draw:style-name="gr197" draw:text-style-name="P104" svg:width="6.619cm" svg:height="0.578cm" svg:x="3.964cm" svg:y="15.394cm"><draw:text-box><text:p text:style-name="P103"><text:span text:style-name="T59">Alții (SPONTANEOUS)</text:span></text:p></draw:text-box></draw:frame><draw:frame draw:style-name="gr198" draw:text-style-name="P104" svg:width="4.739cm" svg:height="0.578cm" svg:x="6.049cm" svg:y="16.336cm"><draw:text-box><text:p text:style-name="P103"><text:span text:style-name="T59">Nu știu</text:span></text:p></draw:text-box></draw:frame></draw:g>Întrebați despre principalii factori care îi influențează pe tineri să aleagă educația și formarea profesională în locul educației generale în prezent, peste jumătate dintre cetățenii UE (53 %) menționează necesitatea sau dorința de a avea un loc de muncă și de a câștiga bani cât mai curând posibil.<text:note text:id="ftn45" text:note-class="footnote"><text:note-citation>45</text:note-citation><text:note-body><text:p text:style-name="P13">QB4. Care credeți că sunt principalul (principalii) factor (factori) care influențează tinerii să aleagă educația și formarea profesională în locul educației generale în zilele noastre? (max. 3 răspunsuri)</text:p></text:note-body></text:note> În special, unul din cinci respondenți (21 %) menționează, de asemenea, dorința de a deveni antreprenor sau lucrător independent. Dincolo de acești doi factori, răspunsurile urmează o ordine descrescătoare: consiliere din partea părinților sau a altor membri ai familiei (35 %), îndrumare din partea cadrelor didactice sau a consilierilor școlari (28 %), performanțe școlare sau note slabe (28 %), ceea ce fac majoritatea persoanelor din jurul lor (24 %), prestigiul perceput sau statutul social al parcursului EFP (16 %) și influența platformelor de comunicare socială sau a conținutului online (14 %). </text:p>
        <text:p text:style-name="P21"/>
        <text:p text:style-name="P21"/>
        <text:p text:style-name="P29">Percepția asupra factorilor care influențează alegerile tinerilor variază de la un stat membru la altul. Nevoia sau dorința de a avea un loc de muncă și de a câștiga bani cât mai curând posibil este cel mai frecvent menționată în Suedia (71 %), Finlanda (69 %), Cipru (65 %) și Grecia (63 %) și cel mai puțin menționată în Ungaria (38 %), România (39 %), Polonia (41 %) și Bulgaria și Slovacia (ambele cu 42 %). </text:p>
        <text:p text:style-name="P21">Consilierea din partea părinților sau a altor membri ai familiei este cel mai frecvent citată în Slovacia (50 %), Bulgaria (46 %), Austria (44 %) și Ungaria (42 %) și cel mai puțin în Polonia (25 %), Portugalia (27 %) și Letonia și Finlanda (ambele 28 %). În Irlanda, nevoia sau dorința de a avea un loc de muncă și de a câștiga bani cât mai curând posibil și sfaturile părinților sau ale altor membri ai familiei sunt la fel de citate ca factori principali (ambele 42%).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9">QB4: Care credeți că sunt principalul (principalii) factor (factori) care influențează tinerii să aleagă educația și formarea profesională în locul educației generale în zilele noastre? (max. 3 răspunsuri) (%)</text:span></text:p></draw:text-box></draw:frame><draw:frame draw:style-name="gr184" draw:text-style-name="P101" svg:width="10.293cm" svg:height="0.902cm" svg:x="6.359cm" svg:y="1.502cm"><draw:text-box><text:p text:style-name="P100"><text:span text:style-name="T59">Nevoia sau dorința de a avea un loc de muncă și de a câștiga bani cât mai curând posibil</text:span></text:p></draw:text-box></draw:frame><draw:frame draw:style-name="gr185" draw:text-style-name="P101" svg:width="6.344cm" svg:height="0.578cm" svg:x="6.442cm" svg:y="1.979cm"><draw:text-box><text:p text:style-name="P100"><text:span text:style-name="T59">Sfaturi de la părinți sau alți membri ai familiei</text:span></text:p></draw:text-box></draw:frame><draw:frame draw:style-name="gr186" draw:text-style-name="P108" svg:width="16.453cm" svg:height="1.064cm" svg:x="0.279cm" svg:y="-0.429cm"><draw:text-box><text:p text:style-name="P100"><text:span text:style-name="T61">Factori care influențează alegerea EFP în detrimentul educației generale: cel mai mare răspuns per deputat </text:span></text:p></draw:text-box></draw:frame></draw:g></text:p>
        <text:p text:style-name="P29">Orientările din partea cadrelor didactice sau a consilierilor școlari sunt citate cel mai frecvent în Italia (37 %), Danemarca (35 %) și Grecia și Slovacia (ambele cu 33 %), în timp ce acestea sunt menționate cel mai puțin frecvent în Letonia (13 %), Lituania (15 %), Finlanda (17 %) și Polonia (18 %). </text:p>
        <text:p text:style-name="P21">Rezultatele școlare sau notele slabe sunt cel mai frecvent citate în Grecia (51 %), Lituania (46 %), Suedia (45 %) și Belgia și Cipru (ambele 41 %) și cel mai puțin în Țările de Jos și Bulgaria (ambele cu 14 %), Slovacia (20 %) și Croația și Malta (ambele cu 21 %). </text:p>
        <text:p text:style-name="P21">Ceea ce fac cei mai mulți oameni din jurul lor este cel mai frecvent menționat în Finlanda (40 %), Țările de Jos (39 %), Austria (36 %) și Bulgaria și Slovacia (ambele cu 35 %), în timp ce este cel mai puțin menționat în Luxemburg (13 %) și Franța și Portugalia (ambele cu 14 %). </text:p>
        <text:p text:style-name="P21">Dorința de a deveni antreprenor sau lucrător independent este menționată cel mai frecvent în Croația (39 %), Cipru (33 %), Danemarca (31 %) și Slovenia (29 %), în timp ce este menționată cel mai puțin în Germania (12 %), Portugalia (16 %) și Lituania, Spania și Polonia (toate cu 18 %). </text:p>
        <text:p text:style-name="P21">Influența din partea platformelor de comunicare socială sau a conținutului online este menționată cel mai frecvent în Țările de Jos (31 %), Malta (27 %), Croația (24 %) și Cehia și Slovacia (ambele cu 22 %), în timp ce este menționată cel mai puțin în Portugalia (6 %), Lituania (8 %) și Estonia, Franța și Spania (toate cu 11 %). </text:p>
        <text:p text:style-name="P21">Prestigiul sau statutul social perceput al parcursului EFP este menționat cel mai frecvent în Austria (24 %) și Malta și Ungaria (ambele cu 23 %), în timp ce este menționat cel mai puțin frecvent în Cipru (7 %), Grecia (10 %) și Belgia, Franța, Portugalia și Luxemburg (toate cu 11 %).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Motivația financiară este motorul dominant al alegerii. În 24 de state membre, nevoia sau dorința de a avea un loc de muncă și de a câștiga bani cât mai curând posibil este factorul cel mai frecvent menționat, variind de la 71 % în Suedia la 39 % în România în țările în care se situează pe primul loc. Consilierea parentală este considerată principalul factor în doar trei state membre: Slovacia (50 %), Bulgaria (46 %) și Ungaria (42 %). În Irlanda, motivația financiară și consilierea parentală sunt legate la 42% fiecare. Îndrumarea profesorilor, deși este menționată de 28 % dintre europeni în general, nu se situează niciodată ca factor principal într-un stat membru al UE, cea mai mare pondere înregistrându-se în Italia, la 37 %. </text:p>
        <text:p text:style-name="P29">Atunci când analizăm factorii care influențează tinerii în funcție de categoriile sociodemografice și atitudinale, se pot observa următoarele modele: </text:p>
        <text:p text:style-name="P21">Nevoia sau dorința de a avea un loc de muncă și de a câștiga bani cât mai curând posibil este menționată de aproximativ jumătate dintre toți respondenții, cu diferențe minime de gen (bărbați 52 %, femei 53 %). Variațiile în funcție de vârstă sunt modeste, variind de la 51 % în rândul persoanelor cu vârsta de 55 de ani și peste până la 55 % în rândul persoanelor cu vârsta cuprinsă între 25 și 39 de ani. Dintre categoriile socioprofesionale, șomerii sunt cei mai susceptibili să ofere acest răspuns (60 %), ceea ce reprezintă o diferență de 11 puncte procentuale în comparație cu persoanele casnice<text:note text:id="ftn46" text:note-class="footnote"><text:note-citation>46</text:note-citation><text:note-body><text:p text:style-name="P13">O persoană casnică este o persoană care gestionează o gospodărie, de exemplu o casnică sau un casnic. </text:p></text:note-body></text:note> (49 %). </text:p>
        <text:p text:style-name="P21">Sfaturile din partea părinților sau a altor membri ai familiei nu prezintă diferențe de gen, atât bărbații, cât și femeile citând acest factor la niveluri similare (35%). Diferențele de vârstă sunt mai semnificative aici: 31% dintre cei cu vârste cuprinse între 15 și 24 de ani menționează acest factor, crescând la 37% în rândul celor cu vârsta de 55 de ani și peste. Modelele de educație arată că cei care au terminat educația mai devreme sunt mai predispuși să menționeze acest factor: 37% dintre cei care au terminat la vârsta de 15 ani sau mai devreme fac acest lucru, comparativ cu 33% dintre cei care și-au terminat educația la vârsta de 20 de ani sau mai mult. </text:p>
        <text:p text:style-name="P21">Îndrumările din partea cadrelor didactice sau a consilierilor școlari sunt citate la niveluri similare de către bărbați (28 %) și femei (29 %). La toate grupele de vârstă, răspunsurile rămân relativ stabile, variind de la 26 % în rândul persoanelor cu vârste cuprinse între 15 și 24 de ani la 29 % în rândul persoanelor cu vârste cuprinse între 25 și 39 de ani și între 40 și 54 de ani. Nici nivelul de educație nu afectează prea mult răspunsurile, deoarece mențiunile variază de la 27% în rândul celor care au terminat educația la vârsta de 15 ani sau mai devreme la 29% în rândul celor care încă studiază. </text:p>
        <text:p text:style-name="P21">Dorința de a deveni antreprenor sau lucrător independent variază minim de la un grup demografic la altul, aproximativ un respondent din cinci invocând acest factor. Diferențele de gen sunt modeste (bărbați 22 %, femei 20 %) și există puține diferențe în funcție de vârstă, mențiunile variind între 20 % și 22 %. Respondenții care desfășoară o activitate independentă sunt mai susceptibili decât orice altă categorie profesională să menționeze acest element. </text:p>
        <text:p text:style-name="P21"/>
        <text:p text:style-name="P21">Rezultatele școlare slabe sau notele slabe sunt menționate în mod similar atât de bărbați, cât și de femei (ambele 28 %). Diferențele de vârstă sunt considerabile: o treime dintre persoanele cu vârste cuprinse între 15 și 24 de ani (33 %) menționează acest factor, scăzând la 26 % în rândul persoanelor cu vârsta de 55 de ani și peste. Există variații limitate în funcție de nivelul de educație pentru acest element. Dintre categoriile socioprofesionale, șomerii (35 %) și studenții (33 %) înregistrează ponderi mult mai mari decât lucrătorii manuali (25 %). Respondenții care afirmă că EFP este percepută negativ în țara lor sunt mai predispuși să menționeze acest factor (34 %) decât cei care afirmă că EFP are o imagine pozitivă în țara lor (26 %). </text:p>
        <text:p text:style-name="P21">Ceea ce fac cei mai mulți oameni din jurul lor: există diferențe minime de gen pentru acest post (bărbați 25 %, femei 24 %). Variația de vârstă este modestă, deși respondenții cu vârste cuprinse între 25 și 39 de ani menționează acest lucru puțin mai des (26 %) decât cei cu vârste cuprinse între 15 și 24 de ani (23 %). Modelele educaționale arată că cei care au terminat educația la vârsta de 20 de ani sau mai târziu sunt mai predispuși să menționeze acest factor (26%) decât cei care au terminat mai devreme (22%). </text:p>
        <text:p text:style-name="P21">Influența din partea platformelor de comunicare socială sau a conținutului online arată din nou diferențe minime în funcție de gen (bărbați 14 %, femei 15 %). Diferențele în funcție de vârstă sunt modeste, scorurile variind între 13 % în rândul persoanelor cu vârsta de 55 de ani și peste și 16 % în rândul persoanelor cu vârsta cuprinsă între 15 și 24 de ani. Modelele educaționale arată că cei care au terminat educația la vârsta de 20 de ani sau mai târziu (16%) citează acest factor mai frecvent decât cei care au terminat la vârsta de 15 ani sau mai devreme (10%). </text:p>
        <text:p text:style-name="P21">Prestigiul perceput sau statutul social al parcursului de educație și formare profesională prezintă variații minime între majoritatea grupurilor. Diferențele de gen sunt modeste (bărbați 17%, femei 15%), iar 16% dintre respondenți menționează acest aspect în mod constant la toate categoriile de vârstă. Diferențele în funcție de educație sunt mai notabile: cei care au terminat educația la vârsta de 20 de ani sau mai târziu sunt mai predispuși să menționeze acest element (18%) decât cei care au făcut acest lucru la vârsta de 15 ani sau mai devreme (12%).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Care credeți că sunt principalii factori care influențează tinerii să aleagă educația și formarea profesională în locul educației generale în zilele noastre? (MAX. 3 RĂSPUNSURI) (%-U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Îndrumare din partea profesorilor sau a consilierilor școlari </text:p></table:table-cell><table:table-cell table:style-name="Tableau21.A1" office:value-type="string"><text:p text:style-name="P56">Sfaturi de la părinți sau alți membri ai familiei </text:p></table:table-cell><table:table-cell table:style-name="Tableau21.A1" office:value-type="string"><text:p text:style-name="P56">Nevoia sau dorința de a avea un loc de muncă și de a câștiga bani cât mai curând posibil </text:p></table:table-cell><table:table-cell table:style-name="Tableau21.A1" office:value-type="string"><text:p text:style-name="P56">Vor să devină întreprinzători sau lucrători independenți </text:p></table:table-cell><table:table-cell table:style-name="Tableau21.A1" office:value-type="string"><text:p text:style-name="P56">Performanțe școlare slabe sau note slabe </text:p></table:table-cell><table:table-cell table:style-name="Tableau21.A1" office:value-type="string"><text:p text:style-name="P56">Să facă ceea ce fac cei mai mulți oameni din jurul lor (de exemplu, prieteni, colegi de clasă sau alții din zona lor)</text:p></table:table-cell><table:table-cell table:style-name="Tableau21.A1" office:value-type="string"><text:p text:style-name="P56">Influența din social media sau conținut online </text:p></table:table-cell><table:table-cell table:style-name="Tableau21.A1" office:value-type="string"><text:p text:style-name="P56">Prestigiul sau statutul social perceput al parcursului de educație și formare profesională </text:p></table:table-cell><table:table-cell table:style-name="Tableau21.A1" office:value-type="string"><text:p text:style-name="P56">Alții (SPONTANEOUS) </text:p></table:table-cell><table:table-cell table:style-name="Tableau21.A1" office:value-type="string"><text:p text:style-name="P56">Nu știu</text:p></table:table-cell></table:table-row><table:table-row><table:table-cell table:style-name="Tableau21.A1" office:value-type="string"><text:p text:style-name="P54">UE-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Sexu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Omul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Femeie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Vârst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Educație (sfârșitu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Încă studiază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Categorie socio-profesională</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ersoană care desfășoară o activitate independentă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Cadre de conducere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Alte gulere albe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Lucrători manuali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Persoane din casă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Șomeri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Pensionat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Studenți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Urbanizarea subiectivă</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Zonă rurală sau sat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Oraș mic sau mijlociu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Oraș mare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Percepția EFP în (ȚARA NOASTRĂ)</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zitivă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gativ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A urmat vreodată un curs de formare profesională inițială (secundar superio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Da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u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Bariere în calea participării la EFP <text:bookmark-end text:name="__RefHeading___Toc215590_2930363814"/></text:h>
      <text:p text:style-name="P21"/>
      <text:section text:style-name="Sect2" text:name="Section6">
        <text:h text:style-name="P19" text:outline-level="2"><text:bookmark-start text:name="__RefHeading___Toc215592_2930363814"/>1. Provocări legate de competențele non-tehnice <text:bookmark-end text:name="__RefHeading___Toc215592_2930363814"/></text:h>
        <text:p text:style-name="P50">Jumătate dintre cetățenii UE declară că EFP nu oferă suficiente competențe transversale, cum ar fi comunicarea sau gândirea critică </text:p>
        <text:p text:style-name="P21">La nivelul Uniunii Europene, 50 % declară că EFP nu oferă suficiente competențe transversale, cum ar fi comunicarea sau gândirea critică, inclusiv 12 % care sunt întru totul de acord și 38 % care tind să fie de acord.<text:note text:id="ftn47" text:note-class="footnote"><text:note-citation>47</text:note-citation><text:note-body><text:p text:style-name="P13">QB7.6. Vă rog să-mi spuneți în ce măsură sunteți sau nu de acord cu fiecare dintre următoarele afirmații: EFP nu oferă suficiente competențe transversale, cum ar fi comunicarea sau gândirea critică</text:p></text:note-body></text:note> În general, 37 % nu sunt de acord cu această afirmație, în timp ce 13 % nu știu. </text:p>
        <text:p text:style-name="P21">Cele mai ridicate niveluri ale acordurilor sunt înregistrate în Polonia (66 %), Croația (65 %) și Slovenia (64 %), cele mai scăzute fiind înregistrate în Spania (36 %), Danemarca (39 %), Estonia (40 %) și Irlanda și Suedia (ambele cu 44 %). </text:p>
        <text:p text:style-name="P21">În 24 de state membre ale UE, majoritatea consideră că EFP nu oferă suficiente competențe transversale. Doar în trei țări, Estonia (49 %), Spania (47 %) și Danemarca (45 %), mai mulți respondenți nu sunt de acord decât sunt de acord cu afirmația. </text:p>
        <text:p text:style-name="P21">În mai multe state membre ale UE, printre care Germania, Țările de Jos și Austria, opiniile sunt împărțite în mod mai uniform, cele care sunt de acord cu afirmația variind între 45 % și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551cm" svg:x="8.733cm" svg:y="-10.864cm"><draw:text-box><text:p text:style-name="P100"><text:span text:style-name="T59">QB7.6. Vă rog să-mi spuneți în ce măsură sunteți sau nu de acord cu fiecare dintre următoarele afirmații: EFP nu oferă suficiente competențe transversale, cum ar fi comunicarea sau gândirea critică (UE-27) (%) </text:span></text:p></draw:text-box></draw:frame><draw:frame draw:style-name="gr176" draw:text-style-name="P104" svg:width="2.227cm" svg:height="0.902cm" svg:x="10.61cm" svg:y="-9.462cm"><draw:text-box><text:p text:style-name="P103"><text:span text:style-name="T59">Nu știu 13</text:span></text:p></draw:text-box></draw:frame><draw:frame draw:style-name="gr177" draw:text-style-name="P104" svg:width="1.823cm" svg:height="1.227cm" svg:x="9.024cm" svg:y="-7.528cm"><draw:text-box><text:p text:style-name="P103"><text:span text:style-name="T59">Nu sunt deloc de acord 8</text:span></text:p></draw:text-box></draw:frame><draw:frame draw:style-name="gr178" draw:text-style-name="P104" svg:width="2.234cm" svg:height="1.227cm" svg:x="9.125cm" svg:y="-3.985cm"><draw:text-box><text:p text:style-name="P103"><text:span text:style-name="T59">Tendința de a nu fi de acord 29</text:span></text:p></draw:text-box></draw:frame><draw:frame draw:style-name="gr179" draw:text-style-name="P101" svg:width="1.671cm" svg:height="1.227cm" svg:x="15.556cm" svg:y="-4.565cm"><draw:text-box><text:p text:style-name="P100"><text:span text:style-name="T59">Tendința de a fi de acord 38</text:span></text:p></draw:text-box></draw:frame><draw:frame draw:style-name="gr180" draw:text-style-name="P101" svg:width="2.899cm" svg:height="0.902cm" svg:x="13.21cm" svg:y="-9.118cm"><draw:text-box><text:p text:style-name="P100"><text:span text:style-name="T59">Sunt întru totul de acord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59">QB7.6. Vă rog să-mi spuneți în ce măsură sunteți sau nu de acord cu fiecare dintre următoarele afirmații: EFP nu oferă suficiente competențe transversale, cum ar fi comunicarea sau gândirea critică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902cm" svg:x="0.803cm" svg:y="8.779cm"><draw:text-box><text:p text:style-name="P105"><text:span text:style-name="T59">Sunt întru totul de acord</text:span></text:p></draw:text-box></draw:frame><draw:frame draw:style-name="gr170" draw:text-style-name="P101" svg:width="2.857cm" svg:height="0.902cm" svg:x="3.812cm" svg:y="8.756cm"><draw:text-box><text:p text:style-name="P105"><text:span text:style-name="T59">Tendința de a fi de acord</text:span></text:p></draw:text-box></draw:frame><draw:frame draw:style-name="gr171" draw:text-style-name="P101" svg:width="3.282cm" svg:height="0.902cm" svg:x="6.994cm" svg:y="8.799cm"><draw:text-box><text:p text:style-name="P105"><text:span text:style-name="T59">Tendința de a nu fi de acord</text:span></text:p></draw:text-box></draw:frame><draw:frame draw:style-name="gr172" draw:text-style-name="P101" svg:width="3.484cm" svg:height="0.646cm" svg:x="10.622cm" svg:y="8.756cm"><draw:text-box><text:p text:style-name="P105"><text:span text:style-name="T59">Nu sunt deloc de acord</text:span></text:p></draw:text-box></draw:frame><draw:frame draw:style-name="gr173" draw:text-style-name="P101" svg:width="2.52cm" svg:height="0.687cm" svg:x="14.344cm" svg:y="8.756cm"><draw:text-box><text:p text:style-name="P105"><text:span text:style-name="T59">Nu știu</text:span></text:p></draw:text-box></draw:frame></draw:g></draw:g></text:p>
        <text:p text:style-name="P29">Măsura în care respondenții sunt de acord că EFP nu oferă suficiente competențe transversale variază în funcție de factorii sociodemografici și comportamentali, după cum urmează: </text:p>
        <text:p text:style-name="P52">■ Există diferențe moderate în funcție de categoriile socioprofesionale, studenții și alți lucrători cu studii superioare fiind cei mai susceptibili să creadă că EFP nu oferă suficiente competențe transversale, cum ar fi comunicarea sau gândirea critică (ambele cu 55 %), în timp ce respondenții șomeri înregistrează niveluri semnificativ mai scăzute (45 %). </text:p>
        <text:p text:style-name="P52">■ În funcție de vârsta la care se încheie studiile, acest punct de vedere este cel mai răspândit în rândul respondenților care încă studiază (54 %), urmați de cei care au terminat studiile la vârsta de 20 de ani sau mai târziu și de cei cu vârste cuprinse între 16 și 19 ani (ambele cu 51 %). Respondenții a căror educație s-a încheiat la vârsta de 15 ani sau mai devreme sunt cel mai puțin susceptibili să fie de acord cu această afirmație (45%). </text:p>
        <text:p text:style-name="P52">■ În funcție de vârstă, acest punct de vedere este cel mai răspândit în rândul respondenților cu vârste cuprinse între 25 și 39 de ani (54 %), urmați de cei cu vârste cuprinse între 15 și 24 de ani și între 40 și 54 de ani (ambele cu 52 %). Este cel mai puțin răspândită în rândul persoanelor cu vârsta de 55 de ani și peste (48 %). </text:p>
        <text:p text:style-name="P52">■ Respondenții care consideră că elevii primesc suficiente informații privind EFP sunt mai susceptibili să fie de acord cu afirmația (55 %) decât cei care consideră că informațiile sunt insuficiente (48 %). </text:p>
        <text:p text:style-name="P52">■ Există doar variații minime în ceea ce privește participarea la EFP. Respondenții care au participat ei înșiși la EFP sunt doar puțin mai susceptibili să fie de acord că EFP oferă competențe transversale insuficiente (53 %) decât cei care nu au experiență în EFP (50 %). </text:p>
        <text:p text:style-name="P52">■ În ceea ce privește imaginea lor despre EFP, respondenții care au o imagine pozitivă despre EFP sunt doar puțin mai susceptibili să fie de acord cu această afirmație decât cei care au o imagine negativă (53 % față de 50 %). </text:p>
        <text:p text:style-name="P52">■ Nu există diferențe în funcție de gen.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Vă rog să-mi spuneți în ce măsură sunteți sau nu de acord cu fiecare dintre următoarele afirmații: IVET nu oferă suficiente competențe transversale, cum ar fi comunicarea sau gândirea critică (%-UE)</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Total „Sunt de acord”</text:p>
            </table:table-cell>
            <table:table-cell table:style-name="Tableau22.A1" office:value-type="string">
              <text:p text:style-name="P87">Total „Nu sunt de acord” </text:p>
            </table:table-cell>
            <table:table-cell table:style-name="Tableau22.A1" office:value-type="string">
              <text:p text:style-name="P87">Nu știu</text:p>
            </table:table-cell>
          </table:table-row>
          <table:table-row>
            <table:table-cell table:style-name="Tableau22.A1" office:value-type="string">
              <text:p text:style-name="P91">UE-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Sexul</text:p>
            </table:table-cell>
            <table:covered-table-cell/>
            <table:covered-table-cell/>
            <table:covered-table-cell/>
          </table:table-row>
          <table:table-row>
            <table:table-cell table:style-name="Tableau22.A1" office:value-type="string">
              <text:p text:style-name="P91">Omul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Femeie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Vârsta</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Educație (sfârșitul)</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Încă studiază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Categorie socio-profesională</text:p>
            </table:table-cell>
            <table:covered-table-cell/>
            <table:covered-table-cell/>
            <table:covered-table-cell/>
          </table:table-row>
          <table:table-row>
            <table:table-cell table:style-name="Tableau22.A1" office:value-type="string">
              <text:p text:style-name="P91">Persoană care desfășoară o activitate independentă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Cadre de conducere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Alte gulere albe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Lucrători manuali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Persoane din casă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Șomeri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Pensionat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Studenți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Urbanizarea subiectivă</text:p>
            </table:table-cell>
            <table:covered-table-cell/>
            <table:covered-table-cell/>
            <table:covered-table-cell/>
          </table:table-row>
          <table:table-row>
            <table:table-cell table:style-name="Tableau22.A1" office:value-type="string">
              <text:p text:style-name="P91">Zonă rurală sau sat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Oraș mic sau mijlociu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Oraș mare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Percepția EFP în (ȚARA NOASTRĂ)</text:p>
            </table:table-cell>
            <table:covered-table-cell/>
            <table:covered-table-cell/>
            <table:covered-table-cell/>
          </table:table-row>
          <table:table-row>
            <table:table-cell table:style-name="Tableau22.A1" office:value-type="string">
              <text:p text:style-name="P91">Pozitivă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gativ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A urmat vreodată un curs de formare profesională inițială (secundar superior)</text:p>
            </table:table-cell>
            <table:covered-table-cell/>
            <table:covered-table-cell/>
            <table:covered-table-cell/>
          </table:table-row>
          <table:table-row>
            <table:table-cell table:style-name="Tableau22.A1" office:value-type="string">
              <text:p text:style-name="P91">Da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u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text:soft-page-break/></text:p>
        <text:p text:style-name="P51">Jumătate dintre cetățenii UE declară că programele EFP nu reușesc adesea să predea competențe de bază, cum ar fi alfabetizarea sau alfabetizarea digitală </text:p>
        <text:p text:style-name="P21">La nivelul Uniunii Europene, 50 % dintre respondenți consideră că programele EFP nu reușesc adesea să predea competențe de bază, cum ar fi alfabetizarea sau alfabetizarea digitală, inclusiv 12 % care sunt întru totul de acord și 38 % care tind să fie de acord.<text:note text:id="ftn48" text:note-class="footnote"><text:note-citation>48</text:note-citation><text:note-body><text:p text:style-name="P13">QB7.7. Vă rog să-mi spuneți în ce măsură sunteți sau nu de acord cu fiecare dintre următoarele afirmații: Adesea, programele EFP nu reușesc să predea competențe de bază, cum ar fi alfabetizarea sau alfabetizarea digitală. </text:p></text:note-body></text:note> În schimb, 38 % nu sunt de acord cu această afirmație, în timp ce 12 % nu știu. </text:p>
        <text:p text:style-name="P21">În 15 state membre, cel puțin jumătate dintre respondenți sunt de acord cu această afirmație. </text:p>
        <text:p text:style-name="P21">Percepțiile cu privire la această problemă variază considerabil de la un stat membru la altul. Cele mai ridicate niveluri ale acordurilor se înregistrează în Polonia și Slovenia (ambele cu 65 %), urmate de Croația (64 %) și de Italia și Ungaria (ambele cu 60 %). Cele mai scăzute niveluri sunt înregistrate în Estonia (32 %), Suedia (34 %) și Spania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0.948cm" svg:x="0.002cm" svg:y="2.838cm"><draw:text-box><text:p text:style-name="P100"><text:span text:style-name="T59">QB7.7. Vă rog să-mi spuneți în ce măsură sunteți sau nu de acord cu fiecare dintre următoarele afirmații: Adesea, programele EFP nu reușesc să predea competențe de bază, cum ar fi alfabetizarea sau alfabetizarea digitală.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902cm" svg:x="0.997cm" svg:y="11.47cm"><draw:text-box><text:p text:style-name="P100"><text:span text:style-name="T59">Nu sunt deloc de acord</text:span></text:p></draw:text-box></draw:frame><draw:frame draw:style-name="gr155" draw:text-style-name="P101" svg:width="2.599cm" svg:height="0.902cm" svg:x="4.766cm" svg:y="11.469cm"><draw:text-box><text:p text:style-name="P100"><text:span text:style-name="T59">Tendința de a nu fi de acord</text:span></text:p></draw:text-box></draw:frame><draw:frame draw:style-name="gr156" draw:text-style-name="P101" svg:width="2.234cm" svg:height="0.902cm" svg:x="8.125cm" svg:y="11.47cm"><draw:text-box><text:p text:style-name="P100"><text:span text:style-name="T59">Tendința de a fi de acord</text:span></text:p></draw:text-box></draw:frame><draw:frame draw:style-name="gr157" draw:text-style-name="P101" svg:width="2.352cm" svg:height="0.902cm" svg:x="11.081cm" svg:y="11.49cm"><draw:text-box><text:p text:style-name="P100"><text:span text:style-name="T59">Sunt întru totul de acord</text:span></text:p></draw:text-box></draw:frame><draw:frame draw:style-name="gr158" draw:text-style-name="P101" svg:width="1.895cm" svg:height="0.578cm" svg:x="13.956cm" svg:y="11.495cm"><draw:text-box><text:p text:style-name="P100"><text:span text:style-name="T59">Nu știu</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551cm" svg:x="8.735cm" svg:y="-6.974cm"><draw:text-box><text:p text:style-name="P100"><text:span text:style-name="T59">QB7.7: Vă rog să-mi spuneți în ce măsură sunteți sau nu de acord cu fiecare dintre următoarele afirmații: Adesea, programele EFP nu reușesc să predea competențe de bază, cum ar fi alfabetizarea sau alfabetizarea digitală (UE-27) (%) </text:span></text:p></draw:text-box></draw:frame><draw:frame draw:style-name="gr161" draw:text-style-name="P107" svg:width="1.906cm" svg:height="0.902cm" svg:x="10.928cm" svg:y="-5.247cm"><draw:text-box><text:p text:style-name="P106"><text:span text:style-name="T59">Nu știu 12</text:span></text:p></draw:text-box></draw:frame><draw:frame draw:style-name="gr162" draw:text-style-name="P104" svg:width="2.336cm" svg:height="0.902cm" svg:x="9.185cm" svg:y="-4.224cm"><draw:text-box><text:p text:style-name="P103"><text:span text:style-name="T59">Nu sunt deloc de acord 5</text:span></text:p></draw:text-box></draw:frame><draw:frame draw:style-name="gr163" draw:text-style-name="P104" svg:width="2.057cm" svg:height="1.227cm" svg:x="9.486cm" svg:y="-0.906cm"><draw:text-box><text:p text:style-name="P103"><text:span text:style-name="T59">Tendința de a nu fi de acord 25</text:span></text:p></draw:text-box></draw:frame><draw:frame draw:style-name="gr164" draw:text-style-name="P101" svg:width="1.719cm" svg:height="1.227cm" svg:x="14.492cm" svg:y="-1.428cm"><draw:text-box><text:p text:style-name="P100"><text:span text:style-name="T59">Tendința de a fi de acord 33</text:span></text:p></draw:text-box></draw:frame><draw:frame draw:style-name="gr165" draw:text-style-name="P101" svg:width="2.035cm" svg:height="1.227cm" svg:x="13.392cm" svg:y="-5.268cm"><draw:text-box><text:p text:style-name="P100"><text:span text:style-name="T59">Sunt întru totul de acord 12</text:span></text:p></draw:text-box></draw:frame></draw:g>În statele membre în care opiniile sunt împărțite mai uniform, această opinie este susținută de 43 % în Danemarca și Letonia, 44 % în Irlanda și Luxemburg și 45 % în Țările de Jos.</text:p>
        <text:p text:style-name="P29">Măsura în care respondenții sunt de acord că programele EFP adesea nu reușesc să predea competențe de bază variază în funcție de factorii sociodemografici și comportamentali, după cum urmează. </text:p>
        <text:p text:style-name="P52">■ În funcție de vârsta la care își încheie studiile, respondenții care au terminat studiile cu vârste cuprinse între 16 și 19 ani (53 %) sunt cel mai probabil de acord că EFP eșuează adesea în predarea competențelor de bază, urmați de cei care au terminat studiile la vârsta de 20 de ani sau mai mult (50 %). Respondenții a căror educație s-a încheiat la vârsta de 15 ani sau mai devreme sunt cel mai puțin susceptibili să fie de acord (44%). </text:p>
        <text:p text:style-name="P52">■ Respondenții cu vârste cuprinse între 25 și 39 de ani au cel mai ridicat nivel de consens (53 %), urmați de cei cu vârste cuprinse între 40 și 54 de ani (52 %). Este puțin probabil ca persoanele cu vârste cuprinse între 15 și 24 de ani și peste să fie de acord (ambele cu 49 %). </text:p>
        <text:p text:style-name="P52">■ Respondenții care au participat la un moment dat la EFP sunt puțin mai susceptibili să împărtășească această preocupare (53 %) decât cei care nu au participat la EFP (48 %). </text:p>
        <text:p text:style-name="P52">■ Cei care consideră că elevii primesc suficiente informații cu privire la oportunitățile EFP sunt mai predispuși să afirme că EFP nu reușește să predea competențe de bază (56 % față de 45 %). </text:p>
        <text:p text:style-name="P52">■ Prin calea recomandată, respondenții care ar recomanda învățământul secundar general sunt mai susceptibili să fie de acord cu această afirmație (55 %) decât cei care ar recomanda învățământul secundar profesional (51 %). </text:p>
        <text:p text:style-name="P52">■ Nu există diferențe în funcție de gen.</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Vă rog să-mi spuneți în ce măsură sunteți sau nu de acord cu fiecare dintre următoarele afirmații: Programele IVET nu reușesc adesea să predea competențe de bază, cum ar fi alfabetizarea sau alfabetizarea digitală (%-UE)</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Total „Sunt de acord”</text:p>
            </table:table-cell>
            <table:table-cell table:style-name="Tableau23.A1" office:value-type="string">
              <text:p text:style-name="P69">Total „Nu sunt de acord” </text:p>
            </table:table-cell>
            <table:table-cell table:style-name="Tableau23.A1" office:value-type="string">
              <text:p text:style-name="P69">Nu știu</text:p>
            </table:table-cell>
          </table:table-row>
          <table:table-row>
            <table:table-cell table:style-name="Tableau23.A1" office:value-type="string">
              <text:p text:style-name="P71">UE-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Sexul</text:p>
            </table:table-cell>
            <table:covered-table-cell/>
            <table:covered-table-cell/>
            <table:covered-table-cell/>
          </table:table-row>
          <table:table-row>
            <table:table-cell table:style-name="Tableau23.A1" office:value-type="string">
              <text:p text:style-name="P71">Omul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Femeie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Vârsta</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Educație (sfârșitul)</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Încă studiază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Categorie socio-profesională</text:p>
            </table:table-cell>
            <table:covered-table-cell/>
            <table:covered-table-cell/>
            <table:covered-table-cell/>
          </table:table-row>
          <table:table-row>
            <table:table-cell table:style-name="Tableau23.A1" office:value-type="string">
              <text:p text:style-name="P71">Persoană care desfășoară o activitate independentă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Cadre de conducere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Alte gulere albe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Lucrători manuali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Persoane din casă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Șomeri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Pensionat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Studenți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Urbanizarea subiectivă</text:p>
            </table:table-cell>
            <table:covered-table-cell/>
            <table:covered-table-cell/>
            <table:covered-table-cell/>
          </table:table-row>
          <table:table-row>
            <table:table-cell table:style-name="Tableau23.A1" office:value-type="string">
              <text:p text:style-name="P71">Zonă rurală sau sat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Oraș mic sau mijlociu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Oraș mare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Percepția EFP în (ȚARA NOASTRĂ)</text:p>
            </table:table-cell>
            <table:covered-table-cell/>
            <table:covered-table-cell/>
            <table:covered-table-cell/>
          </table:table-row>
          <table:table-row>
            <table:table-cell table:style-name="Tableau23.A1" office:value-type="string">
              <text:p text:style-name="P71">Pozitivă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gativ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23.A1" office:value-type="string">
              <text:p text:style-name="P71">Da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Nu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text:soft-page-break/></text:p>
        <text:h text:style-name="P19" text:outline-level="2"><text:bookmark-start text:name="__RefHeading___Toc215594_2930363814"/>2. Provocări legate de orientare și stereotipuri de gen <text:bookmark-end text:name="__RefHeading___Toc215594_2930363814"/></text:h>
        <text:p text:style-name="P50">Șase din zece cetățeni ai UE declară că persoanele care urmează să aleagă învățământul secundar superior primesc suficiente informații cu privire la oportunitățile EFP</text:p>
        <text:p text:style-name="P21">În întreaga Uniune Europeană, 61 % dintre cetățeni consideră că, în țara lor, persoanele care urmează să își aleagă învățământul secundar superior primesc suficiente informații cu privire la oportunitățile EFP, inclusiv 12 % care sunt întru totul de acord și 49 % care tind să fie de acord. Trei din zece respondenți nu sunt de acord (30 %), în timp ce 9 % nu știu.<text:note text:id="ftn49" text:note-class="footnote"><text:note-citation>49</text:note-citation><text:note-body><text:p text:style-name="P13">QB5. Îmi puteți spune în ce măsură sunteți sau nu de acord cu următoarea afirmație: În (ȚARA NOASTRĂ), persoanele care urmează să își aleagă învățământul secundar superior primesc suficiente informații cu privire la oportunitățile EFP. </text:p></text:note-body></text:note> </text:p>
        <text:p text:style-name="P21">În context, sondajul Cedefop din 2016 (UE28) a pus o întrebare similară, dar nu identică, axată pe întrebarea dacă persoanelor li s-au oferit informații în momentul în care au făcut alegerea secundară superioară. Rezultatele sunt relativ stabile în timp: în sondajul respectiv, 58 % au spus da, 40 % au spus nu, iar 2 % nu știau<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Formularea întrebării diferă de actuala anchetă, care solicită informații disponibile persoanelor care aleg în prezent învățământul secundar superior, în timp ce punctul din 2016 a solicitat respondenților să reflecteze asupra propriei experiențe anterioare. Întrebarea 6: „În momentul în care ați luat o decizie cu privire la educația dumneavoastră în învățământul secundar superior, vi s-au oferit informații cu privire la educația profesională?”</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07cm" svg:x="-0.219cm" svg:y="0.014cm"><draw:text-box><text:p text:style-name="P100"><text:span text:style-name="T59">QB5. Ați putea să-mi spuneți în ce măsură sunteți sau nu de acord cu următoarea afirmație În {ȚARA NOASTRĂ}. persoanele care urmează să își aleagă învățământul secundar superior primesc suficiente informații cu privire la oportunitățile EFP.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902cm" svg:x="3.847cm" svg:y="8.772cm"><draw:text-box><text:p text:style-name="P100"><text:span text:style-name="T59">Total „Sunt de acord”</text:span></text:p></draw:text-box></draw:frame><draw:frame draw:style-name="gr142" draw:text-style-name="P101" svg:width="2.504cm" svg:height="0.902cm" svg:x="7.891cm" svg:y="8.772cm"><draw:text-box><text:p text:style-name="P100"><text:span text:style-name="T59">Total „Nu sunt de acord”</text:span></text:p></draw:text-box></draw:frame><draw:frame draw:style-name="gr143" draw:text-style-name="P101" svg:width="1.976cm" svg:height="0.578cm" svg:x="12.442cm" svg:y="8.692cm"><draw:text-box><text:p text:style-name="P100"><text:span text:style-name="T59">Nu știu</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551cm" svg:x="9cm" svg:y="-8.001cm"><draw:text-box><text:p text:style-name="P100"><text:span text:style-name="T59">QB5: Îmi puteți spune în ce măsură sunteți sau nu de acord cu următoarea afirmație: În (ȚARA NOASTRĂ), persoanele care urmează să își aleagă învățământul secundar superior primesc suficiente informații cu privire la oportunitățile EFP. (UE-27) (%) </text:span></text:p></draw:text-box></draw:frame><draw:frame draw:style-name="gr146" draw:text-style-name="P107" svg:width="2.804cm" svg:height="0.578cm" svg:x="11.145cm" svg:y="-6.445cm"><draw:text-box><text:p text:style-name="P106"><text:span text:style-name="T59">Nu știu 9</text:span></text:p></draw:text-box></draw:frame><draw:frame draw:style-name="gr147" draw:text-style-name="P104" svg:width="1.641cm" svg:height="1.227cm" svg:x="9.795cm" svg:y="-5.731cm"><draw:text-box><text:p text:style-name="P103"><text:span text:style-name="T59">Nu sunt deloc de acord 6</text:span></text:p></draw:text-box></draw:frame><draw:frame draw:style-name="gr148" draw:text-style-name="P104" svg:width="1.71cm" svg:height="1.551cm" svg:x="8.834cm" svg:y="-3.635cm"><draw:text-box><text:p text:style-name="P103"><text:span text:style-name="T59">Tendința de a nu fi de acord 24</text:span></text:p></draw:text-box></draw:frame><draw:frame draw:style-name="gr149" draw:text-style-name="P101" svg:width="1.592cm" svg:height="1.876cm" svg:x="15.032cm" svg:y="-1.466cm"><draw:text-box><text:p text:style-name="P100"><text:span text:style-name="T59">Tendința de a fi de acord 49</text:span></text:p></draw:text-box></draw:frame><draw:frame draw:style-name="gr150" draw:text-style-name="P101" svg:width="1.893cm" svg:height="1.227cm" svg:x="14.016cm" svg:y="-6.413cm"><draw:text-box><text:p text:style-name="P100"><text:span text:style-name="T59">Sunt întru totul de acord 12</text:span></text:p></draw:text-box></draw:frame></draw:g>În cadrul sondajului actual, opiniile diferă de la un stat membru la altul. Cele mai ridicate niveluri ale acordurilor sunt înregistrate în Austria (80 %), Slovacia (79 %), Cehia și Polonia (ambele cu 76 %). Cele mai scăzute niveluri sunt înregistrate în Franța (48 %), Danemarca (49 %) și Spania (50 %). Un procent semnificativ de respondenți au răspuns „nu știu”, cele mai mari rate fiind înregistrate în Suedia (18 %), Portugalia (17 %) și Luxemburg (15 %). </text:p>
        <text:p text:style-name="P29">Măsura în care respondenții sunt de acord că persoanele primesc suficiente informații cu privire la oportunitățile EFP variază în funcție de factorii sociodemografici și comportamentali, după cum urmează. </text:p>
        <text:p text:style-name="P52">■ Respondenții care văd EFP într-o lumină pozitivă în țara lor sunt mult mai susceptibili să fie de acord că există suficiente informații cu privire la aceste oportunități (74 %), comparativ cu 36 % dintre cei care afirmă că EFP are o imagine negativă. </text:p>
        <text:p text:style-name="P52">■ În mod similar, respondenții care au opinii favorabile cu privire la calitatea și oportunitățile EFP sunt, în general, mult mai susceptibili să creadă că sunt disponibile suficiente informații. Acest lucru este valabil pentru cei care: consideră că EFP oferă învățare de înaltă calitate (69 % față de 44 %); să spună că profesorii EFP sunt competenți (67 % față de 43 %); sunt de acord că EFP oferă acces la o infrastructură modernă (67 % față de 45 %) și că EFP predă competențe tehnice (65 % față de 43 %); consideră că EFP oferă oportunități de a studia în străinătate (69 % față de 52 %) și o cale către studii universitare (67 % față de 54 %). Aceasta se aplică, de asemenea, celor care nu percep lipsa competențelor transversale (67 % față de 61 %) sau a competențelor de bază (68 % față de 59 %). </text:p>
        <text:p text:style-name="P52">■ Există unele diferențe semnificative în funcție de categoria socioprofesională: 65 % dintre ceilalți lucrători cu studii superioare consideră că persoanele care urmează să aleagă învățământul secundar superior primesc suficiente informații cu privire la oportunitățile de EFP, în comparație cu 50 % dintre respondenții șomeri. </text:p>
        <text:p text:style-name="P52">■ Respondenții care și-au încheiat studiile cu vârste cuprinse între 16 și 19 ani sunt cel mai probabil de acord (63 %). Cei a căror educație s-a încheiat când aveau 15 ani sau mai puțin sunt cel mai puțin susceptibili să facă acest lucru (58%). </text:p>
        <text:p text:style-name="P52">■ Nu există diferențe în funcție de sex sau vârstă.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Îmi puteți spune în ce măsură sunteți sau nu de acord cu următoarea afirmație: În (ȚARA NOASTRĂ), persoanele care urmează să își aleagă învățământul secundar superior primesc suficiente informații cu privire la oportunitățile EFP. (% din UE)</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Total „Sunt de acord”</text:p>
            </table:table-cell>
            <table:table-cell table:style-name="Tableau24.A1" office:value-type="string">
              <text:p text:style-name="P69">Total „Nu sunt de acord” </text:p>
            </table:table-cell>
            <table:table-cell table:style-name="Tableau24.A1" office:value-type="string">
              <text:p text:style-name="P69">Nu știu</text:p>
            </table:table-cell>
          </table:table-row>
          <table:table-row>
            <table:table-cell table:style-name="Tableau24.A1" office:value-type="string">
              <text:p text:style-name="P71">UE-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Sexul</text:p>
            </table:table-cell>
            <table:covered-table-cell/>
            <table:covered-table-cell/>
            <table:covered-table-cell/>
          </table:table-row>
          <table:table-row>
            <table:table-cell table:style-name="Tableau24.A1" office:value-type="string">
              <text:p text:style-name="P71">Omul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Femeie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Vârsta</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Educație (sfârșitul)</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Încă studiază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Categorie socio-profesională</text:p>
            </table:table-cell>
            <table:covered-table-cell/>
            <table:covered-table-cell/>
            <table:covered-table-cell/>
          </table:table-row>
          <table:table-row>
            <table:table-cell table:style-name="Tableau24.A1" office:value-type="string">
              <text:p text:style-name="P71">Persoană care desfășoară o activitate independentă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Cadre de conducere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Alte gulere albe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Lucrători manuali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Persoane din casă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Șomeri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Pensionat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Studenți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Urbanizarea subiectivă</text:p>
            </table:table-cell>
            <table:covered-table-cell/>
            <table:covered-table-cell/>
            <table:covered-table-cell/>
          </table:table-row>
          <table:table-row>
            <table:table-cell table:style-name="Tableau24.A1" office:value-type="string">
              <text:p text:style-name="P71">Zonă rurală sau sat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Oraș mic sau mijlociu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Oraș mare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Percepția EFP în (ȚARA NOASTRĂ)</text:p>
            </table:table-cell>
            <table:covered-table-cell/>
            <table:covered-table-cell/>
            <table:covered-table-cell/>
          </table:table-row>
          <table:table-row>
            <table:table-cell table:style-name="Tableau24.A1" office:value-type="string">
              <text:p text:style-name="P71">Pozitivă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gativ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24.A1" office:value-type="string">
              <text:p text:style-name="P71">Da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u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text:soft-page-break/></text:p>
        <text:p text:style-name="P51">Aproximativ șapte din zece cetățeni ai UE declară că femeile interesate de domeniile<text:note text:id="ftn51" text:note-class="footnote"><text:note-citation>51</text:note-citation><text:note-body><text:p text:style-name="P13">Știință, Tehnologie, Inginerie și Matematică </text:p></text:note-body></text:note> legate de STIM din EFP ar putea primi mai puține încurajări din partea familiilor și a școlilor decât bărbații </text:p>
        <text:p text:style-name="P21">În întreaga Uniune Europeană, 69 % dintre cetățenii UE declară că femeile interesate de domeniile legate de STIM în EFP pot primi mai puține încurajări din partea familiilor și a școlilor decât bărbații interesați de domeniile legate de STIM, inclusiv 19 % care sunt întru totul de acord și 50 % care tind să fie de acord.<text:note text:id="ftn52" text:note-class="footnote"><text:note-citation>52</text:note-citation><text:note-body><text:p text:style-name="P13">QB10.2. Vă rog să-mi spuneți în ce măsură sunteți sau nu de acord cu fiecare dintre următoarele afirmații: Femeile interesate de domeniile legate de STIM în EFP pot primi mai puține încurajări din partea familiilor și a școlilor decât bărbații interesați de domeniile legate de STIM. </text:p></text:note-body></text:note> Unul din patru nu este de acord (25%), în timp ce 6% nu știu. </text:p>
        <text:p text:style-name="P21">Opiniile diferă de la un stat membru la altul. Cele mai ridicate niveluri de acord sunt înregistrate în Ungaria și Polonia (ambele 81%) și Croația (78%). Cele mai scăzute niveluri sunt înregistrate în Letonia (49 %), Spania (54 %) și Grecia (60 %). </text:p>
        <text:p text:style-name="P21">În 25 de state membre, cel puțin șase din zece respondenți afirmă că femeile interesate de domeniile legate de STIM în EFP pot primi mai puține încurajări din partea familiilor și a școlilor decât bărbații interesați de domeniile legate de STIM.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59">QB10.2. Vă rog să-mi spuneți în ce măsură sunteți sau nu de acord cu fiecare dintre următoarele afirmații: Femeile interesate de domeniile legate de STIM în EFP pot primi mai puține încurajări din partea familiilor și a școlilor decât bărbații interesați de domeniile legate de STIM.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902cm" svg:x="1.164cm" svg:y="10.193cm"><draw:text-box><text:p text:style-name="P105"><text:span text:style-name="T59">Sunt întru totul de acord</text:span></text:p></draw:text-box></draw:frame><draw:frame draw:style-name="gr127" draw:text-style-name="P101" svg:width="2.946cm" svg:height="1.004cm" svg:x="4.172cm" svg:y="10.171cm"><draw:text-box><text:p text:style-name="P105"><text:span text:style-name="T59">Tendința de a fi de acord</text:span></text:p></draw:text-box></draw:frame><draw:frame draw:style-name="gr128" draw:text-style-name="P101" svg:width="3.28cm" svg:height="0.902cm" svg:x="7.355cm" svg:y="10.215cm"><draw:text-box><text:p text:style-name="P105"><text:span text:style-name="T59">Tendința de a nu fi de acord</text:span></text:p></draw:text-box></draw:frame><draw:frame draw:style-name="gr129" draw:text-style-name="P101" svg:width="3.484cm" svg:height="0.646cm" svg:x="10.984cm" svg:y="10.172cm"><draw:text-box><text:p text:style-name="P105"><text:span text:style-name="T59">Nu sunt deloc de acord</text:span></text:p></draw:text-box></draw:frame><draw:frame draw:style-name="gr130" draw:text-style-name="P101" svg:width="2.518cm" svg:height="0.687cm" svg:x="14.706cm" svg:y="10.172cm"><draw:text-box><text:p text:style-name="P105"><text:span text:style-name="T59">Nu știu</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2cm" svg:x="9.228cm" svg:y="-8.165cm"><draw:text-box><text:p text:style-name="P100"><text:span text:style-name="T59">QB10.2: Vă rog să-mi spuneți în ce măsură sunteți sau nu de acord cu fiecare dintre următoarele afirmații: Femeile interesate de domeniile legate de STIM din cadrul EFP pot primi mai puține încurajări din partea familiilor și a școlilor decât bărbații interesați de domeniile legate de STIM {UE27) (%} </text:span></text:p></draw:text-box></draw:frame><draw:frame draw:style-name="gr133" draw:text-style-name="P107" svg:width="1.976cm" svg:height="0.902cm" svg:x="12.22cm" svg:y="-6.013cm"><draw:text-box><text:p text:style-name="P106"><text:span text:style-name="T59">Nu știu 6</text:span></text:p></draw:text-box></draw:frame><draw:frame draw:style-name="gr134" draw:text-style-name="P104" svg:width="2.788cm" svg:height="0.902cm" svg:x="10.042cm" svg:y="-5.246cm"><draw:text-box><text:p text:style-name="P103"><text:span text:style-name="T59">Nu sunt deloc de acord 5</text:span></text:p></draw:text-box></draw:frame><draw:frame draw:style-name="gr135" draw:text-style-name="P104" svg:width="2.553cm" svg:height="1.227cm" svg:x="8.835cm" svg:y="-3.182cm"><draw:text-box><text:p text:style-name="P103"><text:span text:style-name="T59">Tendința de a nu fi de acord 20</text:span></text:p></draw:text-box></draw:frame><draw:frame draw:style-name="gr136" draw:text-style-name="P101" svg:width="2.696cm" svg:height="0.902cm" svg:x="13.897cm" svg:y="-0.06cm"><draw:text-box><text:p text:style-name="P100"><text:span text:style-name="T59">Tendința de a fi de acord 50</text:span></text:p></draw:text-box></draw:frame><draw:frame draw:style-name="gr137" draw:text-style-name="P101" svg:width="1.777cm" svg:height="1.227cm" svg:x="14.806cm" svg:y="-5.563cm"><draw:text-box><text:p text:style-name="P100"><text:span text:style-name="T59">Sunt întru totul de acord 19 </text:span></text:p></draw:text-box></draw:frame></draw:g></text:p>
        <text:p text:style-name="P29">Măsura în care respondenții sunt de acord că femeile interesate de domeniile legate de STIM pot primi mai puține încurajări decât bărbații variază în funcție de factorii sociodemografici, după cum urmează. </text:p>
        <text:p text:style-name="P52">■ În funcție de vârsta la care își încheie studiile, respondenții care încă studiază sunt cei mai susceptibili să creadă că femeile interesate de domeniile EFP legate de STIM primesc mai puține încurajări decât bărbații (73 %), în timp ce 71 % dintre cei care și-au terminat studiile cu vârsta de peste 20 de ani și 69 % dintre cei care au terminat studiile cu vârste cuprinse între 16 și 19 ani sunt de acord. Această cifră scade la 63 % pentru respondenții care și-au încheiat studiile la vârsta de 15 ani sau mai devreme. </text:p>
        <text:p text:style-name="P52">■ Există unele diferențe în funcție de categoria socioprofesională, 74 % dintre respondenții care desfășoară o activitate independentă și 72 % dintre studenți împărtășind această opinie, comparativ cu 66 % dintre persoanele casnice. </text:p>
        <text:p text:style-name="P52">■ În funcție de vârstă, acest punct de vedere este de 72 % în rândul respondenților cu vârste cuprinse între 15 și 24 de ani, comparativ cu 68 % în rândul celor cu vârsta de 55 de ani și peste. </text:p>
        <text:p text:style-name="P52">■ Nu există diferențe în funcție de gen.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Vă rog să-mi spuneți în ce măsură sunteți sau nu de acord cu fiecare dintre următoarele afirmații: Femeile interesate de domeniile legate de STIM din cadrul EFP pot primi mai puține încurajări din partea familiilor și a școlilor decât bărbații interesați de domeniile legate de STIM (%-UE)</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Total „Sunt de acord”</text:p>
            </table:table-cell>
            <table:table-cell table:style-name="Tableau25.A1" office:value-type="string">
              <text:p text:style-name="P69">Total „Nu sunt de acord” </text:p>
            </table:table-cell>
            <table:table-cell table:style-name="Tableau25.A1" office:value-type="string">
              <text:p text:style-name="P69">Nu știu</text:p>
            </table:table-cell>
          </table:table-row>
          <table:table-row>
            <table:table-cell table:style-name="Tableau25.A1" office:value-type="string">
              <text:p text:style-name="P71">UE-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Sexul</text:p>
            </table:table-cell>
            <table:covered-table-cell/>
            <table:covered-table-cell/>
            <table:covered-table-cell/>
          </table:table-row>
          <table:table-row>
            <table:table-cell table:style-name="Tableau25.A1" office:value-type="string">
              <text:p text:style-name="P71">Omul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Femeie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Vârsta</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Educație (sfârșitul)</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Încă studiază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Categorie socio-profesională</text:p>
            </table:table-cell>
            <table:covered-table-cell/>
            <table:covered-table-cell/>
            <table:covered-table-cell/>
          </table:table-row>
          <table:table-row>
            <table:table-cell table:style-name="Tableau25.A1" office:value-type="string">
              <text:p text:style-name="P71">Persoană care desfășoară o activitate independentă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Cadre de conducere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Alte gulere albe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Lucrători manuali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Persoane din casă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Șomeri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Pensionat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Studenți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Urbanizarea subiectivă</text:p>
            </table:table-cell>
            <table:covered-table-cell/>
            <table:covered-table-cell/>
            <table:covered-table-cell/>
          </table:table-row>
          <table:table-row>
            <table:table-cell table:style-name="Tableau25.A1" office:value-type="string">
              <text:p text:style-name="P71">Zonă rurală sau sat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Oraș mic sau mijlociu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Oraș mare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Percepția EFP în (ȚARA NOASTRĂ)</text:p>
            </table:table-cell>
            <table:covered-table-cell/>
            <table:covered-table-cell/>
            <table:covered-table-cell/>
          </table:table-row>
          <table:table-row>
            <table:table-cell table:style-name="Tableau25.A1" office:value-type="string">
              <text:p text:style-name="P71">Pozitivă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gativ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25.A1" office:value-type="string">
              <text:p text:style-name="P71">Da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u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text:soft-page-break/></text:p>
        <text:p text:style-name="P51">Aproximativ șapte din zece cetățeni ai UE declară că femeile sunt adesea încurajate să urmeze învățământul general, chiar dacă își exprimă interesul pentru discipline tehnice </text:p>
        <text:p text:style-name="P21">În întreaga Uniune Europeană, 71 % dintre cetățenii UE declară că femeile sunt adesea încurajate să urmeze învățământul general, chiar dacă își exprimă interesul pentru discipline tehnice, practice și practice, inclusiv 19 % care sunt întru totul de acord și 52 % care tind să fie de acord.<text:note text:id="ftn53" text:note-class="footnote"><text:note-citation>53</text:note-citation><text:note-body><text:p text:style-name="P13">QB11.1. Vă rog să-mi spuneți în ce măsură sunteți sau nu de acord cu fiecare dintre următoarele afirmații: Femeile sunt adesea încurajate să urmeze educația generală, chiar dacă își exprimă interesul pentru subiecte tehnice, practice și practice.</text:p></text:note-body></text:note> Aproximativ unul din patru respondenți (23 %) nu este de acord, în timp ce 6 % nu știu. </text:p>
        <text:p text:style-name="P21">Majoritatea respondenților sunt de acord cu această afirmație în toate statele membre. Cu toate acestea, nivelurile de acord variază de la un stat membru la altul. Cele mai ridicate niveluri se înregistrează în Cipru (81 %), Italia și Irlanda (ambele cu 80 %) și Ungaria (79 %). Cele mai scăzute niveluri se înregistrează în Letonia (55 %), Spania și Estonia (ambele cu 60 %). </text:p>
        <text:p text:style-name="P21">În 17 state membre, cel puțin șapte din zece respondenți sunt de acord că femeile sunt adesea încurajate să urmeze învățământul general, în ciuda faptului că își exprimă interesul pentru disciplinele tehnice .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59">QB11.1: Vă rog să-mi spuneți în ce măsură sunteți sau nu de acord cu fiecare dintre următoarele afirmații: Femeile sunt adesea încurajate să urmeze învățământul general, chiar dacă își exprimă interesul pentru discipline tehnice, practice și practice (UE-27) (%) </text:span></text:p></draw:text-box></draw:frame><draw:frame draw:style-name="gr118" draw:text-style-name="P107" svg:width="2.707cm" svg:height="0.578cm" svg:x="11.657cm" svg:y="-7.185cm"><draw:text-box><text:p text:style-name="P106"><text:span text:style-name="T59">Nu știu 6</text:span></text:p></draw:text-box></draw:frame><draw:frame draw:style-name="gr119" draw:text-style-name="P104" svg:width="1.941cm" svg:height="1.227cm" svg:x="10.192cm" svg:y="-6.735cm"><draw:text-box><text:p text:style-name="P103"><text:span text:style-name="T59">Nu sunt deloc de acord 4</text:span></text:p></draw:text-box></draw:frame><draw:frame draw:style-name="gr120" draw:text-style-name="P104" svg:width="2.823cm" svg:height="0.902cm" svg:x="8.613cm" svg:y="-5.467cm"><draw:text-box><text:p text:style-name="P103"><text:span text:style-name="T59">Tendința de a nu fi de acord 19</text:span></text:p></draw:text-box></draw:frame><draw:frame draw:style-name="gr121" draw:text-style-name="P101" svg:width="2.758cm" svg:height="0.902cm" svg:x="12.957cm" svg:y="-1.152cm"><draw:text-box><text:p text:style-name="P100"><text:span text:style-name="T59">Tendința de a fi de acord 52</text:span></text:p></draw:text-box></draw:frame><draw:frame draw:style-name="gr122" draw:text-style-name="P101" svg:width="2.394cm" svg:height="0.902cm" svg:x="14.092cm" svg:y="-6.788cm"><draw:text-box><text:p text:style-name="P100"><text:span text:style-name="T59">Sunt întru totul de acord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0">QB11.1. Vă rog să-mi spuneți în ce măsură sunteți sau nu de acord cu fiecare dintre următoarele afirmații: Femeile sunt adesea încurajate să urmeze învățământul general, chiar dacă își exprimă interesul pentru discipline tehnice, practice și practice.</text:span><text:span text:style-name="T59">(%)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902cm" svg:x="0.78cm" svg:y="9.656cm"><draw:text-box><text:p text:style-name="P105"><text:span text:style-name="T59">Sunt întru totul de acord</text:span></text:p></draw:text-box></draw:frame><draw:frame draw:style-name="gr112" draw:text-style-name="P101" svg:width="2.946cm" svg:height="1.004cm" svg:x="3.787cm" svg:y="9.633cm"><draw:text-box><text:p text:style-name="P105"><text:span text:style-name="T59">Tendința de a fi de acord</text:span></text:p></draw:text-box></draw:frame><draw:frame draw:style-name="gr113" draw:text-style-name="P101" svg:width="3.282cm" svg:height="0.902cm" svg:x="6.969cm" svg:y="9.677cm"><draw:text-box><text:p text:style-name="P105"><text:span text:style-name="T59">Tendința de a nu fi de acord</text:span></text:p></draw:text-box></draw:frame><draw:frame draw:style-name="gr114" draw:text-style-name="P101" svg:width="3.483cm" svg:height="0.646cm" svg:x="10.599cm" svg:y="9.634cm"><draw:text-box><text:p text:style-name="P105"><text:span text:style-name="T59">Nu sunt deloc de acord</text:span></text:p></draw:text-box></draw:frame><draw:frame draw:style-name="gr115" draw:text-style-name="P101" svg:width="2.52cm" svg:height="0.687cm" svg:x="14.319cm" svg:y="9.634cm"><draw:text-box><text:p text:style-name="P105"><text:span text:style-name="T59">Nu știu</text:span></text:p></draw:text-box></draw:frame></draw:g></draw:g></text:p>
        <text:p text:style-name="P29">Măsura în care respondenții sunt de acord că femeile sunt adesea încurajate să urmeze învățământul general variază în funcție de factorii sociodemografici și comportamentali, după cum urmează. </text:p>
        <text:p text:style-name="P52">■ Până la vârsta la care își încheie studiile, respondenții care au terminat studiile cu vârste cuprinse între 16 și 19 ani sau la vârsta de 20 de ani sau mai târziu sunt cei mai susceptibili să creadă că femeile sunt adesea orientate către învățământul general, în pofida interesului pentru disciplinele tehnice (ambele cu 71 %). Această cifră scade la 68% în rândul celor care au terminat educația la vârsta de 15 ani sau mai devreme. Este cea mai mare dintre cei care încă studiază (74%). </text:p>
        <text:p text:style-name="P52">■ Există diferențe modeste între categoriile socioprofesionale, 74 % dintre studenți împărtășind această opinie, comparativ cu 68 % dintre manageri și respondenții șomeri. </text:p>
        <text:p text:style-name="P52">■ Urbanizarea influențează răspunsurile în acest sens, întrucât 74 % dintre respondenții din orașele mari sunt de acord că femeile sunt mai puțin încurajate să urmeze subiecte tehnice decât bărbații, comparativ cu 68 % dintre cei din zonele rurale sau din sate. </text:p>
        <text:p text:style-name="P52">■ În funcție de vârstă, acest punct de vedere scade de la 74 % dintre respondenții cu vârste cuprinse între 15 și 24 de ani la 73 % dintre cei cu vârste cuprinse între 25 și 39 de ani, 70 % dintre cei cu vârste cuprinse între 40 și 54 de ani și 69 % dintre cei cu vârste de cel puțin 55 de ani. </text:p>
        <text:p text:style-name="P52">■ Nu există diferențe în funcție de gen sau de experiența anterioară în domeniul EFP.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Vă rog să-mi spuneți în ce măsură sunteți sau nu de acord cu fiecare dintre următoarele afirmații: Femeile sunt adesea încurajate să urmeze învățământul general, chiar dacă își exprimă interesul pentru discipline tehnice, practice și practice (%-UE)</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Total „Sunt de acord”</text:p>
            </table:table-cell>
            <table:table-cell table:style-name="Tableau26.A1" office:value-type="string">
              <text:p text:style-name="P69">Total „Nu sunt de acord” </text:p>
            </table:table-cell>
            <table:table-cell table:style-name="Tableau26.A1" office:value-type="string">
              <text:p text:style-name="P69">Nu știu</text:p>
            </table:table-cell>
          </table:table-row>
          <table:table-row>
            <table:table-cell table:style-name="Tableau26.A1" office:value-type="string">
              <text:p text:style-name="P71">UE-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Sexul</text:p>
            </table:table-cell>
            <table:covered-table-cell/>
            <table:covered-table-cell/>
            <table:covered-table-cell/>
          </table:table-row>
          <table:table-row>
            <table:table-cell table:style-name="Tableau26.A1" office:value-type="string">
              <text:p text:style-name="P71">Omul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Femeie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Vârsta</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Educație (sfârșitul)</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Încă studiază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Categorie socio-profesională</text:p>
            </table:table-cell>
            <table:covered-table-cell/>
            <table:covered-table-cell/>
            <table:covered-table-cell/>
          </table:table-row>
          <table:table-row>
            <table:table-cell table:style-name="Tableau26.A1" office:value-type="string">
              <text:p text:style-name="P71">Persoană care desfășoară o activitate independentă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Cadre de conducere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Alte gulere albe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Lucrători manuali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Persoane din casă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Șomeri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Pensionat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Studenți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Urbanizarea subiectivă</text:p>
            </table:table-cell>
            <table:covered-table-cell/>
            <table:covered-table-cell/>
            <table:covered-table-cell/>
          </table:table-row>
          <table:table-row>
            <table:table-cell table:style-name="Tableau26.A1" office:value-type="string">
              <text:p text:style-name="P71">Zonă rurală sau sat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Oraș mic sau mijlociu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Oraș mare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Percepția EFP în (ȚARA NOASTRĂ)</text:p>
            </table:table-cell>
            <table:covered-table-cell/>
            <table:covered-table-cell/>
            <table:covered-table-cell/>
          </table:table-row>
          <table:table-row>
            <table:table-cell table:style-name="Tableau26.A1" office:value-type="string">
              <text:p text:style-name="P71">Pozitivă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gativ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26.A1" office:value-type="string">
              <text:p text:style-name="P71">Da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u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text:soft-page-break/></text:p>
        <text:p text:style-name="P51">Șapte din zece cetățeni ai UE declară că bărbații care nu au rezultate academice bune se confruntă cu o presiune mai mare decât femeile de a alege EFP în locul educației generale </text:p>
        <text:p text:style-name="P21">În întreaga Uniune Europeană, 70 % dintre cetățenii UE declară că bărbații care nu au rezultate academice bune se confruntă cu o presiune mai mare de a alege EFP în detrimentul educației generale decât femeile, inclusiv 23 % care sunt întru totul de acord și 47 % care tind să fie de acord.<text:note text:id="ftn54" text:note-class="footnote"><text:note-citation>54</text:note-citation><text:note-body><text:p text:style-name="P13">QB11.2. Vă rog să-mi spuneți în ce măsură sunteți sau nu de acord cu fiecare dintre următoarele afirmații: Bărbații care nu au rezultate academice bune se confruntă cu o presiune mai mare decât femeile de a alege EFP în locul educației generale. </text:p></text:note-body></text:note> Aproximativ unul din patru (22 %) nu este de acord, în timp ce 8 % nu știu. </text:p>
        <text:p text:style-name="P21">Majoritatea respondenților sunt de acord cu această afirmație în toate statele membre. Cu toate acestea, nivelurile de acord în acest domeniu diferă foarte mult de la un stat membru la altul. Cele mai ridicate niveluri ale acordului se înregistrează în Grecia și Cipru (ambele cu 87 %) și Danemarca (86 %). Cele mai scăzute niveluri se înregistrează în Țările de Jos (52 %), Spania (56 %) și Germania (62 %). </text:p>
        <text:p text:style-name="P21">În 17 state membre, cel puțin șapte din zece respondenți sunt de acord că bărbații care nu au rezultate bune din punct de vedere academic se confruntă cu o presiune mai mare de a alege EFP decât femeile.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0.902cm" svg:x="0.365cm" svg:y="1.909cm"><draw:text-box><text:p text:style-name="P100"><text:span text:style-name="T59">QB11.2. Vă rog să-mi spuneți în ce măsură sunteți sau nu de acord cu fiecare dintre următoarele afirmații: Bărbații care nu au rezultate academice bune se confruntă cu o presiune mai mare decât femeile de a alege EFP în locul educației generale.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902cm" svg:x="0.767cm" svg:y="10.783cm"><draw:text-box><text:p text:style-name="P105"><text:span text:style-name="T59">Sunt întru totul de acord</text:span></text:p></draw:text-box></draw:frame><draw:frame draw:style-name="gr97" draw:text-style-name="P101" svg:width="2.946cm" svg:height="1.004cm" svg:x="3.776cm" svg:y="10.76cm"><draw:text-box><text:p text:style-name="P105"><text:span text:style-name="T59">Tendința de a fi de acord</text:span></text:p></draw:text-box></draw:frame><draw:frame draw:style-name="gr98" draw:text-style-name="P101" svg:width="3.282cm" svg:height="0.902cm" svg:x="6.958cm" svg:y="10.804cm"><draw:text-box><text:p text:style-name="P105"><text:span text:style-name="T59">Tendința de a nu fi de acord</text:span></text:p></draw:text-box></draw:frame><draw:frame draw:style-name="gr99" draw:text-style-name="P101" svg:width="3.484cm" svg:height="0.646cm" svg:x="10.586cm" svg:y="10.762cm"><draw:text-box><text:p text:style-name="P105"><text:span text:style-name="T59">Nu sunt deloc de acord</text:span></text:p></draw:text-box></draw:frame><draw:frame draw:style-name="gr100" draw:text-style-name="P101" svg:width="2.52cm" svg:height="0.687cm" svg:x="14.308cm" svg:y="10.762cm"><draw:text-box><text:p text:style-name="P105"><text:span text:style-name="T59">Nu știu</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59">Întrebarea 11.2: Vă rog să-mi spuneți în ce măsură sunteți sau nu de acord cu fiecare dintre următoarele afirmații: Bărbații care nu au rezultate academice bune se confruntă cu o presiune mai mare de a alege EFP în detrimentul educației generale decât femeile (UE-27) (%) </text:span></text:p></draw:text-box></draw:frame><draw:frame draw:style-name="gr103" draw:text-style-name="P107" svg:width="2.557cm" svg:height="0.578cm" svg:x="10.948cm" svg:y="-6.444cm"><draw:text-box><text:p text:style-name="P106"><text:span text:style-name="T59">Nu știu 8</text:span></text:p></draw:text-box></draw:frame><draw:frame draw:style-name="gr104" draw:text-style-name="P104" svg:width="2.495cm" svg:height="0.902cm" svg:x="8.791cm" svg:y="-5.987cm"><draw:text-box><text:p text:style-name="P103"><text:span text:style-name="T59">Nu sunt deloc de acord 4</text:span></text:p></draw:text-box></draw:frame><draw:frame draw:style-name="gr105" draw:text-style-name="P104" svg:width="1.819cm" svg:height="1.551cm" svg:x="8.87cm" svg:y="-4.711cm"><draw:text-box><text:p text:style-name="P103"><text:span text:style-name="T59">Tendința de a nu fi de acord 18</text:span></text:p></draw:text-box></draw:frame><draw:frame draw:style-name="gr106" draw:text-style-name="P101" svg:width="2.71cm" svg:height="0.902cm" svg:x="11.936cm" svg:y="-1.043cm"><draw:text-box><text:p text:style-name="P100"><text:span text:style-name="T59">Tendința de a fi de acord 47</text:span></text:p></draw:text-box></draw:frame><draw:frame draw:style-name="gr107" draw:text-style-name="P101" svg:width="2.326cm" svg:height="1.227cm" svg:x="13.532cm" svg:y="-6.017cm"><draw:text-box><text:p text:style-name="P100"><text:span text:style-name="T59">Sunt întru totul de acord 23</text:span></text:p></draw:text-box></draw:frame></draw:g></text:p>
        <text:p text:style-name="P29">Măsura în care respondenții sunt de acord că bărbații care nu au rezultate academice bune se confruntă cu o presiune mai mare decât femeile de a alege EFP variază în funcție de factorii sociodemografici și comportamentali, după cum urmează. </text:p>
        <text:p text:style-name="P52">■ Respondenții care consideră că elevii cu performanțe ridicate în ‑ sunt orientați către învățământul general sunt mai predispuși să împărtășească acest punct de vedere (76 % față de 54 %). Un model similar apare în rândul celor care consideră că educația generală are o imagine mai bună (76 % față de 58 %), care consideră că educația generală este mai ușoară (79 % față de 65 %) și care consideră că programele EFP sunt favorabile incluziunii (76 % față de 67 %). </text:p>
        <text:p text:style-name="P52">■ Respondenții care au ales „performanța slabă” ca factor de alegere pentru EFP sunt mai susceptibili să fie de acord cu această afirmație decât cei care nu au ales-o (76 % față de 68 %). </text:p>
        <text:p text:style-name="P52">■ Până la vârsta de la sfârșitul educației, respondenților le place cel mai mult să fie de acord că bărbații cu performanțe academice mai scăzute se confruntă cu o presiune mai mare de a alege EFP decât femeile sunt cei care au terminat educația la vârsta de 20 de ani sau mai târziu și cei care încă studiază (ambele cu 72 %), urmați de cei care au terminat între 16 și 19 ani (70 %). Cei care au terminat educația cu vârsta de 15 ani sau mai mică sunt cel mai puțin înclinați să fie de acord (66%). </text:p>
        <text:p text:style-name="P52">■ Urbanizarea joacă un rol minor în acest sens: 73 % dintre respondenții din orașele mari sunt de acord cu această afirmație, comparativ cu 69 % în zonele rurale sau în sate. </text:p>
        <text:p text:style-name="P52">■ Există diferențe minime în funcție de categoria socioprofesională. Respondenții șomeri sunt ușor mai înclinați să fie de acord (73 %) decât alte categorii (70-72 %). </text:p>
        <text:p text:style-name="P52">■ Nu există diferențe în funcție de sex și vârstă.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Vă rugăm să-mi spuneți în ce măsură sunteți sau nu de acord cu fiecare dintre următoarele afirmații: Bărbații care nu au rezultate academice bune se confruntă cu o presiune mai mare de a alege EFP în detrimentul educației generale decât femeile (%-UE)</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Total „Sunt de acord”</text:p>
            </table:table-cell>
            <table:table-cell table:style-name="Tableau27.A1" office:value-type="string">
              <text:p text:style-name="P69">Total „Nu sunt de acord” </text:p>
            </table:table-cell>
            <table:table-cell table:style-name="Tableau27.A1" office:value-type="string">
              <text:p text:style-name="P69">Nu știu</text:p>
            </table:table-cell>
          </table:table-row>
          <table:table-row>
            <table:table-cell table:style-name="Tableau27.A1" office:value-type="string">
              <text:p text:style-name="P71">UE-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Sexul</text:p>
            </table:table-cell>
            <table:covered-table-cell/>
            <table:covered-table-cell/>
            <table:covered-table-cell/>
          </table:table-row>
          <table:table-row>
            <table:table-cell table:style-name="Tableau27.A1" office:value-type="string">
              <text:p text:style-name="P71">Omul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Femeie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Vârsta</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Educație (sfârșitul)</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Încă studiază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Categorie socio-profesională</text:p>
            </table:table-cell>
            <table:covered-table-cell/>
            <table:covered-table-cell/>
            <table:covered-table-cell/>
          </table:table-row>
          <table:table-row>
            <table:table-cell table:style-name="Tableau27.A1" office:value-type="string">
              <text:p text:style-name="P71">Persoană care desfășoară o activitate independentă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Cadre de conducer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Alte gulere albe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Lucrători manuali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Persoane din casă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Șomeri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Pensionat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Studenți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Urbanizarea subiectivă</text:p>
            </table:table-cell>
            <table:covered-table-cell/>
            <table:covered-table-cell/>
            <table:covered-table-cell/>
          </table:table-row>
          <table:table-row>
            <table:table-cell table:style-name="Tableau27.A1" office:value-type="string">
              <text:p text:style-name="P71">Zonă rurală sau sat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Oraș mic sau mijlociu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Oraș mare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Percepția EFP în (ȚARA NOASTRĂ)</text:p>
            </table:table-cell>
            <table:covered-table-cell/>
            <table:covered-table-cell/>
            <table:covered-table-cell/>
          </table:table-row>
          <table:table-row>
            <table:table-cell table:style-name="Tableau27.A1" office:value-type="string">
              <text:p text:style-name="P71">Pozitivă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gativ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27.A1" office:value-type="string">
              <text:p text:style-name="P71">Da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u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text:soft-page-break/></text:p>
        <text:p text:style-name="P51">Mai mult de jumătate dintre cetățenii UE declară că profesorii și consilierii de orientare nu abordează în mod adecvat prejudecățile de gen înainte ca elevii să aleagă între învățământul general și cel profesional </text:p>
        <text:p text:style-name="P21">La nivelul Uniunii Europene, 55 % dintre cetățenii UE declară că profesorii și consilierii de orientare nu abordează în mod adecvat prejudecățile de gen înainte ca elevii să aleagă între învățământul general și cel profesional, inclusiv 13 % care sunt întru totul de acord și 42 % care tind să fie de acord.<text:note text:id="ftn55" text:note-class="footnote"><text:note-citation>55</text:note-citation><text:note-body><text:p text:style-name="P13">QB11.3. Vă rog să-mi spuneți în ce măsură sunteți sau nu de acord cu fiecare dintre următoarele afirmații: Profesorii și consilierii de orientare nu abordează în mod adecvat prejudecățile de gen înainte ca elevii să aleagă între învățământul general și cel profesional. </text:p></text:note-body></text:note> Aproape o treime (29%) nu sunt de acord, în timp ce 16% nu știu. </text:p>
        <text:p text:style-name="P21">Opiniile diferă de la un stat membru la altul. Nivelurile maxime<text:span text:style-name="T6"> ale</text:span> acordului sunt înregistrate în Italia (74 %), Slovacia (71 %) și Polonia (68 %). Cele mai scăzute niveluri sunt înregistrate în Suedia (31 %), Estonia (39 %) și Spania (41 %). </text:p>
        <text:p text:style-name="P21">În 20 de state membre, cel puțin jumătate dintre respondenți sunt de acord că prejudecățile de gen nu sunt abordate în mod adecvat.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9">QB11.3. Vă rog să-mi spuneți în ce măsură sunteți sau nu de acord cu fiecare dintre următoarele afirmații: Profesorii și consilierii de orientare nu abordează în mod adecvat prejudecățile de gen înainte ca elevii să aleagă între învățământul general și cel profesional.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902cm" svg:x="0.933cm" svg:y="10.896cm"><draw:text-box><text:p text:style-name="P105"><text:span text:style-name="T59">Sunt întru totul de acord</text:span></text:p></draw:text-box></draw:frame><draw:frame draw:style-name="gr82" draw:text-style-name="P101" svg:width="2.948cm" svg:height="1.004cm" svg:x="3.94cm" svg:y="10.873cm"><draw:text-box><text:p text:style-name="P105"><text:span text:style-name="T59">Tendința de a fi de acord</text:span></text:p></draw:text-box></draw:frame><draw:frame draw:style-name="gr83" draw:text-style-name="P101" svg:width="3.282cm" svg:height="0.902cm" svg:x="7.124cm" svg:y="10.917cm"><draw:text-box><text:p text:style-name="P105"><text:span text:style-name="T59">Tendința de a nu fi de acord</text:span></text:p></draw:text-box></draw:frame><draw:frame draw:style-name="gr84" draw:text-style-name="P101" svg:width="3.484cm" svg:height="0.646cm" svg:x="10.752cm" svg:y="10.876cm"><draw:text-box><text:p text:style-name="P105"><text:span text:style-name="T59">Nu sunt deloc de acord</text:span></text:p></draw:text-box></draw:frame><draw:frame draw:style-name="gr85" draw:text-style-name="P101" svg:width="2.518cm" svg:height="0.687cm" svg:x="14.474cm" svg:y="10.876cm"><draw:text-box><text:p text:style-name="P105"><text:span text:style-name="T59">Nu știu</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331cm" svg:x="8.987cm" svg:y="-7.207cm"><draw:text-box><text:p text:style-name="P100"><text:span text:style-name="T59">QB11.3. Vă rog să-mi spuneți în ce măsură sunteți sau nu de acord cu fiecare dintre următoarele afirmații: Profesorii și consilierii de orientare nu abordează în mod adecvat prejudecățile de gen înainte ca elevii să aleagă între învățământul general și cel profesional. (UE-27) (%)</text:span></text:p></draw:text-box></draw:frame><draw:frame draw:style-name="gr88" draw:text-style-name="P101" svg:width="2.555cm" svg:height="0.613cm" svg:x="10.592cm" svg:y="-4.6cm"><draw:text-box><text:p text:style-name="P100"><text:span text:style-name="T59">Nu știu 16</text:span></text:p></draw:text-box></draw:frame><draw:frame draw:style-name="gr89" draw:text-style-name="P104" svg:width="2.345cm" svg:height="0.955cm" svg:x="9.158cm" svg:y="-3.587cm"><draw:text-box><text:p text:style-name="P103"><text:span text:style-name="T59">Nu sunt deloc de acord 5</text:span></text:p></draw:text-box></draw:frame><draw:frame draw:style-name="gr90" draw:text-style-name="P104" svg:width="1.96cm" svg:height="1.551cm" svg:x="9.529cm" svg:y="-1.347cm"><draw:text-box><text:p text:style-name="P103"><text:span text:style-name="T59">Tendința de a nu fi de acord 24</text:span></text:p></draw:text-box></draw:frame><draw:frame draw:style-name="gr91" draw:text-style-name="P101" svg:width="1.719cm" svg:height="1.301cm" svg:x="14.03cm" svg:y="-0.841cm"><draw:text-box><text:p text:style-name="P100"><text:span text:style-name="T59">Tend tn sunt de acord 42</text:span></text:p></draw:text-box></draw:frame><draw:frame draw:style-name="gr92" draw:text-style-name="P101" svg:width="2.232cm" svg:height="1.227cm" svg:x="13.543cm" svg:y="-4.796cm"><draw:text-box><text:p text:style-name="P100"><text:span text:style-name="T59">Sunt întru totul de acord 13</text:span></text:p></draw:text-box></draw:frame></draw:g></text:p>
        <text:p text:style-name="P29">Măsura în care respondenții sunt de acord că prejudecățile de gen nu sunt abordate în mod adecvat atunci când elevii fac alegerea variază în funcție de factori sociodemografici și atitudinali, după cum urmează. </text:p>
        <text:p text:style-name="P52">■ Există unele diferențe în funcție de categoria socioprofesională, 61 % dintre studenți împărtășind acest punct de vedere, în comparație cu 50 % dintre respondenții pensionați. </text:p>
        <text:p text:style-name="P52">■ În funcție de vârstă, acordul scade de la 62 % în rândul respondenților cu vârste cuprinse între 15 și 24 de ani la 52 % în rândul celor cu vârste de cel puțin 55 de ani. </text:p>
        <text:p text:style-name="P52">■ Până la vârsta la care își încheie studiile, 57 % dintre cei care au terminat studiile cu vârste cuprinse între 16 și 19 ani și 54 % dintre cei care au terminat studiile la vârsta de 20 de ani sau mai târziu consideră că profesorii și consilierii de orientare nu abordează în mod adecvat prejudecățile de gen înainte ca elevii să aleagă între învățământul general și cel profesional. Această cifră este de 50% pentru cei care au terminat în vârstă de 15 ani sau mai puțin. Acesta atinge cel mai înalt nivel în rândul europenilor care încă studiază (61 %). </text:p>
        <text:p text:style-name="P52">■ Respondenții care ar recomanda învățământul secundar general sunt puțin mai susceptibili decât cei care favorizează învățământul profesional (60 % față de 56 %) să fie de acord că prejudecățile de gen nu sunt abordate în mod adecvat. </text:p>
        <text:p text:style-name="P52">■ Nu există diferențe în funcție de gen.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Vă rugăm să-mi spuneți în ce măsură sunteți sau nu de acord cu fiecare dintre următoarele afirmații: Profesorii și consilierii de orientare nu abordează în mod adecvat prejudecățile de gen înainte ca elevii să aleagă între învățământul general și cel profesional (%-UE)</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Total „Sunt de acord”</text:p>
            </table:table-cell>
            <table:table-cell table:style-name="Tableau28.A1" office:value-type="string">
              <text:p text:style-name="P69">Total „Nu sunt de acord” </text:p>
            </table:table-cell>
            <table:table-cell table:style-name="Tableau28.A1" office:value-type="string">
              <text:p text:style-name="P69">Nu știu</text:p>
            </table:table-cell>
          </table:table-row>
          <table:table-row>
            <table:table-cell table:style-name="Tableau28.A1" office:value-type="string">
              <text:p text:style-name="P71">UE-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Sexul</text:p>
            </table:table-cell>
            <table:covered-table-cell/>
            <table:covered-table-cell/>
            <table:covered-table-cell/>
          </table:table-row>
          <table:table-row>
            <table:table-cell table:style-name="Tableau28.A1" office:value-type="string">
              <text:p text:style-name="P71">Omul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Femeie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Vârsta</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Educație (sfârșitul)</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Încă studiază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Categorie socio-profesională</text:p>
            </table:table-cell>
            <table:covered-table-cell/>
            <table:covered-table-cell/>
            <table:covered-table-cell/>
          </table:table-row>
          <table:table-row>
            <table:table-cell table:style-name="Tableau28.A1" office:value-type="string">
              <text:p text:style-name="P71">Persoană care desfășoară o activitate independentă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Cadre de conducere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Alte gulere albe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Lucrători manuali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Persoane din casă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Șomeri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Pensionat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Studenți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Urbanizarea subiectivă</text:p>
            </table:table-cell>
            <table:covered-table-cell/>
            <table:covered-table-cell/>
            <table:covered-table-cell/>
          </table:table-row>
          <table:table-row>
            <table:table-cell table:style-name="Tableau28.A1" office:value-type="string">
              <text:p text:style-name="P71">Zonă rurală sau sat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Oraș mic sau mijlociu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Oraș mare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Percepția EFP în (ȚARA NOASTRĂ)</text:p>
            </table:table-cell>
            <table:covered-table-cell/>
            <table:covered-table-cell/>
            <table:covered-table-cell/>
          </table:table-row>
          <table:table-row table:style-name="Tableau28.31">
            <table:table-cell table:style-name="Tableau28.A1" office:value-type="string">
              <text:p text:style-name="P71">Pozitivă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gativ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28.A1" office:value-type="string">
              <text:p text:style-name="P71">Da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u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Peste jumătate dintre cetățenii UE declară că domeniile legate de STIM din EFP sunt mai potrivite pentru bărbați </text:p>
        <text:p text:style-name="P21">La nivelul Uniunii Europene, 55 % dintre cetățenii UE declară că domeniile legate de STIM din EFP, cum ar fi construcțiile, industria autovehiculelor, industria prelucrătoare și TIC, sunt mai potrivite pentru bărbați, inclusiv 14 % care sunt întru totul de acord și 41 % care tind să fie de acord.<text:note text:id="ftn56" text:note-class="footnote"><text:note-citation>56</text:note-citation><text:note-body><text:p text:style-name="P13">QB10.1. Vă rog să-mi spuneți în ce măsură sunteți sau nu de acord cu fiecare dintre următoarele afirmații: Domeniile legate de STIM în EFP (de exemplu, construcții, automobile, producție, TIC) sunt mai potrivite pentru bărbați. </text:p></text:note-body></text:note> În general, 41% nu sunt de acord, în timp ce 4% nu știu. </text:p>
        <text:p text:style-name="P21">În 18 state membre, cel puțin jumătate dintre respondenți sunt de acord că domeniile legate de STIM sunt mai potrivite pentru bărbați. </text:p>
        <text:p text:style-name="P21">Opiniile diferă de la un stat membru la altul. Cele mai ridicate niveluri de acord sunt înregistrate în Ungaria și Slovacia (ambele cu 86 %) și Bulgaria (83 %). Cele mai scăzute niveluri sunt înregistrate în Suedia (15 %), Țările de Jos (27 %) și Finlanda (28 %).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1.876cm" svg:x="8.939cm" svg:y="-6.306cm"><draw:text-box><text:p text:style-name="P100"><text:span text:style-name="T59">QB10.1. Vă rog să-mi spuneți în ce măsură sunteți sau nu de acord cu fiecare dintre următoarele afirmații: Domeniile legate de STIM din EFP (de exemplu, construcții, automobile, producție, TIC) sunt mai potrivite pentru bărbați. (UE-27) (%)</text:span></text:p></draw:text-box></draw:frame><draw:frame draw:style-name="gr73" draw:text-style-name="P107" svg:width="2.659cm" svg:height="0.578cm" svg:x="11.44cm" svg:y="-4.761cm"><draw:text-box><text:p text:style-name="P106"><text:span text:style-name="T59">Nu știu 4</text:span></text:p></draw:text-box></draw:frame><draw:frame draw:style-name="gr74" draw:text-style-name="P104" svg:width="1.886cm" svg:height="1.227cm" svg:x="10.07cm" svg:y="-4.203cm"><draw:text-box><text:p text:style-name="P103"><text:span text:style-name="T59">Nu sunt deloc de acord 16</text:span></text:p></draw:text-box></draw:frame><draw:frame draw:style-name="gr75" draw:text-style-name="P104" svg:width="1.786cm" svg:height="1.551cm" svg:x="9.396cm" svg:y="-1.067cm"><draw:text-box><text:p text:style-name="P103"><text:span text:style-name="T59">Tendința de a nu fi de acord 16</text:span></text:p></draw:text-box></draw:frame><draw:frame draw:style-name="gr76" draw:text-style-name="P101" svg:width="1.777cm" svg:height="1.227cm" svg:x="14.612cm" svg:y="-0.208cm"><draw:text-box><text:p text:style-name="P100"><text:span text:style-name="T59">Tendința de a fi de acord 41</text:span></text:p></draw:text-box></draw:frame><draw:frame draw:style-name="gr77" draw:text-style-name="P101" svg:width="1.77cm" svg:height="1.227cm" svg:x="13.927cm" svg:y="-4.547cm"><draw:text-box><text:p text:style-name="P100"><text:span text:style-name="T59">Sunt întru totul de acord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0.902cm" svg:x="0.033cm" svg:y="0.434cm"><draw:text-box><text:p text:style-name="P100"><text:span text:style-name="T59">QB10.1. Vă rog să-mi spuneți în ce măsură sunteți sau nu de acord cu fiecare dintre următoarele afirmații: Domeniile legate de STIM din EFP (de exemplu, construcții, automobile, producție, TIC) sunt mai potrivite pentru bărbați.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902cm" svg:x="0.991cm" svg:y="9.201cm"><draw:text-box><text:p text:style-name="P105"><text:span text:style-name="T59">Sunt întru totul de acord</text:span></text:p></draw:text-box></draw:frame><draw:frame draw:style-name="gr67" draw:text-style-name="P101" svg:width="2.946cm" svg:height="1.004cm" svg:x="4cm" svg:y="9.179cm"><draw:text-box><text:p text:style-name="P105"><text:span text:style-name="T59">Tendința de a fi de acord</text:span></text:p></draw:text-box></draw:frame><draw:frame draw:style-name="gr68" draw:text-style-name="P101" svg:width="3.282cm" svg:height="0.902cm" svg:x="7.182cm" svg:y="9.222cm"><draw:text-box><text:p text:style-name="P105"><text:span text:style-name="T59">Tendința de a nu fi de acord</text:span></text:p></draw:text-box></draw:frame><draw:frame draw:style-name="gr69" draw:text-style-name="P101" svg:width="3.484cm" svg:height="0.646cm" svg:x="10.81cm" svg:y="9.179cm"><draw:text-box><text:p text:style-name="P105"><text:span text:style-name="T59">Nu sunt deloc de acord</text:span></text:p></draw:text-box></draw:frame><draw:frame draw:style-name="gr70" draw:text-style-name="P101" svg:width="2.52cm" svg:height="0.687cm" svg:x="14.532cm" svg:y="9.179cm"><draw:text-box><text:p text:style-name="P105"><text:span text:style-name="T59">Nu știu</text:span></text:p></draw:text-box></draw:frame></draw:g></draw:g></text:p>
        <text:p text:style-name="P29">Măsura în care respondenții sunt de acord că domeniile legate de STIM sunt mai potrivite pentru bărbați variază în funcție de factorii sociodemografici și atitudinali, după cum urmează. </text:p>
        <text:p text:style-name="P52">■ Această opinie este mai răspândită în rândul respondenților care: consideră că profesorii și consilierii de orientare nu abordează în mod adecvat prejudecățile de gen (65 % față de 43 %) ; cred că bărbații care nu au rezultate academice înalte se confruntă cu o presiune mai mare de a alege EFP (62% față de 42%) ; consideră că femeile sunt încurajate să urmeze învățământul general, în ciuda interesului pentru disciplinele tehnice (63% față de 38%) ; consideră că stereotipurile de gen sunt consolidate de familii, colegi și platformele de comunicare socială (59 % față de 46 %) ; și cred că bărbații din domeniile EFP legate de ‑ se confruntă cu stigmatizare socială (63% față de 46%). </text:p>
        <text:p text:style-name="P52">■ Respondenții care consideră că tinerii primesc suficiente informații cu privire la oportunitățile EFP sunt mai predispuși să fie de acord (62 %) decât cei care consideră că nu primesc astfel de informații (47 %). </text:p>
        <text:p text:style-name="P52">■ Aproape două treimi dintre respondenții (60 %) care raportează că EFP este percepută pozitiv în țara lor sunt de acord că domeniile legate de STIM sunt mai potrivite pentru bărbați, comparativ cu 47 % dintre cei care raportează percepții negative. </text:p>
        <text:p text:style-name="P52">■ Există unele diferențe frapante în funcție de categoria socioprofesională, persoanele casnice fiind cele mai susceptibile să creadă că domeniile legate de STIM din EFP sunt mai potrivite pentru bărbați (63 %), comparativ cu 47 % dintre manageri. </text:p>
        <text:p text:style-name="P52">■ În funcție de vârsta la care se încheie studiile, acest punct de vedere este cel mai răspândit în rândul celor care au terminat studiile cu vârste cuprinse între 16 și 19 ani (62 %), urmați de cei care au terminat studiile cu vârsta de 15 ani sau mai mică (59 %). Cei care au continuat educația după vârsta de 20 de ani înregistrează cea mai scăzută rată de acord (47 %), în timp ce pentru respondenții care încă studiază această cifră se situează la 50 %. </text:p>
        <text:p text:style-name="P52">■ Opinia potrivit căreia domeniile legate de STIM din EFP sunt mai potrivite pentru bărbați este puțin mai răspândită în rândul bărbaților (58 %) decât în rândul femeilor (53 %). </text:p>
        <text:p text:style-name="P52">■ Nu există diferențe în funcție de vârstă sau de participarea anterioară la EFP.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Vă rog să-mi spuneți în ce măsură sunteți sau nu de acord cu fiecare dintre următoarele afirmații: Domeniile legate de STIM din IVET (de exemplu, construcții, automobile, producție, TIC) sunt mai potrivite pentru bărbați (%-UE)</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Total „Sunt de acord”</text:p>
            </table:table-cell>
            <table:table-cell table:style-name="Tableau29.A1" office:value-type="string">
              <text:p text:style-name="P69">Total „Nu sunt de acord” </text:p>
            </table:table-cell>
            <table:table-cell table:style-name="Tableau29.A1" office:value-type="string">
              <text:p text:style-name="P69">Nu știu</text:p>
            </table:table-cell>
          </table:table-row>
          <table:table-row>
            <table:table-cell table:style-name="Tableau29.A1" office:value-type="string">
              <text:p text:style-name="P71">UE-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Sexul</text:p>
            </table:table-cell>
            <table:covered-table-cell/>
            <table:covered-table-cell/>
            <table:covered-table-cell/>
          </table:table-row>
          <table:table-row>
            <table:table-cell table:style-name="Tableau29.A1" office:value-type="string">
              <text:p text:style-name="P71">Omul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Femeie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Vârsta</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Educație (sfârșitul)</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Încă studiază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Categorie socio-profesională</text:p>
            </table:table-cell>
            <table:covered-table-cell/>
            <table:covered-table-cell/>
            <table:covered-table-cell/>
          </table:table-row>
          <table:table-row>
            <table:table-cell table:style-name="Tableau29.A1" office:value-type="string">
              <text:p text:style-name="P71">Persoană care desfășoară o activitate independentă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Cadre de conducere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Alte gulere albe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Lucrători manuali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Persoane din casă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Șomeri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Pensionat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Studenți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Urbanizarea subiectivă</text:p>
            </table:table-cell>
            <table:covered-table-cell/>
            <table:covered-table-cell/>
            <table:covered-table-cell/>
          </table:table-row>
          <table:table-row>
            <table:table-cell table:style-name="Tableau29.A1" office:value-type="string">
              <text:p text:style-name="P71">Zonă rurală sau sat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Oraș mic sau mijlociu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Oraș mare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Percepția EFP în (ȚARA NOASTRĂ)</text:p>
            </table:table-cell>
            <table:covered-table-cell/>
            <table:covered-table-cell/>
            <table:covered-table-cell/>
          </table:table-row>
          <table:table-row>
            <table:table-cell table:style-name="Tableau29.A1" office:value-type="string">
              <text:p text:style-name="P71">Pozitivă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gativ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29.A1" office:value-type="string">
              <text:p text:style-name="P71">Da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Nu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text:soft-page-break/></text:p>
        <text:p text:style-name="P51">Aproximativ șapte din zece cetățeni ai UE afirmă că stereotipurile de gen în ceea ce privește alegerea între educația generală și cea profesională sunt adesea consolidate de familii, de colegi și de platformele de comunicare socială. </text:p>
        <text:p text:style-name="P21">La nivelul Uniunii Europene, 72 % declară că stereotipurile de gen în ceea ce privește alegerea între educația generală și cea profesională sunt adesea consolidate de familii, de colegi și de platformele de comunicare socială, inclusiv 19 % care sunt întru totul de acord și 53 % care tind să fie de acord.<text:note text:id="ftn57" text:note-class="footnote"><text:note-citation>57</text:note-citation><text:note-body><text:p text:style-name="P13">QB11.4. Vă rog să-mi spuneți în ce măsură sunteți sau nu de acord cu fiecare dintre următoarele afirmații: Stereotipurile de gen în ceea ce privește alegerea între educația generală și cea profesională sunt adesea consolidate de familii, de colegi și de platformele de comunicare socială. </text:p></text:note-body></text:note> Aproximativ unul din cinci respondenți nu este de acord (18 %), în timp ce 10 % nu știu. </text:p>
        <text:p text:style-name="P21">Majoritatea respondenților sunt de acord cu această afirmație în toate statele membre. Cu toate acestea, nivelurile acordurilor variază de la un stat membru la altul. Cele mai ridicate niveluri de acord sunt înregistrate în Suedia (86 %), Danemarca (84 %) și Cipru (82 %). Cele mai scăzute niveluri sunt înregistrate în Estonia (53 %), Letonia (61 %) și România (62 %). </text:p>
        <text:p text:style-name="P21">În 17 state membre, cel puțin șapte din zece respondenți sunt de acord că stereotipurile de gen sunt adesea consolidate de familii, de colegi și de platformele de comunicare socială.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1.227cm" svg:x="0cm" svg:y="0.101cm"><draw:text-box><text:p text:style-name="P100"><text:span text:style-name="T59">QB11.4. Vă rog să-mi spuneți în ce măsură sunteți sau nu de acord cu fiecare dintre următoarele afirmații: Stereotipurile de gen în ceea ce privește alegerea între educația generală și cea profesională sunt adesea consolidate de familii, de colegi și de platformele de comunicare socială (%).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902cm" svg:x="1.258cm" svg:y="8.869cm"><draw:text-box><text:p text:style-name="P105"><text:span text:style-name="T59">Sunt întru totul de acord</text:span></text:p></draw:text-box></draw:frame><draw:frame draw:style-name="gr52" draw:text-style-name="P101" svg:width="2.946cm" svg:height="1.004cm" svg:x="4.267cm" svg:y="8.848cm"><draw:text-box><text:p text:style-name="P105"><text:span text:style-name="T59">Tendința de a fi de acord</text:span></text:p></draw:text-box></draw:frame><draw:frame draw:style-name="gr53" draw:text-style-name="P101" svg:width="3.282cm" svg:height="0.902cm" svg:x="7.449cm" svg:y="8.89cm"><draw:text-box><text:p text:style-name="P105"><text:span text:style-name="T59">Tendința de a nu fi de acord</text:span></text:p></draw:text-box></draw:frame><draw:frame draw:style-name="gr54" draw:text-style-name="P101" svg:width="3.484cm" svg:height="0.646cm" svg:x="11.077cm" svg:y="8.848cm"><draw:text-box><text:p text:style-name="P105"><text:span text:style-name="T59">Nu sunt deloc de acord</text:span></text:p></draw:text-box></draw:frame><draw:frame draw:style-name="gr55" draw:text-style-name="P101" svg:width="2.52cm" svg:height="0.687cm" svg:x="14.799cm" svg:y="8.848cm"><draw:text-box><text:p text:style-name="P105"><text:span text:style-name="T59">Nu știu</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2cm" svg:x="8.811cm" svg:y="-8.511cm"><draw:text-box><text:p text:style-name="P100"><text:span text:style-name="T59">QB11.4: Vă rog să-mi spuneți în ce măsură sunteți sau nu de acord cu fiecare dintre următoarele afirmații: Stereotipurile de gen în ceea ce privește alegerea între educația generală și cea profesională sunt adesea consolidate de familii, de colegi și de platformele de comunicare socială (UE-27) (%) </text:span></text:p></draw:text-box></draw:frame><draw:frame draw:style-name="gr58" draw:text-style-name="P101" svg:width="2.765cm" svg:height="0.578cm" svg:x="10.518cm" svg:y="-6.802cm"><draw:text-box><text:p text:style-name="P100"><text:span text:style-name="T59">Nu știu 10</text:span></text:p></draw:text-box></draw:frame><draw:frame draw:style-name="gr59" draw:text-style-name="P104" svg:width="2.356cm" svg:height="0.902cm" svg:x="8.97cm" svg:y="-6.218cm"><draw:text-box><text:p text:style-name="P103"><text:span text:style-name="T59">Nu sunt deloc de acord 2</text:span></text:p></draw:text-box></draw:frame><draw:frame draw:style-name="gr60" draw:text-style-name="P104" svg:width="1.652cm" svg:height="1.551cm" svg:x="8.97cm" svg:y="-5.156cm"><draw:text-box><text:p text:style-name="P103"><text:span text:style-name="T59">Tendința de a nu fi de acord 16</text:span></text:p></draw:text-box></draw:frame><draw:frame draw:style-name="gr61" draw:text-style-name="P101" svg:width="2.632cm" svg:height="0.902cm" svg:x="11.305cm" svg:y="-2.133cm"><draw:text-box><text:p text:style-name="P100"><text:span text:style-name="T59">Tendința de a fi de acord 53</text:span></text:p></draw:text-box></draw:frame><draw:frame draw:style-name="gr62" draw:text-style-name="P101" svg:width="1.622cm" svg:height="1.551cm" svg:x="13.318cm" svg:y="-6.629cm"><draw:text-box><text:p text:style-name="P100"><text:span text:style-name="T59">Sunt întru totul de acord 19</text:span></text:p></draw:text-box></draw:frame></draw:g></text:p>
        <text:p text:style-name="P29">Măsura în care respondenții sunt de acord că stereotipurile de gen sunt adesea consolidate de familii, de colegi și de platformele de comunicare socială variază în funcție de factorii sociodemografici și comportamentali, după cum urmează. </text:p>
        <text:p text:style-name="P52">■ Respondenții care consideră că elevii cu performanțe ridicate sunt orientați către învățământul general sunt mai susceptibili să fie de acord că stereotipurile de gen sunt adesea consolidate (77 % față de 57 %), la fel ca și cei care consideră că învățământul general are o imagine mai pozitivă (77 % față de 61 %). </text:p>
        <text:p text:style-name="P52">■ Până la vârsta de încheiere a educației, 76 % dintre cei care au continuat după vârsta de 20 de ani consideră că stereotipurile de gen în ceea ce privește alegerea între educația generală și cea profesională sunt consolidate de familii, de colegi și de platformele de comunicare socială, scăzând la 71 % dintre cei care au terminat educația între 16 și 19 ani și la 64 % dintre cei care au terminat educația cu vârsta de 15 ani sau mai mică. Această cifră se ridică la 73% pentru respondenții care încă studiază. </text:p>
        <text:p text:style-name="P52">■ Există diferențe modeste în funcție de categoria socioprofesională, 75 % dintre manageri și alți lucrători cu funcții de conducere împărtășind acest punct de vedere, comparativ cu 68 % dintre respondenții pensionați. </text:p>
        <text:p text:style-name="P52">■ Există, de asemenea, mici diferențe în funcție de vârstă. Respondenții cu vârste cuprinse între 25 și 39 de ani sunt cei mai susceptibili să împărtășească <text:soft-page-break/>această opinie (75 %). Este cel mai puțin răspândită în rândul persoanelor cu vârsta de 55 de ani și peste (69 %). </text:p>
        <text:p text:style-name="P52">■ În ceea ce privește factorii care influențează alegerea EFP, diferențele sunt rata de mod. Acordul este ușor mai mare în rândul respondenților care citează influența platformelor de comunicare socială (76 % față de 71 %). </text:p>
        <text:p text:style-name="P52">■ Nu există diferențe în funcție de gen.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Vă rugăm să-mi spuneți în ce măsură sunteți sau nu de acord cu fiecare dintre următoarele afirmații: Stereotipurile de gen în ceea ce privește alegerea între educația generală și cea profesională sunt adesea consolidate de familii, de colegi și de platformele de comunicare socială (%-UE)</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Total „Sunt de acord”</text:p>
            </table:table-cell>
            <table:table-cell table:style-name="Tableau30.A1" office:value-type="string">
              <text:p text:style-name="P69">Total „Nu sunt de acord” </text:p>
            </table:table-cell>
            <table:table-cell table:style-name="Tableau30.A1" office:value-type="string">
              <text:p text:style-name="P69">Nu știu</text:p>
            </table:table-cell>
          </table:table-row>
          <table:table-row>
            <table:table-cell table:style-name="Tableau30.A1" office:value-type="string">
              <text:p text:style-name="P71">UE-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Sexul</text:p>
            </table:table-cell>
            <table:covered-table-cell/>
            <table:covered-table-cell/>
            <table:covered-table-cell/>
          </table:table-row>
          <table:table-row>
            <table:table-cell table:style-name="Tableau30.A1" office:value-type="string">
              <text:p text:style-name="P71">Omul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Femeie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Vârsta</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Educație (sfârșitul)</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Încă studiază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Categorie socio-profesională</text:p>
            </table:table-cell>
            <table:covered-table-cell/>
            <table:covered-table-cell/>
            <table:covered-table-cell/>
          </table:table-row>
          <table:table-row>
            <table:table-cell table:style-name="Tableau30.A1" office:value-type="string">
              <text:p text:style-name="P71">Persoană care desfășoară o activitate independentă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Cadre de conducere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Alte gulere albe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Lucrători manuali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Persoane din casă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Șomeri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Pensionat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Studenți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Urbanizarea subiectivă</text:p>
            </table:table-cell>
            <table:covered-table-cell/>
            <table:covered-table-cell/>
            <table:covered-table-cell/>
          </table:table-row>
          <table:table-row>
            <table:table-cell table:style-name="Tableau30.A1" office:value-type="string">
              <text:p text:style-name="P71">Zonă rurală sau sat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Oraș mic sau mijlociu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Oraș mare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Percepția EFP în (ȚARA NOASTRĂ)</text:p>
            </table:table-cell>
            <table:covered-table-cell/>
            <table:covered-table-cell/>
            <table:covered-table-cell/>
          </table:table-row>
          <table:table-row>
            <table:table-cell table:style-name="Tableau30.A1" office:value-type="string">
              <text:p text:style-name="P71">Pozitivă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gativ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30.A1" office:value-type="string">
              <text:p text:style-name="P71">Da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ext:soft-page-break/>
          <table:table-row>
            <table:table-cell table:style-name="Tableau30.A1" office:value-type="string">
              <text:p text:style-name="P71">Nu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
        <text:p text:style-name="P51">Mai mult de jumătate dintre cetățenii UE declară că bărbații din domeniile EFP legate de îngrijire sau de servicii se confruntă adesea cu stigmatizare sau judecată socială </text:p>
        <text:p text:style-name="P21">În întreaga Uniune Europeană, 57 % dintre cetățenii UE declară că bărbații din domeniile EFP legate de îngrijire sau de servicii se confruntă adesea cu stigmatizare sau judecată socială, inclusiv 14 % care sunt întru totul de acord și 43 % care tind să fie de acord.<text:note text:id="ftn58" text:note-class="footnote"><text:note-citation>58</text:note-citation><text:note-body><text:p text:style-name="P13">QB11.5. Vă rog să-mi spuneți în ce măsură sunteți sau nu de acord cu fiecare dintre următoarele afirmații: Bărbații din domeniile EFP legate de îngrijire sau de servicii se confruntă adesea cu stigmatizarea sau judecata socială. </text:p></text:note-body></text:note> 35% nu sunt de acord, în timp ce 8% nu știu. </text:p>
        <text:p text:style-name="P21">Opiniile diferă de la un stat membru la altul. Cele mai ridicate niveluri de acord sunt înregistrate în Polonia (71 %), Ungaria (70 %) și Italia și Țările de Jos (ambele cu 70 %). Cele mai scăzute niveluri sunt înregistrate în Cipru (28 %), Portugalia (39 %) și Grecia (43 %). </text:p>
        <text:p text:style-name="P35">În 17 state membre, cel puțin jumătate dintre respondenți sunt de acord că bărbații în funcții de îngrijire sau legate de servicii se confruntă adesea cu stigmatizarea.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1.876cm" svg:x="9.16cm" svg:y="-7.066cm"><draw:text-box><text:p text:style-name="P100"><text:span text:style-name="T59">QB11.5. Vă rog să-mi spuneți în ce măsură sunteți sau nu de acord cu fiecare dintre următoarele afirmații: Bărbații din domeniile EFP legate de îngrijire sau de servicii se confruntă adesea cu stigmatizarea sau judecata socială. (UE-27) (%)</text:span></text:p></draw:text-box></draw:frame><draw:frame draw:style-name="gr43" draw:text-style-name="P101" svg:width="2.373cm" svg:height="0.578cm" svg:x="11.73cm" svg:y="-5.637cm"><draw:text-box><text:p text:style-name="P100"><text:span text:style-name="T59">Nu știu 8</text:span></text:p></draw:text-box></draw:frame><draw:frame draw:style-name="gr44" draw:text-style-name="P104" svg:width="2.599cm" svg:height="0.902cm" svg:x="9.769cm" svg:y="-4.817cm"><draw:text-box><text:p text:style-name="P103"><text:span text:style-name="T59">Nu sunt de acord 9</text:span></text:p></draw:text-box></draw:frame><draw:frame draw:style-name="gr45" draw:text-style-name="P104" svg:width="1.666cm" svg:height="1.551cm" svg:x="9.636cm" svg:y="-2.595cm"><draw:text-box><text:p text:style-name="P103"><text:span text:style-name="T59">Tendința de a nu fi de acord 26</text:span></text:p></draw:text-box></draw:frame><draw:frame draw:style-name="gr46" draw:text-style-name="P101" svg:width="1.528cm" svg:height="1.876cm" svg:x="15.067cm" svg:y="-0.372cm"><draw:text-box><text:p text:style-name="P100"><text:span text:style-name="T59">Tendința de a fi de acord 43</text:span></text:p></draw:text-box></draw:frame><draw:frame draw:style-name="gr47" draw:text-style-name="P101" svg:width="2.285cm" svg:height="1.227cm" svg:x="14.125cm" svg:y="-5.161cm"><draw:text-box><text:p text:style-name="P100"><text:span text:style-name="T59">Sunt întru totul de acord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59">QB11.5. Vă rog să-mi spuneți în ce măsură sunteți sau nu de acord cu fiecare dintre următoarele afirmații: Bărbații din domeniile EFP legate de îngrijire sau de servicii se confruntă adesea cu stigmatizarea sau judecata socială.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902cm" svg:x="1.047cm" svg:y="11.118cm"><draw:text-box><text:p text:style-name="P105"><text:span text:style-name="T59">Sunt întru totul de acord</text:span></text:p></draw:text-box></draw:frame><draw:frame draw:style-name="gr37" draw:text-style-name="P101" svg:width="2.946cm" svg:height="1.004cm" svg:x="4.055cm" svg:y="11.095cm"><draw:text-box><text:p text:style-name="P105"><text:span text:style-name="T59">Tendința de a fi de acord</text:span></text:p></draw:text-box></draw:frame><draw:frame draw:style-name="gr38" draw:text-style-name="P101" svg:width="3.28cm" svg:height="0.902cm" svg:x="7.239cm" svg:y="11.139cm"><draw:text-box><text:p text:style-name="P105"><text:span text:style-name="T59">Tendința de a nu fi de acord</text:span></text:p></draw:text-box></draw:frame><draw:frame draw:style-name="gr39" draw:text-style-name="P101" svg:width="3.484cm" svg:height="0.646cm" svg:x="10.867cm" svg:y="11.096cm"><draw:text-box><text:p text:style-name="P105"><text:span text:style-name="T59">Nu sunt deloc de acord</text:span></text:p></draw:text-box></draw:frame><draw:frame draw:style-name="gr40" draw:text-style-name="P101" svg:width="2.518cm" svg:height="0.687cm" svg:x="14.589cm" svg:y="11.096cm"><draw:text-box><text:p text:style-name="P105"><text:span text:style-name="T59">Nu știu</text:span></text:p></draw:text-box></draw:frame></draw:g></draw:g></text:p>
        <text:p text:style-name="P29">Măsura în care respondenții sunt de acord că bărbații în funcții de îngrijire sau de serviciu se confruntă adesea cu stigmatizarea variază în funcție de factori sociodemografici și atitudinali, după cum urmează. </text:p>
        <text:p text:style-name="P52">■ În funcție de vârstă, acest punct de vedere scade de la 63 % în rândul respondenților cu vârste cuprinse între 15 și 24 de ani la 53 % în rândul celor cu vârste de cel puțin 55 de ani. </text:p>
        <text:p text:style-name="P52">■ Există unele diferențe între categoriile socioprofesionale. În timp ce 63% dintre ceilalți muncitori și studenți sunt de acord că bărbații în roluri de îngrijire se pot confrunta cu stigmatizarea, această cifră scade la 53% în rândul respondenților pensionați. </text:p>
        <text:p text:style-name="P52">■ În funcție de vârsta la care își încheie studiile, respondenții care au terminat studiile la vârsta de 15 ani sau mai devreme sunt mai puțin susceptibili să creadă că bărbații din domeniile EFP legate de îngrijire sau de servicii se confruntă cu stigmatizare socială (51 %) decât cei care au terminat studiile la vârsta de 16-19 ani sau 20+ (57-58 %). Dintre cei care încă studiază, acest punct de vedere se ridică la 63%. </text:p>
        <text:p text:style-name="P52">■ În ceea ce privește factorii care influențează alegerea EFP, diferențele sunt modeste. Acest punct de vedere este puțin mai frecvent în rândul respondenților care citează influența platformelor de comunicare socială (64 % față de 56 %). </text:p>
        <text:p text:style-name="P52">■ Nu există diferențe în funcție de gen sau de experiența EFP anterioară.</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Vă rog să-mi spuneți în ce măsură sunteți sau nu de acord cu fiecare dintre următoarele afirmații: Bărbații din domeniile EFP legate de îngrijire sau de servicii se confruntă adesea cu stigmatizare sau judecată socială (%-UE)</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Total „Sunt de acord”</text:p>
            </table:table-cell>
            <table:table-cell table:style-name="Tableau31.A1" office:value-type="string">
              <text:p text:style-name="P69">Total „Nu sunt de acord” </text:p>
            </table:table-cell>
            <table:table-cell table:style-name="Tableau31.A1" office:value-type="string">
              <text:p text:style-name="P69">Nu știu</text:p>
            </table:table-cell>
          </table:table-row>
          <table:table-row>
            <table:table-cell table:style-name="Tableau31.A1" office:value-type="string">
              <text:p text:style-name="P71">UE-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Sexul</text:p>
            </table:table-cell>
            <table:covered-table-cell/>
            <table:covered-table-cell/>
            <table:covered-table-cell/>
          </table:table-row>
          <table:table-row>
            <table:table-cell table:style-name="Tableau31.A1" office:value-type="string">
              <text:p text:style-name="P71">Omul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Femeie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Vârsta</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Educație (sfârșitul)</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Încă studiază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Categorie socio-profesională</text:p>
            </table:table-cell>
            <table:covered-table-cell/>
            <table:covered-table-cell/>
            <table:covered-table-cell/>
          </table:table-row>
          <table:table-row>
            <table:table-cell table:style-name="Tableau31.A1" office:value-type="string">
              <text:p text:style-name="P71">Persoană care desfășoară o activitate independentă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Cadre de conducere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Alte gulere albe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Lucrători manuali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Persoane din casă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Șomeri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Pensionat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Studenți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Urbanizarea subiectivă</text:p>
            </table:table-cell>
            <table:covered-table-cell/>
            <table:covered-table-cell/>
            <table:covered-table-cell/>
          </table:table-row>
          <table:table-row>
            <table:table-cell table:style-name="Tableau31.A1" office:value-type="string">
              <text:p text:style-name="P71">Zonă rurală sau sat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Oraș mic sau mijlociu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Oraș mare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Percepția EFP în (ȚARA NOASTRĂ)</text:p>
            </table:table-cell>
            <table:covered-table-cell/>
            <table:covered-table-cell/>
            <table:covered-table-cell/>
          </table:table-row>
          <table:table-row>
            <table:table-cell table:style-name="Tableau31.A1" office:value-type="string">
              <text:p text:style-name="P71">Pozitivă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gativ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31.A1" office:value-type="string">
              <text:p text:style-name="P71">Da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u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text:soft-page-break/></text:p>
        <text:h text:style-name="P19" text:outline-level="2"><text:bookmark-start text:name="__RefHeading___Toc215596_2930363814"/>3. Provocări viitoare <text:bookmark-end text:name="__RefHeading___Toc215596_2930363814"/></text:h>
        <text:p text:style-name="P50">Peste jumătate dintre cetățenii UE declară că locurile de muncă legate de calificările EFP riscă să fie înlocuite de automatizare </text:p>
        <text:p text:style-name="P21">La nivelul Uniunii Europene, 56 % dintre cetățenii UE declară că locurile de muncă legate de calificările EFP riscă să fie înlocuite de automatizare, inclusiv 13 % care sunt întru totul de acord și 43 % care tind să fie de acord.<text:note text:id="ftn59" text:note-class="footnote"><text:note-citation>59</text:note-citation><text:note-body><text:p text:style-name="P13">QB8.1. Vă rog să-mi spuneți în ce măsură sunteți sau nu de acord cu fiecare dintre următoarele afirmații: Locurile de muncă legate de calificările EFP riscă să fie înlocuite de automatizare. </text:p></text:note-body></text:note> Mai mult de o treime dintre respondenți (35 %) nu sunt de acord, în timp ce 9 % nu știu. </text:p>
        <text:p text:style-name="P21">Prin comparație, Eurobarometrul special privind inteligența artificială și viitorul muncii, realizat în 2024, a constatat că 66 % dintre persoane consideră că ar dispărea mai multe locuri de muncă decât ar fi create din cauza roboților și a inteligenței artificiale.<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4">https://europa.eu/eurobarometer/surveys/detail/3222</text:span></text:a><text:span text:style-name="T54"> </text:span></text:p></text:note-body></text:note> Cele 56 % înregistrate în prezentul sondaj sunt semnificativ mai scăzute, ceea ce poate sugera că temerile cu privire la parcursurile profesionale fac parte dintr-o anxietate societală mai amplă, mai degrabă decât dintr-o apreciere specifică cu privire la viitorul EFP. </text:p>
        <text:p text:style-name="P21">În 23 de state membre, cel puțin jumătate dintre respondenți sunt de acord că locurile de muncă din domeniul EFP sunt expuse riscului de înlocuire prin automatizare.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902cm" svg:x="1.09cm" svg:y="10.682cm"><draw:text-box><text:p text:style-name="P105"><text:span text:style-name="T59">Sunt întru totul de acord</text:span></text:p></draw:text-box></draw:frame><draw:frame draw:style-name="gr20" draw:text-style-name="P101" svg:width="2.952cm" svg:height="1.004cm" svg:x="4.098cm" svg:y="10.659cm"><draw:text-box><text:p text:style-name="P105"><text:span text:style-name="T59">Tendința de a fi de acord</text:span></text:p></draw:text-box></draw:frame><draw:frame draw:style-name="gr21" draw:text-style-name="P101" svg:width="3.28cm" svg:height="0.902cm" svg:x="7.281cm" svg:y="10.703cm"><draw:text-box><text:p text:style-name="P105"><text:span text:style-name="T59">Tendința de a nu fi de acord</text:span></text:p></draw:text-box></draw:frame><draw:frame draw:style-name="gr22" draw:text-style-name="P101" svg:width="3.488cm" svg:height="0.65cm" svg:x="10.91cm" svg:y="10.661cm"><draw:text-box><text:p text:style-name="P105"><text:span text:style-name="T59">Nu sunt deloc de acord</text:span></text:p></draw:text-box></draw:frame><draw:frame draw:style-name="gr23" draw:text-style-name="P101" svg:width="2.518cm" svg:height="0.69cm" svg:x="14.631cm" svg:y="10.661cm"><draw:text-box><text:p text:style-name="P105"><text:span text:style-name="T59">Nu știu</text:span></text:p></draw:text-box></draw:frame></draw:g><draw:frame draw:style-name="gr24" draw:text-style-name="P101" svg:width="16.525cm" svg:height="0.902cm" svg:x="0.46cm" svg:y="1.649cm"><draw:text-box><text:p text:style-name="P100"><text:span text:style-name="T59">QB8.1. Vă rog să-mi spuneți în ce măsură sunteți sau nu de acord cu fiecare dintre următoarele afirmații: Locurile de muncă legate de calificările EFP riscă să fie înlocuite de automatizare.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551cm" svg:x="9.066cm" svg:y="-9.006cm"><draw:text-box><text:p text:style-name="P100"><text:span text:style-name="T59">QB8.1. Vă rog să-mi spuneți în ce măsură sunteți sau nu de acord cu fiecare dintre următoarele afirmații: Locurile de muncă legate de calificările EFP riscă să fie înlocuite de automatizare. </text:span></text:p></draw:text-box></draw:frame><draw:frame draw:style-name="gr27" draw:text-style-name="P101" svg:width="2.839cm" svg:height="0.578cm" svg:x="11.387cm" svg:y="-7.625cm"><draw:text-box><text:p text:style-name="P100"><text:span text:style-name="T59">Nu știu 9</text:span></text:p></draw:text-box></draw:frame><draw:frame draw:style-name="gr28" draw:text-style-name="P104" svg:width="2.31cm" svg:height="0.902cm" svg:x="9.648cm" svg:y="-7.117cm"><draw:text-box><text:p text:style-name="P103"><text:span text:style-name="T59">Nu sunt deloc de acord 7</text:span></text:p></draw:text-box></draw:frame><draw:frame draw:style-name="gr29" draw:text-style-name="P104" svg:width="1.893cm" svg:height="1.551cm" svg:x="9.436cm" svg:y="-4.51cm"><draw:text-box><text:p text:style-name="P103"><text:span text:style-name="T59">Tendința de a nu fi de acord 28</text:span></text:p></draw:text-box></draw:frame><draw:frame draw:style-name="gr30" draw:text-style-name="P101" svg:width="1.433cm" svg:height="1.876cm" svg:x="13.908cm" svg:y="-3.914cm"><draw:text-box><text:p text:style-name="P100"><text:span text:style-name="T59">Tendința de a fi de acord 43</text:span></text:p></draw:text-box></draw:frame><draw:frame draw:style-name="gr31" draw:text-style-name="P101" svg:width="2.352cm" svg:height="0.902cm" svg:x="13.276cm" svg:y="-7.408cm"><draw:text-box><text:p text:style-name="P100"><text:span text:style-name="T59">Sunt întru totul de acord 13</text:span></text:p></draw:text-box></draw:frame></draw:g>Opiniile diferă de la un stat membru la altul. Cele mai ridicate niveluri de acord sunt înregistrate în Ungaria (68 %), Italia (65 %) și Slovacia (64 %). Cele mai scăzute niveluri sunt înregistrate în Danemarca (37 %), Țările de Jos (40 %) și Portugalia (43 %). </text:p>
        <text:p text:style-name="P21"/>
        <text:p text:style-name="P29">Măsura în care respondenții consideră că locurile de muncă legate de EFP vor fi înlocuite de automatizare variază în funcție de factori sociodemografici și comportamentali, după cum urmează. </text:p>
        <text:p text:style-name="P52">■ Există unele diferențe în funcție de categoria socioprofesională, 60 % dintre respondenții șomeri și 59 % dintre respondenții pensionați considerând că locurile de muncă legate de calificările EFP sunt expuse riscului de automatizare, comparativ cu 52 % dintre manageri. </text:p>
        <text:p text:style-name="P52">■ În funcție de vârsta la care se încheie studiile, acest punct de vedere este împărtășit de 60 % dintre respondenții care au terminat studiile între 16 și 19 ani, comparativ cu 57 % dintre cei care încă studiază și 56 % dintre cei care au terminat studiile cu vârsta de 15 ani sau mai mică. Această cifră este cea mai scăzută pentru respondenții care au terminat studiile la vârsta de 20 de ani sau mai târziu (54 %). </text:p>
        <text:p text:style-name="P52">■ În funcție de vârstă, respondenții cu vârste cuprinse între 15 și 24 de ani sunt cei mai susceptibili să creadă că locurile de muncă din domeniul EFP sunt expuse riscului din cauza automatizării (60 %), comparativ cu 55 % dintre cei cu vârste cuprinse între 25 și 39 de ani, 56 % dintre cei cu vârste cuprinse între 40 și 54 de ani și 57 % dintre cei cu vârste de cel puțin 55 de ani. </text:p>
        <text:p text:style-name="P52">■ Această opinie este mai frecventă în rândul respondenților care consideră că tinerii primesc suficiente informații cu privire la oportunitățile EFP (62 %, comparativ cu 51 % în rândul celor care nu sunt de acord). </text:p>
        <text:p text:style-name="P52">■ Cei care văd EFP într-o lumină pozitivă sunt mai predispuși să creadă că locurile de muncă din domeniul EFP se confruntă cu riscul automatizării (60 % față de 52 % dintre cei care raportează percepții negative). </text:p>
        <text:p text:style-name="P52">■ Respondenții care consideră că calificările EFP conduc la locuri de muncă foarte apreciate în societate sunt mai înclinați să fie de acord (61 %) decât cei care nu împărtășesc acest punct de vedere (54 %). </text:p>
        <text:p text:style-name="P52">■ Respondenții care invocă necesitatea de a câștiga bani cât mai curând posibil ca factor atunci când aleg EFP sunt puțin mai puțin susceptibili să fie de acord că locurile de muncă din domeniul EFP se confruntă cu riscul automatizării (55 % față de 59 %). </text:p>
        <text:p text:style-name="P52">■ Nu există diferențe în funcție de gen.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Vă rog să-mi spuneți în ce măsură sunteți sau nu de acord cu fiecare dintre următoarele afirmații: Locurile de muncă legate de calificările IVET riscă să fie înlocuite de automatizare (%-UE)</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Total „Sunt de acord”</text:p>
            </table:table-cell>
            <table:table-cell table:style-name="Tableau32.A1" office:value-type="string">
              <text:p text:style-name="P69">Total „Nu sunt de acord” </text:p>
            </table:table-cell>
            <table:table-cell table:style-name="Tableau32.A1" office:value-type="string">
              <text:p text:style-name="P69">Nu știu</text:p>
            </table:table-cell>
          </table:table-row>
          <table:table-row>
            <table:table-cell table:style-name="Tableau32.A1" office:value-type="string">
              <text:p text:style-name="P71">UE-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Sexul</text:p>
            </table:table-cell>
            <table:covered-table-cell/>
            <table:covered-table-cell/>
            <table:covered-table-cell/>
          </table:table-row>
          <table:table-row>
            <table:table-cell table:style-name="Tableau32.A1" office:value-type="string">
              <text:p text:style-name="P71">Omul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Femeie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Vârsta</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Educație (sfârșitul)</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Încă studiază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Categorie socio-profesională</text:p>
            </table:table-cell>
            <table:covered-table-cell/>
            <table:covered-table-cell/>
            <table:covered-table-cell/>
          </table:table-row>
          <table:table-row>
            <table:table-cell table:style-name="Tableau32.A1" office:value-type="string">
              <text:p text:style-name="P71">Persoană care desfășoară o activitate independentă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Cadre de conducere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Alte gulere albe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Lucrători manuali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Persoane din casă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Șomeri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Pensionat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Studenți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Urbanizarea subiectivă</text:p>
            </table:table-cell>
            <table:covered-table-cell/>
            <table:covered-table-cell/>
            <table:covered-table-cell/>
          </table:table-row>
          <table:table-row>
            <table:table-cell table:style-name="Tableau32.A1" office:value-type="string">
              <text:p text:style-name="P71">Zonă rurală sau sat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Oraș mic sau mijlociu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Oraș mare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Percepția EFP în (ȚARA NOASTRĂ)</text:p>
            </table:table-cell>
            <table:covered-table-cell/>
            <table:covered-table-cell/>
            <table:covered-table-cell/>
          </table:table-row>
          <table:table-row>
            <table:table-cell table:style-name="Tableau32.A1" office:value-type="string">
              <text:p text:style-name="P71">Pozitivă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gativ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A urmat vreodată un curs de formare profesională inițială (secundar superior)</text:p>
            </table:table-cell>
            <table:covered-table-cell/>
            <table:covered-table-cell/>
            <table:covered-table-cell/>
          </table:table-row>
          <table:table-row>
            <table:table-cell table:style-name="Tableau32.A1" office:value-type="string">
              <text:p text:style-name="P71">Da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u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text:soft-page-break/></text:p>
        <text:p text:style-name="P29"/>
      </text:section>
      <text:h text:style-name="P17" text:outline-level="1"><text:bookmark-start text:name="__RefHeading___Toc215598_2930363814"/>Concluzie <text:bookmark-end text:name="__RefHeading___Toc215598_2930363814"/></text:h>
      <text:p text:style-name="P21"/>
      <text:section text:style-name="Sect2" text:name="Section7">
        <text:p text:style-name="P29">Acest Eurobarometru special arată că europenii recunosc, în linii mari, calitatea ridicată și rezultatele benefice ale educației și formării profesionale inițiale (EFP), chiar dacă percepțiile și stereotipurile învechite persistă. EFP este privită într-o lumină pozitivă, cu o învățare de calitate, profesori competenți, infrastructură modernă și legături puternice cu locurile de muncă cu cerere ridicată. Este calea educațională cea mai recomandată tinerilor de către europeni. În același timp, învățământul general continuă să se bucure de un prestigiu social mai ridicat, iar participarea la EFP rămâne inegală atât între statele membre, cât și între generații. </text:p>
        <text:p text:style-name="P36">Potențialul neexploatat al EFP: rezultate puternice, percepții depășite </text:p>
        <text:p text:style-name="P21">Europenii apreciază în mod clar punctele forte practice ale EFP. Doi din trei cetățeni declară că EFP are o imagine pozitivă în țara lor, cu majorități în aproape toate statele membre. Infrastructura și personalul sunt, de asemenea, bine apreciate, 78% spunând că EFP oferă acces la facilități moderne și 79% că profesorii și formatorii sunt competenți. În general, 73 % sunt convinși că EFP oferă o învățare de înaltă calitate. </text:p>
        <text:p text:style-name="P36">EFP este recunoscută ca o cale educațională de calitate </text:p>
        <text:p text:style-name="P21">Respondenții susțin în mod constant calitatea furnizării de EFP în întreaga Europă. Percepțiile privind competența cadrelor didactice, calitatea învățării și infrastructura modernă contribuie la înțelegerea în sens larg a faptului că EFP oferă baze educaționale solide. Intrarea timpurie pe piața forței de muncă este un factor puternic de motivare pentru mulți cursanți: peste jumătate dintre europeni (53 %) menționează necesitatea sau dorința de a câștiga rapid bani, factorul cel mai frecvent menționat în 24 de state membre, iar peste jumătate dintre persoanele care desfășoară o activitate independentă dețin o calificare EFP. </text:p>
        <text:p text:style-name="P36">EFP oferă competențe pentru locuri de muncă bine plătite, cu cerere ridicată </text:p>
        <text:p text:style-name="P21">Europenii consideră, în general, că EFP le oferă studenților competențe tehnice relevante pentru locul de muncă (85 %), care conduc la locuri de muncă cu cerere ridicată (82 %). Două treimi spun că aceste locuri de muncă sunt bine plătite. Unul din cinci respondenți (21 %) menționează, de asemenea, aspirațiile antreprenoriale ca motiv pentru a alege EFP, subliniind rolul acesteia în sprijinirea activităților independente și a întreprinderilor. </text:p>
        <text:p text:style-name="P36">Europenii recomandă tinerilor EFP </text:p>
        <text:p text:style-name="P35">Punctele forte ale EFP se traduc în recomandări concrete. Jumătate dintre europeni (50 %) recomandă învățământul secundar profesional tinerilor care aleg parcursuri de învățământ secundar superior, ceea ce îl face opțiunea cel mai frecvent recomandată în întreaga UE. La nivel terțiar, 52 % ar recomanda învățământul profesional și tehnic superior, comparativ cu 35 % care ar recomanda învățământul universitar superior. Cu toate acestea, există un decalaj între generații, deoarece persoanele cu vârste cuprinse între 25 și 54 de ani sunt mult mai susceptibile să recomande învățământul secundar general (53 %) decât respondenții cu vârsta de 55 de ani și peste (33 %), ceea ce arată o inversare izbitoare a opiniei de-a lungul generațiilor. </text:p>
        <text:p text:style-name="P37">Rămâne o lacună persistentă a imaginii </text:p>
        <text:p text:style-name="P35">În ciuda acestor puncte forte, EFP se confruntă cu un decalaj semnificativ de percepție. Trei sferturi dintre europeni spun că învățământul secundar superior general are o imagine mai pozitivă în țara lor și mai mult de opt din zece spun că elevii cu rezultate bune sunt încurajați în mod sistematic către învățământul general. Cu toate acestea, majoritatea respondenților consideră că învățământul general este mai ușor de calificat decât EFP (52 % față de 36 %), sugerând un paradox în percepțiile publice. Participarea la EFP variază foarte mult în Uniunea Europeană, de la 21 % în Grecia la 68 % în Slovenia, ceea ce evidențiază diferențe structurale și culturale profunde în ceea ce privește modul în care statele membre organizează învățământul secundar superior. Țările cu sisteme de formare duală bine stabilite au rezultate divergente care pun sub semnul întrebării ipoteze simple cu privire la proiectarea instituțională. În Germania (82 % percepție pozitivă, 63 % participare), calitatea EFP se bucură de un prestigiu ridicat și există o încredere puternică a publicului în EFP. Cu toate acestea, modelul sistemului dual nu garantează percepții pozitive uniforme: Țările de Jos înregistrează imaginea generală cea mai puțin pozitivă a EFP în UE (44 %), în pofida tradiției îndelungate de a combina învățarea la locul de muncă cu instruirea în clasă. Danemarca prezintă încă un model, cu percepții puternice asupra calității, dar cu un procent deosebit de ridicat de respondenți (42%) care afirmă că recomandările depind de circumstanțele individuale, sugerând o abordare mai personalizată și mai puțin categorică a selecției parcursului educațional. Aceste variații din țările cu sistem dual ilustrează faptul că doar structurile instituționale nu determină percepțiile publice și că opiniile sunt modelate de o combinație mai largă de factori care pot include atitudinile culturale, condițiile de pe piața forței de muncă, practicile de comunicare și rolul partenerilor sociali. </text:p>
        <text:p text:style-name="P37">Disperările și stereotipurile de gen pot limita recursul EFP </text:p>
        <text:p text:style-name="P35">Jumătate dintre europeni consideră că programele EFP nu par să acorde suficientă atenție competențelor de bază, cum ar fi alfabetizarea sau alfabetizarea digitală, iar <text:soft-page-break/>o proporție similară consideră că competențele transversale, cum ar fi comunicarea și gândirea critică, sunt abordate în mod inadecvat. Diferențele dintre respondenții cu și fără experiență EFP sunt mici, de 53 % față de 48 % pentru competențele de bază și de 53 % față de 50 % pentru competențele transversale. Acest model sugerează un decalaj subiacent perceput în programa EFP. </text:p>
        <text:p text:style-name="P35">Întrucât sondajul nu a comparat EFP cu învățământul general, aceste opinii pot reflecta preocupări mai ample cu privire la aceste competențe, precum și așteptările mai mari legate de EFP. Aceste opinii se alătură susținerii ferme a furnizării de către EFP a unor competențe tehnice specializate (85 %) și a învățării de calitate (73 %). Prejudecățile de gen rămân, de asemenea, o provocare: 55 % percep domeniile EFP legate de STIM ca fiind mai potrivite pentru bărbați, cu variații mari de la un stat membru la altul. Mulți respondenți consideră că femeile interesate de disciplinele tehnice sunt adesea canalizate către învățământul general și că femeile din domeniile EFP legate de STIM sunt încurajate într-o măsură limitată. Între timp, se consideră că bărbații care nu au rezultate bune se confruntă cu presiunea de a alege EFP. </text:p>
        <text:p text:style-name="P35">Importanța redusă a prestigiului și statutului social al EFP (menționată de doar 16% ca factor în alegerea educației) sugerează posibilități substanțiale de sensibilizare a publicului cu privire la valoarea și contribuția socială a educației profesionale. </text:p>
        <text:p text:style-name="P37">Antreprenoriat și activități independente în EFP </text:p>
        <text:p text:style-name="P35">Motivațiile antreprenoriale sunt un factor important în alegerea educației. Unul din cinci respondenți (21 %) identifică dorința de a desfășura o activitate independentă sau de a începe o afacere ca fiind principalul motiv pentru a alege EFP, iar mai mult de jumătate dintre lucrătorii independenți din UE dețin o calificare EFP. Aceste constatări evidențiază rolul EFP în facilitarea unor parcursuri profesionale diverse și în sprijinirea peisajului antreprenorial al Europei. </text:p>
        <text:p text:style-name="P37">Viitoarea strategie EFP oferă o oportunitate oportună </text:p>
        <text:p text:style-name="P35">În cadrul sondajului, apare un model generațional. Respondenții mai tineri tind să fie mai conștienți de barierele și prejudecățile din învățământul profesional decât generațiile mai în vârstă. În același timp, această conștientizare coincide cu rate mai scăzute de participare la EFP și cu preferințe mai puternice pentru parcursurile academice. Persoanele cu vârste cuprinse între 15 și 24 de ani raportează o rată de participare la EFP de 46 %, comparativ cu 52-53 % în rândul persoanelor cu vârste cuprinse între 25 și 54 de ani. Acest grup cel mai tânăr este mai înclinat decât respondenții mai în vârstă să recomande învățământul secundar general. Acest lucru sugerează că nivelul de studii superioare se corelează atât cu o mai mare conștientizare a deficiențelor EFP, cât și cu o preferință mai puternică pentru parcursurile academice, un model cu implicații semnificative pentru atractivitatea viitoare a educației profesionale în rândul populațiilor cu înaltă calificare. </text:p>
        <text:p text:style-name="P35">Pe lângă aceste percepții, 56 % dintre europeni afirmă că locurile de muncă legate de calificările EFP riscă să fie înlocuite de automatizare. Această preocupare coexistă cu recunoașterea pe scară largă a faptului că calificările EFP conduc în prezent la locuri de muncă cu cerere ridicată (după cum consideră 82 %). Dovezile mai ample ale sondajului confirmă acest lucru: Eurobarometrul special privind inteligența artificială și viitorul muncii (2024) a constatat că 66 % dintre europeni și-au exprimat îngrijorarea cu privire la pierderea de locuri de muncă în întreaga economie, sugerând că anxietatea legată de automatizare se extinde cu mult dincolo de parcursurile profesionale. </text:p>
        <text:p text:style-name="P35">Constatările par să sugereze că provocarea pentru EFP nu constă în performanța sau relevanța sa, ci în modul în care este percepută. Prin urmare, viitoarea strategie EFP oferă o oportunitate oportună de a-și consolida imaginea ca opțiune de primă alegere pentru mult mai mulți europeni, de a face cunoscută educația și competențele de înaltă calitate pe care le oferă într-un mod mai eficace și de a combate stereotipurile și prejudecățile care continuă să influențeze opțiunile de parcurs și să restrângă grupul-țintă. </text:p>
        <text:p text:style-name="P35"/>
        <text:section text:style-name="Sect1" text:name="Section9">
          <text:h text:style-name="P18" text:outline-level="1"><text:bookmark-start text:name="__RefHeading___Toc363893_2832584591"/>Observații<text:bookmark-end text:name="__RefHeading___Toc363893_2832584591"/></text:h>
          <text:p text:style-name="P35"/>
        </text:section>
        <text:p text:style-name="P39">(Pierre Dieumegard)</text:p>
        <text:p text:style-name="P40"><text:span text:style-name="T53">(IV 1) Culorile sunt inversate între diagrama generală a plăcii și diagrama bară după țară. </text:span>Este păcat să nu se mențină convenții grafice consecvente pe tot parcursul raportului. </text:p>
        <text:p text:style-name="P39"/>
        <text:p text:style-name="P40"><text:span text:style-name="T53">Așa cum se întâmplă adesea, diferențele dintre țări sunt mai mari decât diferențele dintre grupurile sociale (gen, vârstă, nivel de educație etc.). Se găsesc adesea fraze în acest raport, cum ar fi „Diferențele în funcție de gen sunt neglijabile” sau „Nu există diferențe de percepție în funcție de gen”. </text:span>Merită subliniată această similitudine în răspunsurile între sexe. </text:p>
        <text:p text:style-name="P39"/>
        <text:h text:style-name="P8" text:outline-level="1"/>
        <text:h text:style-name="P8" text:outline-level="1"><text:bookmark-start text:name="__RefHeading___Toc363895_2832584591"/>Specificații <text:bookmark-start text:name="__RefHeading___Toc215600_2930363814"/>tehnice<text:bookmark-end text:name="__RefHeading___Toc363895_2832584591"/><text:bookmark-end text:name="__RefHeading___Toc215600_2930363814"/></text:h>
        <text:p text:style-name="P35">În perioada 6-30 noiembrie 2025, Verian Belgium a efectuat valul 104,2 al sondajului Eurobarometru, la cererea Comisiei Europene, Direcția Generală Comunicare, Unitatea „Opinia publică și implicarea cetățenilor”. </text:p>
        <text:p text:style-name="P35"/>
        <text:p text:style-name="P35">Valul 104,2 acoperă populația de naționalitățile respective ale statelor membre ale Uniunii Europene, cu reședința în fiecare dintre cele 27 de state membre și cu vârsta de cel puțin 15 ani. </text:p>
        <text:p text:style-name="P35">Modelul eșantionului de bază aplicat în toate țările este unul stratificat, în mai multe etape, aleatoriu (probabil). În fiecare țară, cadrul de eșantionare este stratificat mai întâi pe regiuni NUTS și în cadrul fiecărei regiuni printr-o măsură de urbanitate (DEGURBA). Numărul de puncte de eșantionare selectate în fiecare strat reflectă populația stratului 15+. În a doua etapă, punctele de prelevare au fost extrase cu o probabilitate proporțională cu dimensiunea populației 0+ din cadrul fiecărui strat. Eșantioanele reprezintă astfel întregul teritoriu al țărilor anchetate în conformitate cu EUROSTAT NUTS II (sau echivalent) și în funcție de distribuția populației rezidente a naționalităților respective în ceea ce privește zonele metropolitane, urbane și rurale.<text:note text:id="ftn61" text:note-class="footnote"><text:note-citation>61</text:note-citation><text:note-body><text:p text:style-name="Footnote"><text:span text:style-name="T54">Clasificarea urbană rurală bazată pe DEGURBA (</text:span><text:a xlink:type="simple" xlink:href="https://ec.europa.eu/eurostat/web/degree-of-urbanisation/background" text:style-name="Internet_20_link" text:visited-style-name="Visited_20_Internet_20_Link"><text:span text:style-name="T54">https://ec.europa.eu/eurostat/web/degree-of-urbanisation/background</text:span></text:a><text:span text:style-name="T54">) </text:span></text:p></text:note-body></text:note> </text:p>
        <text:p text:style-name="P35">În fiecare dintre punctele de prelevare selectate, s-a trasat aleatoriu o coordonată de plecare și s-a utilizat un instrument de geocodare inversă pentru a identifica cea mai apropiată adresă de coordonată. Această adresă a fost adresa de început pentru plimbarea aleatorie. Alte adrese (fiecare a noua adresă) au fost selectate prin proceduri standard de „rută aleatorie”, de la adresa inițială. În fiecare gospodărie, respondentul a fost tras la sorți, la întâmplare. Abordarea selecției aleatorii a fost condiționată de dimensiunea gospodăriei. De exemplu, pentru gospodăriile cu peste 15 membri, scriptul a fost utilizat pentru a selecta fie informatorul (persoana care răspunde la chestionarul de screening), fie celălalt membru eligibil din gospodărie. Pentru gospodăriile cu peste 15 membri, s-a utilizat scriptul pentru a selecta fie informatorul (1/3 din timp), fie ceilalți doi membri eligibili din gospodărie (2/3 din timp). În cazul în care au fost selectați ceilalți doi membri, intervievatorului i s-a spus fie să întrebe de cel mai tânăr, fie de cel mai în vârstă. Scenariul ar atribui aleatoriu selecția celui mai tânăr sau celui mai vechi, cu probabilitate egală. Acest proces continuă pentru patru membri ai gospodăriei cu vârsta de peste 15 ani – întrebându-i în mod aleatoriu pe cei mai tineri, pe al doilea cel mai tânăr și pe cel mai în vârstă. Pentru gospodăriile cu peste cinci membri, revenim la regula ultimei zile de naștere. </text:p>
        <text:p text:style-name="P35">Dacă nu s-a stabilit niciun contact cu nicio persoană din gospodărie sau dacă respondentul selectat nu era disponibil (ocupat), intervievatorul a vizitat din nou aceeași gospodărie de până la trei ori în plus (în total patru încercări de contact). Intervievatorii nu indică niciodată că sondajul este efectuat în prealabil în numele Comisiei Europene; acestea pot furniza aceste informații după finalizarea anchetei, la cerere. </text:p>
        <text:p text:style-name="P35">Faza de recrutare a fost ușor diferită în Țările de Jos, Finlanda și Suedia. În ultimele două țări, un eșantion de adrese din cadrul fiecărui punct de prelevare a fost selectat din registrul de adrese sau de populație (în Finlanda, selecția nu se face în toate punctele de eșantionare, ci în unele în care se preconizează că ratele de răspuns se vor îmbunătăți). Selectarea adreselor s-a făcut în mod aleatoriu. Gospodăriile au fost apoi contactate telefonic și recrutate pentru a participa la sondaj. În Țările de Jos, se utilizează un eșantion RDD cu două cadre (numere de telefon mobil și fix), deoarece nu există un registru cuprinzător al populației cu numere de telefon disponibile. Selectarea numerelor pe ambele cadre se face într-o manieră aleatorie, fiecare număr obținând o probabilitate egală de selecție. Spre deosebire de Suedia și Finlanda, eșantionul nu este grupat. </text:p>
        <text:p text:style-name="P30"/>
      </text:section>
      <text:p text:style-name="P41">(instituții)</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363897_2832584591"/>Ratele de <text:bookmark-start text:name="__RefHeading___Toc215602_2930363814"/>răspuns <text:bookmark-end text:name="__RefHeading___Toc363897_2832584591"/><text:bookmark-end text:name="__RefHeading___Toc215602_2930363814"/></text:h>
        <text:p text:style-name="P41">Pentru fiecare țară se efectuează o comparație între eșantionul respondent și univers (adică populația totală din țară). Greutățile sunt folosite pentru a potrivi eșantionul răspuns cu universul în funcție de sex în funcție de vârstă, regiune și gradul de urbanizare. Pentru estimările europene (adică media UE), se efectuează o ajustare a ponderilor fiecărei țări, ponderându-le în sus sau în jos pentru a reflecta populația lor de peste 15 ani ca proporție din populația UE de peste 15 ani. </text:p>
        <text:p text:style-name="P41"/>
        <text:p text:style-name="P41">Ratele de răspuns se calculează prin împărțirea numărului total de interviuri complete la numărul tuturor adreselor vizitate, cu excepția celor care nu sunt eligibile, dar incluzându-le pe cele în cazul cărora eligibilitatea nu este cunoscută. Pentru valul 104,2 al sondajului Eurobarometru, ratele de răspuns pentru țările UE-27, calculate de Verian Belgium, sunt: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ȚĂRI</text:p>
            </table:table-cell>
            <table:table-cell table:style-name="Tableau33.A1" office:value-type="string">
              <text:p text:style-name="P71">RATELE DE RĂSPUNS CAPI</text:p>
            </table:table-cell>
          </table:table-row>
          <table:table-row table:style-name="Tableau33.1">
            <table:table-cell table:style-name="Tableau33.A1" office:value-type="string">
              <text:p text:style-name="P71">BE</text:p>
            </table:table-cell>
            <table:table-cell table:style-name="Tableau33.A1" office:value-type="string">
              <text:p text:style-name="P71">Belgia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lgaria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Cehia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anemarca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Germania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onia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Irlanda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ecia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Spania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ța </text:p>
            </table:table-cell>
            <table:table-cell table:style-name="Tableau33.A1" office:value-type="string">
              <text:p text:style-name="P71">37.7%</text:p>
            </table:table-cell>
          </table:table-row>
          <table:table-row table:style-name="Tableau33.1">
            <table:table-cell table:style-name="Tableau33.A1" office:value-type="string">
              <text:p text:style-name="P71">HR</text:p>
            </table:table-cell>
            <table:table-cell table:style-name="Tableau33.A1" office:value-type="string">
              <text:p text:style-name="P71">Croația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Italia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epublica Cipru</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etonia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uania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xemburg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Ungaria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Țările de Jos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Austria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lonia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ia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omânia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venia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lovacia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inlanda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Suedia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Interviuri personale asistate de calculator</text:p>
            </table:table-cell>
            <table:covered-table-cell/>
            <table:covered-table-cell/>
          </table:table-row>
        </table:table>
        <text:p text:style-name="P41"/>
        <text:h text:style-name="P19" text:outline-level="2"><text:bookmark-start text:name="__RefHeading___Toc363899_2832584591"/>Modul de <text:bookmark-start text:name="__RefHeading___Toc215604_2930363814"/>intervievare pentru fiecare țară <text:bookmark-end text:name="__RefHeading___Toc363899_2832584591"/><text:bookmark-end text:name="__RefHeading___Toc215604_2930363814"/></text:h>
        <text:p text:style-name="P41">Interviurile au fost realizate prin interviuri față în față, fie fizic în casele oamenilor, fie prin interacțiune video la distanță în limba națională corespunzătoare. Interviurile cu interacțiune video la distanță („interviuri video online față în față” sau CAVI, Computer Assisted Video Interviewing, au fost efectuate numai în Republica Cipru, Danemarca, Malta, Țările de Jos, Finlanda și Suedia).</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Marje de eroare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Marje statistice datorate procesului de eșantionare</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la nivelul de încredere de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diferite dimensiuni ale eșantionului sunt în rânduri </text:p></table:table-cell><table:covered-table-cell/><table:covered-table-cell/><table:covered-table-cell/><table:covered-table-cell/><table:covered-table-cell/><table:table-cell table:style-name="Tableau34.A1" table:number-columns-spanned="6" office:value-type="string"><text:p text:style-name="P73">diverse rezultate observate sunt în coloane</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50</text:p></table:table-cell></table:table-row><table:table-row table:style-name="Tableau34.1"><table:table-cell table:style-name="Tableau34.A1" office:value-type="string"><text:p text:style-name="P73">N = 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 = 500</text:p></table:table-cell></table:table-row><table:table-row table:style-name="Tableau34.1"><table:table-cell table:style-name="Tableau34.A1" office:value-type="string"><text:p text:style-name="P75">N=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1000</text:p></table:table-cell></table:table-row><table:table-row table:style-name="Tableau34.1"><table:table-cell table:style-name="Tableau34.A1" office:value-type="string"><text:p text:style-name="P73">N=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1500</text:p></table:table-cell></table:table-row><table:table-row table:style-name="Tableau34.1"><table:table-cell table:style-name="Tableau34.A1" office:value-type="string"><text:p text:style-name="P73">N = 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 = 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N = 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 = 4000</text:p></table:table-cell></table:table-row><table:table-row table:style-name="Tableau34.1"><table:table-cell table:style-name="Tableau34.A1" office:value-type="string"><text:p text:style-name="P73">N=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5000</text:p></table:table-cell></table:table-row><table:table-row table:style-name="Tableau34.1"><table:table-cell table:style-name="Tableau34.A1" office:value-type="string"><text:p text:style-name="P73">N=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N=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7500</text:p></table:table-cell></table:table-row><table:table-row table:style-name="Tableau34.1"><table:table-cell table:style-name="Tableau34.A1" office:value-type="string"><text:p text:style-name="P73">N=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10000</text:p></table:table-cell></table:table-row><table:table-row table:style-name="Tableau34.1"><table:table-cell table:style-name="Tableau34.A1" office:value-type="string"><text:p text:style-name="P73">N=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1000</text:p></table:table-cell></table:table-row><table:table-row table:style-name="Tableau34.1"><table:table-cell table:style-name="Tableau34.A1" office:value-type="string"><text:p text:style-name="P73">N = 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2000</text:p></table:table-cell></table:table-row><table:table-row table:style-name="Tableau34.1"><table:table-cell table:style-name="Tableau34.A1" office:value-type="string"><text:p text:style-name="P73">N=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3000</text:p></table:table-cell></table:table-row><table:table-row table:style-name="Tableau34.1"><table:table-cell table:style-name="Tableau34.A1" office:value-type="string"><text:p text:style-name="P73">N=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4000</text:p></table:table-cell></table:table-row><table:table-row table:style-name="Tableau34.1"><table:table-cell table:style-name="Tableau34.A1" office:value-type="string"><text:p text:style-name="P73">N=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Cititorilor li se reamintește că rezultatele sondajului sunt estimări, a căror acuratețe, totul fiind egal, se bazează pe dimensiunea eșantionului și pe procentul observat. Cu eșantioane de aproximativ 1.000 de interviuri, procentele reale variază în următoarele limite de încredere: </text:p>
        <text:h text:style-name="P8" text:outline-level="1"><text:bookmark-start text:name="__RefHeading___Toc215608_2930363814"/>Chestionar <text:bookmark-end text:name="__RefHeading___Toc215608_2930363814"/></text:h>
        <text:p text:style-name="P41"><text:span text:style-name="T2">QB1) Ați urmat vreodată, în trecut sau în prezent, cursuri de educație și formare profesională inițială la nivelul învățământului secundar superior?</text:span> (CITEȘTE NUMAI UN RĂSPUNS) </text:p>
        <text:p text:style-name="P41">1 Total de acord </text:p>
        <text:p text:style-name="P41">2 Tendința de a fi de acord </text:p>
        <text:p text:style-name="P41">3 Tendința de a nu fi de acord </text:p>
        <text:p text:style-name="P41">4 Nu sunt deloc de acord </text:p>
        <text:p text:style-name="P41">999 Nu știu </text:p>
        <text:p text:style-name="P41"><text:span text:style-name="T2">QB2) Care dintre următoarele căi educaționale ați recomanda unui tânăr care decide acum cu privire la învățământul secundar superior? </text:span>(CITEȘTE - NUMAI UN RĂSPUNS) </text:p>
        <text:p text:style-name="P41">1 Învățământ secundar general </text:p>
        <text:p text:style-name="P41">2 Învățământ secundar profesional </text:p>
        <text:p text:style-name="P41">3 Depinde (SPONTANEOUS) </text:p>
        <text:p text:style-name="P41">999 Nu știu </text:p>
        <text:p text:style-name="P41"><text:span text:style-name="T2">QB3) Care dintre următoarele căi educaționale ați recomanda unui tânăr care termină învățământul secundar superior?</text:span> (CITEȘTE - NUMAI UN RĂSPUNS) </text:p>
        <text:p text:style-name="P41">1 Învățământ superior </text:p>
        <text:p text:style-name="P41">2 Învățământ profesional și tehnic superior </text:p>
        <text:p text:style-name="P41">3 Depinde (SPONTANEOUS) </text:p>
        <text:p text:style-name="P41">999 Nu știu </text:p>
        <text:p text:style-name="P41"><text:span text:style-name="T2">QB4) Care credeți că sunt principalii factori care influențează tinerii să aleagă educația și formarea profesională în locul educației generale în zilele noastre? </text:span>(SHOW SCREEN-READ OUT-MAX. 3 răspunde posibil-RANDOMISE) </text:p>
        <text:p text:style-name="P41">1 Îndrumare din partea profesorilor sau a consilierilor școlari </text:p>
        <text:p text:style-name="P41">2 Sfaturi de la părinți sau alți membri ai familiei </text:p>
        <text:p text:style-name="P41">3 Nevoia sau dorința de a avea un loc de muncă și de a câștiga bani cât mai curând posibil </text:p>
        <text:p text:style-name="P41">4 Vrei să devii antreprenor sau lucrător independent </text:p>
        <text:p text:style-name="P41">5 Performanțe școlare slabe sau note slabe </text:p>
        <text:p text:style-name="P41">6 Făcând ceea ce fac cei mai mulți oameni din jurul lor (de exemplu, prieteni, colegi de clasă sau alții din zona lor) </text:p>
        <text:p text:style-name="P41">7 Influența din social media sau conținut online </text:p>
        <text:p text:style-name="P41">8 Prestigiul perceput sau statutul social al parcursului de educație și formare profesională </text:p>
        <text:p text:style-name="P41">9 Alții (SPONTANEOUS) </text:p>
        <text:p text:style-name="P41">10 Nu știu </text:p>
        <text:p text:style-name="P41"><text:span text:style-name="T2">QB5) Îmi puteți spune în ce măsură sunteți sau nu de acord cu următoarea afirmație: În (ȚARA NOASTRĂ), persoanele care urmează să își aleagă învățământul secundar superior primesc suficiente informații cu privire la oportunitățile EFP.</text:span> (Screen-citit afară-un singur răspuns numai) </text:p>
        <text:p text:style-name="P41">1 Total de acord </text:p>
        <text:p text:style-name="P41">2 Tendința de a fi de acord </text:p>
        <text:p text:style-name="P41">3 Tendința de a nu fi de acord </text:p>
        <text:p text:style-name="P41">4 Nu sunt deloc de acord </text:p>
        <text:p text:style-name="P41">999 Nu știu </text:p>
        <text:p text:style-name="P41"><text:span text:style-name="T2">ÎB6) Cum credeți că este privită educația și formarea profesională INIȚIALĂ în (ȚARA NOASTRĂ)? </text:span>(Screen-citit afară-un singur răspuns numai) </text:p>
        <text:p text:style-name="P41">1 Foarte pozitivă </text:p>
        <text:p text:style-name="P41">2 Destul de pozitiv </text:p>
        <text:p text:style-name="P41">3 Destul de negativ </text:p>
        <text:p text:style-name="P41">4 Foarte negativă </text:p>
        <text:p text:style-name="P41">999 Nu știu </text:p>
        <text:p text:style-name="P41"><text:span text:style-name="T2">QB7) Vă rog să-mi spuneți în ce măsură sunteți sau nu de acord cu fiecare dintre următoarele afirmații: </text:span>(SHOW SCREEN-READ OUT-ONE RĂSPUNS per articol – RANDOMISE ITEMS) </text:p>
        <text:p text:style-name="P41">Sunt întru totul de acord </text:p>
        <text:p text:style-name="P41"/>
        <text:p text:style-name="P41">Tendința de a fi de acord </text:p>
        <text:p text:style-name="P41"/>
        <text:p text:style-name="P41">Tendința de a nu fi de acord </text:p>
        <text:p text:style-name="P41"/>
        <text:p text:style-name="P41">Nu sunt deloc de acord </text:p>
        <text:p text:style-name="P41"/>
        <text:p text:style-name="P41">Nu știu </text:p>
        <text:p text:style-name="P41"/>
        <text:p text:style-name="P41">IVET oferă învățare de înaltă calitate </text:p>
        <text:p text:style-name="P41">1 2 3 4 999 </text:p>
        <text:p text:style-name="P41">IVET oferă acces la infrastructuri fizice și digitale moderne (calculatoare, mașini etc.) </text:p>
        <text:p text:style-name="P41">1 2 3 4 999 </text:p>
        <text:p text:style-name="P41">Cadrele didactice și formatorii din cadrul IVET sunt competenți </text:p>
        <text:p text:style-name="P41">1 2 3 4 999 </text:p>
        <text:p text:style-name="P41">Persoanele care finalizează programe IVET se pot înscrie la studii universitare </text:p>
        <text:p text:style-name="P41">1 2 3 4 999 </text:p>
        <text:p text:style-name="P41"/>
        <text:p text:style-name="P43">Persoanele care studiază pentru o calificare IVET au posibilitatea de a studia în străinătate ca parte a studiilor lor </text:p>
        <text:p text:style-name="P41">1 2 3 4 999 </text:p>
        <text:p text:style-name="P41">IVET nu oferă suficiente competențe transversale, cum ar fi comunicarea sau gândirea critică </text:p>
        <text:p text:style-name="P41">1 2 3 4 999 </text:p>
        <text:p text:style-name="P41">Programele IVET nu reușesc adesea să predea competențe de bază, cum ar fi alfabetizarea sau alfabetizarea digitală. </text:p>
        <text:p text:style-name="P41">1 2 3 4 999 </text:p>
        <text:p text:style-name="P41">Persoanele din programele IVET învață abilități tehnice specializate direct relevante pentru ocupații specifice </text:p>
        <text:p text:style-name="P41">1 2 3 4 99 </text:p>
        <text:p text:style-name="P41"/>
        <text:p text:style-name="P41"><text:span text:style-name="T2">QB8) Vă rog să-mi spuneți în ce măsură sunteți sau nu de acord cu fiecare dintre următoarele afirmații: </text:span>(Screen-citit-Out-one răspuns per articol-RANDOMISE) </text:p>
        <text:p text:style-name="P41">Sunt întru totul de acord </text:p>
        <text:p text:style-name="P41">Tendința de a fi de acord </text:p>
        <text:p text:style-name="P41">Tendința de a nu fi de acord </text:p>
        <text:p text:style-name="P41">Nu sunt deloc de acord </text:p>
        <text:p text:style-name="P41">Nu știu </text:p>
        <text:p text:style-name="P41">Locurile de muncă legate de calificările IVET riscă să fie înlocuite de automatizare </text:p>
        <text:p text:style-name="P41">1 2 3 4 999 </text:p>
        <text:p text:style-name="P41">Calificările IVET conduc la locuri de muncă bine plătite </text:p>
        <text:p text:style-name="P41">1 2 3 4 999 </text:p>
        <text:p text:style-name="P41">Calificările IVET conduc la locuri de muncă care sunt foarte apreciate în societate </text:p>
        <text:p text:style-name="P41">1 2 3 4 999 </text:p>
        <text:p text:style-name="P41">Calificările IVET conduc la locuri de muncă cu cerere ridicată pe piața forței de muncă din (ȚARA NOASTRĂ) </text:p>
        <text:p text:style-name="P41">1 2 3 4 999 </text:p>
        <text:p text:style-name="P41">Calificările IVET conduc la locuri de muncă care contribuie la tranziția verde </text:p>
        <text:p text:style-name="P41">1 2 3 4 999 </text:p>
        <text:p text:style-name="P41"/>
        <text:p text:style-name="P41"><text:span text:style-name="T2">QB9) Vă rog să-mi spuneți în ce măsură sunteți sau nu de acord cu fiecare dintre următoarele afirmații: </text:span>(Screen-citit-Out-one răspuns per articol-RANDOMISE) </text:p>
        <text:p text:style-name="P41">Sunt întru totul de acord </text:p>
        <text:p text:style-name="P41">Tendința de a fi de acord </text:p>
        <text:p text:style-name="P41">Tendința de a nu fi de acord </text:p>
        <text:p text:style-name="P41">Nu sunt deloc de acord </text:p>
        <text:p text:style-name="P41">Nu știu </text:p>
        <text:p text:style-name="P41">În general, este mai ușor să studiezi pentru o calificare în învățământul secundar superior general decât în educația și formarea profesională inițială </text:p>
        <text:p text:style-name="P41">1 2 3 4 999 </text:p>
        <text:p text:style-name="P41">Elevii cu performanțe academice mai ridicate sunt adesea încurajați, la nivelul învățământului secundar superior, să urmeze învățământul general, mai degrabă decât învățământul profesional inițial. </text:p>
        <text:p text:style-name="P41">1 2 3 4 999 </text:p>
        <text:p text:style-name="P41">În învățământul general (ȚARA NOASTRĂ), învățământul secundar superior are o imagine mai pozitivă decât învățământul profesional inițial </text:p>
        <text:p text:style-name="P41">1 2 3 4 999 </text:p>
        <text:p text:style-name="P41">Programele IVET sunt suficient de incluzive pentru a se asigura că cursanții care se pot confrunta cu obstacole în anumite tipuri de medii de învățare primesc sprijinul de care au nevoie pentru a putea finaliza programele </text:p>
        <text:p text:style-name="P41">1 2 3 4 999 </text:p>
        <text:p text:style-name="P41"/>
        <text:p text:style-name="P41">Următoarea întrebare se referă la STIM – care înseamnă știință, tehnologie, inginerie și matematică. Aceasta include domenii precum construcțiile, automobilele, industria prelucrătoare și TIC, care implică abilități tehnice, creativitate și rezolvarea problemelor. </text:p>
        <text:p text:style-name="P41"/>
        <text:p text:style-name="P38">QB10) Vă rog să-mi spuneți în ce măsură sunteți sau nu de acord cu fiecare dintre următoarele afirmații: </text:p>
        <text:p text:style-name="P41">(Screen-citit-Out-one răspuns per articol) </text:p>
        <text:p text:style-name="P41">Sunt întru totul de acord </text:p>
        <text:p text:style-name="P41">Tendința de a fi de acord </text:p>
        <text:p text:style-name="P41">Tendința de a nu fi de acord </text:p>
        <text:p text:style-name="P41">Nu sunt deloc de acord </text:p>
        <text:p text:style-name="P41">Nu știu </text:p>
        <text:p text:style-name="P41"/>
        <text:p text:style-name="P41">Domeniile legate de STIM din IVET (de exemplu, construcții, automobile, producție, TIC) sunt mai potrivite pentru bărbați </text:p>
        <text:p text:style-name="P41">1 2 3 4 999 </text:p>
        <text:p text:style-name="P41">Femeile interesate de domeniile legate de STIM în IVET pot primi mai puține încurajări din partea familiilor și a școlilor decât bărbații interesați de domeniile legate de STIM </text:p>
        <text:p text:style-name="P41">1 2 3 4 999 </text:p>
        <text:p text:style-name="P38">QB11) Vă rog să-mi spuneți în ce măsură sunteți sau nu de acord cu fiecare dintre următoarele afirmații: </text:p>
        <text:p text:style-name="P41">(Screen-citit-Out-one răspuns per articol) </text:p>
        <text:p text:style-name="P41"/>
        <text:p text:style-name="P41"><text:soft-page-break/>Sunt întru totul de acord </text:p>
        <text:p text:style-name="P41">Tendința de a fi de acord </text:p>
        <text:p text:style-name="P41">Tendința de a nu fi de acord </text:p>
        <text:p text:style-name="P41">Nu sunt deloc de acord </text:p>
        <text:p text:style-name="P41">Nu știu </text:p>
        <text:p text:style-name="P41"/>
        <text:p text:style-name="P41">Femeile sunt adesea încurajate să urmeze educația generală, chiar dacă își exprimă interesul pentru subiecte tehnice, practice și practice. </text:p>
        <text:p text:style-name="P41">1 2 3 4 999 </text:p>
        <text:p text:style-name="P41">Bărbații care nu au rezultate academice înalte se confruntă cu o presiune mai mare de a alege EFP în detrimentul educației generale decât femeile </text:p>
        <text:p text:style-name="P41">1 2 3 4 999 </text:p>
        <text:p text:style-name="P41">Profesorii și consilierii de orientare nu abordează în mod adecvat prejudecățile de gen înainte ca elevii să aleagă între învățământul general și cel profesional </text:p>
        <text:p text:style-name="P41">1 2 3 4 999 </text:p>
        <text:p text:style-name="P41">Stereotipurile de gen în ceea ce privește alegerea între educația generală și cea profesională sunt adesea consolidate de familii, de colegi și de platformele de comunicare socială. </text:p>
        <text:p text:style-name="P41">1 2 3 4 999 </text:p>
        <text:p text:style-name="P41">Bărbații din domeniile EFP legate de îngrijire sau de servicii se confruntă adesea cu stigmatizare socială sau judecată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ro" fo:country="RO"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ro" fo:country="RO"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ro" fo:country="RO"/>
    </style:style>
    <style:style style:name="MP2" style:family="paragraph" style:parent-style-name="Footer">
      <style:paragraph-properties fo:text-align="center" style:justify-single-word="false"/>
      <style:text-properties fo:language="ro" fo:country="RO"/>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ometru special 569 Atractivitatea educației și formării profesionale </text:p>
        <text:p text:style-name="MP1"><text:chapter text:display="name" text:outline-level="1">Chestionar </text:chapter></text:p>
      </style:header>
      <style:footer>
        <text:p text:style-name="MP2"><text:page-number text:select-page="current">11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54:21.057000000</dc:date>
    <dc:creator>Pierre Dieumegard</dc:creator>
    <meta:editing-duration>P1DT14H35M1S</meta:editing-duration>
    <meta:editing-cycles>98</meta:editing-cycles>
    <meta:document-statistic meta:table-count="34" meta:image-count="6" meta:object-count="1" meta:page-count="115" meta:paragraph-count="4801" meta:word-count="30919" meta:character-count="180543" meta:non-whitespace-character-count="152993"/>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