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Horizontal_20_Line">
      <style:text-properties fo:language="sk" fo:country="SK" officeooo:paragraph-rsid="00823325"/>
    </style:style>
    <style:style style:name="P8" style:family="paragraph" style:parent-style-name="Titre_20_1petit">
      <style:paragraph-properties fo:break-before="page"/>
      <style:text-properties fo:language="sk" fo:country="SK"/>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sk" fo:country="SK"/>
    </style:style>
    <style:style style:name="P12" style:family="paragraph" style:parent-style-name="Footer">
      <style:paragraph-properties fo:text-align="center" style:justify-single-word="false"/>
      <style:text-properties fo:language="sk" fo:country="SK"/>
    </style:style>
    <style:style style:name="P13" style:family="paragraph" style:parent-style-name="Footnote">
      <style:text-properties fo:language="sk" fo:country="SK"/>
    </style:style>
    <style:style style:name="P14" style:family="paragraph" style:parent-style-name="Frame_20_contents">
      <style:text-properties fo:language="sk" fo:country="SK"/>
    </style:style>
    <style:style style:name="P15" style:family="paragraph" style:parent-style-name="Frame_20_contents">
      <style:text-properties fo:font-size="10pt" fo:language="sk" fo:country="SK"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sk" fo:country="SK"/>
    </style:style>
    <style:style style:name="P17" style:family="paragraph" style:parent-style-name="Heading_20_1">
      <style:text-properties fo:language="sk" fo:country="SK"/>
    </style:style>
    <style:style style:name="P18" style:family="paragraph" style:parent-style-name="Heading_20_1">
      <style:paragraph-properties fo:break-before="page"/>
      <style:text-properties fo:language="sk" fo:country="SK"/>
    </style:style>
    <style:style style:name="P19" style:family="paragraph" style:parent-style-name="Heading_20_2">
      <style:paragraph-properties fo:break-before="page"/>
      <style:text-properties fo:language="sk" fo:country="SK"/>
    </style:style>
    <style:style style:name="P20" style:family="paragraph" style:parent-style-name="Standard" style:master-page-name="First_20_Page">
      <style:paragraph-properties style:page-number="auto"/>
      <style:text-properties fo:language="sk" fo:country="SK"/>
    </style:style>
    <style:style style:name="P21" style:family="paragraph" style:parent-style-name="Standard">
      <style:text-properties fo:language="sk" fo:country="SK"/>
    </style:style>
    <style:style style:name="P22" style:family="paragraph" style:parent-style-name="Standard">
      <style:paragraph-properties fo:text-align="end" style:justify-single-word="false" fo:break-before="page"/>
      <style:text-properties fo:language="sk" fo:country="SK"/>
    </style:style>
    <style:style style:name="P23" style:family="paragraph" style:parent-style-name="Standard">
      <style:paragraph-properties fo:text-align="end" style:justify-single-word="false"/>
      <style:text-properties fo:language="sk" fo:country="SK"/>
    </style:style>
    <style:style style:name="P24" style:family="paragraph" style:parent-style-name="Standard">
      <style:paragraph-properties fo:margin-top="0.099cm" fo:margin-bottom="0cm" style:contextual-spacing="false"/>
      <style:text-properties fo:language="sk" fo:country="SK" officeooo:paragraph-rsid="00823325"/>
    </style:style>
    <style:style style:name="P25" style:family="paragraph" style:parent-style-name="Standard">
      <style:paragraph-properties fo:break-before="page"/>
      <style:text-properties fo:language="sk" fo:country="SK" officeooo:rsid="000cee00" officeooo:paragraph-rsid="000cee00"/>
    </style:style>
    <style:style style:name="P26" style:family="paragraph" style:parent-style-name="Standard">
      <style:text-properties fo:language="sk" fo:country="SK" officeooo:rsid="000cee00" officeooo:paragraph-rsid="000cee00"/>
    </style:style>
    <style:style style:name="P27" style:family="paragraph" style:parent-style-name="Standard">
      <style:text-properties fo:language="sk" fo:country="SK" officeooo:paragraph-rsid="000d2c45"/>
    </style:style>
    <style:style style:name="P28" style:family="paragraph" style:parent-style-name="Standard">
      <style:paragraph-properties fo:break-before="column"/>
      <style:text-properties fo:language="sk" fo:country="SK"/>
    </style:style>
    <style:style style:name="P29" style:family="paragraph" style:parent-style-name="Standard">
      <style:paragraph-properties fo:break-before="page"/>
      <style:text-properties fo:language="sk" fo:country="SK"/>
    </style:style>
    <style:style style:name="P30" style:family="paragraph" style:parent-style-name="Standard">
      <style:paragraph-properties fo:break-before="page" style:writing-mode="lr-tb"/>
      <style:text-properties fo:language="sk" fo:country="SK"/>
    </style:style>
    <style:style style:name="P31" style:family="paragraph" style:parent-style-name="Standard">
      <style:text-properties fo:language="sk" fo:country="SK" officeooo:paragraph-rsid="001279ec"/>
    </style:style>
    <style:style style:name="P32" style:family="paragraph" style:parent-style-name="Standard">
      <style:text-properties fo:language="sk" fo:country="SK" officeooo:paragraph-rsid="0018d41e"/>
    </style:style>
    <style:style style:name="P33" style:family="paragraph" style:parent-style-name="Standard">
      <style:text-properties fo:language="sk" fo:country="SK" officeooo:paragraph-rsid="0031c7f2"/>
    </style:style>
    <style:style style:name="P34" style:family="paragraph" style:parent-style-name="Standard">
      <style:paragraph-properties fo:break-before="page"/>
      <style:text-properties fo:language="sk" fo:country="SK" officeooo:paragraph-rsid="0031c7f2"/>
    </style:style>
    <style:style style:name="P35" style:family="paragraph" style:parent-style-name="Standard">
      <style:paragraph-properties style:writing-mode="lr-tb"/>
      <style:text-properties fo:language="sk" fo:country="SK"/>
    </style:style>
    <style:style style:name="P36" style:family="paragraph" style:parent-style-name="Standard">
      <style:text-properties fo:language="sk" fo:country="SK" fo:font-weight="bold" style:font-weight-asian="bold" style:font-weight-complex="bold"/>
    </style:style>
    <style:style style:name="P37" style:family="paragraph" style:parent-style-name="Standard">
      <style:paragraph-properties style:writing-mode="lr-tb"/>
      <style:text-properties fo:language="sk" fo:country="SK" fo:font-weight="bold" style:font-weight-asian="bold" style:font-weight-complex="bold"/>
    </style:style>
    <style:style style:name="P38" style:family="paragraph" style:parent-style-name="Standard">
      <style:text-properties fo:language="sk" fo:country="SK"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sk" fo:country="SK" officeooo:rsid="0083c07d" officeooo:paragraph-rsid="0083c07d"/>
    </style:style>
    <style:style style:name="P40" style:family="paragraph" style:parent-style-name="Standard">
      <style:paragraph-properties style:writing-mode="lr-tb"/>
      <style:text-properties fo:language="sk" fo:country="SK" officeooo:paragraph-rsid="0083c07d"/>
    </style:style>
    <style:style style:name="P41" style:family="paragraph" style:parent-style-name="Standard">
      <style:text-properties fo:language="sk" fo:country="SK" officeooo:rsid="007a449f" officeooo:paragraph-rsid="007a449f"/>
    </style:style>
    <style:style style:name="P42" style:family="paragraph" style:parent-style-name="Standard">
      <style:paragraph-properties fo:break-before="column"/>
      <style:text-properties fo:language="sk" fo:country="SK" officeooo:rsid="007a449f" officeooo:paragraph-rsid="007a449f"/>
    </style:style>
    <style:style style:name="P43" style:family="paragraph" style:parent-style-name="Standard">
      <style:paragraph-properties fo:break-before="page"/>
      <style:text-properties fo:language="sk" fo:country="SK" officeooo:rsid="007a449f" officeooo:paragraph-rsid="007a449f"/>
    </style:style>
    <style:style style:name="P44" style:family="paragraph" style:parent-style-name="Standard">
      <style:paragraph-properties fo:text-align="start" style:justify-single-word="false"/>
      <style:text-properties fo:font-size="36pt" fo:language="sk" fo:country="SK"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sk" fo:country="SK" officeooo:rsid="0023dbb9" officeooo:paragraph-rsid="00823325" style:font-size-asian="9pt" style:font-size-complex="9pt"/>
    </style:style>
    <style:style style:name="P46" style:family="paragraph" style:parent-style-name="Standard">
      <style:text-properties fo:font-size="9pt" fo:language="sk" fo:country="SK" style:font-size-asian="9pt" style:font-size-complex="9pt"/>
    </style:style>
    <style:style style:name="P47" style:family="paragraph" style:parent-style-name="Standard">
      <style:paragraph-properties fo:margin-top="0.099cm" fo:margin-bottom="0cm" style:contextual-spacing="false"/>
      <style:text-properties fo:font-size="9pt" fo:language="sk" fo:country="SK"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sk" fo:country="SK" fo:font-weight="bold" style:font-size-asian="11pt" style:font-weight-asian="bold" style:font-size-complex="11pt" style:font-weight-complex="bold"/>
    </style:style>
    <style:style style:name="P49" style:family="paragraph" style:parent-style-name="StyleDefaut11gras">
      <style:text-properties fo:language="sk" fo:country="SK"/>
    </style:style>
    <style:style style:name="P50" style:family="paragraph" style:parent-style-name="StyleDefaut11maigre">
      <style:text-properties fo:language="sk" fo:country="SK"/>
    </style:style>
    <style:style style:name="P51" style:family="paragraph" style:parent-style-name="StyleDefaut11maigre">
      <style:paragraph-properties fo:break-before="page"/>
      <style:text-properties fo:language="sk" fo:country="SK"/>
    </style:style>
    <style:style style:name="P52" style:family="paragraph" style:parent-style-name="StyleDefautDecale05Sauf1">
      <style:text-properties fo:language="sk" fo:country="SK"/>
    </style:style>
    <style:style style:name="P53" style:family="paragraph" style:parent-style-name="StyleDefautDecale1cmSauf1">
      <style:text-properties fo:language="sk" fo:country="SK"/>
    </style:style>
    <style:style style:name="P54" style:family="paragraph" style:parent-style-name="Table_20_Contents">
      <style:paragraph-properties fo:text-align="start" style:justify-single-word="false"/>
      <style:text-properties fo:font-size="7pt" fo:language="sk" fo:country="SK" style:font-size-asian="7pt" style:font-size-complex="7pt"/>
    </style:style>
    <style:style style:name="P55" style:family="paragraph" style:parent-style-name="Table_20_Contents">
      <style:text-properties fo:font-size="7pt" fo:language="sk" fo:country="SK" style:font-size-asian="7pt" style:font-size-complex="7pt"/>
    </style:style>
    <style:style style:name="P56" style:family="paragraph" style:parent-style-name="Table_20_Contents">
      <style:paragraph-properties fo:text-align="center" style:justify-single-word="false"/>
      <style:text-properties fo:font-size="7pt" fo:language="sk" fo:country="SK"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sk" fo:country="SK"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sk" fo:country="SK"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sk" fo:country="SK"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sk" fo:country="SK"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sk" fo:country="SK"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sk" fo:country="SK"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sk" fo:country="SK"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sk" fo:country="SK"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sk" fo:country="SK"/>
    </style:style>
    <style:style style:name="P66" style:family="paragraph" style:parent-style-name="Table_20_Contents">
      <style:paragraph-properties fo:text-align="start" style:justify-single-word="false"/>
      <style:text-properties fo:color="#ffffff" loext:opacity="100%" fo:language="sk" fo:country="SK"/>
    </style:style>
    <style:style style:name="P67" style:family="paragraph" style:parent-style-name="Table_20_Contents">
      <style:text-properties fo:language="sk" fo:country="SK"/>
    </style:style>
    <style:style style:name="P68" style:family="paragraph" style:parent-style-name="Table_20_Contents">
      <style:paragraph-properties fo:text-align="center" style:justify-single-word="false"/>
      <style:text-properties fo:language="sk" fo:country="SK"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sk" fo:country="SK"/>
    </style:style>
    <style:style style:name="P70" style:family="paragraph" style:parent-style-name="Table_20_Contents">
      <style:paragraph-properties fo:margin-top="0cm" fo:margin-bottom="0cm" style:contextual-spacing="false" fo:text-align="center" style:justify-single-word="false"/>
      <style:text-properties fo:language="sk" fo:country="SK"/>
    </style:style>
    <style:style style:name="P71" style:family="paragraph" style:parent-style-name="Table_20_Contents">
      <style:paragraph-properties fo:text-align="start" style:justify-single-word="false"/>
      <style:text-properties fo:language="sk" fo:country="SK"/>
    </style:style>
    <style:style style:name="P72" style:family="paragraph" style:parent-style-name="Table_20_Contents">
      <style:paragraph-properties fo:margin-top="0cm" fo:margin-bottom="0cm" style:contextual-spacing="false" fo:text-align="start" style:justify-single-word="false"/>
      <style:text-properties fo:language="sk" fo:country="SK"/>
    </style:style>
    <style:style style:name="P73" style:family="paragraph" style:parent-style-name="Table_20_Contents">
      <style:paragraph-properties fo:text-align="end" style:justify-single-word="false"/>
      <style:text-properties fo:language="sk" fo:country="SK"/>
    </style:style>
    <style:style style:name="P74" style:family="paragraph" style:parent-style-name="Table_20_Contents">
      <style:paragraph-properties fo:margin-top="0cm" fo:margin-bottom="0cm" style:contextual-spacing="false" fo:text-align="end" style:justify-single-word="false"/>
      <style:text-properties fo:language="sk" fo:country="SK"/>
    </style:style>
    <style:style style:name="P75" style:family="paragraph" style:parent-style-name="Table_20_Contents">
      <style:paragraph-properties fo:text-align="end" style:justify-single-word="false"/>
      <style:text-properties fo:language="sk" fo:country="SK" fo:font-weight="bold"/>
    </style:style>
    <style:style style:name="P76" style:family="paragraph" style:parent-style-name="Table_20_Contents">
      <style:paragraph-properties fo:text-align="center" style:justify-single-word="false"/>
      <style:text-properties fo:language="sk" fo:country="SK" fo:font-weight="bold"/>
    </style:style>
    <style:style style:name="P77" style:family="paragraph" style:parent-style-name="Table_20_Contents">
      <style:paragraph-properties fo:text-align="start" style:justify-single-word="false"/>
      <style:text-properties fo:language="sk" fo:country="SK" fo:font-weight="bold"/>
    </style:style>
    <style:style style:name="P78" style:family="paragraph" style:parent-style-name="Table_20_Contents">
      <style:paragraph-properties fo:margin-top="0cm" fo:margin-bottom="0cm" style:contextual-spacing="false"/>
      <style:text-properties fo:language="sk" fo:country="SK"/>
    </style:style>
    <style:style style:name="P79" style:family="paragraph" style:parent-style-name="Table_20_Contents">
      <style:text-properties fo:font-size="2pt" fo:language="sk" fo:country="SK" style:font-size-asian="2pt" style:font-size-complex="2pt"/>
    </style:style>
    <style:style style:name="P80" style:family="paragraph" style:parent-style-name="Table_20_Contents">
      <style:paragraph-properties fo:margin-top="0cm" fo:margin-bottom="0cm" style:contextual-spacing="false"/>
      <style:text-properties fo:font-size="9pt" fo:language="sk" fo:country="SK"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sk" fo:country="SK"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sk" fo:country="SK"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sk" fo:country="SK"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sk" fo:country="SK"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sk" fo:country="SK"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sk" fo:country="SK" style:font-size-asian="9pt" style:font-size-complex="9pt"/>
    </style:style>
    <style:style style:name="P87" style:family="paragraph" style:parent-style-name="Table_20_Contents">
      <style:paragraph-properties fo:text-align="center" style:justify-single-word="false"/>
      <style:text-properties fo:font-size="9pt" fo:language="sk" fo:country="SK"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sk" fo:country="SK"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sk" fo:country="SK"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sk" fo:country="SK" style:font-size-asian="9pt" style:font-size-complex="9pt"/>
    </style:style>
    <style:style style:name="P91" style:family="paragraph" style:parent-style-name="Table_20_Contents">
      <style:paragraph-properties fo:text-align="start" style:justify-single-word="false"/>
      <style:text-properties fo:font-size="9pt" fo:language="sk" fo:country="SK"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sk" fo:country="SK" style:font-size-asian="9pt" style:font-size-complex="9pt"/>
    </style:style>
    <style:style style:name="P93" style:family="paragraph" style:parent-style-name="Table_20_Contents">
      <style:text-properties fo:font-size="9pt" fo:language="sk" fo:country="SK" style:font-size-asian="9pt" style:font-size-complex="9pt"/>
    </style:style>
    <style:style style:name="P94" style:family="paragraph" style:parent-style-name="Table_20_Contents">
      <style:text-properties fo:font-size="8pt" fo:language="sk" fo:country="SK" style:font-size-asian="8pt" style:font-size-complex="8pt"/>
    </style:style>
    <style:style style:name="P95" style:family="paragraph" style:parent-style-name="Table_20_Contents">
      <style:paragraph-properties fo:text-align="center" style:justify-single-word="false"/>
      <style:text-properties fo:font-size="8pt" fo:language="sk" fo:country="SK" style:font-size-asian="8pt" style:font-size-complex="8pt"/>
    </style:style>
    <style:style style:name="P96" style:family="paragraph" style:parent-style-name="Table_20_Contents">
      <style:paragraph-properties fo:text-align="start" style:justify-single-word="false"/>
      <style:text-properties fo:font-size="8pt" fo:language="sk" fo:country="SK" style:font-size-asian="8pt" style:font-size-complex="8pt"/>
    </style:style>
    <style:style style:name="P97" style:family="paragraph" style:parent-style-name="Text_20_body">
      <style:text-properties fo:language="sk" fo:country="SK"/>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b4285"/>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fo:language="en" fo:country="GB" officeooo:rsid="008f454e" style:font-size-asian="10pt" style:font-size-complex="10pt"/>
    </style:style>
    <style:style style:name="T11" style:family="text">
      <style:text-properties fo:font-size="10pt" style:font-size-asian="10pt" style:font-size-complex="10pt"/>
    </style:style>
    <style:style style:name="T12" style:family="text">
      <style:text-properties fo:font-size="10pt" officeooo:rsid="008f454e" style:font-size-asian="10pt" style:font-size-complex="10pt"/>
    </style:style>
    <style:style style:name="T13" style:family="text">
      <style:text-properties fo:font-size="10pt" fo:language="sk" fo:country="SK" style:font-size-asian="10pt" style:font-size-complex="10pt"/>
    </style:style>
    <style:style style:name="T14" style:family="text">
      <style:text-properties fo:font-size="10pt" fo:language="sk" fo:country="SK" officeooo:rsid="008f454e" style:font-size-asian="10pt" style:font-size-complex="10pt"/>
    </style:style>
    <style:style style:name="T15" style:family="text">
      <style:text-properties fo:font-size="9pt" fo:language="en" fo:country="GB" style:font-size-asian="9pt" style:font-size-complex="9pt"/>
    </style:style>
    <style:style style:name="T16" style:family="text">
      <style:text-properties fo:font-size="9pt" fo:language="en" fo:country="GB" officeooo:rsid="0072664e" style:font-size-asian="9pt" style:font-size-complex="9pt"/>
    </style:style>
    <style:style style:name="T17" style:family="text">
      <style:text-properties fo:font-size="9pt" fo:language="en" fo:country="GB" officeooo:rsid="0023dbb9" style:font-size-asian="9pt" style:font-size-complex="9pt"/>
    </style:style>
    <style:style style:name="T18" style:family="text">
      <style:text-properties fo:font-size="9pt" fo:language="en" fo:country="GB" officeooo:rsid="0091e4f1" style:font-size-asian="9pt" style:font-size-complex="9pt"/>
    </style:style>
    <style:style style:name="T19" style:family="text">
      <style:text-properties fo:font-size="9pt" fo:language="en" fo:country="GB" officeooo:rsid="009b1774" style:font-size-asian="9pt" style:font-size-complex="9pt"/>
    </style:style>
    <style:style style:name="T20" style:family="text">
      <style:text-properties fo:font-size="9pt" fo:language="en" fo:country="GB" officeooo:rsid="00ab31f3" style:font-size-asian="9pt" style:font-size-complex="9pt"/>
    </style:style>
    <style:style style:name="T21" style:family="text">
      <style:text-properties fo:font-size="9pt" fo:language="en" fo:country="GB" officeooo:rsid="009b9fcc" style:font-size-asian="9pt" style:font-size-complex="9pt"/>
    </style:style>
    <style:style style:name="T22" style:family="text">
      <style:text-properties fo:font-size="9pt" fo:language="en" fo:country="GB" officeooo:rsid="00b3958c" style:font-size-asian="9pt" style:font-size-complex="9pt"/>
    </style:style>
    <style:style style:name="T23" style:family="text">
      <style:text-properties fo:font-size="9pt" fo:language="en" fo:country="GB" officeooo:rsid="00c2af9c" style:font-size-asian="9pt" style:font-size-complex="9pt"/>
    </style:style>
    <style:style style:name="T24" style:family="text">
      <style:text-properties fo:font-size="9pt" fo:language="en" fo:country="GB" fo:font-weight="bold" style:font-size-asian="9pt" style:font-weight-asian="bold" style:font-size-complex="9pt" style:font-weight-complex="bold"/>
    </style:style>
    <style:style style:name="T25" style:family="text">
      <style:text-properties fo:font-size="9pt" fo:language="en" fo:country="GB" fo:font-weight="bold" officeooo:rsid="0070cdc6" style:font-size-asian="9pt" style:font-weight-asian="bold" style:font-size-complex="9pt" style:font-weight-complex="bold"/>
    </style:style>
    <style:style style:name="T26" style:family="text">
      <style:text-properties fo:font-size="9pt" fo:language="en" fo:country="GB" fo:font-weight="bold" officeooo:rsid="0072664e" style:font-size-asian="9pt" style:font-weight-asian="bold" style:font-size-complex="9pt" style:font-weight-complex="bold"/>
    </style:style>
    <style:style style:name="T27" style:family="text">
      <style:text-properties fo:font-size="9pt" style:font-size-asian="9pt" style:font-size-complex="9pt"/>
    </style:style>
    <style:style style:name="T28" style:family="text">
      <style:text-properties fo:font-size="9pt" officeooo:rsid="0072664e" style:font-size-asian="9pt" style:font-size-complex="9pt"/>
    </style:style>
    <style:style style:name="T29" style:family="text">
      <style:text-properties fo:font-size="9pt" officeooo:rsid="00b3958c" style:font-size-asian="9pt" style:font-size-complex="9pt"/>
    </style:style>
    <style:style style:name="T30" style:family="text">
      <style:text-properties fo:font-size="9pt" officeooo:rsid="0023dbb9" style:font-size-asian="9pt" style:font-size-complex="9pt"/>
    </style:style>
    <style:style style:name="T31" style:family="text">
      <style:text-properties fo:font-size="9pt" officeooo:rsid="0091e4f1" style:font-size-asian="9pt" style:font-size-complex="9pt"/>
    </style:style>
    <style:style style:name="T32" style:family="text">
      <style:text-properties fo:font-size="9pt" officeooo:rsid="009b1774" style:font-size-asian="9pt" style:font-size-complex="9pt"/>
    </style:style>
    <style:style style:name="T33" style:family="text">
      <style:text-properties fo:font-size="9pt" officeooo:rsid="00ab31f3" style:font-size-asian="9pt" style:font-size-complex="9pt"/>
    </style:style>
    <style:style style:name="T34" style:family="text">
      <style:text-properties fo:font-size="9pt" officeooo:rsid="009b9fcc" style:font-size-asian="9pt" style:font-size-complex="9pt"/>
    </style:style>
    <style:style style:name="T35" style:family="text">
      <style:text-properties fo:font-size="9pt" officeooo:rsid="00c2af9c" style:font-size-asian="9pt" style:font-size-complex="9pt"/>
    </style:style>
    <style:style style:name="T36" style:family="text">
      <style:text-properties fo:font-size="9pt" fo:font-weight="bold" style:font-size-asian="9pt" style:font-weight-asian="bold" style:font-size-complex="9pt" style:font-weight-complex="bold"/>
    </style:style>
    <style:style style:name="T37" style:family="text">
      <style:text-properties fo:font-size="9pt" fo:font-weight="bold" officeooo:rsid="0070cdc6" style:font-size-asian="9pt" style:font-weight-asian="bold" style:font-size-complex="9pt" style:font-weight-complex="bold"/>
    </style:style>
    <style:style style:name="T38" style:family="text">
      <style:text-properties fo:font-size="9pt" fo:font-weight="bold" officeooo:rsid="0072664e" style:font-size-asian="9pt" style:font-weight-asian="bold" style:font-size-complex="9pt" style:font-weight-complex="bold"/>
    </style:style>
    <style:style style:name="T39" style:family="text">
      <style:text-properties fo:font-size="9pt" fo:language="sk" fo:country="SK" style:font-size-asian="9pt" style:font-size-complex="9pt"/>
    </style:style>
    <style:style style:name="T40" style:family="text">
      <style:text-properties fo:font-size="9pt" fo:language="sk" fo:country="SK" officeooo:rsid="0023dbb9" style:font-size-asian="9pt" style:font-size-complex="9pt"/>
    </style:style>
    <style:style style:name="T41" style:family="text">
      <style:text-properties fo:font-size="9pt" fo:language="sk" fo:country="SK" officeooo:rsid="0091e4f1" style:font-size-asian="9pt" style:font-size-complex="9pt"/>
    </style:style>
    <style:style style:name="T42" style:family="text">
      <style:text-properties fo:font-size="9pt" fo:language="sk" fo:country="SK" officeooo:rsid="0072664e" style:font-size-asian="9pt" style:font-size-complex="9pt"/>
    </style:style>
    <style:style style:name="T43" style:family="text">
      <style:text-properties fo:font-size="9pt" fo:language="sk" fo:country="SK" officeooo:rsid="009b1774" style:font-size-asian="9pt" style:font-size-complex="9pt"/>
    </style:style>
    <style:style style:name="T44" style:family="text">
      <style:text-properties fo:font-size="9pt" fo:language="sk" fo:country="SK" officeooo:rsid="009b9fcc" style:font-size-asian="9pt" style:font-size-complex="9pt"/>
    </style:style>
    <style:style style:name="T45" style:family="text">
      <style:text-properties fo:font-size="9pt" fo:language="sk" fo:country="SK" officeooo:rsid="00ab31f3" style:font-size-asian="9pt" style:font-size-complex="9pt"/>
    </style:style>
    <style:style style:name="T46" style:family="text">
      <style:text-properties fo:font-size="9pt" fo:language="sk" fo:country="SK" officeooo:rsid="00c2af9c" style:font-size-asian="9pt" style:font-size-complex="9pt"/>
    </style:style>
    <style:style style:name="T47" style:family="text">
      <style:text-properties style:font-name="Arial4" fo:font-size="9pt" fo:language="en" fo:country="GB" officeooo:rsid="00b13b9b" style:font-size-asian="9pt" style:font-size-complex="9pt"/>
    </style:style>
    <style:style style:name="T48" style:family="text">
      <style:text-properties style:font-name="Arial4" fo:font-size="9pt" officeooo:rsid="00b13b9b" style:font-size-asian="9pt" style:font-size-complex="9pt"/>
    </style:style>
    <style:style style:name="T49" style:family="text">
      <style:text-properties style:text-underline-style="solid" style:text-underline-width="auto" style:text-underline-color="font-color"/>
    </style:style>
    <style:style style:name="T50" style:family="text">
      <style:text-properties officeooo:rsid="00834cef"/>
    </style:style>
    <style:style style:name="T51" style:family="text">
      <style:text-properties fo:language="en" fo:country="US"/>
    </style:style>
    <style:style style:name="T52" style:family="text">
      <style:text-properties fo:language="en" fo:country="US" officeooo:rsid="0083c07d"/>
    </style:style>
    <style:style style:name="T53" style:family="text">
      <style:text-properties officeooo:rsid="0083c07d"/>
    </style:style>
    <style:style style:name="T54" style:family="text">
      <style:text-properties fo:language="sk" fo:country="SK"/>
    </style:style>
    <style:style style:name="T55" style:family="text">
      <style:text-properties fo:language="sk" fo:country="SK" officeooo:rsid="000d2c45"/>
    </style:style>
    <style:style style:name="T56" style:family="text">
      <style:text-properties fo:language="sk" fo:country="SK" officeooo:rsid="007eb20e"/>
    </style:style>
    <style:style style:name="T57" style:family="text">
      <style:text-properties fo:language="sk" fo:country="SK" officeooo:rsid="002b09e5"/>
    </style:style>
    <style:style style:name="T58"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2"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2">Európska komisia</text:span></text:p><text:p text:style-name="P111"><text:span text:style-name="T62"/></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ŠPECIÁLNY EUROBAROMETER 569</text:span> </text:p>
      <text:p text:style-name="P21"/>
      <text:p text:style-name="P21"/>
      <text:p text:style-name="P21"/>
      <text:p text:style-name="P44">Atraktívnosť odborného vzdelávania a prípravy </text:p>
      <text:p text:style-name="P21">EUROBAROMETROVÁ <text:span text:style-name="T2">SPRÁVA</text:span> </text:p>
      <text:p text:style-name="P21">NOVEMBER 2025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Tento prieskum si vyžiadala Európska komisia, Generálne riaditeľstvo pre zamestnanosť, sociálne záležitosti a začlenenie (GR EMPL) a koordinovala ho Európska komisia, Generálne riaditeľstvo pre komunikáciu (GR COMM, oddelenie pre verejnú mienku a amp; angažovanosť občanov). </text:p>
      <text:p text:style-name="P23">Tento dokument nepredstavuje stanovisko Európskej komisie. Výklady a názory, ktoré obsahuje, sú výlučne výkladmi a názormi autorov. </text:p>
      <table:table table:name="Tableau1" table:style-name="Tableau1">
        <table:table-column table:style-name="Tableau1.A"/>
        <table:table-column table:style-name="Tableau1.B"/>
        <table:table-row>
          <table:table-cell table:style-name="Tableau1.A1" office:value-type="string">
            <text:p text:style-name="P71">Názov projektu </text:p>
          </table:table-cell>
          <table:table-cell table:style-name="Tableau1.A1" office:value-type="string">
            <text:p text:style-name="P73">Atraktívnosť odborného vzdelávania a prípravy – správa </text:p>
          </table:table-cell>
        </table:table-row>
        <table:table-row>
          <table:table-cell table:style-name="Tableau1.A1" office:value-type="string">
            <text:p text:style-name="P71">Jazyková verzia </text:p>
          </table:table-cell>
          <table:table-cell table:style-name="Tableau1.A1" office:value-type="string">
            <text:p text:style-name="P73">SK </text:p>
          </table:table-cell>
        </table:table-row>
        <table:table-row>
          <table:table-cell table:style-name="Tableau1.A1" office:value-type="string">
            <text:p text:style-name="P71">Médiá/Objem </text:p>
          </table:table-cell>
          <table:table-cell table:style-name="Tableau1.A1" office:value-type="string">
            <text:p text:style-name="P73">PDF Web </text:p>
          </table:table-cell>
        </table:table-row>
        <table:table-row>
          <table:table-cell table:style-name="Tableau1.A1" office:value-type="string">
            <text:p text:style-name="P71">Katalógové číslo </text:p>
          </table:table-cell>
          <table:table-cell table:style-name="Tableau1.A1" office:value-type="string">
            <text:p text:style-name="P73">KE-01-26-025-EN-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Európska únia, 2026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4">Politika Komisie v oblasti opakovaného použitia sa vykonáva na základe rozhodnutia Komisie 2011/833/EÚ z 12. decembra 2011 o opakovanom použití dokumentov Komisie (Ú. v. EÚ L 330, 14.12.2011, s. 39, ELI: </text:span><text:a xlink:type="simple" xlink:href="http://data.europa.eu/eli/dec/2011/833/oj" text:style-name="Internet_20_link" text:visited-style-name="Visited_20_Internet_20_Link"><text:span text:style-name="T54">http://data.europa.eu/eli/dec/2011/833/oj).</text:span></text:a><text:span text:style-name="T54"> Pokiaľ nie je uvedené inak, opakované použitie tohto dokumentu je povolené na základe licencie Creative Commons Attribution 4.0 International (CC BY 4.0) (</text:span><text:a xlink:type="simple" xlink:href="https://creativecommons.org/licenses/by/4.0/" text:style-name="Internet_20_link" text:visited-style-name="Visited_20_Internet_20_Link"><text:span text:style-name="T54">https://creativecommons.org/licenses/by/4.0/).</text:span></text:a><text:span text:style-name="T54"> To znamená, že opakované použitie je povolené za predpokladu, že sa uvedie primeraný zápočet a všetky zmeny. </text:span></text:p>
      <text:p text:style-name="Standard"><text:a xlink:type="simple" xlink:href="https://www.europa.eu/eurobarometer" text:style-name="Internet_20_link" text:visited-style-name="Visited_20_Internet_20_Link"><text:span text:style-name="T54">https://www.europa.eu/eurobarometer</text:span></text:a><text:span text:style-name="T54"> </text:span></text:p>
      <text:p text:style-name="P7"/>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3">Dokument, ktorý vypracoval Pierre Dieumegard pre</text:span><text:span text:style-name="T54"> </text:span><text:a xlink:type="simple" xlink:href="https://europokune.eu/" text:style-name="Internet_20_link" text:visited-style-name="Visited_20_Internet_20_Link"><text:span text:style-name="T54">Europokune</text:span></text:a><text:span text:style-name="T14">- Europe Together - a</text:span><text:span text:style-name="T54"> </text:span><text:a xlink:type="simple" xlink:href="https://e-d-e.org/" text:style-name="Internet_20_link" text:visited-style-name="Visited_20_Internet_20_Link"><text:span text:style-name="T54">Europe Democracy Esperanto.</text:span></text:a></text:p>
      <text:p text:style-name="P24"><text:span text:style-name="T11">Účelom</text:span><text:span text:style-name="T27"> tohto "predbežného" dokumentu je </text:span><text:span text:style-name="T28">umožniť</text:span><text:span text:style-name="T27"> väčšiemu počtu ľudí v Európskej únii oboznámiť sa s dokumentmi, ktoré vypracovala Európska únia (a ktoré sú financované z ich daní).</text:span></text:p>
      <text:p text:style-name="P24"><text:span text:style-name="T37">Ak</text:span><text:span text:style-name="T36"> nie sú k dispozícii žiadne preklady,</text:span> <text:span text:style-name="T38">občania</text:span><text:span text:style-name="T36"> sú z diskusie vylúčení.</text:span></text:p>
      <text:p text:style-name="P4"><text:span text:style-name="T39">Tento</text:span><text:span text:style-name="T54"> </text:span><text:span text:style-name="T40">dokument „Eurobaro</text:span><text:span text:style-name="T41"> meter“</text:span><text:span text:style-name="T54"> </text:span><text:a xlink:type="simple" xlink:href="https://europa.eu/eurobarometer/surveys/detail/3367" text:style-name="Internet_20_link" text:visited-style-name="Visited_20_Internet_20_Link"><text:span text:style-name="T42">existoval</text:span><text:span text:style-name="T54"> </text:span><text:span text:style-name="T43">len</text:span><text:span text:style-name="T54"> </text:span><text:span text:style-name="T39">v</text:span><text:span text:style-name="T54"> </text:span><text:span text:style-name="T39">angličtine,</text:span></text:a><text:span text:style-name="T54"> </text:span><text:span text:style-name="T44">v</text:span><text:span text:style-name="T54"> </text:span><text:span text:style-name="T45">súbore vo formáte pdf.</text:span><text:span text:style-name="T39"> </text:span><text:span text:style-name="T45">Z prvého</text:span><text:span text:style-name="T45"> súboru sme</text:span><text:span text:style-name="T54"> </text:span><text:span text:style-name="T42">vytvorili</text:span><text:span text:style-name="T45"> súbor odt,</text:span><text:span text:style-name="T54"> </text:span><text:span text:style-name="T39">ktorý pripravil softvér Libre Office na</text:span><text:span text:style-name="T54"> </text:span><text:span text:style-name="T40">strojový preklad do iných jazykov. </text:span><text:span text:style-name="T46">Výsledky sú</text:span><text:span text:style-name="T54"> </text:span><text:span text:style-name="T41">teraz</text:span><text:span text:style-name="T54"> </text:span><text:a xlink:type="simple" xlink:href="https://europokune.eu/article56/ebsp569metiaeduk" text:style-name="Internet_20_link" text:visited-style-name="Visited_20_Internet_20_Link"><text:span text:style-name="T39">k dispozícii vo všetkých úradných jazykoch.</text:span></text:a></text:p>
      <text:p text:style-name="P45"/>
      <text:p text:style-name="P47">Je žiaduce, aby administratíva EÚ prevzala preklad dôležitých dokumentov. „Dôležité dokumenty“ nie sú len zákony a iné právne predpisy, ale aj <text:span text:style-name="T49">dôležité informácie potrebné na spoločné prijímanie informovaných rozhodnutí.</text:span></text:p>
      <text:p text:style-name="P45">S cieľom spoločne diskutovať o našej spoločnej budúcnosti a umožniť spoľahlivé preklady by bol medzinárodný jazyk esperanto veľmi užitočný vzhľadom na jeho jednoduchosť, pravidelnosť a presnosť.</text:p>
      <text:p text:style-name="P15">Kontaktujte nás:</text:p>
      <text:p text:style-name="P6"><text:a xlink:type="simple" xlink:href="https://europokune.eu/static6/kontaktu-nin" text:style-name="Internet_20_link" text:visited-style-name="Visited_20_Internet_20_Link"><text:span text:style-name="T54">Nin-Ek ! Systémové Požiadavky Eŭropo kune !</text:span></text:a><text:span text:style-name="T13"> </text:span></text:p>
      <text:p text:style-name="P5"><text:a xlink:type="simple" xlink:href="https://e-d-e.org/-Kontakti-EDE" text:style-name="Internet_20_link" text:visited-style-name="Visited_20_Internet_20_Link"><text:span text:style-name="T13">https://e-d-e.org/-Kontakti-EDE</text:span></text:a></text:p>
      <text:p text:style-name="P25"/>
      <text:table-of-content text:style-name="Sect1" text:protected="true" text:name="Table des matières1">
        <text:table-of-content-source text:outline-level="10">
          <text:index-title-template text:style-name="Contents_20_Heading">Obsah</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Obsah</text:p>
          </text:index-title>
          <text:p text:style-name="P2"><text:a xlink:type="simple" xlink:href="#__RefHeading___Toc215552_2930363814" text:style-name="Index_20_Link" text:visited-style-name="Index_20_Link">Úvod<text:tab/>4</text:a></text:p>
          <text:p text:style-name="P3"><text:a xlink:type="simple" xlink:href="#__RefHeading___Toc215554_2930363814" text:style-name="Index_20_Link" text:visited-style-name="Index_20_Link">Úvod<text:tab/>5</text:a></text:p>
          <text:p text:style-name="P3"><text:a xlink:type="simple" xlink:href="#__RefHeading___Toc215556_2930363814" text:style-name="Index_20_Link" text:visited-style-name="Index_20_Link">Metodika<text:tab/>6</text:a></text:p>
          <text:p text:style-name="P2"><text:a xlink:type="simple" xlink:href="#__RefHeading___Toc215558_2930363814" text:style-name="Index_20_Link" text:visited-style-name="Index_20_Link">Kľúčové zistenia<text:tab/>7</text:a></text:p>
          <text:p text:style-name="P2"><text:a xlink:type="simple" xlink:href="#__RefHeading___Toc215560_2930363814" text:style-name="Index_20_Link" text:visited-style-name="Index_20_Link">I. Výsledky odborného vzdelávania a prípravy na trhu práce<text:tab/>9</text:a></text:p>
          <text:p text:style-name="P3"><text:a xlink:type="simple" xlink:href="#__RefHeading___Toc215562_2930363814" text:style-name="Index_20_Link" text:visited-style-name="Index_20_Link">1. OVP vedie k pracovným miestam s vysokým dopytom<text:tab/>10</text:a></text:p>
          <text:p text:style-name="P3"><text:a xlink:type="simple" xlink:href="#__RefHeading___Toc215564_2930363814" text:style-name="Index_20_Link" text:visited-style-name="Index_20_Link">2. OVP vedie k dobre plateným pracovným miestam<text:tab/>14</text:a></text:p>
          <text:p text:style-name="P3"><text:a xlink:type="simple" xlink:href="#__RefHeading___Toc215566_2930363814" text:style-name="Index_20_Link" text:visited-style-name="Index_20_Link">3. Širšie vnímanie trhu práce<text:tab/>18</text:a></text:p>
          <text:p text:style-name="P2"><text:a xlink:type="simple" xlink:href="#__RefHeading___Toc215568_2930363814" text:style-name="Index_20_Link" text:visited-style-name="Index_20_Link">II. Vnímanie kvality a spôsobov odborného vzdelávania a prípravy verejnosťou<text:tab/>23</text:a></text:p>
          <text:p text:style-name="P3"><text:a xlink:type="simple" xlink:href="#__RefHeading___Toc215570_2930363814" text:style-name="Index_20_Link" text:visited-style-name="Index_20_Link">1. Celkový pohľad na OVP v krajine<text:tab/>24</text:a></text:p>
          <text:p text:style-name="P3"><text:a xlink:type="simple" xlink:href="#__RefHeading___Toc215572_2930363814" text:style-name="Index_20_Link" text:visited-style-name="Index_20_Link">2. Kvalita vzdelávania<text:tab/>27</text:a></text:p>
          <text:p text:style-name="P3"><text:a xlink:type="simple" xlink:href="#__RefHeading___Toc215574_2930363814" text:style-name="Index_20_Link" text:visited-style-name="Index_20_Link">3. Kvalita pedagogickej pracovnej sily<text:tab/>29</text:a></text:p>
          <text:p text:style-name="P3"><text:a xlink:type="simple" xlink:href="#__RefHeading___Toc215576_2930363814" text:style-name="Index_20_Link" text:visited-style-name="Index_20_Link">4. Kvalita infraštruktúry<text:tab/>32</text:a></text:p>
          <text:p text:style-name="P3"><text:a xlink:type="simple" xlink:href="#__RefHeading___Toc215578_2930363814" text:style-name="Index_20_Link" text:visited-style-name="Index_20_Link">5. Špecializované technické zručnosti<text:tab/>35</text:a></text:p>
          <text:p text:style-name="P3"><text:a xlink:type="simple" xlink:href="#__RefHeading___Toc215580_2930363814" text:style-name="Index_20_Link" text:visited-style-name="Index_20_Link">6. Ďalšie možnosti vzdelávania<text:tab/>38</text:a></text:p>
          <text:p text:style-name="P3"><text:a xlink:type="simple" xlink:href="#__RefHeading___Toc215582_2930363814" text:style-name="Index_20_Link" text:visited-style-name="Index_20_Link">7. Odporúčania OVP pre mladých ľudí<text:tab/>48</text:a></text:p>
          <text:p text:style-name="P2"><text:a xlink:type="simple" xlink:href="#__RefHeading___Toc215584_2930363814" text:style-name="Index_20_Link" text:visited-style-name="Index_20_Link">III. Rozdiel v imidžu medzi OVP a všeobecným vzdelávaním<text:tab/>56</text:a></text:p>
          <text:p text:style-name="P3"><text:a xlink:type="simple" xlink:href="#__RefHeading___Toc215586_2930363814" text:style-name="Index_20_Link" text:visited-style-name="Index_20_Link">1. Porovnávací obraz OVP verzus všeobecné vzdelávanie<text:tab/>57</text:a></text:p>
          <text:p text:style-name="P3"><text:a xlink:type="simple" xlink:href="#__RefHeading___Toc215588_2930363814" text:style-name="Index_20_Link" text:visited-style-name="Index_20_Link">2. Skúsenosti s OVP ovplyvňujú výber OVP<text:tab/>66</text:a></text:p>
          <text:p text:style-name="P2"><text:a xlink:type="simple" xlink:href="#__RefHeading___Toc215590_2930363814" text:style-name="Index_20_Link" text:visited-style-name="Index_20_Link">IV. Prekážky účasti na OVP<text:tab/>74</text:a></text:p>
          <text:p text:style-name="P3"><text:a xlink:type="simple" xlink:href="#__RefHeading___Toc215592_2930363814" text:style-name="Index_20_Link" text:visited-style-name="Index_20_Link">1. Výzvy súvisiace s netechnickými zručnosťami<text:tab/>75</text:a></text:p>
          <text:p text:style-name="P3"><text:a xlink:type="simple" xlink:href="#__RefHeading___Toc215594_2930363814" text:style-name="Index_20_Link" text:visited-style-name="Index_20_Link">2. Výzvy súvisiace s poradenstvom a rodovými stereotypmi<text:tab/>81</text:a></text:p>
          <text:p text:style-name="P3"><text:a xlink:type="simple" xlink:href="#__RefHeading___Toc215596_2930363814" text:style-name="Index_20_Link" text:visited-style-name="Index_20_Link">3. Budúce výzvy<text:tab/>105</text:a></text:p>
          <text:p text:style-name="P2"><text:a xlink:type="simple" xlink:href="#__RefHeading___Toc215598_2930363814" text:style-name="Index_20_Link" text:visited-style-name="Index_20_Link">Záver<text:tab/>108</text:a></text:p>
          <text:p text:style-name="P2"><text:a xlink:type="simple" xlink:href="#__RefHeading___Toc363687_2832584591" text:style-name="Index_20_Link" text:visited-style-name="Index_20_Link">Poznámky<text:tab/>111</text:a></text:p>
          <text:p text:style-name="P2"><text:a xlink:type="simple" xlink:href="#__RefHeading___Toc215600_2930363814" text:style-name="Index_20_Link" text:visited-style-name="Index_20_Link">Technické špecifikácie<text:tab/>113</text:a></text:p>
          <text:p text:style-name="P3"><text:a xlink:type="simple" xlink:href="#__RefHeading___Toc215602_2930363814" text:style-name="Index_20_Link" text:visited-style-name="Index_20_Link">Miery odpovedí<text:tab/>115</text:a></text:p>
          <text:p text:style-name="P3"><text:a xlink:type="simple" xlink:href="#__RefHeading___Toc363689_2832584591" text:style-name="Index_20_Link" text:visited-style-name="Index_20_Link">Režim pohovoru podľa krajiny<text:tab/>116</text:a></text:p>
          <text:p text:style-name="P3"><text:a xlink:type="simple" xlink:href="#__RefHeading___Toc215606_2930363814" text:style-name="Index_20_Link" text:visited-style-name="Index_20_Link">Miera chybovosti<text:tab/>117</text:a></text:p>
          <text:p text:style-name="P2"><text:a xlink:type="simple" xlink:href="#__RefHeading___Toc215608_2930363814" text:style-name="Index_20_Link" text:visited-style-name="Index_20_Link">Dotazník<text:tab/>118</text:a></text:p>
        </text:index-body>
      </text:table-of-content>
      <text:p text:style-name="P26"/>
      <text:p text:style-name="P25"/>
      <text:h text:style-name="P17" text:outline-level="1"><text:bookmark-start text:name="__RefHeading___Toc215552_2930363814"/>Úvod <text:bookmark-end text:name="__RefHeading___Toc215552_2930363814"/></text:h>
      <text:p text:style-name="P21"/>
      <text:section text:style-name="Sect2" text:name="Section1">
        <text:h text:style-name="P19" text:outline-level="2"><text:bookmark-start text:name="__RefHeading___Toc215554_2930363814"/>Úvod<text:bookmark-end text:name="__RefHeading___Toc215554_2930363814"/></text:h>
        <text:p text:style-name="P21">Táto osobitná správa Eurobarometra 569 je komplexná štúdia, ktorú zadalo Generálne riaditeľstvo Európskej komisie pre zamestnanosť, sociálne záležitosti a začlenenie (GR EMPL) a ktorá sa uskutočnila v novembri 2025. Táto správa skúma atraktívnosť počiatočného odborného vzdelávania a prípravy (OVP) a poskytuje prehľad o vnímaní a skúsenostiach občanov v členských štátoch. Pokiaľ nie je uvedené inak, prieskum sa zameriava na počiatočné OVP (t. j. programy odbornej prípravy na vyššej sekundárnej úrovni). V celej tejto správe sa pojem OVP vzťahuje na tieto počiatočné programy, pokiaľ nie je výslovne uvedené inak, napríklad pri diskusii o dráhach vyššieho alebo postsekundárneho OVP. </text:p>
        <text:p text:style-name="P21">Európska únia uprednostnila posilnenie odborného vzdelávania a prípravy (OVP) prostredníctvom niekoľkých koordinovaných politických iniciatív. Kodanský proces poskytuje od roku 2002 rámec pre európsku spoluprácu v oblasti OVP s cieľom zlepšiť kvalitu, transparentnosť, mobilitu a atraktívnosť systémov OVP v celej Európe.<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4">https://www.cedefop.europa.eu/en/content/copenhagen-declaration</text:span></text:a><text:span text:style-name="T54"> </text:span></text:p></text:note-body></text:note> Na tomto základe sa v odporúčaní Rady z roku 2020 týkajúcom sa OVP stanovili zásady na úrovni EÚ, v ktorých sa zdôrazňuje agilnosť, schopnosť reagovať na trh práce, vysoká kvalita a učenie sa prácou.<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4">https://www.cedefop.europa.eu/en/content/council-recommendation-24-november-2020-vocational-education-and-training-vet-sustainable</text:span></text:a><text:span text:style-name="T54"> </text:span></text:p></text:note-body></text:note> </text:p>
        <text:p text:style-name="P21">Toto úsilie sa posilnilo prostredníctvom politických záväzkov, ako je Osnabrücká deklarácia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4">https://www.cedefop.europa.eu/files/osnabrueck_declaration_eu2020.pdf</text:span></text:a><text:span text:style-name="T54"> </text:span></text:p></text:note-body></text:note> a Herningova<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4">https://danish-presidency.consilium.europa.eu/media/23xla4rt/herning</text:span></text:a><text:span text:style-name="T54"> </text:span></text:p></text:note-body></text:note> deklarácia (2025), ktoré schválili ministri OVP z členských štátov, kandidátskych krajín a krajín EHP, európski sociálni partneri a Európska komisia. V Herningovom vyhlásení sa opätovne potvrdzuje záväzok koordinovať úsilie o zatraktívnenie odborného vzdelávania a prípravy, začlenenie vyššej kvality a lepšie zosúladenie s potrebami trhu práce. </text:p>
        <text:p text:style-name="P21">Hoci tieto politické rámce načrtávajú jasné ambície, neodstraňujú významné výzvy, ktoré pretrvávajú. Z tohto prieskumu vyplýva, že zatiaľ čo dve tretiny Európanov vnímajú OVP v pozitívnom svetle a uznávajú jeho silné stránky pri výučbe zručností súvisiacich s pracovným miestom, tri štvrtiny tvrdia, že všeobecné vzdelávanie má pozitívnejší obraz. Rodové stereotypy pretrvávajú a obmedzujú výber ciest: viac ako polovica Európanov (55 %) tvrdí, že oblasti OVP súvisiace s oblasťou STEM sú vhodnejšie pre mužov, a viac ako polovica (57 %) sa domnieva, že muži v oblastiach OVP súvisiacich so starostlivosťou alebo službami často čelia sociálnej stigme alebo úsudku. </text:p>
        <text:p text:style-name="P21">Táto správa poskytuje podrobné pochopenie toho, ako Európania vnímajú OVP vrátane jeho kvality, prístupnosti, relevantnosti pre trh práce a sociálnych faktorov, ktoré formujú rozhodnutia ľudí v oblasti vzdelávania, a atraktívnosti pracovných miest, ku ktorým OVP vedie. Zistenia budú slúžiť ako cenný zdroj pre tvorcov politík, zainteresované strany a verejnosť a ponúknu pohľad na oblasti, ktoré si vyžadujú pozornosť a zlepšenie. Riešením výziev identifikovaných v tejto správe môžu členské štáty v spolupráci s EÚ dosiahnuť významný pokrok smerom k tomu, aby sa odborné vzdelávanie stalo skutočnou cestou prvej voľby, ktorá spĺňa individuálne ambície aj potreby trhu práce. </text:p>
        <text:p text:style-name="P27">Hlavnými cieľmi tohto prieskumu 202 5 je: </text:p>
        <text:p text:style-name="P53">• Posúdiť vnímanie kvality OVP verejnosťou vrátane noriem výučby, infraštruktúry (t. j. fyzického a digitálneho vybavenia, ku ktorému majú študenti prístup) a vzdelávacích výstupov </text:p>
        <text:p text:style-name="P53">• Preskúmať informovanosť o možnostiach odborného vzdelávania a prípravy a ich dostupnosť vrátane poskytovania informácií a príležitostí na mobilitu a ďalšie vzdelávanie </text:p>
        <text:p text:style-name="P53">• Pochopiť faktory ovplyvňujúce rozhodnutia mladých ľudí v oblasti vzdelávania a úlohu poradenstva zo strany učiteľov, rodičov a rovesníkov </text:p>
        <text:p text:style-name="P53">• Preskúmať vnímanie relevantnosti OVP pre trh práce vrátane dopytu po práci, úrovní odmeňovania, sociálneho postavenia a budúcej udržateľnosti </text:p>
        <text:p text:style-name="P53">• Identifikovať rodové stereotypy a predsudky, ktoré formujú výber medzi všeobecným a odborným vzdelávaním </text:p>
        <text:p text:style-name="P53">• Porovnať postoje členských štátov k OVP s cieľom určiť najlepšie postupy a oblasti, ktoré si vyžadujú cielenú intervenciu </text:p>
        <text:p text:style-name="P21"/>
        <text:h text:style-name="P19" text:outline-level="2"><text:bookmark-start text:name="__RefHeading___Toc215556_2930363814"/>Metodika<text:bookmark-end text:name="__RefHeading___Toc215556_2930363814"/></text:h>
        <text:p text:style-name="P21">Tento osobitný prieskum Eurobarometra č. 569 o atraktívnosti odborného vzdelávania a prípravy je súčasťou vlny Eurobarometra č. 104.2 a uskutočnil sa v novembri 2025. Uskutočnili sa rozhovory s približne 26 453 respondentmi z rôznych sociálnych a demografických skupín v príslušnom národnom jazyku. Tento prieskum zadala Európska komisia, Generálne riaditeľstvo pre zamestnanosť, sociálne záležitosti a začlenenie (GR EMPL).</text:p>
        <text:p text:style-name="P21">Použila sa metodika štandardných prieskumov Eurobarometra, ktoré vykonalo Generálne riaditeľstvo pre komunikáciu (oddelenie „Verejná mienka a amp; angažovanosť občanov“).<text:note text:id="ftn5" text:note-class="footnote"><text:note-citation>5</text:note-citation><text:note-body><text:p text:style-name="Footnote"><text:span text:style-name="T54">Metodické prístupy Eurobarometra: </text:span><text:a xlink:type="simple" xlink:href="https://europa.eu/eurobarometer/about/eurobarometer" text:style-name="Internet_20_link" text:visited-style-name="Visited_20_Internet_20_Link"><text:span text:style-name="T54">https://europa.eu/eurobarometer/about/eurobaromete</text:span><text:span text:style-name="T55"> r</text:span></text:a><text:span text:style-name="T55"> </text:span></text:p></text:note-body></text:note> Rozhovory sa viedli osobne, a to buď fyzicky v domácnostiach ľudí, alebo prostredníctvom videokonferencie na diaľku v príslušnom štátnom jazyku. Pohovory s video interakciou na diaľku („online osobný rozhovor“ alebo CAVI, počítačovo asistované video pohovory), ktoré sa uskutočnili len v Česku, Dánsku, na Malte a vo Fínsku. Technická poznámka týkajúca sa rozhovorov uskutočnených členskými inštitútmi siete Verian je pripojená k tejto správe.</text:p>
        <text:p text:style-name="P48">Chceli by sme poďakovať ľuďom v celej Európskej únii, ktorí ponúkli svoj čas na účasť na tomto prieskume.</text:p>
        <text:p text:style-name="P48">Bez ich aktívnej účasti by táto štúdia nebola možná.</text:p>
        <text:p text:style-name="P21"/>
        <text:p text:style-name="P28">Poznámka: V tejto správe sa na krajiny EÚ odkazuje prostredníctvom ich oficiálnych skratiek, ktoré sú uvedené nižšie: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Belgicko </text:p>
            </table:table-cell>
            <table:table-cell table:style-name="Tableau2.A1" office:value-type="string">
              <text:p text:style-name="P71">BE</text:p>
            </table:table-cell>
            <table:table-cell table:style-name="Tableau2.A1" office:value-type="string">
              <text:p text:style-name="P71">Litva</text:p>
            </table:table-cell>
            <table:table-cell table:style-name="Tableau2.A1" office:value-type="string">
              <text:p text:style-name="P71">LT</text:p>
            </table:table-cell>
          </table:table-row>
          <table:table-row table:style-name="Tableau2.1">
            <table:table-cell table:style-name="Tableau2.A1" office:value-type="string">
              <text:p text:style-name="P71">Bulharsko </text:p>
            </table:table-cell>
            <table:table-cell table:style-name="Tableau2.A1" office:value-type="string">
              <text:p text:style-name="P71">BG</text:p>
            </table:table-cell>
            <table:table-cell table:style-name="Tableau2.A1" office:value-type="string">
              <text:p text:style-name="P71">Luxembursko</text:p>
            </table:table-cell>
            <table:table-cell table:style-name="Tableau2.A1" office:value-type="string">
              <text:p text:style-name="P71">LU</text:p>
            </table:table-cell>
          </table:table-row>
          <table:table-row table:style-name="Tableau2.1">
            <table:table-cell table:style-name="Tableau2.A1" office:value-type="string">
              <text:p text:style-name="P71">Česko </text:p>
            </table:table-cell>
            <table:table-cell table:style-name="Tableau2.A1" office:value-type="string">
              <text:p text:style-name="P71">CZ</text:p>
            </table:table-cell>
            <table:table-cell table:style-name="Tableau2.A1" office:value-type="string">
              <text:p text:style-name="P71">Maďarsko</text:p>
            </table:table-cell>
            <table:table-cell table:style-name="Tableau2.A1" office:value-type="string">
              <text:p text:style-name="P71">HU</text:p>
            </table:table-cell>
          </table:table-row>
          <table:table-row table:style-name="Tableau2.1">
            <table:table-cell table:style-name="Tableau2.A1" office:value-type="string">
              <text:p text:style-name="P71">Dánsko </text:p>
            </table:table-cell>
            <table:table-cell table:style-name="Tableau2.A1" office:value-type="string">
              <text:p text:style-name="P71">DK</text:p>
            </table:table-cell>
            <table:table-cell table:style-name="Tableau2.A1" office:value-type="string">
              <text:p text:style-name="P71">Malta</text:p>
            </table:table-cell>
            <table:table-cell table:style-name="Tableau2.A1" office:value-type="string">
              <text:p text:style-name="P71">MT</text:p>
            </table:table-cell>
          </table:table-row>
          <table:table-row table:style-name="Tableau2.1">
            <table:table-cell table:style-name="Tableau2.A1" office:value-type="string">
              <text:p text:style-name="P71">Nemecko </text:p>
            </table:table-cell>
            <table:table-cell table:style-name="Tableau2.A1" office:value-type="string">
              <text:p text:style-name="P71">DE</text:p>
            </table:table-cell>
            <table:table-cell table:style-name="Tableau2.A1" office:value-type="string">
              <text:p text:style-name="P71">Holandsko</text:p>
            </table:table-cell>
            <table:table-cell table:style-name="Tableau2.A1" office:value-type="string">
              <text:p text:style-name="P71">NL</text:p>
            </table:table-cell>
          </table:table-row>
          <table:table-row table:style-name="Tableau2.1">
            <table:table-cell table:style-name="Tableau2.A1" office:value-type="string">
              <text:p text:style-name="P71">Estónsko </text:p>
            </table:table-cell>
            <table:table-cell table:style-name="Tableau2.A1" office:value-type="string">
              <text:p text:style-name="P71">EE</text:p>
            </table:table-cell>
            <table:table-cell table:style-name="Tableau2.A1" office:value-type="string">
              <text:p text:style-name="P71">Rakúsko</text:p>
            </table:table-cell>
            <table:table-cell table:style-name="Tableau2.A1" office:value-type="string">
              <text:p text:style-name="P71">AT</text:p>
            </table:table-cell>
          </table:table-row>
          <table:table-row table:style-name="Tableau2.1">
            <table:table-cell table:style-name="Tableau2.A1" office:value-type="string">
              <text:p text:style-name="P71">Írsko </text:p>
            </table:table-cell>
            <table:table-cell table:style-name="Tableau2.A1" office:value-type="string">
              <text:p text:style-name="P71">IE</text:p>
            </table:table-cell>
            <table:table-cell table:style-name="Tableau2.A1" office:value-type="string">
              <text:p text:style-name="P71">Poľsko</text:p>
            </table:table-cell>
            <table:table-cell table:style-name="Tableau2.A1" office:value-type="string">
              <text:p text:style-name="P71">PL</text:p>
            </table:table-cell>
          </table:table-row>
          <table:table-row table:style-name="Tableau2.1">
            <table:table-cell table:style-name="Tableau2.A1" office:value-type="string">
              <text:p text:style-name="P71">Grécko </text:p>
            </table:table-cell>
            <table:table-cell table:style-name="Tableau2.A1" office:value-type="string">
              <text:p text:style-name="P71">EL</text:p>
            </table:table-cell>
            <table:table-cell table:style-name="Tableau2.A1" office:value-type="string">
              <text:p text:style-name="P71">Portugalsko</text:p>
            </table:table-cell>
            <table:table-cell table:style-name="Tableau2.A1" office:value-type="string">
              <text:p text:style-name="P71">PT</text:p>
            </table:table-cell>
          </table:table-row>
          <table:table-row table:style-name="Tableau2.1">
            <table:table-cell table:style-name="Tableau2.A1" office:value-type="string">
              <text:p text:style-name="P71">Španielsko </text:p>
            </table:table-cell>
            <table:table-cell table:style-name="Tableau2.A1" office:value-type="string">
              <text:p text:style-name="P71">ES</text:p>
            </table:table-cell>
            <table:table-cell table:style-name="Tableau2.A1" office:value-type="string">
              <text:p text:style-name="P71">Rumunsko</text:p>
            </table:table-cell>
            <table:table-cell table:style-name="Tableau2.A1" office:value-type="string">
              <text:p text:style-name="P71">RO</text:p>
            </table:table-cell>
          </table:table-row>
          <table:table-row table:style-name="Tableau2.1">
            <table:table-cell table:style-name="Tableau2.A1" office:value-type="string">
              <text:p text:style-name="P71">Francúzsko </text:p>
            </table:table-cell>
            <table:table-cell table:style-name="Tableau2.A1" office:value-type="string">
              <text:p text:style-name="P71">FR</text:p>
            </table:table-cell>
            <table:table-cell table:style-name="Tableau2.A1" office:value-type="string">
              <text:p text:style-name="P71">Slovinsko</text:p>
            </table:table-cell>
            <table:table-cell table:style-name="Tableau2.A1" office:value-type="string">
              <text:p text:style-name="P71">SI</text:p>
            </table:table-cell>
          </table:table-row>
          <table:table-row table:style-name="Tableau2.1">
            <table:table-cell table:style-name="Tableau2.A1" office:value-type="string">
              <text:p text:style-name="P71">Chorvátsko </text:p>
            </table:table-cell>
            <table:table-cell table:style-name="Tableau2.A1" office:value-type="string">
              <text:p text:style-name="P71">HR</text:p>
            </table:table-cell>
            <table:table-cell table:style-name="Tableau2.A1" office:value-type="string">
              <text:p text:style-name="P71">Slovensko</text:p>
            </table:table-cell>
            <table:table-cell table:style-name="Tableau2.A1" office:value-type="string">
              <text:p text:style-name="P71">SK</text:p>
            </table:table-cell>
          </table:table-row>
          <table:table-row table:style-name="Tableau2.1">
            <table:table-cell table:style-name="Tableau2.A1" office:value-type="string">
              <text:p text:style-name="P71">Taliansko </text:p>
            </table:table-cell>
            <table:table-cell table:style-name="Tableau2.A1" office:value-type="string">
              <text:p text:style-name="P71">IT</text:p>
            </table:table-cell>
            <table:table-cell table:style-name="Tableau2.A1" office:value-type="string">
              <text:p text:style-name="P71">Fínsko</text:p>
            </table:table-cell>
            <table:table-cell table:style-name="Tableau2.A1" office:value-type="string">
              <text:p text:style-name="P71">FI</text:p>
            </table:table-cell>
          </table:table-row>
          <table:table-row table:style-name="Tableau2.1">
            <table:table-cell table:style-name="Tableau2.A1" office:value-type="string">
              <text:p text:style-name="P71">Cyperská republika </text:p>
            </table:table-cell>
            <table:table-cell table:style-name="Tableau2.A1" office:value-type="string">
              <text:p text:style-name="P71">CY*</text:p>
            </table:table-cell>
            <table:table-cell table:style-name="Tableau2.A1" office:value-type="string">
              <text:p text:style-name="P71">Švédsko</text:p>
            </table:table-cell>
            <table:table-cell table:style-name="Tableau2.A1" office:value-type="string">
              <text:p text:style-name="P71">SE</text:p>
            </table:table-cell>
          </table:table-row>
          <table:table-row table:style-name="Tableau2.1">
            <table:table-cell table:style-name="Tableau2.A1" office:value-type="string">
              <text:p text:style-name="P71">Lotyšsko</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Európska únia – vážený priemer za 27 členských štátov</text:p>
            </table:table-cell>
            <table:covered-table-cell/>
            <table:covered-table-cell/>
            <table:table-cell table:style-name="Tableau2.A1" office:value-type="string">
              <text:p text:style-name="P71">EÚ27</text:p>
            </table:table-cell>
          </table:table-row>
        </table:table>
        <text:p text:style-name="P46">* Cyprus ako celok je jedným z 27 členských štátov Európskej únie. Acquis communautaire však bolo pozastavené v časti krajiny, ktorá nie je kontrolovaná vládou Cyperskej republiky. Z praktických dôvodov sú do kategórie „CY“ a do priemeru EÚ27 zahrnuté len rozhovory uskutočnené v časti krajiny kontrolovanej vládou Cyperskej republiky. </text:p>
        <text:p text:style-name="P29"/>
      </text:section>
      <text:h text:style-name="P17" text:outline-level="1"><text:bookmark-start text:name="__RefHeading___Toc215558_2930363814"/>Kľúčové zistenia <text:bookmark-end text:name="__RefHeading___Toc215558_2930363814"/></text:h>
      <text:section text:style-name="Sect2" text:name="Section2">
        <text:p text:style-name="P49">OVP sa považuje za vysokokvalitné a relevantné pre prácu a najčastejšie sa odporúča ako spôsob vzdelávania, hoci všeobecné vzdelávanie si zachováva pozitívnejší obraz. </text:p>
        <text:p text:style-name="P52"><text:span text:style-name="T7">■</text:span> Dvaja z troch Európanov (67 %) tvrdia, že OVP sa v ich krajinách vníma pozitívne, zatiaľ čo 73 % sa domnieva, že OVP ponúka vysokokvalitné vzdelávanie. </text:p>
        <text:p text:style-name="P52">■ Predpokladá sa, že OVP vyučuje technické zručnosti súvisiace s prácou (85 % respondentov), zamestnáva kompetentných učiteľov (79 %) a poskytuje prístup k modernej infraštruktúre (78 %). </text:p>
        <text:p text:style-name="P52">■ Viac ako polovica (52 %) samostatne zárobkovo činných osôb má kvalifikáciu v oblasti OVP, čo zdôrazňuje úlohu tejto cesty pri podpore samostatnej zárobkovej činnosti a zakladania podnikov. </text:p>
        <text:p text:style-name="P52">■ Dve tretiny (67 %) sa domnievajú, že OVP ponúka cestu k vysokoškolskému štúdiu, a podobné podiely tvrdia, že poskytuje príležitosti na štúdium v zahraničí. </text:p>
        <text:p text:style-name="P52">■ Päť z desiatich Európanov by odporučilo OVP mladým ľuďom, ktorí si zvolia vyššie sekundárne vzdelávanie, zatiaľ čo menej ako štyria z desiatich (39 %) by odporučili všeobecné vzdelávanie. Na terciárnej úrovni sa odporúčajú aj vyššie možnosti odbornej prípravy (52 %) ako akademické cesty (35 %). </text:p>
        <text:p text:style-name="P52">■ Napriek tomu sa tri štvrtiny respondentov (75 %) domnievajú, že všeobecné vzdelávanie má pozitívnejší obraz ako odborné vzdelávanie a príprava, a viac ako osem z desiatich (82 %) sa domnieva, že osoby s vysokými výsledkami sú odklonené od profesijných dráh. </text:p>
        <text:p text:style-name="P49">Potreba zamestnania a príjmu je hlavným faktorom pri výbere odborného vzdelávania a prípravy </text:p>
        <text:p text:style-name="P52">■ Viac ako polovica Európanov (53 %) uvádza potrebu mať prácu a rýchlo zarábať peniaze ako hlavný faktor ovplyvňujúci mladých ľudí pri výbere odborného vzdelávania a prípravy a je hlavným faktorom v 24 členských štátoch. </text:p>
        <text:p text:style-name="P52">■ Poradenstvo od rodičov (35 %) má väčší vplyv ako poradenstvo od učiteľov (28 %), zatiaľ čo prestíž odborného vzdelávania a prípravy (16 %) a sociálnych médií (14 %) má oveľa menšiu váhu. To naznačuje, že existuje značný priestor na zvýšenie postavenia odborného vzdelávania vo verejnej diskusii. </text:p>
        <text:p text:style-name="P52">■ Jeden z piatich Európanov (21 %) považuje túžbu stať sa podnikateľom alebo samostatne zárobkovo činnou osobou za jeden z hlavných faktorov pri výbere odborného vzdelávania a prípravy. </text:p>
        <text:p text:style-name="P49">Pracovné miesta spojené s odborným vzdelávaním a prípravou, ktoré sú vnímané ako dopyt, dobre platené a ekologické </text:p>
        <text:p text:style-name="P52">■ Viac ako osem z desiatich (82 %) Európanov tvrdí, že kvalifikácia v odbornom vzdelávaní a príprave vedie k pracovným miestam s vysokým dopytom. </text:p>
        <text:p text:style-name="P52">■ Dve tretiny (66 %) tvrdia, že kvalifikácia v odbornom vzdelávaní a príprave vedie k dobre plateným pracovným miestam. </text:p>
        <text:p text:style-name="P52">■ Dve tretiny (63 %) Európanov tvrdia, že kvalifikácie v oblasti OVP vedú k vytváraniu pracovných miest, ktoré prispievajú k zelenej transformácii. </text:p>
        <text:p text:style-name="P49">Názory na základné a mäkké zručnosti a inkluzívnosť sa líšia </text:p>
        <text:p text:style-name="P52">■ Polovica Európanov tvrdí, že programy OVP nedosahujú úroveň výučby základných zručností, ako je gramotnosť alebo digitálna gramotnosť, a prierezových zručností, ako je komunikácia alebo kritické myslenie. </text:p>
        <text:p text:style-name="P52">■ Dve tretiny Európanov tvrdia, že programy OVP sú dostatočne inkluzívne na podporu študentov, ktorí čelia prekážkam, hoci názory sa v jednotlivých členských štátoch značne líšia. </text:p>
        <text:p text:style-name="P49">Generačná priepasť formuje spôsob, akým sa OVP vníma a odporúča </text:p>
        <text:p text:style-name="P52">■ Mladí ľudia vo veku 15 – 24 rokov častejšie uvádzajú, že učitelia a poradenskí poradcovia primerane neriešia rodové predsudky skôr, ako si študenti vyberú medzi všeobecným a odborným vzdelávaním. Toto vnímanie je bežné u 62 % tejto najmladšej vekovej skupiny v porovnaní s 52 % osôb vo veku 55 rokov a viac. </text:p>
        <text:p text:style-name="P52">■ Mladší respondenti zaznamenávajú nižšiu mieru účasti na OVP (46 %) ako respondenti vo veku 25 – 54 rokov (52 – 53 %) a viac sa prikláňajú k odporúčaniu všeobecného vzdelávania v porovnaní s odborným vzdelávaním (53 % oproti 33 % medzi respondentmi vo veku nad 55 rokov), čo poukazuje na jasný generačný zvrat v postojoch. </text:p>
        <text:p text:style-name="P52"><text:soft-page-break/>■ Napriek tomu je menej pravdepodobné, že respondenti, ktorí ukončili vzdelávanie vo veku 20 rokov alebo viac, odporúčajú profesijné dráhy (43 %) ako respondenti, ktorí ukončili vzdelávanie vo veku 16 až 19 rokov (58 %). </text:p>
        <text:p text:style-name="P49">Rodové stereotypy prevládajú pri výbere vzdelávacích dráh a oblastí </text:p>
        <text:p text:style-name="P52">■ Viac ako polovica Európanov tvrdí, že oblasti OVP súvisiace s odbormi STEM sú vhodnejšie pre mužov, ale s veľkými rozdielmi medzi členskými štátmi, ktoré sa pohybujú od 86 % v Maďarsku a na Slovensku po len 15 % vo Švédsku. </text:p>
        <text:p text:style-name="P52">■ Približne sedem z desiatich respondentov (71 %) sa domnieva, že ženy, ktoré sa zaujímajú o technické predmety, sú nasmerované na všeobecné vzdelávanie, zatiaľ čo takmer sedem z desiatich (69 %) tvrdí, že ženy dostávajú menej podpory pre odborné vzdelávanie a prípravu súvisiace s oblasťou STEM ako muži. </text:p>
        <text:p text:style-name="P52">■ Sedem z desiatich Európanov tvrdí, že muži, ktorí nedosahujú vysoké akademické výsledky, čelia väčšiemu tlaku ako ženy, aby si vybrali OVP namiesto všeobecného vzdelávania. </text:p>
        <text:p text:style-name="P52">■ Viac ako polovica (57 %) tvrdí, že muži v opatrovateľských alebo<text:span text:style-name="T50">*</text:span> odboroch odborného vzdelávania a prípravy súvisiacich so službami čelia sociálnej stigmatizácii, čo odhaľuje obmedzenia pri výbere cesty pre obe pohlavia. </text:p>
        <text:p text:style-name="P29"/>
      </text:section>
      <text:h text:style-name="P17" text:outline-level="1"><text:bookmark-start text:name="__RefHeading___Toc215560_2930363814"/>I. Výsledky odborného vzdelávania a prípravy na trhu práce <text:bookmark-end text:name="__RefHeading___Toc215560_2930363814"/></text:h>
      <text:p text:style-name="P21"/>
      <text:section text:style-name="Sect2" text:name="Section3">
        <text:h text:style-name="P19" text:outline-level="2"><text:bookmark-start text:name="__RefHeading___Toc215562_2930363814"/>1. OVP vedie k pracovným miestam s vysokým dopytom <text:bookmark-end text:name="__RefHeading___Toc215562_2930363814"/></text:h>
        <text:p text:style-name="P50">Viac ako osem z desiatich občanov EÚ tvrdí, že kvalifikácia v odbornom vzdelávaní a príprave vedie k pracovným miestam, po ktorých je na trhu práce vysoký dopyt </text:p>
        <text:p text:style-name="P21">V celej Európskej únii sa 82 % respondentov domnieva, že kvalifikácia v odbornom vzdelávaní a príprave vedie k pracovným miestam, po ktorých je na trhu práce v ich krajine vysoký dopyt, vrátane 30 %, ktorí s týmto tvrdením rozhodne súhlasia, a 52 %, ktorí s ním zvyčajne súhlasia.<text:note text:id="ftn6" text:note-class="footnote"><text:note-citation>6</text:note-citation><text:note-body><text:p text:style-name="P13">QB8.4. Uveďte, do akej miery súhlasíte alebo nesúhlasíte s každým z týchto tvrdení: Kvalifikácie v odbornom vzdelávaní a príprave vedú k pracovným miestam, po ktorých je na trhu práce vysoký dopyt (NAŠA KRAJINA). </text:p></text:note-body></text:note> Iba 12% nesúhlasí, zatiaľ čo 6% nevie.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876cm" svg:x="9.001cm" svg:y="-4.217cm"><draw:text-box><text:p text:style-name="P100"><text:span text:style-name="T59">Otázka č. 38.4: Uveďte, do akej miery súhlasíte alebo nesúhlasíte s každým z týchto tvrdení: – Kvalifikácie v rámci počiatočného odborného vzdelávania a prípravy vedú k pracovným miestam, po ktorých je na trhu práce veľký dopyt [NAŠA KRAJINA] (EÚ27) (%) </text:span></text:p></draw:text-box></draw:frame><draw:frame draw:style-name="gr424" draw:text-style-name="P101" svg:width="2.356cm" svg:height="0.902cm" svg:x="10.94cm" svg:y="-2.744cm"><draw:text-box><text:p text:style-name="P100"><text:span text:style-name="T59">Nepoznám ťa 6</text:span></text:p></draw:text-box></draw:frame><draw:frame draw:style-name="gr3" draw:text-style-name="P101" svg:width="2.835cm" svg:height="0.902cm" svg:x="9.277cm" svg:y="-2.194cm"><draw:text-box><text:p text:style-name="P100"><text:span text:style-name="T59">Rozhodne nesúhlasím 2</text:span></text:p></draw:text-box></draw:frame><draw:frame draw:style-name="gr3" draw:text-style-name="P104" svg:width="2.668cm" svg:height="0.902cm" svg:x="8.705cm" svg:y="-1.594cm"><draw:text-box><text:p text:style-name="P103"><text:span text:style-name="T59">Rozhodli sme sa nesúhlasiť 10</text:span></text:p></draw:text-box></draw:frame><draw:frame draw:style-name="gr424" draw:text-style-name="P104" svg:width="2.83cm" svg:height="0.578cm" svg:x="9.747cm" svg:y="4.191cm"><draw:text-box><text:p text:style-name="P103"><text:span text:style-name="T59">Súhlasím 52</text:span></text:p></draw:text-box></draw:frame><draw:frame draw:style-name="gr3" draw:text-style-name="P101" svg:width="1.726cm" svg:height="1.551cm" svg:x="15.413cm" svg:y="-1.524cm"><draw:text-box><text:p text:style-name="P100"><text:span text:style-name="T59">Rozhodne súhlasím 30</text:span></text:p></draw:text-box></draw:frame></draw:g>Toto všeobecné zistenie možno v priebehu času porovnávať s nárastom zhody v porovnaní s výsledkami zaznamenanými v roku 2011 ; V prieskume Cedefop z roku 2016 (EÚ28) sa 86 % respondentov domnievalo, že ľudia v odbornom vzdelávaní sa naučili zručnosti, ktoré zamestnávatelia potrebujú,<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text:span><text:span text:style-name="T56"> cuntryB=EU28</text:span></text:a><text:span text:style-name="T54">. Znenie otázky sa líši od súčasného prieskumu: „Nasledujúce vyhlásenia sa týkajú pracovných miest, ktoré môžu ľudia získať po odbornom vzdelávaní vo vyššom sekundárnom vzdelávaní. Do akej miery súhlasíte alebo nesúhlasíte s každým z nich? – Ľudia v odbornom vzdelávaní sa učia zručnosti, ktoré potrebujú zamestnávatelia vo vašej krajine“ </text:span></text:p></text:note-body></text:note> zatiaľ čo v prieskume Eurobarometra o OVP (EÚ27) z roku 2011 sa zistilo, že 73 % respondentov sa domnievalo, že OVP vedie k povolaniam, ktoré sú na trhu práce veľmi žiadané.<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Otázka č. 10.11. Znenie otázky sa líši od súčasného prieskumu a odkazuje na OVP vo všeobecnosti, a nie konkrétne na počiatočné OVP: „Povedzte mi, do akej miery súhlasíte alebo nesúhlasíte s každým z nasledujúcich tvrdení, že odborné vzdelávanie a príprava vedú k povolaniam, ktoré sú na trhu práce veľmi žiadané.“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0.902cm" svg:x="-0.261cm" svg:y="4.048cm"><draw:text-box><text:p text:style-name="P100"><text:span text:style-name="T59">QB8.4. Uveďte, do akej miery súhlasíte alebo nesúhlasíte s každým z týchto tvrdení:- Kvalifikácie v rámci počiatočného odborného vzdelávania a prípravy vedú k pracovným miestam, po ktorých je na trhu práce vysoký dopyt (NAŠA KRAJINA)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902cm" svg:x="0.492cm" svg:y="12.511cm"><draw:text-box><text:p text:style-name="P100"><text:span text:style-name="T59">Rozhodne súhlasím</text:span></text:p></draw:text-box></draw:frame><draw:frame draw:style-name="gr6" draw:text-style-name="P101" svg:width="2.946cm" svg:height="1.006cm" svg:x="3.5cm" svg:y="12.488cm"><draw:text-box><text:p text:style-name="P100"><text:span text:style-name="T59">Tendencia súhlasiť</text:span></text:p></draw:text-box></draw:frame><draw:frame draw:style-name="gr5" draw:text-style-name="P101" svg:width="3.282cm" svg:height="0.646cm" svg:x="6.683cm" svg:y="12.532cm"><draw:text-box><text:p text:style-name="P100"><text:span text:style-name="T59">Tendencia nesúhlasiť</text:span></text:p></draw:text-box></draw:frame><draw:frame draw:style-name="gr5" draw:text-style-name="P101" svg:width="3.484cm" svg:height="0.646cm" svg:x="10.312cm" svg:y="12.49cm"><draw:text-box><text:p text:style-name="P100"><text:span text:style-name="T59">Rozhodne nesúhlasím</text:span></text:p></draw:text-box></draw:frame><draw:frame draw:style-name="gr7" draw:text-style-name="P101" svg:width="2.518cm" svg:height="0.687cm" svg:x="14.034cm" svg:y="12.49cm"><draw:text-box><text:p text:style-name="P100"><text:span text:style-name="T59">Neviem</text:span></text:p></draw:text-box></draw:frame></draw:g></draw:g>V súčasnom prieskume sa názory v jednotlivých členských štátoch líšia, pričom najvyššie úrovne dohody boli zaznamenané v Dánsku (93 %), Švédsku (91 %) a Írsku (90 %). Najnižšie úrovne boli zaznamenané v Estónsku (66 %), Rumunsku (67 %) a Bulharsku (70 %). V 19 členských štátoch najmenej osem z desiatich respondentov súhlasí s tým, že kvalifikácia v odbornom vzdelávaní a príprave vedie k pracovným miestam, po ktorých je na trhu práce vysoký dopyt. </text:p>
        <text:p text:style-name="P29">Názory na rozsah, v akom kvalifikácie v OVP vedú k pracovným miestam s vysokým dopytom, sa líšia v závislosti od sociálno-demografických a postojových faktorov, a to takto: </text:p>
        <text:p text:style-name="P52">■ Názor, že kvalifikácia OVP vedie k pracovným miestam s vysokým dopytom, zastáva 88 % respondentov, ktorí uvádzajú, že OVP sa v ich krajine vníma pozitívne, v porovnaní so 74 % tých, ktorí uvádzajú, že sa vníma negatívne. </text:p>
        <text:p text:style-name="P52">■ Dohoda je rozšírenejšia medzi respondentmi, ktorí sa domnievajú, že mladí ľudia dostávajú dostatok informácií o príležitostiach OVP (88 %), než medzi tými, ktorí sa domnievajú, že nie (75 %). </text:p>
        <text:p text:style-name="P52">■ Existujú určité rozdiely podľa sociálno-profesijnej kategórie: 85 % manažérov sa domnieva, že kvalifikácia v odbornom vzdelávaní a príprave vedie k pracovným miestam, po ktorých je dopyt, v porovnaní so 79 % osôb v domácnosti,<text:note text:id="ftn9" text:note-class="footnote"><text:note-citation>9</text:note-citation><text:note-body><text:p text:style-name="P13">Osoby v domácnosti sú definované ako osoby zodpovedné za bežné nakupovanie a starostlivosť o domácnosť, alebo bez súčasného zamestnania, nepracujúce </text:p></text:note-body></text:note> nezamestnaných respondentov a študentov. </text:p>
        <text:p text:style-name="P52">■ Respondenti, ktorí ukončili vzdelávanie vo veku 20 rokov alebo neskôr, sa s najväčšou pravdepodobnosťou domnievajú, že kvalifikácia v odbornom vzdelávaní a príprave vedie k pracovným miestam s vysokým dopytom (84 %), po ktorých nasledujú tí, ktorí ukončili vzdelávanie vo veku 16 – 19 rokov (82 %) a tí, ktorí ukončili vzdelávanie vo veku 15 rokov alebo menej (77 %). </text:p>
        <text:p text:style-name="P52">■ Existujú aj len malé rozdiely podľa veku respondentov. Stotožňuje sa s názorom tých, ktorí súhlasia s tým, že kvalifikácia v odbornom vzdelávaní a príprave vedie k pracovným miestam s vysokým dopytom, je najvyššia medzi osobami vo veku 40 – 54 rokov (83 %), pričom len mierne klesá na 82 % medzi osobami vo veku 55 rokov a viac, 81 % medzi osobami vo veku 25 – 39 rokov a 79 % medzi respondentmi vo veku 15 – 24 rokov. </text:p>
        <text:p text:style-name="P52">■ Existujú len okrajové rozdiely vo vnímaní podľa pohlavia. </text:p>
        <text:p text:style-name="P52">■ Rozdiely medzi tými, ktorí sa zúčastnili na OVP, a tými, ktorí sa na OVP nezúčastnili, sú takisto okrajové.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QB8.4 Povedzte mi, do akej miery súhlasíte alebo nesúhlasíte s každým z týchto tvrdení: Kvalifikácie v rámci počiatočného odborného vzdelávania a prípravy vedú k pracovným miestam, po ktorých je na trhu práce vysoký dopyt (NAŠA KRAJINA) (% – EÚ)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Súhlasím“ spolu</text:p>
            </table:table-cell>
            <table:table-cell table:style-name="Tableau3.A1" office:value-type="string">
              <text:p text:style-name="P84">„Nesúhlasím“ spolu </text:p>
            </table:table-cell>
            <table:table-cell table:style-name="Tableau3.A1" office:value-type="string">
              <text:p text:style-name="P84">Neviem</text:p>
            </table:table-cell>
          </table:table-row>
          <table:table-row>
            <table:table-cell table:style-name="Tableau3.A1" office:value-type="string">
              <text:p text:style-name="P89">EÚ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Pohlavie</text:p>
            </table:table-cell>
            <table:covered-table-cell/>
            <table:covered-table-cell/>
            <table:covered-table-cell/>
          </table:table-row>
          <table:table-row>
            <table:table-cell table:style-name="Tableau3.A1" office:value-type="string">
              <text:p text:style-name="P89">Človek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Žena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Vek</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Vzdelávanie (koniec)</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Stále študuje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Sociálno-profesijná kategória</text:p>
            </table:table-cell>
            <table:covered-table-cell/>
            <table:covered-table-cell/>
            <table:covered-table-cell/>
          </table:table-row>
          <table:table-row>
            <table:table-cell table:style-name="Tableau3.A1" office:value-type="string">
              <text:p text:style-name="P89">Samostatne zárobkovo činné osoby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Manažéri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Ostatné biele goliere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Manuálni pracovníci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Osoby v domácnosti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Nezamestnaní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dôchodca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Študenti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Subjektívna urbanizácia</text:p>
            </table:table-cell>
            <table:covered-table-cell/>
            <table:covered-table-cell/>
            <table:covered-table-cell/>
          </table:table-row>
          <table:table-row>
            <table:table-cell table:style-name="Tableau3.A1" office:value-type="string">
              <text:p text:style-name="P89">Vidiecka oblasť alebo dedina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Malé alebo stredne veľké mesto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Veľké mesto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Vnímanie počiatočného vzdelávania a odbornej prípravy v (našej krajine)</text:p>
            </table:table-cell>
            <table:covered-table-cell/>
            <table:covered-table-cell/>
            <table:covered-table-cell/>
          </table:table-row>
          <table:table-row>
            <table:table-cell table:style-name="Tableau3.A1" office:value-type="string">
              <text:p text:style-name="P89">Pozitívne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Negatívne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niekedy navštevoval počiatočnú odbornú prípravu (vyššie sekundárne vzdelávanie)</text:p>
            </table:table-cell>
            <table:covered-table-cell/>
            <table:covered-table-cell/>
            <table:covered-table-cell/>
          </table:table-row>
          <table:table-row>
            <table:table-cell table:style-name="Tableau3.A1" office:value-type="string">
              <text:p text:style-name="P89">Áno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Nie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text:soft-page-break/></text:p>
        <text:h text:style-name="P19" text:outline-level="2"><text:bookmark-start text:name="__RefHeading___Toc215564_2930363814"/>2. OVP vedie k dobre plateným pracovným miestam <text:bookmark-end text:name="__RefHeading___Toc215564_2930363814"/></text:h>
        <text:p text:style-name="P50">Dve tretiny občanov EÚ si myslia, že kvalifikácia v odbornom vzdelávaní a príprave vedie k dobre plateným pracovným miestam</text:p>
        <text:p text:style-name="P21">V celej Európskej únii sa 66 % respondentov domnieva, že kvalifikácia v odbornom vzdelávaní a príprave vedie k pracovným miestam, ktoré sú dobre platené, vrátane 15 %, ktorí s ňou rozhodne súhlasia, a 51 %, ktorí majú tendenciu súhlasiť.<text:note text:id="ftn10" text:note-class="footnote"><text:note-citation>10</text:note-citation><text:note-body><text:p text:style-name="P13">QB8.2. Uveďte, do akej miery súhlasíte alebo nesúhlasíte s každým z týchto tvrdení: Kvalifikácia v odbornom vzdelávaní a príprave vedie k pracovným miestam, ktoré sú dobre platené. </text:p></text:note-body></text:note> Približne štvrtina respondentov s týmto tvrdením nesúhlasí (27 %), zatiaľ čo 7 % nevie. </text:p>
        <text:p text:style-name="P21">Tento výsledok možno porovnať s výsledkami predchádzajúcich prieskumov s celkovým nárastom podielu respondentov, ktorí súhlasia s týmto tvrdením: v prieskume strediska Cedefop (EÚ28) z roku 2016 sa zistilo, že 60 % respondentov sa domnievalo, že odborné vzdelávanie a príprava viedli k dobre plateným pracovným miestam,<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Znenie otázky sa líši od súčasného prieskumu: „Nasledujúce vyhlásenia sa týkajú pracovných miest, ktoré môžu ľudia získať po odbornom vzdelávaní na vyššom stredoškolskom stupni. Do akej miery súhlasíte alebo nesúhlasíte s každým z nich? — Odborné vzdelávanie vedie k dobre plateným pracovným miestam“. </text:span></text:p></text:note-body></text:note> zatiaľ čo v prieskume Eurobarometra o odbornom vzdelávaní a príprave (EÚ27) z roku 2011 55 % uviedlo, že odborná príprava viedla k pracovným miestam, ktoré sú dobre platené.<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Znenie otázky sa líši od súčasného prieskumu a používa pojem „OVP“ bez rozlišovania medzi počiatočným a ďalším OVP. Otázka 10.9: „Odborné vzdelávanie a príprava vedú k dobre plateným pracovným miestam“.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0.902cm" svg:x="14.152cm" svg:y="-4.828cm"><draw:text-box><text:p text:style-name="P100"><text:span text:style-name="T59">Plne súhlasím 15</text:span></text:p></draw:text-box></draw:frame><draw:frame draw:style-name="gr3" draw:text-style-name="P101" svg:width="1.923cm" svg:height="0.902cm" svg:x="11.462cm" svg:y="-5.311cm"><draw:text-box><text:p text:style-name="P100"><text:span text:style-name="T59">Neviem 7</text:span></text:p></draw:text-box></draw:frame><draw:frame draw:style-name="gr3" draw:text-style-name="P104" svg:width="2.424cm" svg:height="0.902cm" svg:x="9.144cm" svg:y="-4.713cm"><draw:text-box><text:p text:style-name="P103"><text:span text:style-name="T59">Rozhodne nesúhlasím 4</text:span></text:p></draw:text-box></draw:frame><draw:frame draw:style-name="gr15" draw:text-style-name="P104" svg:width="1.841cm" svg:height="1.551cm" svg:x="8.721cm" svg:y="-3.009cm"><draw:text-box><text:p text:style-name="P103"><text:span text:style-name="T59">Rozhodli sme sa nesúhlasiť 23</text:span></text:p></draw:text-box></draw:frame><draw:frame draw:style-name="gr3" draw:text-style-name="P101" svg:width="1.638cm" svg:height="0.902cm" svg:x="14.579cm" svg:y="0.557cm"><draw:text-box><text:p text:style-name="P100"><text:span text:style-name="T59">Súhlasím 51</text:span></text:p></draw:text-box></draw:frame><draw:frame draw:style-name="gr16" draw:text-style-name="P101" svg:width="7.063cm" svg:height="1.876cm" svg:x="9.421cm" svg:y="-6.761cm"><draw:text-box><text:p text:style-name="P100"><text:span text:style-name="T59">QB8.2: Uveďte, do akej miery súhlasíte alebo nesúhlasíte s každým z týchto tvrdení: – Kvalifikácie v rámci počiatočného odborného vzdelávania a prípravy vedú k dobre plateným pracovným miestam (EÚ27)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902cm" svg:x="0.93cm" svg:y="15.283cm"><draw:text-box><text:p text:style-name="P105"><text:span text:style-name="T59">Rozhodne súhlasím</text:span></text:p></draw:text-box></draw:frame><draw:frame draw:style-name="gr423" draw:text-style-name="P101" svg:width="2.857cm" svg:height="0.588cm" svg:x="3.939cm" svg:y="15.262cm"><draw:text-box><text:p text:style-name="P105"><text:span text:style-name="T59">Tendencia súhlasiť</text:span></text:p></draw:text-box></draw:frame><draw:frame draw:style-name="gr5" draw:text-style-name="P101" svg:width="3.282cm" svg:height="0.646cm" svg:x="7.121cm" svg:y="15.304cm"><draw:text-box><text:p text:style-name="P105"><text:span text:style-name="T59">Tendencia nesúhlasiť</text:span></text:p></draw:text-box></draw:frame><draw:frame draw:style-name="gr5" draw:text-style-name="P101" svg:width="3.484cm" svg:height="0.646cm" svg:x="10.749cm" svg:y="15.262cm"><draw:text-box><text:p text:style-name="P105"><text:span text:style-name="T59">Rozhodne nesúhlasím</text:span></text:p></draw:text-box></draw:frame><draw:frame draw:style-name="gr7" draw:text-style-name="P101" svg:width="2.52cm" svg:height="0.687cm" svg:x="14.471cm" svg:y="15.262cm"><draw:text-box><text:p text:style-name="P105"><text:span text:style-name="T59">Neviem</text:span></text:p></draw:text-box></draw:frame></draw:g><draw:frame draw:style-name="gr3" draw:text-style-name="P101" svg:width="16.468cm" svg:height="0.902cm" svg:x="0.457cm" svg:y="6.541cm"><draw:text-box><text:p text:style-name="P100"><text:span text:style-name="T59">QB8.2. Povedzte mi, do akej miery súhlasíte alebo nesúhlasíte s každým z týchto tvrdení:- Kvalifikácia počiatočného odborného vzdelávania a prípravy vedie k pracovným miestam, ktoré sú dobre platené (%) </text:span></text:p></draw:text-box></draw:frame></draw:g>V súčasnom prieskume sa tento výsledok ďalej odráža v modeloch účasti na OVP: Samostatne zárobkovo činní respondenti zaznamenávajú jedny z najvyšších mier účasti na OVP (52 %), čo poukazuje na silné prepojenie medzi cestami OVP a podnikateľskou kariérou (pozri oddiel III.2 o modeloch účasti na OVP podľa sociálno-profesijnej kategórie). </text:p>
        <text:p text:style-name="P21">Najmenej polovica respondentov v 24 členských štátoch sa domnieva, že kvalifikácia OVP vedie k pracovným miestam, ktoré sú dobre platené. </text:p>
        <text:p text:style-name="P31">Názory sa v jednotlivých členských štátoch líšia, pričom najvyššie úrovne dohody boli zaznamenané v Írsku (85 %), Dánsku (83 %) a na Malte (80 %). Najnižšie úrovne možno nájsť vo Francúzsku (48 %), Luxembursku a Fínsku (obe 49 %). </text:p>
        <text:p text:style-name="P29">Názory na rozsah, v akom kvalifikácie v OVP vedú k pracovným miestam, ktoré sú dobre platené, sa líšia v závislosti od sociálno-demografických a postojových faktorov, a to takto: </text:p>
        <text:p text:style-name="P52">■ Názor, že kvalifikácia OVP vedie k dobre plateným pracovným miestam, zastáva 75 % respondentov, ktorí uvádzajú, že OVP je v ich krajine vnímané pozitívne, v porovnaní s 50 % tých, ktorí uvádzajú negatívne vnímanie. </text:p>
        <text:p text:style-name="P52">■ Existujú určité výrazné rozdiely medzi sociálno-profesijnými kategóriami: 68 % bielych golierov a 67 % manuálnych pracovníkov sa domnieva, že kvalifikácia v odbornom vzdelávaní a príprave vedie k dobre plateným pracovným miestam v porovnaní so 60 % nezamestnaných respondentov. </text:p>
        <text:p text:style-name="P52">■ Respondenti, ktorí ukončili vzdelávanie vo veku 16 – 19 rokov, s týmto tvrdením súhlasia s väčšou pravdepodobnosťou (68 %) ako tí, ktorí ukončili vzdelávanie vo veku 15 rokov alebo mladší alebo ktorí tak urobili vo veku 20 rokov alebo neskôr (64, resp. 65 %). </text:p>
        <text:p text:style-name="P52">■ Viera, že kvalifikácie v odbornom vzdelávaní a príprave vedú k dobre plateným pracovným miestam, sa mierne líši s vekom, a to od 67 % osôb vo veku 40 rokov a viac (40 – 54 rokov, 55 rokov a viac) a od 65 % osôb vo veku 25 – 39 rokov do 63 % respondentov vo veku 15 – 24 rokov.</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QB8.2 Povedzte mi, do akej miery súhlasíte alebo nesúhlasíte s každým z týchto tvrdení: Kvalifikácie v rámci počiatočného odborného vzdelávania a prípravy vedú k dobre plateným pracovným miestam (% – EÚ)</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Súhlasím“ spolu</text:p>
            </table:table-cell>
            <table:table-cell table:style-name="Tableau4.A1" office:value-type="string">
              <text:p text:style-name="P85">„Nesúhlasím“ spolu </text:p>
            </table:table-cell>
            <table:table-cell table:style-name="Tableau4.A1" office:value-type="string">
              <text:p text:style-name="P85">Neviem</text:p>
            </table:table-cell>
          </table:table-row>
          <table:table-row>
            <table:table-cell table:style-name="Tableau4.A1" office:value-type="string">
              <text:p text:style-name="P90">EÚ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Pohlavie</text:p>
            </table:table-cell>
            <table:covered-table-cell/>
            <table:covered-table-cell/>
            <table:covered-table-cell/>
          </table:table-row>
          <table:table-row>
            <table:table-cell table:style-name="Tableau4.A1" office:value-type="string">
              <text:p text:style-name="P90">Človek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Žena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Vek</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Vzdelávanie (koniec)</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Stále študuje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Sociálno-profesijná kategória</text:p>
            </table:table-cell>
            <table:covered-table-cell/>
            <table:covered-table-cell/>
            <table:covered-table-cell/>
          </table:table-row>
          <table:table-row>
            <table:table-cell table:style-name="Tableau4.A1" office:value-type="string">
              <text:p text:style-name="P90">Samostatne zárobkovo činné osoby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Manažéri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Ostatné biele goliere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Manuálni pracovníci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Osoby v domácnosti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Nezamestnaní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dôchodca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Študenti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Subjektívna urbanizácia</text:p>
            </table:table-cell>
            <table:covered-table-cell/>
            <table:covered-table-cell/>
            <table:covered-table-cell/>
          </table:table-row>
          <table:table-row>
            <table:table-cell table:style-name="Tableau4.A1" office:value-type="string">
              <text:p text:style-name="P90">Vidiecka oblasť alebo dedina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Malé alebo stredne veľké mesto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Veľké mesto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Vnímanie počiatočného vzdelávania a odbornej prípravy v (našej krajine)</text:p>
            </table:table-cell>
            <table:covered-table-cell/>
            <table:covered-table-cell/>
            <table:covered-table-cell/>
          </table:table-row>
          <table:table-row>
            <table:table-cell table:style-name="Tableau4.A1" office:value-type="string">
              <text:p text:style-name="P90">Pozitívne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Negatívne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niekedy navštevoval počiatočnú odbornú prípravu (vyššie sekundárne vzdelávanie)</text:p>
            </table:table-cell>
            <table:covered-table-cell/>
            <table:covered-table-cell/>
            <table:covered-table-cell/>
          </table:table-row>
          <table:table-row>
            <table:table-cell table:style-name="Tableau4.A1" office:value-type="string">
              <text:p text:style-name="P90">Áno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Nie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text:soft-page-break/></text:p>
        <text:h text:style-name="P19" text:outline-level="2"><text:bookmark-start text:name="__RefHeading___Toc215566_2930363814"/>3. Širšie vnímanie trhu práce <text:bookmark-end text:name="__RefHeading___Toc215566_2930363814"/></text:h>
        <text:p text:style-name="P50">Približne dve tretiny občanov EÚ tvrdia, že kvalifikácia v odbornom vzdelávaní a príprave vedie k pracovným miestam, ktoré sú v spoločnosti vysoko cenené. </text:p>
        <text:p text:style-name="P21">V celej Európskej únii sa 64 % občanov EÚ domnieva, že kvalifikácia v odbornom vzdelávaní a príprave vedie k pracovným miestam, ktoré sú v spoločnosti vysoko cenené, vrátane 15 % tých, ktorí s ňou rozhodne súhlasia, a 49 % tých, ktorí s ňou zvyčajne súhlasia.<text:note text:id="ftn13" text:note-class="footnote"><text:note-citation>13</text:note-citation><text:note-body><text:p text:style-name="P13">QB8.3. Uveďte, do akej miery súhlasíte alebo nesúhlasíte s každým z týchto tvrdení: Kvalifikácia v odbornom vzdelávaní a príprave vedie k pracovným miestam, ktoré sú v spoločnosti vysoko cenené. </text:p></text:note-body></text:note> Takmer tretina nesúhlasí (30 %), zatiaľ čo 6 % nevie. Ide o nárast celkovej zhody v porovnaní s rokom 2016, keď sa 60 % respondentov domnievalo, že odborné vzdelávanie súvisí s pracovnými miestami, ktoré boli v ich krajine vysoko cenené.<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Znenie otázky bolo v roku 2016 mierne odlišné: „Nasledujúce vyhlásenia sa týkajú pracovných miest, ktoré môžu ľudia získať po odbornom vzdelávaní na vyššom stredoškolskom stupni. Do akej miery súhlasíte alebo nesúhlasíte s každým z nich? - Odborné vzdelávanie vedie k pracovným miestam, ktoré sú vo vašej krajine vysoko cenené ”</text:span></text:p></text:note-body></text:note> </text:p>
        <text:p text:style-name="P21">V tomto prieskume aspoň polovica respondentov v 26 členských štátoch súhlasí s tým, že kvalifikácie v oblasti OVP vedú k pracovným miestam, ktoré sú v spoločnosti vysoko cenené.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551cm" svg:x="8.933cm" svg:y="-7.078cm"><draw:text-box><text:p text:style-name="P100"><text:span text:style-name="T59">QB8.3: Uveďte, do akej miery súhlasíte alebo nesúhlasíte s každým z týchto tvrdení: - Kvalifikácie v rámci počiatočného odborného vzdelávania a prípravy vedú k pracovným miestam, ktoré sú v spoločnosti vysoko cenené (EÚ27) (%) </text:span></text:p></draw:text-box></draw:frame><draw:frame draw:style-name="gr418" draw:text-style-name="P104" svg:width="2.103cm" svg:height="0.902cm" svg:x="11.215cm" svg:y="-5.963cm"><draw:text-box><text:p text:style-name="P103"><text:span text:style-name="T59">Neviem 6</text:span></text:p></draw:text-box></draw:frame><draw:frame draw:style-name="gr419" draw:text-style-name="P104" svg:width="2.971cm" svg:height="0.902cm" svg:x="9.22cm" svg:y="-5.328cm"><draw:text-box><text:p text:style-name="P103"><text:span text:style-name="T59">Rozhodne nesúhlasím 4</text:span></text:p></draw:text-box></draw:frame><draw:frame draw:style-name="gr420" draw:text-style-name="P104" svg:width="1.796cm" svg:height="1.551cm" svg:x="8.721cm" svg:y="-2.839cm"><draw:text-box><text:p text:style-name="P103"><text:span text:style-name="T59">Rozhodli sme sa nesúhlasiť 2</text:span></text:p></draw:text-box></draw:frame><draw:frame draw:style-name="gr421" draw:text-style-name="P101" svg:width="1.759cm" svg:height="1.551cm" svg:x="15.297cm" svg:y="0.759cm"><draw:text-box><text:p text:style-name="P100"><text:span text:style-name="T59">Rozhodli sme sa súhlasiť 49</text:span></text:p></draw:text-box></draw:frame><draw:frame draw:style-name="gr422" draw:text-style-name="P101" svg:width="2.373cm" svg:height="0.902cm" svg:x="14.335cm" svg:y="-5.697cm"><draw:text-box><text:p text:style-name="P100"><text:span text:style-name="T59">Plne súhlasím 15</text:span></text:p></draw:text-box></draw:frame></draw:g>Názory sa v jednotlivých členských štátoch líšia, pričom najvyššie úrovne dohody boli zaznamenané v Írsku (81 %), Litve (80 %) a Poľsku (78 %). Najnižšie úrovne sú zaznamenané v Holandsku (39 %) a vo Francúzsku a na Cypre (obe 51 %).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902cm" svg:x="0.806cm" svg:y="8.653cm"><draw:text-box><text:p text:style-name="P105"><text:span text:style-name="T59">Rozhodne súhlasím</text:span></text:p></draw:text-box></draw:frame><draw:frame draw:style-name="gr411" draw:text-style-name="P101" svg:width="2.775cm" svg:height="0.902cm" svg:x="3.722cm" svg:y="8.634cm"><draw:text-box><text:p text:style-name="P105"><text:span text:style-name="T59">Tendencia súhlasiť</text:span></text:p></draw:text-box></draw:frame><draw:frame draw:style-name="gr412" draw:text-style-name="P101" svg:width="3.181cm" svg:height="0.593cm" svg:x="6.812cm" svg:y="8.673cm"><draw:text-box><text:p text:style-name="P105"><text:span text:style-name="T59">Tendencia nesúhlasiť</text:span></text:p></draw:text-box></draw:frame><draw:frame draw:style-name="gr413" draw:text-style-name="P101" svg:width="3.382cm" svg:height="0.592cm" svg:x="10.331cm" svg:y="8.634cm"><draw:text-box><text:p text:style-name="P105"><text:span text:style-name="T59">Rozhodne nesúhlasím</text:span></text:p></draw:text-box></draw:frame><draw:frame draw:style-name="gr414" draw:text-style-name="P101" svg:width="2.442cm" svg:height="0.63cm" svg:x="13.944cm" svg:y="8.634cm"><draw:text-box><text:p text:style-name="P105"><text:span text:style-name="T59">Neviem</text:span></text:p></draw:text-box></draw:frame></draw:g><draw:frame draw:style-name="gr415" draw:text-style-name="P101" svg:width="16.5cm" svg:height="0.902cm" svg:x="-0.042cm" svg:y="0.155cm"><draw:text-box><text:p text:style-name="P100"><text:span text:style-name="T59">QB8.3. Povedzte mi, do akej miery súhlasíte alebo nesúhlasíte s každým z týchto tvrdení:- Kvalifikácia v rámci počiatočného odborného vzdelávania a prípravy vedie k pracovným miestam, ktoré sú v spoločnosti vysoko cenené (%)</text:span></text:p></draw:text-box></draw:frame></draw:g></text:p>
        <text:p text:style-name="P29">Názory na to, do akej miery vedú kvalifikácie v OVP k pracovným miestam, ktoré sú v spoločnosti vysoko cenené, sa líšia v závislosti od sociálno-demografických a postojových faktorov, a to takto: </text:p>
        <text:p text:style-name="P52">■ Vnímanie OVP má opäť významný vplyv na výsledky. Viac ako tri štvrtiny respondentov (76 %), ktorí sa domnievajú, že vnímanie OVP je pozitívne, súhlasia s tým, že OVP vedie k pracovným miestam, ktoré sú v spoločnosti vysoko cenené, v porovnaní s iba 42 %, ktorí sa domnievajú, že OVP má negatívny obraz. </text:p>
        <text:p text:style-name="P52">■ Existujú určité výrazné rozdiely medzi ocio-profesionálnymi kategóriami: 68 % manuálnych pracovníkov a osôb v domácnosti súhlasí s tým, že kvalifikácia v odbornom vzdelávaní a príprave vedie k vysoko ceneným pracovným miestam v porovnaní s 57 % študentov. </text:p>
        <text:p text:style-name="P52">■ Táto viera klesá so znižovaním veku, zo 67 % respondentov vo veku 55 rokov a viac na 65 % osôb vo veku 40 – 54 rokov, 63 % osôb vo veku 25 – 39 rokov a 58 % osôb vo veku 15 – 24 rokov. </text:p>
        <text:p text:style-name="P52">■ Respondenti, ktorí ukončili vzdelávanie vo veku 16 – 19 rokov, s najväčšou pravdepodobnosťou súhlasia s tým, že kvalifikácie v oblasti OVP vedú k vysoko ceneným pracovným miestam (68 %), po ktorých nasledujú osoby, ktoré ukončili vzdelávanie vo veku 15 rokov alebo menej (66 %) a osoby, ktoré tak urobili vo veku 20 rokov alebo neskôr (60 %). Tento názor zdieľa 54 % respondentov, ktorí stále študujú. </text:p>
        <text:p text:style-name="P52">■ Respondenti, ktorí sami navštevovali OVP, s týmto tvrdením súhlasia s väčšou pravdepodobnosťou ako tí, ktorí ho nenavštevovali (68 % oproti 60 %). </text:p>
        <text:p text:style-name="P52">■ Neexistujú žiadne rozdiely podľa pohlavia.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QB8.3 Povedzte mi, do akej miery súhlasíte alebo nesúhlasíte s každým z týchto tvrdení: Kvalifikácie v rámci počiatočného odborného vzdelávania a prípravy vedú k pracovným miestam, ktoré sú v spoločnosti vysoko cenené (% – EÚ)</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Súhlasím“ spolu</text:p>
            </table:table-cell>
            <table:table-cell table:style-name="Tableau5.A1" office:value-type="string">
              <text:p text:style-name="P95">„Nesúhlasím“ spolu </text:p>
            </table:table-cell>
            <table:table-cell table:style-name="Tableau5.A1" office:value-type="string">
              <text:p text:style-name="P95">Neviem</text:p>
            </table:table-cell>
          </table:table-row>
          <table:table-row>
            <table:table-cell table:style-name="Tableau5.A1" office:value-type="string">
              <text:p text:style-name="P96">EÚ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Pohlavie</text:p>
            </table:table-cell>
            <table:covered-table-cell/>
            <table:covered-table-cell/>
            <table:covered-table-cell/>
          </table:table-row>
          <table:table-row>
            <table:table-cell table:style-name="Tableau5.A1" office:value-type="string">
              <text:p text:style-name="P96">Človek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Žena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Vek</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Vzdelávanie (koniec)</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Stále študuje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Sociálno-profesijná kategória</text:p>
            </table:table-cell>
            <table:covered-table-cell/>
            <table:covered-table-cell/>
            <table:covered-table-cell/>
          </table:table-row>
          <table:table-row>
            <table:table-cell table:style-name="Tableau5.A1" office:value-type="string">
              <text:p text:style-name="P96">Samostatne zárobkovo činné osoby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Manažéri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Ostatné biele goliere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Manuálni pracovníci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Osoby v domácnosti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Nezamestnaní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dôchodca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Študenti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Subjektívna urbanizácia</text:p>
            </table:table-cell>
            <table:covered-table-cell/>
            <table:covered-table-cell/>
            <table:covered-table-cell/>
          </table:table-row>
          <table:table-row>
            <table:table-cell table:style-name="Tableau5.A1" office:value-type="string">
              <text:p text:style-name="P96">Vidiecka oblasť alebo dedina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Malé alebo stredne veľké mesto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Veľké mesto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Vnímanie počiatočného vzdelávania a odbornej prípravy v (našej krajine)</text:p>
            </table:table-cell>
            <table:covered-table-cell/>
            <table:covered-table-cell/>
            <table:covered-table-cell/>
          </table:table-row>
          <table:table-row>
            <table:table-cell table:style-name="Tableau5.A1" office:value-type="string">
              <text:p text:style-name="P96">Pozitívne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Negatívne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niekedy navštevoval počiatočnú odbornú prípravu (vyššie sekundárne vzdelávanie)</text:p>
            </table:table-cell>
            <table:covered-table-cell/>
            <table:covered-table-cell/>
            <table:covered-table-cell/>
          </table:table-row>
          <table:table-row>
            <table:table-cell table:style-name="Tableau5.A1" office:value-type="string">
              <text:p text:style-name="P96">Áno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Nie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Približne dve tretiny občanov EÚ súhlasia s tým, že kvalifikácie v oblasti OVP vedú k pracovným miestam, ktoré prispievajú k zelenej transformácii. </text:p>
        <text:p text:style-name="P21">V celej Európskej únii 63 % občanov EÚ súhlasí s tvrdením, že kvalifikácie v odbornom vzdelávaní a príprave vedú k pracovným miestam, ktoré prispievajú k zelenej transformácii, vrátane 14 %, ktorí s tým dôrazne súhlasia, a 49 %, ktorí majú tendenciu súhlasiť.<text:note text:id="ftn15" text:note-class="footnote"><text:note-citation>15</text:note-citation><text:note-body><text:p text:style-name="P13">QB8.5. Uveďte, do akej miery súhlasíte alebo nesúhlasíte s každým z týchto tvrdení: Kvalifikácie v oblasti OVP vedú k pracovným miestam, ktoré prispievajú k zelenej transformácii. </text:p></text:note-body></text:note> Približne jeden z piatich respondentov (21 %) nesúhlasí, zatiaľ čo 16 % nevie. </text:p>
        <text:p text:style-name="P21">V 25 členských štátoch aspoň polovica respondentov tvrdí, že kvalifikácie v oblasti OVP vedú k pracovným miestam, ktoré prispievajú k zelenej transformácii. </text:p>
        <text:p text:style-name="P21">Názory sa v jednotlivých členských štátoch líšia, pričom najvyššie úrovne dohody boli zaznamenané v Taliansku (80 %), Chorvátsku (78 %) a na Malte (77 %). Najnižšie úrovne boli zaznamenané v Estónsku (44 %), Nemecku (48 %) a Fínsku (49 %).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59">QB8.5. Uveďte, do akej miery súhlasíte alebo nesúhlasíte s každým z týchto tvrdení: - Kvantifikácie počiatočného odborného vzdelávania a prípravy vedú k pracovným miestam, ktoré prispievajú k zelenej transformácii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902cm" svg:x="0.621cm" svg:y="10.712cm"><draw:text-box><text:p text:style-name="P105"><text:span text:style-name="T59">Rozhodne súhlasím</text:span></text:p></draw:text-box></draw:frame><draw:frame draw:style-name="gr404" draw:text-style-name="P101" svg:width="2.857cm" svg:height="0.59cm" svg:x="3.63cm" svg:y="10.691cm"><draw:text-box><text:p text:style-name="P105"><text:span text:style-name="T59">Tendencia súhlasiť</text:span></text:p></draw:text-box></draw:frame><draw:frame draw:style-name="gr405" draw:text-style-name="P101" svg:width="3.282cm" svg:height="0.646cm" svg:x="6.812cm" svg:y="10.733cm"><draw:text-box><text:p text:style-name="P105"><text:span text:style-name="T59">Tendencia nesúhlasiť</text:span></text:p></draw:text-box></draw:frame><draw:frame draw:style-name="gr406" draw:text-style-name="P101" svg:width="3.483cm" svg:height="0.646cm" svg:x="10.442cm" svg:y="10.691cm"><draw:text-box><text:p text:style-name="P105"><text:span text:style-name="T59">Rozhodne nesúhlasím</text:span></text:p></draw:text-box></draw:frame><draw:frame draw:style-name="gr407" draw:text-style-name="P101" svg:width="2.52cm" svg:height="0.687cm" svg:x="14.162cm" svg:y="10.691cm"><draw:text-box><text:p text:style-name="P105"><text:span text:style-name="T59">Neviem</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551cm" svg:x="9.407cm" svg:y="-6.209cm"><draw:text-box><text:p text:style-name="P100"><text:span text:style-name="T59">QB8.5: Uveďte, do akej miery súhlasíte alebo nesúhlasíte s každým z týchto tvrdení: – Kvalifikácie WET vedú k pracovným miestam, ktoré prispievajú k zelenej transformácii (EÚ27) (%) </text:span></text:p></draw:text-box></draw:frame><draw:frame draw:style-name="gr395" draw:text-style-name="P104" svg:width="2.084cm" svg:height="0.902cm" svg:x="10.983cm" svg:y="-4.704cm"><draw:text-box><text:p text:style-name="P103"><text:span text:style-name="T59">Nepoznám pätnásť</text:span></text:p></draw:text-box></draw:frame><draw:frame draw:style-name="gr396" draw:text-style-name="P101" svg:width="2.269cm" svg:height="0.902cm" svg:x="13.753cm" svg:y="-4.727cm"><draw:text-box><text:p text:style-name="P100"><text:span text:style-name="T59">Plne súhlasím 14</text:span></text:p></draw:text-box></draw:frame><draw:frame draw:style-name="gr397" draw:text-style-name="P104" svg:width="1.833cm" svg:height="1.227cm" svg:x="9.385cm" svg:y="-3.265cm"><draw:text-box><text:p text:style-name="P103"><text:span text:style-name="T59">Rozhodne nesúhlasím 3</text:span></text:p></draw:text-box></draw:frame><draw:frame draw:style-name="gr398" draw:text-style-name="P104" svg:width="1.985cm" svg:height="1.551cm" svg:x="9.209cm" svg:y="-1.605cm"><draw:text-box><text:p text:style-name="P103"><text:span text:style-name="T59">Rozhodli sme sa nesúhlasiť 18</text:span></text:p></draw:text-box></draw:frame><draw:frame draw:style-name="gr399" draw:text-style-name="P101" svg:width="2.116cm" svg:height="1.227cm" svg:x="14.684cm" svg:y="0.123cm"><draw:text-box><text:p text:style-name="P100"><text:span text:style-name="T59">Rozhodli sme sa súhlasiť 49</text:span></text:p></draw:text-box></draw:frame></draw:g></text:p>
        <text:p text:style-name="P29">Názory na rozsah, v akom kvalifikácie v OVP vedú k pracovným miestam, ktoré prispievajú k zelenej transformácii, sa líšia v závislosti od sociálno-demografických a postojových faktorov, a to takto: </text:p>
        <text:p text:style-name="P52">■ Respondenti, ktorí považujú OVP za pozitívne vnímané vo svojej krajine, sa s väčšou pravdepodobnosťou domnievajú, že kvalifikácie v oblasti OVP vedú k pracovným miestam, ktoré prispievajú k zelenej transformácii (69 % oproti 53 %). </text:p>
        <text:p text:style-name="P52">■ Existujú určité rozdiely medzi sociálno-profesijnými kategóriami: administratívni pracovníci sa s najväčšou pravdepodobnosťou domnievajú, že kvalifikácie v oblasti OVP vedú k pracovným miestam, ktoré prispievajú k zelenej transformácii (67 %) v porovnaní so 60 % manažérov a respondentov na dôchodku. </text:p>
        <text:p text:style-name="P52">■ Respondenti, ktorých vzdelanie sa skončilo vo veku 16 rokov alebo neskôr, si častejšie myslia, že OVP vedie k pracovným miestam, ktoré prispievajú k zelenej transformácii, ako tí, ktorých vzdelanie sa skončilo vo veku 15 rokov alebo skôr (64 % oproti 58 %). </text:p>
        <text:p text:style-name="P52">■ Rozdiel je v subjektívnej urbanizácii, pričom 66 % respondentov vo veľkých mestách súhlasí s týmto tvrdením v porovnaní so 61 % respondentov vo vidieckych oblastiach alebo dedinách. </text:p>
        <text:p text:style-name="P52">■ Rozdiely podľa veku sú len okrajové. Dohoda o tom, že OVP vedie k vytváraniu pracovných miest prispievajúcich k zelenej transformácii, je najsilnejšia vo vekových skupinách 15 – 24 rokov a 40 – 54 rokov (65 %), za ktorými nasleduje skupina 25 – 39 rokov (64 %). Je najnižšia v skupine nad 55 rokov (61 %). </text:p>
        <text:p text:style-name="P21"/>
        <table:table table:name="Tableau6" table:style-name="Tableau6">
          <table:table-column table:style-name="Tableau6.A"/>
          <table:table-column table:style-name="Tableau6.B"/>
          <table:table-column table:style-name="Tableau6.C"/>
          <table:table-column table:style-name="Tableau6.D"/>
          <text:soft-page-break/>
          <table:table-row>
            <table:table-cell table:style-name="Tableau6.A1" table:number-columns-spanned="4" office:value-type="string">
              <text:p text:style-name="P88">QB8.5 Povedzte mi, do akej miery súhlasíte alebo nesúhlasíte s každým z týchto tvrdení: Kvalifikácie v rámci počiatočného odborného vzdelávania a prípravy vedú k pracovným miestam, ktoré prispievajú k zelenej transformácii (% – EÚ)</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Súhlasím“ spolu</text:p>
            </table:table-cell>
            <table:table-cell table:style-name="Tableau6.A1" office:value-type="string">
              <text:p text:style-name="P83">„Nesúhlasím“ spolu </text:p>
            </table:table-cell>
            <table:table-cell table:style-name="Tableau6.A1" office:value-type="string">
              <text:p text:style-name="P83">Neviem</text:p>
            </table:table-cell>
          </table:table-row>
          <table:table-row>
            <table:table-cell table:style-name="Tableau6.A1" office:value-type="string">
              <text:p text:style-name="P88">EÚ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Pohlavie</text:p>
            </table:table-cell>
            <table:covered-table-cell/>
            <table:covered-table-cell/>
            <table:covered-table-cell/>
          </table:table-row>
          <table:table-row>
            <table:table-cell table:style-name="Tableau6.A1" office:value-type="string">
              <text:p text:style-name="P88">Človek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Žena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Vek</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Vzdelávanie (koniec)</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Stále študuje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Sociálno-profesijná kategória</text:p>
            </table:table-cell>
            <table:covered-table-cell/>
            <table:covered-table-cell/>
            <table:covered-table-cell/>
          </table:table-row>
          <table:table-row>
            <table:table-cell table:style-name="Tableau6.A1" office:value-type="string">
              <text:p text:style-name="P88">Samostatne zárobkovo činné osoby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Manažéri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Ostatné biele goliere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Manuálni pracovníci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Osoby v domácnosti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Nezamestnaní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dôchodca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Študenti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Subjektívna urbanizácia</text:p>
            </table:table-cell>
            <table:covered-table-cell/>
            <table:covered-table-cell/>
            <table:covered-table-cell/>
          </table:table-row>
          <table:table-row>
            <table:table-cell table:style-name="Tableau6.A1" office:value-type="string">
              <text:p text:style-name="P88">Vidiecka oblasť alebo dedina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Malé alebo stredne veľké mesto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Veľké mesto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6.A1" office:value-type="string">
              <text:p text:style-name="P88">Pozitívne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Negatívne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niekedy navštevoval počiatočnú odbornú prípravu (vyššie sekundárne vzdelávanie)</text:p>
            </table:table-cell>
            <table:covered-table-cell/>
            <table:covered-table-cell/>
            <table:covered-table-cell/>
          </table:table-row>
          <table:table-row>
            <table:table-cell table:style-name="Tableau6.A1" office:value-type="string">
              <text:p text:style-name="P88">Áno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Nie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Vnímanie kvality a spôsobov odborného vzdelávania a prípravy verejnosťou <text:bookmark-end text:name="__RefHeading___Toc215568_2930363814"/></text:h>
      <text:p text:style-name="P97"/>
      <text:p text:style-name="P21"/>
      <text:section text:style-name="Sect2" text:name="Section4">
        <text:h text:style-name="P19" text:outline-level="2"><text:bookmark-start text:name="__RefHeading___Toc215570_2930363814"/>1. Celkový pohľad na OVP v krajine <text:bookmark-end text:name="__RefHeading___Toc215570_2930363814"/></text:h>
        <text:p text:style-name="P50">Dve tretiny občanov EÚ si myslia, že OVP sa v ich krajine vníma pozitívne </text:p>
        <text:p text:style-name="P21">V celej Európskej únii si 67 % občanov EÚ myslí, že OVP sa v ich krajine vníma pozitívne, vrátane 10 %, ktorí hovoria veľmi pozitívne a 57 % pomerne pozitívne.<text:note text:id="ftn16" text:note-class="footnote"><text:note-citation>16</text:note-citation><text:note-body><text:p text:style-name="P13">QB6. Ako sa podľa vás vníma prvotné odborné vzdelávanie a príprava v (NAŠEJ KRAJINE)? </text:p></text:note-body></text:note> Približne traja z desiatich respondentov si myslia, že OVP sa vníma negatívne, pričom 27 % z nich je pomerne negatívnych a 2 % veľmi negatívnych. Tieto výsledky sú v priebehu času relatívne stabilné. V prieskume strediska Cedefop (EÚ28) z roku 2016 67 % respondentov uviedlo, že vyššie sekundárne OVP majú vo svojej krajine pozitívny obraz<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Znenie otázky sa líši od súčasného prieskumu: Otázka č. 15: „Povedali by ste, že v súčasnosti má odborné vzdelávanie vo vyššom stredoškolskom vzdelávaní pre osoby vo veku 16 – 18 rokov vo vašej krajine pozitívny alebo negatívny obraz?“ </text:span></text:p></text:note-body></text:note>, a 71 % respondentov v prieskume Eurobarometra z roku 2011 o OVP (EÚ27) takisto súhlasilo<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4">https://europa.eu/eurobarometer/surveys/detail/999</text:span></text:a><text:span text:style-name="T54">. Znenie otázky sa líši od súčasného prieskumu a používa pojem „OVP“ bez rozlišovania medzi počiatočným a ďalším OVP. Otázka č. 9: „A myslíte si, že odborné vzdelávanie a príprava majú veľmi pozitívny, pomerne pozitívny, pomerne negatívny alebo veľmi negatívny obraz v (NAŠEJ KRAJINE)?“</text:span></text:p></text:note-body></text:note>.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593cm" svg:x="0.184cm" svg:y="2.91cm"><draw:text-box><text:p text:style-name="P100"><text:span text:style-name="T59">QB6. Ako sa podľa vás vníma prvotné odborné vzdelávanie a príprava v (NAŠEJ KRAJINE)?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606cm" svg:x="0.808cm" svg:y="10.056cm"><draw:text-box><text:p text:style-name="P105"><text:span text:style-name="T59">Veľmi pozitívne</text:span></text:p></draw:text-box></draw:frame><draw:frame draw:style-name="gr382" draw:text-style-name="P101" svg:width="2.73cm" svg:height="0.902cm" svg:x="3.886cm" svg:y="10.108cm"><draw:text-box><text:p text:style-name="P105"><text:span text:style-name="T59">Pomerne pozitívne</text:span></text:p></draw:text-box></draw:frame><draw:frame draw:style-name="gr383" draw:text-style-name="P101" svg:width="3.135cm" svg:height="0.604cm" svg:x="6.901cm" svg:y="10.05cm"><draw:text-box><text:p text:style-name="P105"><text:span text:style-name="T59">Pomerne negatívne</text:span></text:p></draw:text-box></draw:frame><draw:frame draw:style-name="gr384" draw:text-style-name="P101" svg:width="3.331cm" svg:height="0.606cm" svg:x="10.19cm" svg:y="10.036cm"><draw:text-box><text:p text:style-name="P105"><text:span text:style-name="T59">Veľmi negatívne</text:span></text:p></draw:text-box></draw:frame><draw:frame draw:style-name="gr385" draw:text-style-name="P101" svg:width="2.407cm" svg:height="0.643cm" svg:x="13.748cm" svg:y="10.036cm"><draw:text-box><text:p text:style-name="P105"><text:span text:style-name="T59">Neviem</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151cm" svg:x="9.1cm" svg:y="-5.983cm"><draw:text-box><text:p text:style-name="P100"><text:span text:style-name="T59">Otázka č. 6: Ako sa podľa vás vníma prvotné odborné vzdelávanie a príprava v (NAŠEJ KRAJINE)? (EÚ27) (%) </text:span></text:p></draw:text-box></draw:frame><draw:frame draw:style-name="gr388" draw:text-style-name="P101" svg:width="2.504cm" svg:height="0.902cm" svg:x="13.753cm" svg:y="-4.798cm"><draw:text-box><text:p text:style-name="P100"><text:span text:style-name="T59">Veľmi pozitívne 10</text:span></text:p></draw:text-box></draw:frame><draw:frame draw:style-name="gr389" draw:text-style-name="P107" svg:width="2.375cm" svg:height="0.578cm" svg:x="11.257cm" svg:y="-5.175cm"><draw:text-box><text:p text:style-name="P106"><text:span text:style-name="T59">Neviem 4</text:span></text:p></draw:text-box></draw:frame><draw:frame draw:style-name="gr390" draw:text-style-name="P104" svg:width="2.442cm" svg:height="0.902cm" svg:x="9.682cm" svg:y="-4.671cm"><draw:text-box><text:p text:style-name="P103"><text:span text:style-name="T59">Veľmi negatívne 2</text:span></text:p></draw:text-box></draw:frame><draw:frame draw:style-name="gr391" draw:text-style-name="P104" svg:width="1.858cm" svg:height="1.227cm" svg:x="8.733cm" svg:y="-3.612cm"><draw:text-box><text:p text:style-name="P103"><text:span text:style-name="T59">Negatívne 27</text:span></text:p></draw:text-box></draw:frame><draw:frame draw:style-name="gr392" draw:text-style-name="P107" svg:width="1.816cm" svg:height="1.227cm" svg:x="14.49cm" svg:y="0.653cm"><draw:text-box><text:p text:style-name="P106"><text:span text:style-name="T59">Veľmi pozitívne 57</text:span></text:p></draw:text-box></draw:frame></draw:g>V súčasnom prieskume sa vnímanie OVP v jednotlivých členských štátoch EÚ značne líši. Najvyššie úrovne pozitívneho vnímania boli zaznamenané v Nemecku (82 %), Rakúsku a Poľsku (obe 81 %), Chorvátsku (77 %) a Litve a na Malte (obe 76 %). Najmenej pozitívne vnímanie je v Belgicku a Holandsku (obe 44 %), vo Francúzsku (50 %) a vo Švédsku (56 %).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59">Otázka č. 6: Ako sa podľa vás vníma prvotné odborné vzdelávanie a príprava v (NAŠEJ KRAJINE)? – Spolu „pozitívny“ (EÚ27) (%) </text:span></text:p></draw:text-box></draw:frame></draw:g></text:p>
        <text:p text:style-name="P21"/>
        <text:p text:style-name="P29">Pokiaľ ide o vnímanie počiatočného odborného vzdelávania a prípravy, medzi Európanmi existujú určité sociálno-demografické a postojové rozdiely, a to takto: </text:p>
        <text:p text:style-name="P52">■ Pozitívne vnímanie OVP je oveľa rozšírenejšie medzi respondentmi, ktorí si myslia, že študenti dostávajú dostatok informácií o príležitostiach OVP (81 %), ako medzi tými, ktorí si myslia, že študenti nedostávajú dostatok informácií (42 %). </text:p>
        <text:p text:style-name="P52">■ Tí, ktorí sa domnievajú, že OVP ponúka vysokokvalitné vzdelávanie, s väčšou pravdepodobnosťou ohodnotia OVP pozitívne (76 %) ako tí, ktorí tento názor nemajú (42 %). </text:p>
        <text:p text:style-name="P52">■ Respondenti, ktorí sa domnievajú, že OVP vedie k dobre plateným pracovným miestam, s väčšou pravdepodobnosťou hlásia pozitívne vnímanie OVP (76 %) ako tí, ktorí OVP nevedú (50 %). </text:p>
        <text:p text:style-name="P52">■ Existujú určité významné rozdiely medzi sociálno-profesijnými kategóriami: osoby v domácnosti, dôchodcovia a manuálni pracovníci s najväčšou pravdepodobnosťou uvádzajú, že počiatočné OVP sa hodnotí pozitívne (69 – 70 %) v porovnaní so 60 % nezamestnaných respondentov. </text:p>
        <text:p text:style-name="P52">■ Respondenti vo veku 55 rokov a viac majú s najväčšou pravdepodobnosťou pozitívny obraz o OVP (68 %), zatiaľ čo tento údaj predstavuje 61 % respondentov vo veku 15 – 24 rokov. </text:p>
        <text:p text:style-name="P52">■ Respondenti, ktorí ukončili vzdelávanie vo veku 16 – 19 rokov, si s najväčšou pravdepodobnosťou myslia, že OVP má pozitívny obraz (70 %) v porovnaní so 64 % respondentov, ktorí študovali do veku 20 rokov alebo viac. </text:p>
        <text:p text:style-name="P52">■ Ľudia, ktorí sa domnievajú, že OVP súvisiace so STEM ‑ je vhodnejšie pre mužov, sú v OVP výrazne pozitívnejší ako tí, ktorí tento názor nemajú (72 % v porovnaní so 61 %). </text:p>
        <text:p text:style-name="P52">Rozdiely podľa pohlavia sú zanedbateľné.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Otázka č. 6: Ako sa podľa vás vníma INITIÁLNE odborné vzdelávanie a príprava v (NAŠEJ KRAJINE)?(% – EÚ)</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Pozitívne“ spolu</text:p>
            </table:table-cell>
            <table:table-cell table:style-name="Tableau7.A1" office:value-type="string">
              <text:p text:style-name="P70">„Negatívne“ spolu </text:p>
            </table:table-cell>
            <table:table-cell table:style-name="Tableau7.A1" office:value-type="string">
              <text:p text:style-name="P70">Neviem</text:p>
            </table:table-cell>
          </table:table-row>
          <table:table-row>
            <table:table-cell table:style-name="Tableau7.A1" office:value-type="string">
              <text:p text:style-name="P72">EÚ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Pohlavie</text:p>
            </table:table-cell>
            <table:covered-table-cell/>
            <table:covered-table-cell/>
            <table:covered-table-cell/>
          </table:table-row>
          <table:table-row>
            <table:table-cell table:style-name="Tableau7.A1" office:value-type="string">
              <text:p text:style-name="P72">Človek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Žena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Vek</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Vzdelávanie (koniec)</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Stále študuje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Sociálno-profesijná kategória</text:p>
            </table:table-cell>
            <table:covered-table-cell/>
            <table:covered-table-cell/>
            <table:covered-table-cell/>
          </table:table-row>
          <table:table-row>
            <table:table-cell table:style-name="Tableau7.A1" office:value-type="string">
              <text:p text:style-name="P72">Samostatne zárobkovo činné osoby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Manažéri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Ostatné biele goliere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Manuálni pracovníci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Osoby v domácnosti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Nezamestnaní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dôchodca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Študenti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Subjektívna urbanizácia</text:p>
            </table:table-cell>
            <table:covered-table-cell/>
            <table:covered-table-cell/>
            <table:covered-table-cell/>
          </table:table-row>
          <table:table-row>
            <table:table-cell table:style-name="Tableau7.A1" office:value-type="string">
              <text:p text:style-name="P72">Vidiecka oblasť alebo dedina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Malé alebo stredne veľké mesto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Veľké mesto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niekedy navštevoval počiatočnú odbornú prípravu (vyššie sekundárne vzdelávanie)</text:p>
            </table:table-cell>
            <table:covered-table-cell/>
            <table:covered-table-cell/>
            <table:covered-table-cell/>
          </table:table-row>
          <table:table-row>
            <table:table-cell table:style-name="Tableau7.A1" office:value-type="string">
              <text:p text:style-name="P72">Áno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Nie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Kvalita vzdelávania <text:bookmark-end text:name="__RefHeading___Toc215572_2930363814"/></text:h>
        <text:p text:style-name="P50">Približne tri štvrtiny občanov EÚ tvrdia, že OVP ponúka vysokokvalitné vzdelávanie </text:p>
        <text:p text:style-name="P21">V celej Európskej únii 73 % respondentov súhlasí s tvrdením, že odborné vzdelávanie a príprava ponúka vysokokvalitné vzdelávanie vrátane 19 % respondentov, ktorí jednoznačne súhlasia, a 54 % respondentov, ktorí majú tendenciu súhlasiť.<text:note text:id="ftn19" text:note-class="footnote"><text:note-citation>19</text:note-citation><text:note-body><text:p text:style-name="P13">QB7.1. Uveďte, do akej miery súhlasíte alebo nesúhlasíte s každým z týchto tvrdení: OVP ponúka vysokokvalitné vzdelávanie. </text:p></text:note-body></text:note> Len 18% nesúhlasí, zatiaľ čo 9% nevie. </text:p>
        <text:p text:style-name="P21">V prieskume Eurobarometra z roku 2011 o odbornom vzdelávaní a príprave (EÚ27) 75 % respondentov uviedlo, že odborné vzdelávanie a príprava ponúkajú vysokokvalitné<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Znenie otázky sa líši od súčasného prieskumu a používa pojem „OVP“ bez rozlišovania medzi počiatočným a ďalším OVP. Otázka 10.1: „Povedzte mi, do akej miery súhlasíte alebo nesúhlasíte s každým z nasledujúcich tvrdení. Odborné vzdelávanie a príprava ponúka vysokokvalitné vzdelávanie“. </text:span></text:p></text:note-body></text:note> vzdelávanie, čo presne odráža výsledok tohto osobitného prieskumu Eurobarometra. </text:p>
        <text:p text:style-name="P21">V súčasnom prieskume sa názory v jednotlivých členských štátoch líšia, pričom najvyššie úrovne dohody boli zaznamenané v Írsku (84 %), Španielsku a Dánsku (obe 82 %) a na Malte (81 %). Najnižšie úrovne boli zaznamenané v Rumunsku (56 %), Luxembursku (62 %) a Bulharsku a Fínsku (obe 64 %). Najmenej polovica respondentov vo všetkých členských štátoch súhlasí s tým, že OVP ponúka vysokokvalitné vzdelávanie. </text:p>
        <text:p text:style-name="P21">Značný podiel respondentov odpovedal „neviem“, pričom najvyššie miery boli v Portugalsku a Luxembursku (obe 16 %).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227cm" svg:x="8.802cm" svg:y="-9.596cm"><draw:text-box><text:p text:style-name="P100"><text:span text:style-name="T59">QB7.1: Uveďte, do akej miery súhlasíte alebo nesúhlasíte s každým z týchto tvrdení: – IVET ponúka vysokokvalitné vzdelávanie (EÚ27) (%) </text:span></text:p></draw:text-box></draw:frame><draw:frame draw:style-name="gr371" draw:text-style-name="P109" svg:width="2.527cm" svg:height="0.578cm" svg:x="10.303cm" svg:y="-8.372cm"><draw:text-box><text:p text:style-name="P103"><text:span text:style-name="T59">Neviem 9</text:span></text:p></draw:text-box></draw:frame><draw:frame draw:style-name="gr372" draw:text-style-name="P109" svg:width="3.264cm" svg:height="0.902cm" svg:x="8.961cm" svg:y="-7.797cm"><draw:text-box><text:p text:style-name="P103"><text:span text:style-name="T59">Rozhodne nesúhlasím 2</text:span></text:p></draw:text-box></draw:frame><draw:frame draw:style-name="gr373" draw:text-style-name="P109" svg:width="2.102cm" svg:height="1.551cm" svg:x="8.67cm" svg:y="-6.83cm"><draw:text-box><text:p text:style-name="P103"><text:span text:style-name="T59">Rozhodli sme sa nesúhlasiť 16</text:span></text:p></draw:text-box></draw:frame><draw:frame draw:style-name="gr374" draw:text-style-name="P110" svg:width="2.818cm" svg:height="0.902cm" svg:x="13.544cm" svg:y="-7.98cm"><draw:text-box><text:p text:style-name="P100"><text:span text:style-name="T59">Rozhodne súhlasím 19</text:span></text:p></draw:text-box></draw:frame><draw:frame draw:style-name="gr375" draw:text-style-name="P110" svg:width="3.735cm" svg:height="0.578cm" svg:x="11.956cm" svg:y="-2.599cm"><draw:text-box><text:p text:style-name="P100"><text:span text:style-name="T59">Súhlasím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59">QB7.1. Povedzte mi, do akej miery súhlasíte alebo nesúhlasíte s ead1 z 111a týchto tvrdení:— počiatočná odborná príprava ponúka vysokokvalitné vzdelávanie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902cm" svg:x="1.004cm" svg:y="7.65cm"><draw:text-box><text:p text:style-name="P105"><text:span text:style-name="T59">Rozhodne súhlasím</text:span></text:p></draw:text-box></draw:frame><draw:frame draw:style-name="gr365" draw:text-style-name="P101" svg:width="2.857cm" svg:height="0.59cm" svg:x="4.013cm" svg:y="7.627cm"><draw:text-box><text:p text:style-name="P105"><text:span text:style-name="T59">Tendencia súhlasiť</text:span></text:p></draw:text-box></draw:frame><draw:frame draw:style-name="gr366" draw:text-style-name="P101" svg:width="3.282cm" svg:height="0.646cm" svg:x="7.195cm" svg:y="7.671cm"><draw:text-box><text:p text:style-name="P105"><text:span text:style-name="T59">Tendencia nesúhlasiť</text:span></text:p></draw:text-box></draw:frame><draw:frame draw:style-name="gr367" draw:text-style-name="P101" svg:width="3.484cm" svg:height="0.646cm" svg:x="10.823cm" svg:y="7.629cm"><draw:text-box><text:p text:style-name="P105"><text:span text:style-name="T59">Rozhodne nesúhlasím</text:span></text:p></draw:text-box></draw:frame><draw:frame draw:style-name="gr368" draw:text-style-name="P101" svg:width="2.52cm" svg:height="0.687cm" svg:x="14.545cm" svg:y="7.629cm"><draw:text-box><text:p text:style-name="P105"><text:span text:style-name="T59">Neviem</text:span></text:p></draw:text-box></draw:frame></draw:g></draw:g></text:p>
        <text:p text:style-name="P29">Názory na rozsah, v akom OVP ponúka vysokokvalitné vzdelávanie, sa líšia v závislosti od sociálno-demografických a postojových faktorov, a to takto: </text:p>
        <text:p text:style-name="P52">■ Respondenti, ktorí vidia OVP v pozitívnom svetle, s väčšou pravdepodobnosťou súhlasia: 82 % tých, ktorí uvádzajú, že OVP je v ich krajine vnímané pozitívne, súhlasí s týmto tvrdením v porovnaní s 56 % tých, ktorí uvádzajú, že OVP je vnímané negatívne. </text:p>
        <text:p text:style-name="P52">■ Názor, že OVP ponúka vysokokvalitné vzdelávanie, je rozšírenejší medzi respondentmi, ktorí majú pocit, že ľudia dostávajú dostatok informácií o príležitostiach OVP (82 %), než medzi tými, ktorí majú pocit, že ich nemajú (61 %). </text:p>
        <text:p text:style-name="P52">■ Existujú určité výrazné rozdiely medzi sociálno-profesijnými kategóriami, pričom manuálni pracovníci s najväčšou pravdepodobnosťou súhlasia s tým, že OVP ponúka vysokokvalitné vzdelávanie (75 %) v porovnaní so 68 % študentov. </text:p>
        <text:p text:style-name="P52">■ Subjektívna urbanizácia je tiež spojená s rôznymi odpoveďami, keďže 76 % respondentov vo vidieckych oblastiach alebo obciach s týmto tvrdením súhlasí v porovnaní so 70 % respondentov v malých alebo stredne veľkých mestách. </text:p>
        <text:p text:style-name="P52">■ Existujú malé rozdiely podľa veku. Respondenti vo veku 40 – 55 rokov s najväčšou pravdepodobnosťou súhlasia s tým, že OVP ponúka vysokokvalitné vzdelávanie (74 %). Tento údaj mierne klesá na 73 % medzi osobami vo veku 55 rokov a viac, 72 % medzi osobami vo veku 25 – 39 rokov a 69 % medzi respondentmi vo veku 15 – 24 rokov. </text:p>
        <text:p text:style-name="P52">■ Vek na konci vzdelávania tiež zohráva malú úlohu. Viera, že OVP ponúka vysokokvalitné vzdelávanie, je najvyššia medzi respondentmi, ktorí ukončili vzdelávanie vo veku 16 – 19 rokov (74 %), v porovnaní so 73 % respondentov, ktorí ukončili vzdelávanie vo veku 20 rokov alebo neskôr, a 71 % respondentov, ktorí ukončili vzdelávanie vo veku 15 rokov alebo menej. </text:p>
        <text:p text:style-name="P52">■ Respondenti, ktorí odporúčajú stredoškolské odborné vzdelávanie, s týmto tvrdením s väčšou pravdepodobnosťou súhlasia (77 %) ako respondenti, ktorí odporúčajú všeobecné stredoškolské vzdelávanie (70 %). </text:p>
        <text:p text:style-name="P52">■ Respondenti, ktorí sa sami zúčastnili na OVP, s väčšou pravdepodobnosťou súhlasia s tým, že OVP ponúka vysokokvalitné vzdelávanie (76 %) ako tí, ktorí sa na OVP nezúčastnili (70 %). </text:p>
        <text:p text:style-name="P52">Rozdiely vo vnímaní podľa pohlavia sú zanedbateľné. </text:p>
        <text:p text:style-name="P21"/>
        <text:p text:style-name="P28"/>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QB7.1 Povedzte mi, do akej miery súhlasíte alebo nesúhlasíte s každým z týchto tvrdení: IVET ponúka vysokokvalitné vzdelávanie (% EÚ)</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Súhlasím“ spolu</text:p>
            </table:table-cell>
            <table:table-cell table:style-name="Tableau8.A1" office:value-type="string">
              <text:p text:style-name="P83">„Nesúhlasím“ spolu </text:p>
            </table:table-cell>
            <table:table-cell table:style-name="Tableau8.A1" office:value-type="string">
              <text:p text:style-name="P83">Neviem</text:p>
            </table:table-cell>
          </table:table-row>
          <table:table-row>
            <table:table-cell table:style-name="Tableau8.A1" office:value-type="string">
              <text:p text:style-name="P88">EÚ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Pohlavie</text:p>
            </table:table-cell>
            <table:covered-table-cell/>
            <table:covered-table-cell/>
            <table:covered-table-cell/>
          </table:table-row>
          <table:table-row>
            <table:table-cell table:style-name="Tableau8.A1" office:value-type="string">
              <text:p text:style-name="P88">Človek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Žena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Vek</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Vzdelávanie (koniec)</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Stále študuje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Sociálno-profesijná kategória</text:p>
            </table:table-cell>
            <table:covered-table-cell/>
            <table:covered-table-cell/>
            <table:covered-table-cell/>
          </table:table-row>
          <table:table-row>
            <table:table-cell table:style-name="Tableau8.A1" office:value-type="string">
              <text:p text:style-name="P88">Samostatne zárobkovo činné osoby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Manažéri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Ostatné biele goliere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Manuálni pracovníci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Osoby v domácnosti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Nezamestnaní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dôchodca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Študenti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Subjektívna urbanizácia</text:p>
            </table:table-cell>
            <table:covered-table-cell/>
            <table:covered-table-cell/>
            <table:covered-table-cell/>
          </table:table-row>
          <table:table-row>
            <table:table-cell table:style-name="Tableau8.A1" office:value-type="string">
              <text:p text:style-name="P88">Vidiecka oblasť alebo dedina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Malé alebo stredne veľké mesto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Veľké mesto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8.A1" office:value-type="string">
              <text:p text:style-name="P88">Pozitívne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Negatívne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niekedy navštevoval počiatočnú odbornú prípravu (vyššie sekundárne vzdelávanie)</text:p>
            </table:table-cell>
            <table:covered-table-cell/>
            <table:covered-table-cell/>
            <table:covered-table-cell/>
          </table:table-row>
          <table:table-row>
            <table:table-cell table:style-name="Tableau8.A1" office:value-type="string">
              <text:p text:style-name="P88">Áno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Nie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Kvalita pedagogickej pracovnej sily <text:bookmark-end text:name="__RefHeading___Toc215574_2930363814"/></text:h>
        <text:p text:style-name="P50">Približne štyria z piatich občanov EÚ tvrdia, že učitelia a školitelia v OVP sú kompetentní </text:p>
        <text:p text:style-name="P21">V celej Európskej únii 79 % občanov EÚ tvrdí, že učitelia a školitelia v odbornom vzdelávaní a príprave sú kompetentní, vrátane 23 %, ktorí s tým rozhodne súhlasia, a 56 %, ktorí majú tendenciu súhlasiť.<text:note text:id="ftn21" text:note-class="footnote"><text:note-citation>21</text:note-citation><text:note-body><text:p text:style-name="P13">QB7.3. Uveďte, do akej miery súhlasíte alebo nesúhlasíte s každým z týchto tvrdení: Učitelia a školitelia v odbornom vzdelávaní a príprave sú kompetentní. </text:p></text:note-body></text:note> Viac ako jeden z desiatich respondentov nesúhlasí (13 %), zatiaľ čo 8 % nevie. </text:p>
        <text:p text:style-name="P21">Dohoda sa postupom času mierne zvýšila. V prieskume Eurobarometra z roku 2011 o OVP (EÚ27) 76 % respondentov súhlasilo s tým, že učitelia a školitelia v OVP sú kompetentní.<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Znenie otázky sa líši od súčasného prieskumu a používa pojem „OVP“ bez rozlišovania medzi počiatočným a ďalším OVP. Otázka 10.3: „Povedzte mi, do akej miery súhlasíte alebo nesúhlasíte s každým z nasledujúcich tvrdení. Učitelia a školitelia v odbornom vzdelávaní a príprave sú kompetentní“.</text:span></text:p></text:note-body></text:note> </text:p>
        <text:p text:style-name="P21">V súčasnom prieskume sa názory v jednotlivých členských štátoch líšia, pričom najvyššie úrovne dohody boli zaznamenané v Rakúsku (86 %), Írsku (84 %) a na Cypre (83 %). Najnižšie úrovne boli zaznamenané v Rumunsku (64 %), Bulharsku a Luxembursku (obe 72 %) a Holandsku (73 %). Vo všetkých členských štátoch najmenej šesť z desiatich respondentov tvrdí, že učitelia a školitelia v OVP sú kompetentní.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551cm" svg:x="9.017cm" svg:y="-8.722cm"><draw:text-box><text:p text:style-name="P100"><text:span text:style-name="T59">QB7.3: Uveďte, do akej miery súhlasíte alebo nesúhlasíte s každým z týchto tvrdení: - Učitelia a školitelia v počiatočnom odbornom vzdelávaní a príprave sú kompetentní (EÚ27) (%} </text:span></text:p></draw:text-box></draw:frame><draw:frame draw:style-name="gr356" draw:text-style-name="P101" svg:width="1.983cm" svg:height="0.902cm" svg:x="10.799cm" svg:y="-7.727cm"><draw:text-box><text:p text:style-name="P100"><text:span text:style-name="T59">Neviem 8</text:span></text:p></draw:text-box></draw:frame><draw:frame draw:style-name="gr357" draw:text-style-name="P104" svg:width="2.454cm" svg:height="0.902cm" svg:x="9.236cm" svg:y="-7.027cm"><draw:text-box><text:p text:style-name="P103"><text:span text:style-name="T59">Rozhodne nesúhlasím 2</text:span></text:p></draw:text-box></draw:frame><draw:frame draw:style-name="gr358" draw:text-style-name="P104" svg:width="1.971cm" svg:height="1.551cm" svg:x="8.647cm" svg:y="-6.067cm"><draw:text-box><text:p text:style-name="P103"><text:span text:style-name="T59">Rozhodli sme sa nesúhlasiť 11</text:span></text:p></draw:text-box></draw:frame><draw:frame draw:style-name="gr359" draw:text-style-name="P101" svg:width="1.715cm" svg:height="1.551cm" svg:x="15.052cm" svg:y="-7.214cm"><draw:text-box><text:p text:style-name="P100"><text:span text:style-name="T59">Rozhodne súhlasím 23</text:span></text:p></draw:text-box></draw:frame><draw:frame draw:style-name="gr360" draw:text-style-name="P101" svg:width="3.223cm" svg:height="0.578cm" svg:x="11.406cm" svg:y="-0.615cm"><draw:text-box><text:p text:style-name="P100"><text:span text:style-name="T59">Súhlasím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59">QB7.3. Uveďte, do akej miery súhlasíte alebo nesúhlasíte s každým z týchto tvrdení:- Učitelia a školitelia v počiatočnom odbornom vzdelávaní a príprave sú spôsobilí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902cm" svg:x="1.207cm" svg:y="9.564cm"><draw:text-box><text:p text:style-name="P105"><text:span text:style-name="T59">Rozhodne súhlasím</text:span></text:p></draw:text-box></draw:frame><draw:frame draw:style-name="gr350" draw:text-style-name="P101" svg:width="2.857cm" svg:height="0.59cm" svg:x="4.216cm" svg:y="9.541cm"><draw:text-box><text:p text:style-name="P105"><text:span text:style-name="T59">Tendencia súhlasiť</text:span></text:p></draw:text-box></draw:frame><draw:frame draw:style-name="gr351" draw:text-style-name="P101" svg:width="3.282cm" svg:height="0.646cm" svg:x="7.398cm" svg:y="9.583cm"><draw:text-box><text:p text:style-name="P105"><text:span text:style-name="T59">Tendencia nesúhlasiť</text:span></text:p></draw:text-box></draw:frame><draw:frame draw:style-name="gr352" draw:text-style-name="P101" svg:width="3.484cm" svg:height="0.646cm" svg:x="11.026cm" svg:y="9.543cm"><draw:text-box><text:p text:style-name="P105"><text:span text:style-name="T59">Rozhodne nesúhlasím</text:span></text:p></draw:text-box></draw:frame><draw:frame draw:style-name="gr353" draw:text-style-name="P101" svg:width="2.52cm" svg:height="0.687cm" svg:x="14.748cm" svg:y="9.543cm"><draw:text-box><text:p text:style-name="P105"><text:span text:style-name="T59">Neviem</text:span></text:p></draw:text-box></draw:frame></draw:g></draw:g></text:p>
        <text:p text:style-name="P21"/>
        <text:p text:style-name="P29">Miera, do akej respondenti súhlasia s tým, že učitelia a školitelia OVP sú kompetentní, sa líši v závislosti od sociálno-demografických a postojových faktorov, a to takto: </text:p>
        <text:p text:style-name="P52">■ Tí, ktorí vnímajú OVP v pozitívnom svetle, s väčšou pravdepodobnosťou zastávajú tento názor: 87 % v porovnaní so 67 % tých, ktorí si myslia, že OVP má negatívny obraz. </text:p>
        <text:p text:style-name="P52">■ Respondenti, ktorí sa domnievajú, že študenti dostávajú dostatok informácií o príležitostiach OVP, s tým oveľa viac súhlasia (87 %) ako tí, ktorí ich nedostávajú (69 %). </text:p>
        <text:p text:style-name="P52">■ Existujú určité významné rozdiely medzi sociálno-profesijnými kategóriami, manažéri a iní administratívni pracovníci s najväčšou pravdepodobnosťou zastávajú tento názor (obe 81 %) v porovnaní so 74 % osôb v domácnosti. </text:p>
        <text:p text:style-name="P52">■ Podľa veku na konci vzdelávania je presvedčenie, že učitelia OVP sú kompetentní, najrozšírenejšie medzi respondentmi, ktorí ukončili vzdelávanie po dosiahnutí veku 20 rokov (81 %). Tento údaj predstavuje 79 % v prípade osôb, ktoré ukončili vzdelávanie vo veku 16 – 19 rokov, a 74 % v prípade osôb, ktoré ukončili vzdelávanie vo veku 15 rokov alebo skôr. </text:p>
        <text:p text:style-name="P52">■ Existujú určité malé rozdiely b y vek, respondenti vo veku 40 – 54 rokov s najväčšou pravdepodobnosťou súhlasia s tým, že učitelia OVP sú kompetentní (81 %), zatiaľ čo 77 % respondentov vo veku 15 – 24 rokov tak robí. </text:p>
        <text:p text:style-name="P52">■ Respondenti, ktorí sa zúčastnili na OVP, s väčšou pravdepodobnosťou súhlasia s tým, že učitelia OVP sú kompetentní (81 %) ako tí, ktorí sa na OVP nezúčastnili (77 %). </text:p>
        <text:p text:style-name="P52">■ Neexistujú žiadne rozdiely vo vnímaní podľa pohlavia.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QB7.3 Povedzte mi, do akej miery súhlasíte alebo nesúhlasíte s každým z týchto tvrdení: Učitelia a školitelia v počiatočnom odbornom vzdelávaní a príprave sú spôsobilí (% – EÚ)</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Súhlasím“ spolu</text:p>
            </table:table-cell>
            <table:table-cell table:style-name="Tableau9.A1" office:value-type="string">
              <text:p text:style-name="P83">„Nesúhlasím“ spolu </text:p>
            </table:table-cell>
            <table:table-cell table:style-name="Tableau9.A1" office:value-type="string">
              <text:p text:style-name="P83">Neviem</text:p>
            </table:table-cell>
          </table:table-row>
          <table:table-row>
            <table:table-cell table:style-name="Tableau9.A1" office:value-type="string">
              <text:p text:style-name="P88">EÚ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Pohlavie</text:p>
            </table:table-cell>
            <table:covered-table-cell/>
            <table:covered-table-cell/>
            <table:covered-table-cell/>
          </table:table-row>
          <table:table-row>
            <table:table-cell table:style-name="Tableau9.A1" office:value-type="string">
              <text:p text:style-name="P88">Človek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Žena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Vek</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Vzdelávanie (koniec)</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Stále študuje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Sociálno-profesijná kategória</text:p>
            </table:table-cell>
            <table:covered-table-cell/>
            <table:covered-table-cell/>
            <table:covered-table-cell/>
          </table:table-row>
          <table:table-row>
            <table:table-cell table:style-name="Tableau9.A1" office:value-type="string">
              <text:p text:style-name="P88">Samostatne zárobkovo činné osoby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Manažéri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Ostatné biele goliere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Manuálni pracovníci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Osoby v domácnosti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Nezamestnaní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dôchodca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Študenti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Subjektívna urbanizácia</text:p>
            </table:table-cell>
            <table:covered-table-cell/>
            <table:covered-table-cell/>
            <table:covered-table-cell/>
          </table:table-row>
          <table:table-row>
            <table:table-cell table:style-name="Tableau9.A1" office:value-type="string">
              <text:p text:style-name="P88">Vidiecka oblasť alebo dedina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Malé alebo stredne veľké mesto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Veľké mesto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9.A1" office:value-type="string">
              <text:p text:style-name="P88">Pozitívne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Negatívne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niekedy navštevoval počiatočnú odbornú prípravu (vyššie sekundárne vzdelávanie)</text:p>
            </table:table-cell>
            <table:covered-table-cell/>
            <table:covered-table-cell/>
            <table:covered-table-cell/>
          </table:table-row>
          <table:table-row>
            <table:table-cell table:style-name="Tableau9.A1" office:value-type="string">
              <text:p text:style-name="P88">Áno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Nie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text:soft-page-break/></text:p>
        <text:h text:style-name="P19" text:outline-level="2"><text:bookmark-start text:name="__RefHeading___Toc215576_2930363814"/>4. Kvalita infraštruktúry <text:bookmark-end text:name="__RefHeading___Toc215576_2930363814"/></text:h>
        <text:p text:style-name="P50">Približne štyria z piatich občanov EÚ tvrdia, že OVP poskytuje prístup k modernej fyzickej a digitálnej infraštruktúre </text:p>
        <text:p text:style-name="P21">V celej Európskej únii 78 % občanov EÚ súhlasí s tým, že OVP poskytuje prístup k modernej fyzickej a digitálnej infraštruktúre, ako sú počítače a stroje. To zahŕňa 24 % tých, ktorí rozhodne súhlasia, a 54 % tých, ktorí majú tendenciu súhlasiť. Len 13 % s tým nesúhlasí, zatiaľ čo 9 % nevie.<text:note text:id="ftn23" text:note-class="footnote"><text:note-citation>23</text:note-citation><text:note-body><text:p text:style-name="P13">QB7.2. Uveďte, do akej miery súhlasíte alebo nesúhlasíte s každým z týchto tvrdení: OVP poskytuje prístup k modernej fyzickej a digitálnej infraštruktúre (počítače, stroje atď.).</text:p></text:note-body></text:note> </text:p>
        <text:p text:style-name="P21">V prieskume Eurobarometra z roku 2011 o OVP (EÚ27) 82 % respondentov súhlasilo s tým, že OVP poskytuje prístup k modernému vybaveniu tohto druhu,<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7">h</text:span><text:span text:style-name="T54"> ttps://europa.eu/eurobarometer/surveys/detail/999</text:span></text:a><text:span text:style-name="T54">. Znenie otázky sa líši od súčasného prieskumu a používa pojem „OVP“ bez rozlišovania medzi počiatočným a ďalším OVP. Otázka 10.2: „Povedzte mi, do akej miery súhlasíte alebo nesúhlasíte s každým z nasledujúcich tvrdení. Odborné vzdelávanie a príprava umožňuje prístup k modernému vybaveniu (počítačom, strojom atď.)“. </text:span></text:p></text:note-body></text:note> čo je o niečo viac ako 78 % zaznamenaných v tomto prieskume. </text:p>
        <text:p text:style-name="P21">V súčasnom prieskume sa názory v jednotlivých členských štátoch líšia, pričom najvyššia úroveň dohody bola zaznamenaná na Malte a vo Fínsku (v oboch prípadoch 88 %) a v Lotyšsku (86 %). Najnižšie úrovne boli zaznamenané v Rumunsku (61 %), Grécku (71 %) a Francúzsku (75 %). </text:p>
        <text:p text:style-name="P21">Vo všetkých členských štátoch najmenej šesť z desiatich respondentov uviedlo, že OVP poskytuje prístup k modernej fyzickej a digitálnej infraštruktúre.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59">QB7.2. Uveďte, do akej miery súhlasíte alebo nesúhlasíte s každým z týchto tvrdení: IVET poskytuje prístup k modernej fyzickej a digitálnej infraštruktúre (počítače, stroje atď.)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902cm" svg:x="0.96cm" svg:y="8.214cm"><draw:text-box><text:p text:style-name="P105"><text:span text:style-name="T59">Rozhodne súhlasím</text:span></text:p></draw:text-box></draw:frame><draw:frame draw:style-name="gr335" draw:text-style-name="P101" svg:width="2.858cm" svg:height="0.59cm" svg:x="3.967cm" svg:y="8.191cm"><draw:text-box><text:p text:style-name="P105"><text:span text:style-name="T59">Tendencia súhlasiť</text:span></text:p></draw:text-box></draw:frame><draw:frame draw:style-name="gr336" draw:text-style-name="P101" svg:width="3.282cm" svg:height="0.646cm" svg:x="7.149cm" svg:y="8.235cm"><draw:text-box><text:p text:style-name="P105"><text:span text:style-name="T59">Tendencia nesúhlasiť</text:span></text:p></draw:text-box></draw:frame><draw:frame draw:style-name="gr337" draw:text-style-name="P101" svg:width="3.483cm" svg:height="0.646cm" svg:x="10.779cm" svg:y="8.193cm"><draw:text-box><text:p text:style-name="P105"><text:span text:style-name="T59">Rozhodne nesúhlasím</text:span></text:p></draw:text-box></draw:frame><draw:frame draw:style-name="gr338" draw:text-style-name="P101" svg:width="2.52cm" svg:height="0.687cm" svg:x="14.499cm" svg:y="8.193cm"><draw:text-box><text:p text:style-name="P105"><text:span text:style-name="T59">Neviem</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59">St</text:span></text:p></draw:image></draw:frame><draw:frame draw:style-name="gr340" draw:text-style-name="P101" svg:width="8.231cm" svg:height="1.551cm" svg:x="8.911cm" svg:y="-9.398cm"><draw:text-box><text:p text:style-name="P100"><text:span text:style-name="T59">QB7.2: Uveďte, do akej miery súhlasíte alebo nesúhlasíte s každým z týchto tvrdení: IVET poskytuje prístup k modernej fyzickej a digitálnej infraštruktúre (počítače, stroje atď.) (EÚ27) (%)</text:span></text:p></draw:text-box></draw:frame><draw:frame draw:style-name="gr341" draw:text-style-name="P104" svg:width="2.123cm" svg:height="0.902cm" svg:x="11.052cm" svg:y="-7.862cm"><draw:text-box><text:p text:style-name="P103"><text:span text:style-name="T59">Neviem 9</text:span></text:p></draw:text-box></draw:frame><draw:frame draw:style-name="gr342" draw:text-style-name="P104" svg:width="2.241cm" svg:height="0.902cm" svg:x="9.996cm" svg:y="-7.227cm"><draw:text-box><text:p text:style-name="P103"><text:span text:style-name="T59">Rozhodne nesúhlasím 2</text:span></text:p></draw:text-box></draw:frame><draw:frame draw:style-name="gr343" draw:text-style-name="P104" svg:width="2.015cm" svg:height="1.551cm" svg:x="9.52cm" svg:y="-6.279cm"><draw:text-box><text:p text:style-name="P103"><text:span text:style-name="T59">Rozhodli sme sa nesúhlasiť 11</text:span></text:p></draw:text-box></draw:frame><draw:frame draw:style-name="gr344" draw:text-style-name="P101" svg:width="1.936cm" svg:height="1.227cm" svg:x="15.046cm" svg:y="-7.28cm"><draw:text-box><text:p text:style-name="P100"><text:span text:style-name="T59">Plne súhlasím 24</text:span></text:p></draw:text-box></draw:frame><draw:frame draw:style-name="gr345" draw:text-style-name="P101" svg:width="3.282cm" svg:height="0.578cm" svg:x="12.351cm" svg:y="-0.905cm"><draw:text-box><text:p text:style-name="P100"><text:span text:style-name="T59">Túžba súhlasiť 54</text:span></text:p></draw:text-box></draw:frame></draw:g></text:p>
        <text:p text:style-name="P29">Rozsah dohody o tom, že OVP poskytuje prístup k moderným infraštruktúram, sa líši v závislosti od sociálno-demografických a postojových faktorov, a to takto: </text:p>
        <text:p text:style-name="P52">■ Respondenti, ktorí vidia OVP v pozitívnom svetle, s väčšou pravdepodobnosťou súhlasia: 86 % ľudí, ktorí uvádzajú, že OVP je v ich krajine vnímané pozitívne, v porovnaní so 67 % tých, ktorí tvrdia, že sa vníma negatívne. </text:p>
        <text:p text:style-name="P52">■ Respondenti, ktorí sa domnievajú, že ľudia dostávajú dostatok informácií o príležitostiach OVP, s väčšou pravdepodobnosťou súhlasia s tým, že OVP poskytuje prístup k modernej infraštruktúre (87 %), než tí, ktorí sa domnievajú, že ho nedostávajú (70 %). </text:p>
        <text:p text:style-name="P52">■ Pokiaľ ide o vek na konci vzdelávania, názor, že OVP poskytuje prístup k modernej fyzickej a digitálnej infraštruktúre, je rozšírenejší u respondentov, ktorí ukončili vzdelávanie vo veku 16 rokov alebo neskôr (80 %), ako u tých, ktorí ukončili vzdelávanie vo veku 15 rokov alebo menej (71 %). </text:p>
        <text:p text:style-name="P52">■ Existujú určité výrazné rozdiely medzi sociálno-profesijnými kategóriami, pričom manuálni pracovníci zaznamenávajú najvyššiu úroveň podpory vyhlásenia (81 %) v porovnaní so 74 % osôb v domácnosti. </text:p>
        <text:p text:style-name="P52">■ Podľa veku respondenti vo veku 25 – 39 rokov a 40 – 54 rokov s najväčšou pravdepodobnosťou súhlasia s tým, že OVP poskytuje prístup k modernej infraštruktúre (80 % – 81 %). Toto číslo klesá na 78 % medzi osobami vo veku 55 rokov a viac a na 75 % medzi respondentmi vo veku 15 – 24 rokov. </text:p>
        <text:p text:style-name="P52">■ Respondenti, ktorí sa sami zúčastnili na OVP, sa s väčšou pravdepodobnosťou domnievajú, že OVP poskytuje prístup k modernej infraštruktúre (82 %), než tí, ktorí sa na OVP nezúčastnili (76 %). </text:p>
        <text:p text:style-name="P52">■ Tento názor je o niečo rozšírenejší medzi respondentmi, ktorí by odporučili stredoškolské odborné vzdelávanie (82 %), než medzi tými, ktorí uprednostňujú všeobecné stredoškolské vzdelávanie (77 %). </text:p>
        <text:p text:style-name="P52">■ Neexistujú žiadne rozdiely vo vnímaní podľa pohlavia.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QB7.2 Povedzte mi, do akej miery súhlasíte alebo nesúhlasíte s každým z týchto tvrdení: IVET poskytuje prístup k modernej fyzickej a digitálnej infraštruktúre (počítače, stroje atď.) (% – EÚ)</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Súhlasím“ spolu</text:p>
            </table:table-cell>
            <table:table-cell table:style-name="Tableau10.A1" office:value-type="string">
              <text:p text:style-name="P83">„Nesúhlasím“ spolu </text:p>
            </table:table-cell>
            <table:table-cell table:style-name="Tableau10.A1" office:value-type="string">
              <text:p text:style-name="P83">Neviem</text:p>
            </table:table-cell>
          </table:table-row>
          <table:table-row>
            <table:table-cell table:style-name="Tableau10.A1" office:value-type="string">
              <text:p text:style-name="P88">EÚ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Pohlavie</text:p>
            </table:table-cell>
            <table:covered-table-cell/>
            <table:covered-table-cell/>
            <table:covered-table-cell/>
          </table:table-row>
          <table:table-row>
            <table:table-cell table:style-name="Tableau10.A1" office:value-type="string">
              <text:p text:style-name="P88">Človek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Žena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Vek</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Vzdelávanie (koniec)</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Stále študuje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Sociálno-profesijná kategória</text:p>
            </table:table-cell>
            <table:covered-table-cell/>
            <table:covered-table-cell/>
            <table:covered-table-cell/>
          </table:table-row>
          <table:table-row>
            <table:table-cell table:style-name="Tableau10.A1" office:value-type="string">
              <text:p text:style-name="P88">Samostatne zárobkovo činné osoby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Manažéri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Ostatné biele goliere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Manuálni pracovníci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Osoby v domácnosti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Nezamestnaní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dôchodca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Študenti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Subjektívna urbanizácia</text:p>
            </table:table-cell>
            <table:covered-table-cell/>
            <table:covered-table-cell/>
            <table:covered-table-cell/>
          </table:table-row>
          <table:table-row>
            <table:table-cell table:style-name="Tableau10.A1" office:value-type="string">
              <text:p text:style-name="P88">Vidiecka oblasť alebo dedina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Malé alebo stredne veľké mesto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Veľké mesto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10.A1" office:value-type="string">
              <text:p text:style-name="P88">Pozitívne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Negatívne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niekedy navštevoval počiatočnú odbornú prípravu (vyššie sekundárne vzdelávanie)</text:p>
            </table:table-cell>
            <table:covered-table-cell/>
            <table:covered-table-cell/>
            <table:covered-table-cell/>
          </table:table-row>
          <table:table-row>
            <table:table-cell table:style-name="Tableau10.A1" office:value-type="string">
              <text:p text:style-name="P88">Áno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able:table-row>
            <table:table-cell table:style-name="Tableau10.A1" office:value-type="string">
              <text:p text:style-name="P88">Nie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text:soft-page-break/></text:p>
        <text:h text:style-name="P19" text:outline-level="2"><text:bookmark-start text:name="__RefHeading___Toc215578_2930363814"/>5. Špecializované technické zručnosti <text:bookmark-end text:name="__RefHeading___Toc215578_2930363814"/></text:h>
        <text:p text:style-name="P50">Veľká väčšina občanov EÚ tvrdí, že ľudia v programoch OVP sa učia špecializované technické zručnosti priamo súvisiace s konkrétnymi povolaniami. </text:p>
        <text:p text:style-name="P21">V celej Európskej únii 85 % respondentov súhlasí s tvrdením, že ľudia v OVP sa učia špecializovaným technickým zručnostiam priamo súvisiacim s konkrétnymi povolaniami vrátane 34 %, ktorí s tým dôrazne súhlasia, a 51 %, ktorí majú tendenciu súhlasiť.<text:note text:id="ftn25" text:note-class="footnote"><text:note-citation>25</text:note-citation><text:note-body><text:p text:style-name="P13">QB7.8. Uveďte, do akej miery súhlasíte alebo nesúhlasíte s každým z týchto tvrdení: Ľudia v programoch OVP sa učia špecializované technické zručnosti priamo súvisiace s konkrétnymi povolaniami. </text:p></text:note-body></text:note> Menej ako jeden z desiatich respondentov nesúhlasí (9 %), zatiaľ čo 6 % respondentov nevie. </text:p>
        <text:p text:style-name="P21">V členských štátoch panuje široký konsenzus o tomto aspekte OVP. Najvyššie úrovne dohody boli zaznamenané v Rakúsku (94 %), Švédsku (92 %), na Malte a v Estónsku (obe 91 %) a v Nemecku a Španielsku (obe 90 %). Najnižšie úrovne boli zaznamenané v Rumunsku (71 %), Slovinsku (77 %), Bulharsku (79 %) a Chorvátsku (81 %), hoci aj v týchto krajinách tento názor zastáva viac ako sedem z desiatich krajín. </text:p>
        <text:p text:style-name="P21">Vo všetkých členských štátoch najmenej dve tretiny respondentov tvrdia, že ľudia zapojení do programov OVP sa učia špecializovaným technickým zručnostiam priamo súvisiacim s konkrétnymi povolaniami.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1.876cm" svg:x="8.532cm" svg:y="-9.629cm"><draw:text-box><text:p text:style-name="P100"><text:span text:style-name="T59">QB7.8: Uveďte, do akej miery súhlasíte alebo nesúhlasíte s každým z týchto tvrdení: Ľudia v programoch počiatočného odborného vzdelávania a prípravy sa učia špecializované technické zručnosti priamo súvisiace s konkrétnymi povolaniami (EÚ27) (%) </text:span></text:p></draw:text-box></draw:frame><draw:frame draw:style-name="gr326" draw:text-style-name="P107" svg:width="1.992cm" svg:height="0.902cm" svg:x="12.178cm" svg:y="-8.057cm"><draw:text-box><text:p text:style-name="P106"><text:span text:style-name="T59">Nepoznám ťa 6</text:span></text:p></draw:text-box></draw:frame><draw:frame draw:style-name="gr327" draw:text-style-name="P104" svg:width="3.31cm" svg:height="0.902cm" svg:x="9.479cm" svg:y="-7.361cm"><draw:text-box><text:p text:style-name="P103"><text:span text:style-name="T59">Rozhodne nesúhlasím 1</text:span></text:p></draw:text-box></draw:frame><draw:frame draw:style-name="gr328" draw:text-style-name="P104" svg:width="2.648cm" svg:height="0.902cm" svg:x="9.114cm" svg:y="-6.89cm"><draw:text-box><text:p text:style-name="P103"><text:span text:style-name="T59">Rozhodli sme sa nesúhlasiť 8</text:span></text:p></draw:text-box></draw:frame><draw:frame draw:style-name="gr329" draw:text-style-name="P104" svg:width="2.319cm" svg:height="0.902cm" svg:x="9.615cm" svg:y="-2.138cm"><draw:text-box><text:p text:style-name="P103"><text:span text:style-name="T59">Súhlasím 51</text:span></text:p></draw:text-box></draw:frame><draw:frame draw:style-name="gr330" draw:text-style-name="P101" svg:width="1.689cm" svg:height="1.227cm" svg:x="15.252cm" svg:y="-6.555cm"><draw:text-box><text:p text:style-name="P100"><text:span text:style-name="T59">Dôrazne súhlasím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1.227cm" svg:x="0.042cm" svg:y="1.621cm"><draw:text-box><text:p text:style-name="P100"><text:span text:style-name="T59">QB7.8: Uveďte, do akej miery súhlasíte alebo nesúhlasíte s každým z týchto tvrdení: Ľudia v programoch počiatočného odborného vzdelávania a prípravy sa učia špecializované technické zručnosti priamo súvisiace s konkrétnymi povolaniami (EÚ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902cm" svg:x="0.875cm" svg:y="10.352cm"><draw:text-box><text:p text:style-name="P105"><text:span text:style-name="T59">Rozhodne súhlasím</text:span></text:p></draw:text-box></draw:frame><draw:frame draw:style-name="gr320" draw:text-style-name="P101" svg:width="2.857cm" svg:height="0.59cm" svg:x="3.884cm" svg:y="10.331cm"><draw:text-box><text:p text:style-name="P105"><text:span text:style-name="T59">Tendencia súhlasiť</text:span></text:p></draw:text-box></draw:frame><draw:frame draw:style-name="gr321" draw:text-style-name="P101" svg:width="3.282cm" svg:height="0.646cm" svg:x="7.066cm" svg:y="10.373cm"><draw:text-box><text:p text:style-name="P105"><text:span text:style-name="T59">Tendencia nesúhlasiť</text:span></text:p></draw:text-box></draw:frame><draw:frame draw:style-name="gr322" draw:text-style-name="P101" svg:width="3.484cm" svg:height="0.646cm" svg:x="10.694cm" svg:y="10.333cm"><draw:text-box><text:p text:style-name="P105"><text:span text:style-name="T59">Rozhodne nesúhlasím</text:span></text:p></draw:text-box></draw:frame><draw:frame draw:style-name="gr323" draw:text-style-name="P101" svg:width="2.52cm" svg:height="0.687cm" svg:x="14.416cm" svg:y="10.333cm"><draw:text-box><text:p text:style-name="P105"><text:span text:style-name="T59">Neviem</text:span></text:p></draw:text-box></draw:frame></draw:g></draw:g></text:p>
        <text:p text:style-name="P29">Rozsah zhody, že ľudia v programoch OVP sa učia priamo relevantné špecializované zručnosti, sa líši v závislosti od sociálno-demografických a postojových faktorov takto: </text:p>
        <text:p text:style-name="P52">■ Respondenti, ktorí vidia OVP v pozitívnom svetle, s väčšou pravdepodobnosťou súhlasia s tým, že OVP vyučuje príslušné špecializované technické zručnosti: 91 % tých, ktorí uvádzajú, že OVP je v ich krajine vnímané pozitívne, v porovnaní so 78 % tých, ktorí tvrdia, že ich imidž je v ich krajine negatívny. </text:p>
        <text:p text:style-name="P52">■ Respondenti, ktorí sa domnievajú, že mladí ľudia dostávajú dostatok informácií o príležitostiach OVP, s týmto tvrdením s väčšou pravdepodobnosťou súhlasia (91 %) ako tí, ktorí sa domnievajú, že s ním nesúhlasia (80 %). </text:p>
        <text:p text:style-name="P52">■ Existujú určité významné rozdiely medzi sociálno-profesijnými kategóriami: manažéri zaznamenávajú najvyššiu úroveň zhody v tom, že ľudia v OVP sa učia špecializované technické zručnosti priamo súvisiace s konkrétnymi povolaniami (90 %) a osoby v domácnosti majú najnižšiu úroveň (77 %). </text:p>
        <text:p text:style-name="P52">■ Podľa veku na konci vzdelávania je presvedčenie, že OVP vyučuje príslušné špecializované technické zručnosti, najrozšírenejšie medzi respondentmi, ktorí zostali vo vzdelávaní aj po dosiahnutí veku 20 rokov (88 %), za ktorými nasledujú respondenti, ktorí ukončili vzdelávanie vo veku 16 až 19 rokov (86 %). Respondenti, ktorí ukončili vzdelávanie vo veku 15 rokov alebo menej, majú najmenšiu pravdepodobnosť, že sa s týmto názorom stotožnia (80 %). </text:p>
        <text:p text:style-name="P52">■ Súhlas s týmto tvrdením je trvalo vysoký vo všetkých vekových skupinách, pričom medzi respondentmi vo veku 40 – 54 rokov je 88 %, medzi respondentmi vo veku 25 – 39 rokov 87 %, medzi respondentmi vo veku 15 – 24 rokov 85 % a medzi respondentmi vo veku 55 rokov a viac 84 %. </text:p>
        <text:p text:style-name="P52">■ Neexistujú žiadne rozdiely vo vnímaní podľa pohlavia.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QB7.8 Povedzte mi, do akej miery súhlasíte alebo nesúhlasíte s každým z týchto tvrdení: Ľudia v programoch počiatočného odborného vzdelávania a prípravy sa učia špecializované technické zručnosti priamo súvisiace s konkrétnymi povolaniami (% – EÚ)</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Súhlasím“ spolu</text:p>
            </table:table-cell>
            <table:table-cell table:style-name="Tableau11.A1" office:value-type="string">
              <text:p text:style-name="P83">„Nesúhlasím“ spolu </text:p>
            </table:table-cell>
            <table:table-cell table:style-name="Tableau11.A1" office:value-type="string">
              <text:p text:style-name="P83">Neviem</text:p>
            </table:table-cell>
          </table:table-row>
          <table:table-row>
            <table:table-cell table:style-name="Tableau11.A1" office:value-type="string">
              <text:p text:style-name="P88">EÚ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Pohlavie</text:p>
            </table:table-cell>
            <table:covered-table-cell/>
            <table:covered-table-cell/>
            <table:covered-table-cell/>
          </table:table-row>
          <table:table-row>
            <table:table-cell table:style-name="Tableau11.A1" office:value-type="string">
              <text:p text:style-name="P88">Človek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Žena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Vek</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Vzdelávanie (koniec)</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Stále študuje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Sociálno-profesijná kategória</text:p>
            </table:table-cell>
            <table:covered-table-cell/>
            <table:covered-table-cell/>
            <table:covered-table-cell/>
          </table:table-row>
          <table:table-row>
            <table:table-cell table:style-name="Tableau11.A1" office:value-type="string">
              <text:p text:style-name="P88">Samostatne zárobkovo činné osoby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Manažéri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Ostatné biele goliere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Manuálni pracovníci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Osoby v domácnosti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Nezamestnaní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dôchodca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Študenti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Subjektívna urbanizácia</text:p>
            </table:table-cell>
            <table:covered-table-cell/>
            <table:covered-table-cell/>
            <table:covered-table-cell/>
          </table:table-row>
          <table:table-row>
            <table:table-cell table:style-name="Tableau11.A1" office:value-type="string">
              <text:p text:style-name="P88">Vidiecka oblasť alebo dedina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Malé alebo stredne veľké mesto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Veľké mesto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11.A1" office:value-type="string">
              <text:p text:style-name="P88">Pozitívne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Negatívne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niekedy navštevoval počiatočnú odbornú prípravu (vyššie sekundárne vzdelávanie)</text:p>
            </table:table-cell>
            <table:covered-table-cell/>
            <table:covered-table-cell/>
            <table:covered-table-cell/>
          </table:table-row>
          <table:table-row>
            <table:table-cell table:style-name="Tableau11.A1" office:value-type="string">
              <text:p text:style-name="P88">Áno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ext:soft-page-break/>
          <table:table-row>
            <table:table-cell table:style-name="Tableau11.A1" office:value-type="string">
              <text:p text:style-name="P88">Nie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
        <text:h text:style-name="P19" text:outline-level="2"><text:bookmark-start text:name="__RefHeading___Toc215580_2930363814"/>6. Ďalšie možnosti vzdelávania <text:bookmark-end text:name="__RefHeading___Toc215580_2930363814"/></text:h>
        <text:p text:style-name="P50">Dve tretiny občanov EÚ tvrdia, že ľudia, ktorí absolvujú programy OVP, sa môžu zapísať na vysokoškolské štúdium </text:p>
        <text:p text:style-name="P21">V celej Európskej únii sa 67 % domnieva, že ľudia, ktorí absolvujú programy OVP, sa môžu zapísať na vysokoškolské štúdium vrátane 23 % ľudí, ktorí s tým jednoznačne súhlasia, a 44 % ľudí, ktorí majú tendenciu s tým súhlasiť.<text:note text:id="ftn26" text:note-class="footnote"><text:note-citation>26</text:note-citation><text:note-body><text:p text:style-name="P13">QB7.4. Uveďte, do akej miery súhlasíte alebo nesúhlasíte s každým z týchto tvrdení: Ľudia, ktorí absolvujú programy OVP, sa môžu zapísať do vysokoškolského štúdia. </text:p></text:note-body></text:note> Jeden z piatich (21 %) nesúhlasí, zatiaľ čo 12 % nevie. V praxi sa 72,6 % študentov vyššieho sekundárneho odborného vzdelávania a prípravy v Európskej únii zúčastňuje na programoch, ktoré poskytujú priamy prístup k terciárnemu vzdelávaniu.<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4">https://www.cedefop.europa.eu/files/whatsnewinVET_2025.pdf</text:span></text:a><text:span text:style-name="T54"> </text:span></text:p></text:note-body></text:note> To naznačuje, že vnímanie verejnosti vo všeobecnosti odráža realitu, aj keď pretrváva určitý stupeň podhodnotenia vzhľadom na to, že skutočná miera prístupu je o niečo vyššia ako vnímaná miera. </text:p>
        <text:p text:style-name="P21">Výsledok pozorovaný pri tejto otázke je v priebehu času stabilný. V prieskume Eurobarometra z roku 2011 o odbornom vzdelávaní a príprave (EÚ27) 68 % respondentov uviedlo, že odborné vzdelávanie a príprava umožňujú ľuďom pokračovať v následnom vysokoškolskom štúdiu.<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Znenie otázky sa líši od súčasného prieskumu a používa pojem „OVP“ bez toho, aby sa rozlišovalo medzi počiatočným a ďalším OVP. Odborné vzdelávanie a príprava umožňujú ľuďom pokračovať v univerzitnom štúdiu aj potom.“ </text:span></text:p></text:note-body></text:note> </text:p>
        <text:p text:style-name="P21">V súčasnom prieskume aspoň polovica respondentov v 26 členských štátoch uviedla, že ľudia, ktorí absolvujú programy OVP, sa môžu zapísať na vysokoškolské štúdium.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59">QB7.4: Uveďte, do akej miery súhlasíte alebo nesúhlasíte s každým z týchto tvrdení: Ľudia, ktorí absolvujú programy počiatočného odborného vzdelávania a prípravy, sa môžu zapísať na vysokoškolské štúdium (EÚ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902cm" svg:x="1.245cm" svg:y="8.934cm"><draw:text-box><text:p text:style-name="P105"><text:span text:style-name="T59">Rozhodne súhlasím</text:span></text:p></draw:text-box></draw:frame><draw:frame draw:style-name="gr306" draw:text-style-name="P101" svg:width="2.857cm" svg:height="0.59cm" svg:x="4.254cm" svg:y="8.913cm"><draw:text-box><text:p text:style-name="P105"><text:span text:style-name="T59">Tendencia súhlasiť</text:span></text:p></draw:text-box></draw:frame><draw:frame draw:style-name="gr307" draw:text-style-name="P101" svg:width="3.282cm" svg:height="0.646cm" svg:x="7.436cm" svg:y="8.956cm"><draw:text-box><text:p text:style-name="P105"><text:span text:style-name="T59">Tendencia nesúhlasiť</text:span></text:p></draw:text-box></draw:frame><draw:frame draw:style-name="gr308" draw:text-style-name="P101" svg:width="3.483cm" svg:height="0.646cm" svg:x="11.067cm" svg:y="8.913cm"><draw:text-box><text:p text:style-name="P105"><text:span text:style-name="T59">Rozhodne nesúhlasím</text:span></text:p></draw:text-box></draw:frame><draw:frame draw:style-name="gr309" draw:text-style-name="P101" svg:width="2.52cm" svg:height="0.687cm" svg:x="14.787cm" svg:y="8.913cm"><draw:text-box><text:p text:style-name="P105"><text:span text:style-name="T59">Neviem</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551cm" svg:x="9.509cm" svg:y="-7.802cm"><draw:text-box><text:p text:style-name="P100"><text:span text:style-name="T59">QB7.4: Uveďte, do akej miery súhlasíte alebo nesúhlasíte s každým z týchto tvrdení: Ľudia, ktorí absolvujú programy počiatočného odborného vzdelávania a prípravy, sa môžu zapísať na vysokoškolské štúdium (EÚ27) (%) </text:span></text:p></draw:text-box></draw:frame><draw:frame draw:style-name="gr312" draw:text-style-name="P104" svg:width="1.943cm" svg:height="0.902cm" svg:x="11.857cm" svg:y="-6.631cm"><draw:text-box><text:p text:style-name="P103"><text:span text:style-name="T59">Neviem 12</text:span></text:p></draw:text-box></draw:frame><draw:frame draw:style-name="gr313" draw:text-style-name="P104" svg:width="2.788cm" svg:height="0.902cm" svg:x="9.662cm" svg:y="-5.915cm"><draw:text-box><text:p text:style-name="P103"><text:span text:style-name="T59">Rozhodne nesúhlasím 5</text:span></text:p></draw:text-box></draw:frame><draw:frame draw:style-name="gr314" draw:text-style-name="P101" svg:width="2.818cm" svg:height="0.578cm" svg:x="13.845cm" svg:y="-1.161cm"><draw:text-box><text:p text:style-name="P100"><text:span text:style-name="T59">Súhlasím 44</text:span></text:p></draw:text-box></draw:frame><draw:frame draw:style-name="gr315" draw:text-style-name="P101" svg:width="2.818cm" svg:height="0.902cm" svg:x="14.647cm" svg:y="-6.049cm"><draw:text-box><text:p text:style-name="P100"><text:span text:style-name="T59">Rozhodne súhlasím 23</text:span></text:p></draw:text-box></draw:frame></draw:g>Názory sa v jednotlivých členských štátoch značne líšia, pričom najvyššia úroveň dohody bola zaznamenaná na Cypre (90 %), v Litve (88 %) a Lotyšsku (85 %). Najnižšie úrovne sú zaznamenané v Dánsku (46 %), Holandsku (50 %) a Belgicku (55 %). </text:p>
        <text:p text:style-name="P33"/>
        <text:p text:style-name="P34">Rozsah, v akom respondenti súhlasia s tým, že ľudia, ktorí absolvujú programy OVP, sa môžu zapísať na vysokoškolské štúdium, sa líši v závislosti od sociálno-demografických faktorov takto: </text:p>
        <text:p text:style-name="P52">■ Respondenti, ktorí vnímajú OVP pozitívne, sa s väčšou pravdepodobnosťou domnievajú, že absolventi OVP sa môžu zapísať na vysokoškolské štúdium (74 % oproti 57 % tých, ktorí uvádzajú negatívne vnímanie). </text:p>
        <text:p text:style-name="P52">■ Názor, že ľudia, ktorí absolvujú programy OVP, sa môžu zapísať na vysokoškolské štúdium, zastáva 75 % respondentov, ktorí sa domnievajú, že mladí ľudia dostávajú dostatočné informácie o príležitostiach v oblasti OVP, v porovnaní so 62 % tých, ktorí ich nedostávajú. </text:p>
        <text:p text:style-name="P52">■ Tento pohľad mierne klesá s rastúcim vekom, zo 71 % u osôb vo veku 15 – 24 rokov na 64 % u osôb vo veku 55 rokov a viac. </text:p>
        <text:p text:style-name="P52">■ Pokiaľ ide o vek na konci vzdelávania, názor, že ľudia, ktorí absolvujú programy OVP, sa môžu zapísať na vysokoškolské štúdium, je najrozšírenejší u respondentov, ktorí ukončili vzdelávanie vo veku 20 rokov alebo viac a vo veku 16 – 19 rokov (69 % – 68 %), pričom u tých, ktorí ukončili vzdelávanie vo veku 15 rokov alebo skôr, klesol na 59 %. </text:p>
        <text:p text:style-name="P52">■ Respondenti, ktorí sami navštevovali odborné vzdelávanie a prípravu, tiež s týmto tvrdením súhlasia s väčšou pravdepodobnosťou ako tí, ktorí ho nenavštevovali (71 % oproti 65 %). </text:p>
        <text:p text:style-name="P52">■ Neexistujú žiadne rozdiely podľa pohlavia.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QB7.4 Povedzte mi, do akej miery súhlasíte alebo nesúhlasíte s každým z týchto tvrdení: Osoby, ktoré absolvujú programy počiatočného odborného vzdelávania a prípravy, sa môžu zapísať na vysokoškolské štúdium (% – EÚ)</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Súhlasím“ spolu</text:p>
            </table:table-cell>
            <table:table-cell table:style-name="Tableau12.A1" office:value-type="string">
              <text:p text:style-name="P83">„Nesúhlasím“ spolu </text:p>
            </table:table-cell>
            <table:table-cell table:style-name="Tableau12.A1" office:value-type="string">
              <text:p text:style-name="P83">Neviem</text:p>
            </table:table-cell>
          </table:table-row>
          <table:table-row>
            <table:table-cell table:style-name="Tableau12.A1" office:value-type="string">
              <text:p text:style-name="P88">EÚ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Pohlavie</text:p>
            </table:table-cell>
            <table:covered-table-cell/>
            <table:covered-table-cell/>
            <table:covered-table-cell/>
          </table:table-row>
          <table:table-row>
            <table:table-cell table:style-name="Tableau12.A1" office:value-type="string">
              <text:p text:style-name="P88">Človek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Žena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Vek</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Vzdelávanie (koniec)</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Stále študuje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Sociálno-profesijná kategória</text:p>
            </table:table-cell>
            <table:covered-table-cell/>
            <table:covered-table-cell/>
            <table:covered-table-cell/>
          </table:table-row>
          <table:table-row>
            <table:table-cell table:style-name="Tableau12.A1" office:value-type="string">
              <text:p text:style-name="P88">Samostatne zárobkovo činné osoby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Manažéri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Ostatné biele goliere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Manuálni pracovníci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Osoby v domácnosti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Nezamestnaní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dôchodca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Študenti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Subjektívna urbanizácia</text:p>
            </table:table-cell>
            <table:covered-table-cell/>
            <table:covered-table-cell/>
            <table:covered-table-cell/>
          </table:table-row>
          <table:table-row>
            <table:table-cell table:style-name="Tableau12.A1" office:value-type="string">
              <text:p text:style-name="P88">Vidiecka oblasť alebo dedina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Malé alebo stredne veľké mesto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Veľké mesto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12.A1" office:value-type="string">
              <text:p text:style-name="P88">Pozitívne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Negatívne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niekedy navštevoval počiatočnú odbornú prípravu (vyššie sekundárne vzdelávanie)</text:p>
            </table:table-cell>
            <table:covered-table-cell/>
            <table:covered-table-cell/>
            <table:covered-table-cell/>
          </table:table-row>
          <table:table-row>
            <table:table-cell table:style-name="Tableau12.A1" office:value-type="string">
              <text:p text:style-name="P88">Áno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Nie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text:soft-page-break/></text:p>
        <text:p text:style-name="P51">Približne dve tretiny občanov EÚ sa domnievajú, že ľudia, ktorí študujú na účely získania kvalifikácie v odbornom vzdelávaní a príprave, majú v rámci svojho štúdia možnosť študovať v zahraničí. </text:p>
        <text:p text:style-name="P21">Program Erasmus+ podporuje mobilitu študentov odborného vzdelávania a prípravy a umožňuje študentom odborného vzdelávania a prípravy zúčastňovať sa na študijných pobytoch alebo pobytoch odbornej prípravy v zahraničí.<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4">https://erasmus-plus.ec.europa.eu/opportunities/individuals/trainees/vocational-education-apprenticeships-and-recent-graduates</text:span></text:a><text:span text:style-name="T54"> </text:span></text:p></text:note-body></text:note> V celej Európskej únii 64 % respondentov tvrdí, že ľudia, ktorí študujú na účely získania kvalifikácie v odbornom vzdelávaní a príprave, majú v rámci svojho štúdia možnosť študovať v zahraničí, a to vrátane 19 %, ktorí s tým dôrazne súhlasia, a 45 %, ktorí majú tendenciu s tým súhlasiť.<text:note text:id="ftn30" text:note-class="footnote"><text:note-citation>30</text:note-citation><text:note-body><text:p text:style-name="P13">QB7.5. Uveďte, do akej miery súhlasíte alebo nesúhlasíte s každým z týchto tvrdení: Ľudia, ktorí študujú na účely získania kvalifikácie v odbornom vzdelávaní a príprave, majú v rámci svojho štúdia možnosť študovať v zahraničí. </text:p></text:note-body></text:note> Celkovo 20 % nesúhlasí, zatiaľ čo 16 % nevie. </text:p>
        <text:p text:style-name="P21">Informovanosť o možnostiach štúdia v zahraničí s kvalifikáciou v odbornom vzdelávaní a príprave sa postupom času zvýšila. V prieskume strediska Cedefop (EÚ28) z roku 2016 60 % respondentov súhlasilo s tým, že ľudia v OVP majú príležitosti študovať alebo pracovať v zahraničí, 22 % s tým nesúhlasilo a 18 % nevedelo.<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Znenie otázky sa líši od súčasného prieskumu, ktorý sa zameriava na štúdium v zahraničí ako súčasť štúdia OVP, zatiaľ čo položka 2016 zahŕňala štúdium alebo prácu v zahraničí po OVP. Otázka č. 19.2.: „Nasledujúce vyhlásenia sa týkajú toho, čo sa deje po odbornom vzdelávaní na vyššom stredoškolskom stupni. Do akej miery súhlasíte alebo nesúhlasíte s každým z nich? – Odborné vzdelávanie vo vyššom sekundárnom vzdelávaní poskytuje príležitosti na štúdium alebo prácu v zahraničí.“</text:span></text:p></text:note-body></text:note> Z prieskumu Eurobarometra z roku 2011 o odbornom vzdelávaní a príprave (EÚ27) vyplynulo, že 43 % respondentov si myslí, že odborné vzdelávanie a príprava poskytujú príležitosti na štúdium v zahraničí.<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Znenie otázky sa líši od súčasného prieskumu, používa pojem „OVP“ bez rozlišovania medzi počiatočným a ďalším OVP a je negatívne formulované. Otázka 10.5: „Povedzte mi, do akej miery súhlasíte alebo nesúhlasíte s každým z nasledujúcich tvrdení. Odborné vzdelávanie a príprava neposkytuje príležitosti na štúdium v zahraničí“.</text:span></text:p></text:note-body></text:note> </text:p>
        <text:p text:style-name="P21">V súčasnom prieskume sa najmenej polovica respondentov v 25 členských štátoch domnieva, že ľudia, ktorí študujú na účely získania kvalifikácie v odbornom vzdelávaní a príprave, majú v rámci svojho štúdia možnosť študovať v zahraničí. </text:p>
        <text:p text:style-name="P21">Názory sa v jednotlivých členských štátoch líšia, pričom najvyššie úrovne dohody boli zaznamenané na Cypre (86 %), Malte (85 %) a na Slovensku (75 %). Najnižšie úrovne boli zaznamenané vo Švédsku (45 %), Portugalsku (47 %) a Holandsku (51 %).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876cm" svg:x="8.692cm" svg:y="-9.999cm"><draw:text-box><text:p text:style-name="P100"><text:span text:style-name="T59">QB7.5: Uveďte, do akej miery súhlasíte alebo nesúhlasíte s každým z týchto tvrdení: – Ľudia, ktorí študujú na účely získania kvalifikácie v rámci počiatočného odborného vzdelávania a prípravy, majú možnosť študovať v zahraničí v rámci svojho štúdia (EÚ27) (%) </text:span></text:p></draw:text-box></draw:frame><draw:frame draw:style-name="gr297" draw:text-style-name="P101" svg:width="2.377cm" svg:height="0.578cm" svg:x="10.756cm" svg:y="-8.089cm"><draw:text-box><text:p text:style-name="P100"><text:span text:style-name="T59">Neviem 16</text:span></text:p></draw:text-box></draw:frame><draw:frame draw:style-name="gr298" draw:text-style-name="P104" svg:width="2.557cm" svg:height="0.902cm" svg:x="8.895cm" svg:y="-7.08cm"><draw:text-box><text:p text:style-name="P103"><text:span text:style-name="T59">Rozhodne nesúhlasím 4</text:span></text:p></draw:text-box></draw:frame><draw:frame draw:style-name="gr299" draw:text-style-name="P104" svg:width="1.945cm" svg:height="1.551cm" svg:x="8.939cm" svg:y="-5.196cm"><draw:text-box><text:p text:style-name="P103"><text:span text:style-name="T59">Rozhodli sme sa nesúhlasiť 16</text:span></text:p></draw:text-box></draw:frame><draw:frame draw:style-name="gr300" draw:text-style-name="P101" svg:width="2.527cm" svg:height="0.902cm" svg:x="13.797cm" svg:y="-8.043cm"><draw:text-box><text:p text:style-name="P100"><text:span text:style-name="T59">Rozhodne súhlasím 19</text:span></text:p></draw:text-box></draw:frame><draw:frame draw:style-name="gr301" draw:text-style-name="P101" svg:width="2.708cm" svg:height="0.578cm" svg:x="12.809cm" svg:y="-2.504cm"><draw:text-box><text:p text:style-name="P100"><text:span text:style-name="T59">Súhlasím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1.227cm" svg:x="0.002cm" svg:y="0.002cm"><draw:text-box><text:p text:style-name="P100"><text:span text:style-name="T59">QB7.5: Uveďte, do akej miery súhlasíte alebo nesúhlasíte s každým z týchto tvrdení: – Ľudia, ktorí študujú na účely získania kvalifikácie v rámci počiatočného odborného vzdelávania a prípravy, majú možnosť študovať v zahraničí v rámci svojho štúdia (EÚ27)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902cm" svg:x="0.873cm" svg:y="8.687cm"><draw:text-box><text:p text:style-name="P105"><text:span text:style-name="T59">Rozhodne súhlasím</text:span></text:p></draw:text-box></draw:frame><draw:frame draw:style-name="gr291" draw:text-style-name="P101" svg:width="2.857cm" svg:height="0.59cm" svg:x="3.883cm" svg:y="8.666cm"><draw:text-box><text:p text:style-name="P105"><text:span text:style-name="T59">Tendencia súhlasiť</text:span></text:p></draw:text-box></draw:frame><draw:frame draw:style-name="gr292" draw:text-style-name="P101" svg:width="3.282cm" svg:height="0.646cm" svg:x="7.065cm" svg:y="8.709cm"><draw:text-box><text:p text:style-name="P105"><text:span text:style-name="T59">Tendencia nesúhlasiť</text:span></text:p></draw:text-box></draw:frame><draw:frame draw:style-name="gr293" draw:text-style-name="P101" svg:width="3.483cm" svg:height="0.646cm" svg:x="10.695cm" svg:y="8.666cm"><draw:text-box><text:p text:style-name="P105"><text:span text:style-name="T59">Rozhodne nesúhlasím</text:span></text:p></draw:text-box></draw:frame><draw:frame draw:style-name="gr294" draw:text-style-name="P101" svg:width="2.52cm" svg:height="0.687cm" svg:x="14.415cm" svg:y="8.666cm"><draw:text-box><text:p text:style-name="P105"><text:span text:style-name="T59">Neviem</text:span></text:p></draw:text-box></draw:frame></draw:g></draw:g></text:p>
        <text:p text:style-name="P51">Rozsah, v akom respondenti súhlasia s tým, že ľudia, ktorí študujú na účely získania kvalifikácie v odbornom vzdelávaní a príprave, majú možnosť študovať v zahraničí, sa líši v závislosti od sociálno-demografických a postojových faktorov takto: </text:p>
        <text:p text:style-name="P21">■ Respondenti, ktorí vidia OVP v pozitívnom svetle, sú viac </text:p>
        <text:p text:style-name="P21">pravdepodobne uveria, že študenti OVP majú príležitosť </text:p>
        <text:p text:style-name="P21">štúdium v zahraničí (71 % oproti 52 % tých, ktorí uviedli negatívne výsledky) </text:p>
        <text:p text:style-name="P21">vnímanie). </text:p>
        <text:p text:style-name="P52">■ Respondenti, ktorí sa domnievajú, že mladí ľudia dostávajú dostatok informácií o príležitostiach v oblasti odborného vzdelávania a prípravy, s väčšou pravdepodobnosťou súhlasia s tým, že ľudia študujúci na získanie kvalifikácie v oblasti odborného vzdelávania a prípravy majú príležitosti študovať v zahraničí (72 %), než tí, ktorí sa domnievajú, že nemajú (56 %). </text:p>
        <text:p text:style-name="P52">■ Podľa veku na konci vzdelávania je presvedčenie, že ľudia, ktorí študujú na účely získania kvalifikácie v odbornom vzdelávaní a príprave, majú možnosť študovať v zahraničí, najrozšírenejšie medzi respondentmi, ktorí ukončili vzdelávanie vo veku 16 – 19 rokov (65 %) a vo veku 20 rokov alebo viac (64 %), pričom medzi osobami vo veku 15 rokov a mladšími kleslo na 59 %. Medzi tými, ktorí ešte študujú, je to 62 %. </text:p>
        <text:p text:style-name="P52">■ Viera, že študenti OVP majú príležitosti študovať v zahraničí, je o niečo rozšírenejšia medzi respondentmi, ktorí by odporučili stredoškolské odborné vzdelávanie (67 %), než medzi tými, ktorí uprednostňujú všeobecné stredoškolské vzdelávanie (63 %). </text:p>
        <text:p text:style-name="P52">■ Podľa veku existujú len malé rozdiely. </text:p>
        <text:p text:style-name="P52">■ Neexistujú žiadne rozdiely podľa pohlavia.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QB7.5 Povedzte mi, do akej miery súhlasíte alebo nesúhlasíte s každým z nasledujúcich tvrdení: Ľudia, ktorí študujú na účely získania kvalifikácie v rámci počiatočného odborného vzdelávania a prípravy, majú v rámci svojho štúdia možnosť študovať v zahraničí (% – EÚ).</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Súhlasím“ spolu</text:p>
            </table:table-cell>
            <table:table-cell table:style-name="Tableau13.A1" office:value-type="string">
              <text:p text:style-name="P83">„Nesúhlasím“ spolu </text:p>
            </table:table-cell>
            <table:table-cell table:style-name="Tableau13.A1" office:value-type="string">
              <text:p text:style-name="P83">Neviem</text:p>
            </table:table-cell>
          </table:table-row>
          <table:table-row>
            <table:table-cell table:style-name="Tableau13.A1" office:value-type="string">
              <text:p text:style-name="P88">EÚ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Pohlavie</text:p>
            </table:table-cell>
            <table:covered-table-cell/>
            <table:covered-table-cell/>
            <table:covered-table-cell/>
          </table:table-row>
          <table:table-row>
            <table:table-cell table:style-name="Tableau13.A1" office:value-type="string">
              <text:p text:style-name="P88">Človek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Žena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Vek</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Vzdelávanie (koniec)</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Stále študuje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Sociálno-profesijná kategória</text:p>
            </table:table-cell>
            <table:covered-table-cell/>
            <table:covered-table-cell/>
            <table:covered-table-cell/>
          </table:table-row>
          <table:table-row>
            <table:table-cell table:style-name="Tableau13.A1" office:value-type="string">
              <text:p text:style-name="P88">Samostatne zárobkovo činné osoby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Manažéri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Ostatné biele goliere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Manuálni pracovníci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Osoby v domácnosti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Nezamestnaní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dôchodca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Študenti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Subjektívna urbanizácia</text:p>
            </table:table-cell>
            <table:covered-table-cell/>
            <table:covered-table-cell/>
            <table:covered-table-cell/>
          </table:table-row>
          <table:table-row>
            <table:table-cell table:style-name="Tableau13.A1" office:value-type="string">
              <text:p text:style-name="P88">Vidiecka oblasť alebo dedina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Malé alebo stredne veľké mesto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Veľké mesto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13.A1" office:value-type="string">
              <text:p text:style-name="P88">Pozitívne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Negatívne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niekedy navštevoval počiatočnú odbornú prípravu (vyššie sekundárne vzdelávanie)</text:p>
            </table:table-cell>
            <table:covered-table-cell/>
            <table:covered-table-cell/>
            <table:covered-table-cell/>
          </table:table-row>
          <table:table-row>
            <table:table-cell table:style-name="Tableau13.A1" office:value-type="string">
              <text:p text:style-name="P88">Áno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ext:soft-page-break/>
          <table:table-row>
            <table:table-cell table:style-name="Tableau13.A1" office:value-type="string">
              <text:p text:style-name="P88">Nie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
        <text:p text:style-name="P51">Dve tretiny občanov EÚ tvrdia, že programy OVP sú dostatočne inkluzívne na to, aby študentom poskytli potrebnú podporu </text:p>
        <text:p text:style-name="P21">V celej Európskej únii 67 % respondentov tvrdí, že programy OVP sú dostatočne inkluzívne na to, aby sa zabezpečilo, že vzdelávajúce sa osoby, ktoré môžu čeliť prekážkam v určitých typoch vzdelávacích prostredí, dostanú podporu, ktorú potrebujú na dokončenie programov, vrátane 17 % osôb, ktoré s nimi dôrazne súhlasia, a 50 % osôb, ktoré majú tendenciu s nimi súhlasiť.<text:note text:id="ftn33" text:note-class="footnote"><text:note-citation>33</text:note-citation><text:note-body><text:p text:style-name="P13">QB9.4. Uveďte, do akej miery súhlasíte alebo nesúhlasíte s každým z týchto tvrdení: Programy OVP sú dostatočne inkluzívne na to, aby sa zabezpečilo, že vzdelávajúce sa osoby, ktoré môžu čeliť prekážkam v určitých typoch vzdelávacích prostredí, dostanú podporu, ktorú potrebujú na dokončenie programov. </text:p></text:note-body></text:note> Približne jeden z piatich (19 %) nesúhlasí, zatiaľ čo 14 % nevie. </text:p>
        <text:p text:style-name="P21">Najmenej polovica respondentov vo všetkých členských štátoch súhlasí s tým, že programy OVP sú dostatočne inkluzívne na to, aby študentom poskytli potrebnú podporu na dokončenie programov. </text:p>
        <text:p text:style-name="P21">Názory sa v jednotlivých členských štátoch líšia, pričom najvyššia úroveň dohody bola zaznamenaná na Malte (82 %), v Taliansku (81 %) a Slovinsku (80 %). Najnižšie úrovne boli zaznamenané v Nemecku (51 %), Fínsku (56 %) a Holandsku (57 %).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227cm" svg:x="0.002cm" svg:y="0.102cm"><draw:text-box><text:p text:style-name="P100"><text:span text:style-name="T59">QB9.4. Povedzte mi, do akej miery súhlasíte alebo nesúhlasíte s každým z týchto tvrdení:- programy počiatočného odborného vzdelávania a prípravy sú dostatočne inkluzívne na to, aby sa zabezpečilo, že vzdelávajúce sa osoby, ktoré môžu čeliť prekážkam V určitých typoch vzdelávacích prostredí získajú podporu, ktorú potrebujú na dokončenie programov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902cm" svg:x="0.836cm" svg:y="8.814cm"><draw:text-box><text:p text:style-name="P105"><text:span text:style-name="T59">Rozhodne súhlasím</text:span></text:p></draw:text-box></draw:frame><draw:frame draw:style-name="gr276" draw:text-style-name="P101" svg:width="2.858cm" svg:height="0.59cm" svg:x="3.844cm" svg:y="8.791cm"><draw:text-box><text:p text:style-name="P105"><text:span text:style-name="T59">Tendencia súhlasiť</text:span></text:p></draw:text-box></draw:frame><draw:frame draw:style-name="gr277" draw:text-style-name="P101" svg:width="3.28cm" svg:height="0.646cm" svg:x="7.028cm" svg:y="8.833cm"><draw:text-box><text:p text:style-name="P105"><text:span text:style-name="T59">Tendencia nesúhlasiť</text:span></text:p></draw:text-box></draw:frame><draw:frame draw:style-name="gr278" draw:text-style-name="P101" svg:width="3.484cm" svg:height="0.646cm" svg:x="10.656cm" svg:y="8.793cm"><draw:text-box><text:p text:style-name="P105"><text:span text:style-name="T59">Rozhodne nesúhlasím</text:span></text:p></draw:text-box></draw:frame><draw:frame draw:style-name="gr279" draw:text-style-name="P101" svg:width="2.518cm" svg:height="0.687cm" svg:x="14.378cm" svg:y="8.793cm"><draw:text-box><text:p text:style-name="P105"><text:span text:style-name="T59">Neviem</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525cm" svg:x="8.909cm" svg:y="-8.056cm"><draw:text-box><text:p text:style-name="P100"><text:span text:style-name="T59">QB9.4: Uveďte, do akej miery súhlasíte alebo nesúhlasíte s každým z týchto tvrdení: - Programy počiatočného odborného vzdelávania a prípravy sú dostatočne inkluzívne na to, aby sa zabezpečilo, že vzdelávajúce sa osoby, ktoré môžu čeliť prekážkam v určitých typoch vzdelávacích prostredí, dostanú podporu, ktorú potrebujú na dokončenie programov (EÚ27) (%) </text:span></text:p></draw:text-box></draw:frame><draw:frame draw:style-name="gr282" draw:text-style-name="P104" svg:width="2.527cm" svg:height="0.902cm" svg:x="10.248cm" svg:y="-6.008cm"><draw:text-box><text:p text:style-name="P103"><text:span text:style-name="T59">Nepoznám ťa 14</text:span></text:p></draw:text-box></draw:frame><draw:frame draw:style-name="gr283" draw:text-style-name="P104" svg:width="2.805cm" svg:height="0.902cm" svg:x="8.965cm" svg:y="-5.204cm"><draw:text-box><text:p text:style-name="P103"><text:span text:style-name="T59">Rozhodne nesúhlasím: 3 </text:span></text:p></draw:text-box></draw:frame><draw:frame draw:style-name="gr284" draw:text-style-name="P104" svg:width="2.468cm" svg:height="1.227cm" svg:x="8.886cm" svg:y="-3.789cm"><draw:text-box><text:p text:style-name="P103"><text:span text:style-name="T59">Rozhodli sme sa nesúhlasiť 16</text:span></text:p></draw:text-box></draw:frame><draw:frame draw:style-name="gr285" draw:text-style-name="P101" svg:width="2.708cm" svg:height="0.578cm" svg:x="13.229cm" svg:y="-1.009cm"><draw:text-box><text:p text:style-name="P100"><text:span text:style-name="T59">Súhlasím 50</text:span></text:p></draw:text-box></draw:frame><draw:frame draw:style-name="gr286" draw:text-style-name="P101" svg:width="2.678cm" svg:height="0.902cm" svg:x="13.693cm" svg:y="-6.19cm"><draw:text-box><text:p text:style-name="P100"><text:span text:style-name="T59">Úplne súhlasím 17</text:span></text:p></draw:text-box></draw:frame></draw:g></text:p>
        <text:p text:style-name="P29">Rozsah, v akom respondenti súhlasia s tým, že programy OVP sú dostatočne inkluzívne na to, aby študentom poskytli podporu, sa líši v závislosti od sociálno-demografických a postojových faktorov takto: </text:p>
        <text:p text:style-name="P52">■ Respondenti, ktorí vidia, kto OVP je v pozitívnom svetle, sa s väčšou pravdepodobnosťou domnievajú, že programy OVP sú dostatočne inkluzívne (72 % oproti 58 % tých, ktorí uvádzajú negatívne vnímanie). </text:p>
        <text:p text:style-name="P52">■ Podľa veku sa dohoda o tom, že programy OVP sú dostatočne inkluzívne, s vekom mierne znižuje: Medzi respondentmi vo veku 15 – 24 rokov dosahuje 69 % v porovnaní so 68 % medzi respondentmi vo veku 25 – 54 rokov a 63 % medzi respondentmi vo veku 55 rokov a viac. </text:p>
        <text:p text:style-name="P52">■ Pokiaľ ide o vek na konci vzdelávania, dohoda je o niečo rozšírenejšia medzi respondentmi, ktorí ukončili vzdelávanie vo veku 16 – 19 rokov (67 %), a tými, ktorí ukončili vzdelávanie vo veku 20 rokov (66 %), než medzi tými, ktorí ukončili vzdelávanie vo veku 15 alebo menej rokov (64 %). </text:p>
        <text:p text:style-name="P52">■ Respondenti, ktorí sa sami zúčastnili na OVP, s o niečo väčšou pravdepodobnosťou súhlasia s tým, že programy OVP sú dostatočne inkluzívne (68 %) ako tí, ktorí sa na OVP nezúčastnili (65 %). </text:p>
        <text:p text:style-name="P52">■ Existujú zanedbateľné rozdiely podľa pohlavia.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QB9.4 Povedzte mi, do akej miery súhlasíte alebo nesúhlasíte s každým z týchto tvrdení: Programy počiatočného odborného vzdelávania a prípravy sú dostatočne inkluzívne na to, aby sa zabezpečilo, že vzdelávajúce sa osoby, ktoré môžu čeliť prekážkam v určitých typoch vzdelávacích prostredí, dostanú podporu, ktorú potrebujú na dokončenie programov (% – EÚ).</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Súhlasím“ spolu</text:p>
            </table:table-cell>
            <table:table-cell table:style-name="Tableau14.A1" office:value-type="string">
              <text:p text:style-name="P83">„Nesúhlasím“ spolu </text:p>
            </table:table-cell>
            <table:table-cell table:style-name="Tableau14.A1" office:value-type="string">
              <text:p text:style-name="P83">Neviem</text:p>
            </table:table-cell>
          </table:table-row>
          <table:table-row>
            <table:table-cell table:style-name="Tableau14.A1" office:value-type="string">
              <text:p text:style-name="P88">EÚ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Pohlavie</text:p>
            </table:table-cell>
            <table:covered-table-cell/>
            <table:covered-table-cell/>
            <table:covered-table-cell/>
          </table:table-row>
          <table:table-row>
            <table:table-cell table:style-name="Tableau14.A1" office:value-type="string">
              <text:p text:style-name="P88">Človek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Žena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Vek</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Vzdelávanie (koniec)</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Stále študuje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Sociálno-profesijná kategória</text:p>
            </table:table-cell>
            <table:covered-table-cell/>
            <table:covered-table-cell/>
            <table:covered-table-cell/>
          </table:table-row>
          <table:table-row>
            <table:table-cell table:style-name="Tableau14.A1" office:value-type="string">
              <text:p text:style-name="P88">Samostatne zárobkovo činné osoby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Manažéri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Ostatné biele goliere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Manuálni pracovníci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Osoby v domácnosti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Nezamestnaní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dôchodca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Študenti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Subjektívna urbanizácia</text:p>
            </table:table-cell>
            <table:covered-table-cell/>
            <table:covered-table-cell/>
            <table:covered-table-cell/>
          </table:table-row>
          <table:table-row>
            <table:table-cell table:style-name="Tableau14.A1" office:value-type="string">
              <text:p text:style-name="P88">Vidiecka oblasť alebo dedina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Malé alebo stredne veľké mesto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Veľké mesto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14.A1" office:value-type="string">
              <text:p text:style-name="P88">Pozitívne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Negatívne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niekedy navštevoval počiatočnú odbornú prípravu (vyššie sekundárne vzdelávanie)</text:p>
            </table:table-cell>
            <table:covered-table-cell/>
            <table:covered-table-cell/>
            <table:covered-table-cell/>
          </table:table-row>
          <text:soft-page-break/>
          <table:table-row>
            <table:table-cell table:style-name="Tableau14.A1" office:value-type="string">
              <text:p text:style-name="P88">Áno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1" office:value-type="string">
              <text:p text:style-name="P88">Nie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
        <text:h text:style-name="P19" text:outline-level="2"><text:bookmark-start text:name="__RefHeading___Toc215582_2930363814"/>7. Odporúčania OVP pre mladých ľudí <text:bookmark-end text:name="__RefHeading___Toc215582_2930363814"/></text:h>
        <text:p text:style-name="P50">Polovica občanov EÚ by odporučila odborné stredoškolské vzdelávanie mladým ľuďom, ktorí si zvolia cestu vyššieho stredoškolského vzdelávania </text:p>
        <text:p text:style-name="P21">Na otázku, aký spôsob vzdelávania by odporučili mladému človeku, ktorý v súčasnosti rozhoduje o vyššom stredoškolskom vzdelávaní, 50 % občanov EÚ by odporučilo odborné stredoškolské vzdelávanie, zatiaľ čo 39 % by odporučilo všeobecné stredoškolské vzdelávanie a 8 % spontánne uviedlo, že to závisí od individuálnej situácie.<text:note text:id="ftn34" text:note-class="footnote"><text:note-citation>34</text:note-citation><text:note-body><text:p text:style-name="P13">QB2. Ktorý z týchto spôsobov vzdelávania by ste odporučili mladému človeku, ktorý v súčasnosti rozhoduje o vyššom stredoškolskom vzdelávaní? </text:p></text:note-body></text:note> </text:p>
        <text:p text:style-name="P21">Podpora odborného vzdelávania ako cesty sa postupom času rozrástla. V prieskume Eurobarometra z roku 2011 o OVP (EÚ27) 32 % respondentov uviedlo, že odporučia odbornú prípravu mladým ľuďom, ktorí ukončia povinnú školskú dochádzku,<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Znenie otázok sa líši od súčasného prieskumu, používa pojem „OVP“ bez rozlišovania medzi počiatočným a ďalším OVP a spája všeobecné sekundárne a vysokoškolské vzdelávanie do jednej možnosti odpovede, kde ich súčasný prieskum oddeľuje. Otázka č. 8: „Ktorú z týchto možností by ste dnes odporučili mladému človeku, ktorý končí povinnú školskú dochádzku?“</text:span></text:p></text:note-body></text:note> zatiaľ čo 34 % uviedlo, že odporučia všeobecné stredoškolské alebo vysokoškolské vzdelávani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551cm" svg:x="8.999cm" svg:y="-8.497cm"><draw:text-box><text:p text:style-name="P100"><text:span text:style-name="T59">QB2: Ktorý z týchto spôsobov vzdelávania by ste odporučili mladému človeku, ktorý v súčasnosti rozhoduje o vyššom stredoškolskom vzdelávaní? (EÚ27) (%) </text:span></text:p></draw:text-box></draw:frame><draw:frame draw:style-name="gr268" draw:text-style-name="P104" svg:width="2.412cm" svg:height="0.578cm" svg:x="11.454cm" svg:y="-7.463cm"><draw:text-box><text:p text:style-name="P103"><text:span text:style-name="T59">Neviem 3</text:span></text:p></draw:text-box></draw:frame><draw:frame draw:style-name="gr269" draw:text-style-name="P101" svg:width="3.132cm" svg:height="0.902cm" svg:x="9.142cm" svg:y="-7.195cm"><draw:text-box><text:p text:style-name="P100"><text:span text:style-name="T59">Záleží na tom (SPONTANEOUS) 8</text:span></text:p></draw:text-box></draw:frame><draw:frame draw:style-name="gr270" draw:text-style-name="P109" svg:width="1.953cm" svg:height="1.876cm" svg:x="9.11cm" svg:y="-4.556cm"><draw:text-box><text:p text:style-name="P103"><text:span text:style-name="T59">Všeobecné stredoškolské vzdelávanie 9</text:span></text:p></draw:text-box></draw:frame><draw:frame draw:style-name="gr271" draw:text-style-name="P110" svg:width="2.467cm" svg:height="1.458cm" svg:x="15.076cm" svg:y="-5.072cm"><draw:text-box><text:p text:style-name="P100"><text:span text:style-name="T59">Stredné odborné vzdelanie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59">QB2. Ktoré z nasledujúcich vzdelávacích dráh by ste odporučili mladému človeku, ktorý sa teraz rozhoduje </text:span></text:p><text:p text:style-name="P100"><text:span text:style-name="T59">vo vyššom stredoškolskom vzdelávaní?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59">Odborné stredoškolské vzdelávanie</text:span></text:p></draw:text-box></draw:frame><draw:frame draw:style-name="gr263" draw:text-style-name="P101" svg:width="3.925cm" svg:height="0.902cm" svg:x="5.391cm" svg:y="9.615cm"><draw:text-box><text:p text:style-name="P100"><text:span text:style-name="T59">Všeobecné stredoškolské vzdelávanie</text:span></text:p></draw:text-box></draw:frame><draw:frame draw:style-name="gr264" draw:text-style-name="P101" svg:width="3.82cm" svg:height="0.902cm" svg:x="9.398cm" svg:y="9.504cm"><draw:text-box><text:p text:style-name="P100"><text:span text:style-name="T59">Záleží na tom (spontánne) </text:span></text:p></draw:text-box></draw:frame><draw:frame draw:style-name="gr265" draw:text-style-name="P110" svg:width="3.073cm" svg:height="0.578cm" svg:x="13.282cm" svg:y="9.61cm"><draw:text-box><text:p text:style-name="P100"><text:span text:style-name="T59">Neviem</text:span></text:p></draw:text-box></draw:frame></draw:g>V súčasnom prieskume sa odpovede v jednotlivých členských štátoch líšia. Odborné stredoškolské vzdelávanie sa s najväčšou pravdepodobnosťou odporúča v Slovinsku (70 %), Maďarsku (69 %) a Bulharsku (68 %). Najnižšie úrovne sú zaznamenané v Portugalsku (28 %) a Belgicku, Luxembursku a Švédsku (všetkých 30 %). </text:p>
        <text:p text:style-name="P21">Všeobecné stredoškolské vzdelávanie sa s najväčšou pravdepodobnosťou odporúča v Belgicku (60 %), Taliansku (56 %) a Luxembursku (50 %). Najnižšie úrovne boli zaznamenané v Bulharsku (20 %), Slovinsku (21 %) a Dánsku (23 %). </text:p>
        <text:p text:style-name="P21">Najvyšší podiel respondentov, ktorí spontánne tvrdia, že odporúčanie závisí od individuálnej situácie, sa nachádza v Dánsku (42 %), za ktorým nasleduje Švédsko (22 %) a Luxembursko (19 %). </text:p>
        <text:p text:style-name="P21">Pokiaľ ide o prvú voľbu podľa krajiny, v 17 členských štátoch sa uprednostňuje stredoškolské odborné vzdelávanie, ktoré sa pohybuje od 70 % v Slovinsku do 41 <text:soft-page-break/>% v Estónsku. Naopak, všeobecné stredoškolské vzdelávanie je uprednostňovaným odporúčaním v ôsmich členských štátoch, na čele s Belgickom na úrovni 60 %, za ktorým nasleduje Taliansko (56 %), Luxembursko (50 %) a Írsko (49 %). Vo Fínsku sa tieto dva spôsoby rovnako pravdepodobne odporúčajú (obe 41 %). Dánsko sa odlišuje najmä tým, že 42 % respondentov hovorí "závisí to", čo je v tejto krajine vedúcou odpoveďou.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59">QB2: Ktorý z týchto spôsobov vzdelávania by ste odporučili mladému človeku, ktorý v súčasnosti rozhoduje o vyššom stredoškolskom vzdelávaní?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876cm" svg:x="10.688cm" svg:y="0.299cm"><draw:text-box><text:p text:style-name="P100"><text:span text:style-name="T59">Odborné stredoškolské vzdelávanie</text:span></text:p><text:p text:style-name="P100"><text:span text:style-name="T59">Všeobecné stredoškolské vzdelávanie</text:span></text:p><text:p text:style-name="P100"><text:span text:style-name="T59">Záleží na tom (spontánne)</text:span></text:p></draw:text-box></draw:frame></draw:g></text:p>
        <text:p text:style-name="P29">Keď rozdelíme tieto odporúčania vyššieho sekundárneho vzdelávania podľa sociálno-demografických a postojových faktorov, rozdiely sa javia nasledovne. </text:p>
        <text:p text:style-name="P52">■ Manuálni pracovníci (58 %) a osoby v domácnosti a dôchodcovia (55 %) najčastejšie odporúčajú odborné vzdelávanie, zatiaľ čo študenti (32 %) ho odporúčajú najmenej. </text:p>
        <text:p text:style-name="P52">■ Respondenti z vidieckych a mestských oblastí majú odlišné preferencie. U obyvateľov vidieckych oblastí alebo dedín je väčšia pravdepodobnosť, že budú uprednostňovať odborné vzdelávanie (55 %) ako u obyvateľov veľkých miest (46 %). </text:p>
        <text:p text:style-name="P52">■ Respondenti, ktorí ukončili svoje vzdelanie vo veku 16 – 19 rokov, s najväčšou pravdepodobnosťou odporúčajú profesijnú dráhu (58 %), po ktorých nasledujú tí, ktorí ukončili svoje vzdelanie vo veku 15 rokov alebo mladší (50 %). Respondenti s vyšším vzdelaním, t. j. tí, ktorí ukončili vzdelávanie vo veku 20 rokov alebo viac, sú takmer rovnomerne rozdelení medzi všeobecné a odborné stredoškolské vzdelávanie (44 % oproti 43 %). </text:p>
        <text:p text:style-name="P52">■ V odporúčaniach o dráhach sa objavuje jasná generačná priepasť. Starší respondenti vo veku 55 rokov a viac (53 %) a vo veku 40 – 54 rokov (51 %) častejšie odporúčajú odborné vzdelávanie, pričom táto preferencia u mladších respondentov klesá a v skupine vo veku 15 – 24 rokov dosahuje 39 %. </text:p>
        <text:p text:style-name="P52">■ Odporúčania sa výrazne líšia skúsenosťami s odborným vzdelávaním. Spomedzi respondentov, ktorí sami navštevovali OVP, 59 % odporúča stredoškolské odborné vzdelávanie v porovnaní so 42 % respondentov bez skúseností s OVP. </text:p>
        <text:p text:style-name="P52">■ Viera v výsledky v oblasti zamestnanosti ovplyvňuje aj odporúčania, pričom tí, ktorí považujú OVP za vedúce k dobre ‑považovaným pracovným miestam, s väčšou pravdepodobnosťou odporúčajú možnosť odborného vzdelávania (54 % oproti 44 %). </text:p>
        <text:p text:style-name="P52">■ Názory na kvalitu OVP vykazujú podobnú medzeru. Respondenti, ktorí majú pozitívny názor na kvalitu OVP, s väčšou pravdepodobnosťou odporúčajú odborné vzdelávanie ako tí, ktorí ho neodporúčajú (53 % oproti 46 %). </text:p>
        <text:p text:style-name="P21"/>
        <text:p text:style-name="P28"/>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Ktorý z týchto spôsobov vzdelávania by ste odporučili mladému človeku, ktorý teraz rozhoduje o vyššom stredoškolskom vzdelávaní? (% – EÚ)</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Všeobecné stredoškolské vzdelávanie </text:p>
            </table:table-cell>
            <table:table-cell table:style-name="Tableau15.A1" office:value-type="string">
              <text:p text:style-name="P83">Odborné stredoškolské vzdelávanie </text:p>
            </table:table-cell>
            <table:table-cell table:style-name="Tableau15.A1" office:value-type="string">
              <text:p text:style-name="P83">Záleží na tom <text:span text:style-name="T5">(spontánne)</text:span> </text:p>
            </table:table-cell>
            <table:table-cell table:style-name="Tableau15.A1" office:value-type="string">
              <text:p text:style-name="P83">Neviem</text:p>
            </table:table-cell>
          </table:table-row>
          <table:table-row>
            <table:table-cell table:style-name="Tableau15.A1" office:value-type="string">
              <text:p text:style-name="P88">EÚ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Pohlavie</text:p>
            </table:table-cell>
            <table:covered-table-cell/>
            <table:covered-table-cell/>
            <table:covered-table-cell/>
            <table:covered-table-cell/>
          </table:table-row>
          <table:table-row>
            <table:table-cell table:style-name="Tableau15.A1" office:value-type="string">
              <text:p text:style-name="P88">Človek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Žena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Vek</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Vzdelávanie (koniec)</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Stále študuje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ociálno-profesijná kategória</text:p>
            </table:table-cell>
            <table:covered-table-cell/>
            <table:covered-table-cell/>
            <table:covered-table-cell/>
            <table:covered-table-cell/>
          </table:table-row>
          <table:table-row>
            <table:table-cell table:style-name="Tableau15.A1" office:value-type="string">
              <text:p text:style-name="P88">Samostatne zárobkovo činné osoby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Manažéri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Ostatné biele goliere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Manuálni pracovníci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Osoby v domácnosti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Nezamestnaní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dôchodca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Študenti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ubjektívna urbanizácia</text:p>
            </table:table-cell>
            <table:covered-table-cell/>
            <table:covered-table-cell/>
            <table:covered-table-cell/>
            <table:covered-table-cell/>
          </table:table-row>
          <table:table-row>
            <table:table-cell table:style-name="Tableau15.A1" office:value-type="string">
              <text:p text:style-name="P88">Vidiecka oblasť alebo dedina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Malé alebo stredne veľké mesto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Veľké mesto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Vnímanie počiatočného vzdelávania a odbornej prípravy v (našej krajine)</text:p>
            </table:table-cell>
            <table:covered-table-cell/>
            <table:covered-table-cell/>
            <table:covered-table-cell/>
            <table:covered-table-cell/>
          </table:table-row>
          <table:table-row>
            <table:table-cell table:style-name="Tableau15.A1" office:value-type="string">
              <text:p text:style-name="P88">Pozitívne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Negatívne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ext:soft-page-break/>
          <table:table-row>
            <table:table-cell table:style-name="Tableau15.A4" table:number-columns-spanned="5" office:value-type="string">
              <text:p text:style-name="P58">niekedy navštevoval počiatočnú odbornú prípravu (vyššie sekundárne vzdelávanie)</text:p>
            </table:table-cell>
            <table:covered-table-cell/>
            <table:covered-table-cell/>
            <table:covered-table-cell/>
            <table:covered-table-cell/>
          </table:table-row>
          <table:table-row>
            <table:table-cell table:style-name="Tableau15.A1" office:value-type="string">
              <text:p text:style-name="P88">Áno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Nie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
        <text:p text:style-name="P51">Viac ako polovica občanov EÚ by odporučila vyššie odborné vzdelávanie a prípravu mladému človeku, ktorý dokončí vyššie sekundárne vzdelanie </text:p>
        <text:p text:style-name="P21">Na otázku, ktorý spôsob vzdelávania by odporučili mladému človeku, ktorý dokončuje vyššie sekundárne vzdelanie, 52 % občanov EÚ by odporučilo vyššie odborné vzdelávanie a prípravu, zatiaľ čo 35 % by odporučilo vyššie akademické vzdelávanie a 10 % respondentov spontánne tvrdí, že to závisí od individuálnej situácie.<text:note text:id="ftn36" text:note-class="footnote"><text:note-citation>36</text:note-citation><text:note-body><text:p text:style-name="P13">QB3. Ktoré z nasledujúcich vzdelávacích dráh by ste odporučili mladému človeku, ktorý dokončuje vyššie sekundárne vzdelanie? </text:p></text:note-body></text:note> </text:p>
        <text:p text:style-name="P21">Odporúčania sa v jednotlivých členských štátoch líšia. Respondenti s najväčšou pravdepodobnosťou odporúčajú vysokoškolské odborné vzdelávanie a prípravu v Slovinsku (73 %), Holandsku (64 %) a Lotyšsku (63 %). Najnižšie úrovne boli zaznamenané v Portugalsku (27 %), Luxembursku (30 %) a Dánsku (37 %). </text:p>
        <text:p text:style-name="P21">Vysokoškolské vzdelávanie sa s najväčšou pravdepodobnosťou odporúča v Taliansku (55 %), Portugalsku (51 %) a Luxembursku (50 %). Najnižšie úrovne boli zaznamenané v Slovinsku (15 %) a Dánsku a Lotyšsku (obe 20 %). </text:p>
        <text:p text:style-name="P21">Vysoký podiel respondentov spontánne tvrdí, že odporúčanie by záviselo od individuálnej situácie v Dánsku (41 %), za ktorým nasleduje Švédsko a Estónsko (obe 22 %) a Fínsko a Luxembursko (obe 19 %).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59">QB3: Ktoré z nasledujúcich vzdelávacích dráh by ste odporučili mladému človeku, ktorý dokončuje vyššie sekundárne vzdelanie? (%) </text:span></text:p></draw:text-box></draw:frame><draw:frame draw:style-name="gr244" draw:text-style-name="P99" svg:width="13.202cm" svg:height="0.317cm" draw:transform="rotate (-3.14159265358979) translate (13.8215972222222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59">Vyššie odborné vzdelávanie a príprava</text:span></text:p></draw:text-box></draw:frame><draw:frame draw:style-name="gr246" draw:text-style-name="P101" svg:width="3.761cm" svg:height="0.902cm" svg:x="6.117cm" svg:y="8.371cm"><draw:text-box><text:p text:style-name="P100"><text:span text:style-name="T59">Vyššie akademické vzdelávanie</text:span></text:p></draw:text-box></draw:frame><draw:frame draw:style-name="gr247" draw:text-style-name="P101" svg:width="3.918cm" svg:height="0.902cm" svg:x="9.862cm" svg:y="8.416cm"><draw:text-box><text:p text:style-name="P100"><text:span text:style-name="T59">Závisí to od {SPONTANEOUS}</text:span></text:p></draw:text-box></draw:frame><draw:frame draw:style-name="gr248" draw:text-style-name="P101" svg:width="1.895cm" svg:height="0.578cm" svg:x="13.73cm" svg:y="8.438cm"><draw:text-box><text:p text:style-name="P100"><text:span text:style-name="T59">Neviem</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227cm" svg:x="9.564cm" svg:y="-19.235cm"><draw:text-box><text:p text:style-name="P100"><text:span text:style-name="T59">QB3: Ktoré z nasledujúcich vzdelávacích dráh by ste odporučili mladému človeku, ktorý dokončuje vyššie sekundárne vzdelanie? (EÚ27) (%) </text:span></text:p></draw:text-box></draw:frame><draw:frame draw:style-name="gr251" draw:text-style-name="P101" svg:width="2.603cm" svg:height="0.578cm" svg:x="11.954cm" svg:y="-17.91cm"><draw:text-box><text:p text:style-name="P100"><text:span text:style-name="T59">Neviem 3</text:span></text:p></draw:text-box></draw:frame><draw:frame draw:style-name="gr252" draw:text-style-name="P104" svg:width="3.463cm" svg:height="0.902cm" svg:x="8.703cm" svg:y="-17.506cm"><draw:text-box><text:p text:style-name="P103"><text:span text:style-name="T59">Záleží na tom (SPONTANEOUS) 10</text:span></text:p></draw:text-box></draw:frame><draw:frame draw:style-name="gr253" draw:text-style-name="P104" svg:width="2.398cm" svg:height="1.412cm" svg:x="8.996cm" svg:y="-14.218cm"><draw:text-box><text:p text:style-name="P103"><text:span text:style-name="T59">Vyššie akademické vzdelanie 35</text:span></text:p></draw:text-box></draw:frame><draw:frame draw:style-name="gr254" draw:text-style-name="P101" svg:width="2.165cm" svg:height="1.876cm" svg:x="15.374cm" svg:y="-15.488cm"><draw:text-box><text:p text:style-name="P100"><text:span text:style-name="T59">Vyššie odborné vzdelávanie a príprava 52</text:span></text:p></draw:text-box></draw:frame></draw:g></text:p>
        <text:p text:style-name="P29">Vyššie odborné vzdelávanie a príprava je uprednostňovaným odporúčaním v 19 členských štátoch, od 73 % v Slovinsku po 44 % v Litve. Naopak, vysokoškolské akademické vzdelávanie je uprednostňovaným odporúčaním v siedmich členských štátoch, na čele s Talianskom na úrovni 55 %, za ktorým nasleduje Portugalsko (51 %), Luxembursko (50 %) a Belgicko (46 %). Dánsko je jedinou krajinou, v ktorej bola najčastejšia odpoveď „závisí“ (41 %).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59">QB3. Ktoré z nasledujúcich vzdelávacích dráh by ste odporučili mladému človeku, ktorý dokončuje vyššie sekundárne vzdelanie?</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59">Vyššie akademické vzdelávanie</text:span></text:p></draw:text-box></draw:frame><draw:frame draw:style-name="gr13" draw:text-style-name="P101" svg:width="5.329cm" svg:height="0.578cm" svg:x="10.718cm" svg:y="6.678cm"><draw:text-box><text:p text:style-name="P100"><text:span text:style-name="T59">Závisí to od {SPONTANEOUS}</text:span></text:p></draw:text-box></draw:frame><draw:frame draw:style-name="gr14" draw:text-style-name="P101" svg:width="6.432cm" svg:height="0.578cm" svg:x="10.691cm" svg:y="5.772cm"><draw:text-box><text:p text:style-name="P100"><text:span text:style-name="T59">Vyššie odborné vzdelávanie a príprava</text:span></text:p></draw:text-box></draw:frame></draw:g></text:p>
        <text:p text:style-name="P29">Keď rozdelíme tieto odporúčania o vysokoškolskom vzdelávaní podľa sociálno-demografických a postojových faktorov, rozdiely sa zdajú byť nasledovné. </text:p>
        <text:p text:style-name="P21">■ Tí, ktorí sami navštevovali OVP, s najväčšou pravdepodobnosťou zo všetkých sociálno-demografických kategórií odporúčajú vyššie odborné vzdelávanie (61 %) v porovnaní so 43 % tých, ktorí ho nenavštevovali. </text:p>
        <text:p text:style-name="P21">■ Medzi pracovnými skupinami existujú veľké rozdiely. Manuálni pracovníci preukazujú najsilnejšiu podporu pre vysokoškolské odborné vzdelávanie (60 %), zatiaľ čo študenti vykazujú najnižšiu (37 %). Manažéri takisto zaznamenávajú pomerne nízku podporu (43 %) a je o niečo pravdepodobnejšie, že odporučia akademické vzdelávanie (44 %). </text:p>
        <text:p text:style-name="P21">■ V odporúčaniach o dráhach sa objavuje jasná generačná priepasť. Starší respondenti s najväčšou pravdepodobnosťou odporúčajú vysokoškolské odborné vzdelávanie, a to 54 % medzi osobami vo veku 55 rokov a viac a 53 – 51 % medzi strednými vekovými skupinami (40 – 54 rokov a 25 – 39 rokov), ale medzi najmladšími respondentmi vo veku 15 – 24 rokov to je 41 %. </text:p>
        <text:p text:style-name="P21">■ Vo vidieckych oblastiach alebo dedinách sa prejavuje najsilnejšia podpora vyššieho odborného vzdelávania (54 %) v porovnaní s obyvateľmi veľkých miest (49 %). </text:p>
        <text:p text:style-name="P21">■ Muži viac uprednostňujú vyššie odborné vzdelávanie a prípravu (55 %) ako ženy (48 %). </text:p>
        <text:p text:style-name="P21">■ Vnímanie OVP má malý vplyv na výsledok tejto otázky. Respondenti, ktorí sa domnievajú, že OVP má pozitívny imidž, len o niečo častejšie odporúčajú vyššie odborné vzdelávanie ako tí, ktorí majú negatívny imidž (54 % oproti 50 %).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Ktorý z týchto spôsobov vzdelávania by ste odporučili mladému človeku, ktorý dokončuje vyššie sekundárne vzdelanie? (% – EÚ)</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Vyššie akademické vzdelávanie</text:p>
            </table:table-cell>
            <table:table-cell table:style-name="Tableau16.A1" office:value-type="string">
              <text:p text:style-name="P83">Vyššie odborné vzdelávanie a príprava </text:p>
            </table:table-cell>
            <table:table-cell table:style-name="Tableau16.A1" office:value-type="string">
              <text:p text:style-name="P83">Závisí to od {SPONTANEOUS}</text:p>
            </table:table-cell>
            <table:table-cell table:style-name="Tableau16.A1" office:value-type="string">
              <text:p text:style-name="P83">Neviem</text:p>
            </table:table-cell>
          </table:table-row>
          <table:table-row>
            <table:table-cell table:style-name="Tableau16.A1" office:value-type="string">
              <text:p text:style-name="P88">EÚ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Pohlavie</text:p>
            </table:table-cell>
            <table:covered-table-cell/>
            <table:covered-table-cell/>
            <table:covered-table-cell/>
            <table:covered-table-cell/>
          </table:table-row>
          <table:table-row>
            <table:table-cell table:style-name="Tableau16.A1" office:value-type="string">
              <text:p text:style-name="P88">Človek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Žena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Vek</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Vzdelávanie (koniec)</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Stále študuje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Sociálno-profesijná kategória</text:p>
            </table:table-cell>
            <table:covered-table-cell/>
            <table:covered-table-cell/>
            <table:covered-table-cell/>
            <table:covered-table-cell/>
          </table:table-row>
          <table:table-row>
            <table:table-cell table:style-name="Tableau16.A1" office:value-type="string">
              <text:p text:style-name="P88">Samostatne zárobkovo činné osoby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Manažéri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Ostatné biele goliere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Manuálni pracovníci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Osoby v domácnosti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Nezamestnaní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dôchodca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Študenti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Subjektívna urbanizácia</text:p>
            </table:table-cell>
            <table:covered-table-cell/>
            <table:covered-table-cell/>
            <table:covered-table-cell/>
            <table:covered-table-cell/>
          </table:table-row>
          <table:table-row>
            <table:table-cell table:style-name="Tableau16.A1" office:value-type="string">
              <text:p text:style-name="P88">Vidiecka oblasť alebo dedina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Malé alebo stredne veľké mesto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Veľké mesto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Vnímanie počiatočného vzdelávania a odbornej prípravy v (našej krajine)</text:p>
            </table:table-cell>
            <table:covered-table-cell/>
            <table:covered-table-cell/>
            <table:covered-table-cell/>
            <table:covered-table-cell/>
          </table:table-row>
          <table:table-row>
            <table:table-cell table:style-name="Tableau16.A1" office:value-type="string">
              <text:p text:style-name="P88">Pozitívne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Negatívne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niekedy navštevoval počiatočnú odbornú prípravu (vyššie sekundárne vzdelávanie)</text:p>
            </table:table-cell>
            <table:covered-table-cell/>
            <table:covered-table-cell/>
            <table:covered-table-cell/>
            <table:covered-table-cell/>
          </table:table-row>
          <text:soft-page-break/>
          <table:table-row>
            <table:table-cell table:style-name="Tableau16.A1" office:value-type="string">
              <text:p text:style-name="P88">Áno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1" office:value-type="string">
              <text:p text:style-name="P88">Nie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
        <text:p text:style-name="P29"/>
      </text:section>
      <text:h text:style-name="P17" text:outline-level="1"><text:bookmark-start text:name="__RefHeading___Toc215584_2930363814"/>III. Rozdiel v imidžu medzi OVP a všeobecným vzdelávaním <text:bookmark-end text:name="__RefHeading___Toc215584_2930363814"/></text:h>
      <text:p text:style-name="P21"/>
      <text:section text:style-name="Sect2" text:name="Section5">
        <text:h text:style-name="P19" text:outline-level="2"><text:bookmark-start text:name="__RefHeading___Toc215586_2930363814"/>1. Porovnávací obraz OVP verzus všeobecné vzdelávanie <text:bookmark-end text:name="__RefHeading___Toc215586_2930363814"/></text:h>
        <text:p text:style-name="P50">Tri štvrtiny občanov EÚ tvrdia, že všeobecné vzdelávanie na vyššom sekundárnom stupni má pozitívnejší obraz ako OVP v ich krajine </text:p>
        <text:p text:style-name="P21">V celej Európskej únii 75 % respondentov tvrdí, že všeobecné vzdelávanie na vyššom sekundárnom stupni má v ich krajine pozitívnejší imidž ako OVP, a to vrátane 25 % respondentov, ktorí jednoznačne súhlasia, a 50 % respondentov, ktorí majú tendenciu súhlasiť.<text:note text:id="ftn37" text:note-class="footnote"><text:note-citation>37</text:note-citation><text:note-body><text:p text:style-name="P13">QB9.3. Uveďte, do akej miery súhlasíte alebo nesúhlasíte s každým z týchto tvrdení: V (NAŠEJ KRAJINE) má všeobecné vzdelávanie na vyššom sekundárnom stupni pozitívnejší obraz ako počiatočné odborné vzdelávanie. </text:p></text:note-body></text:note> Jeden z piatich (19 %) nesúhlasí, zatiaľ čo 6 % nevie. </text:p>
        <text:p text:style-name="P21">Tieto výsledky sú v porovnaní s výsledkami zaznamenanými v roku 2016 stabilné. V prieskume strediska Cedefop (EÚ28) z roku 2016 sa zistilo, že 74 % súhlasí s tým, že všeobecné vzdelávanie má pozitívnejší imidž ako odborné vzdelávanie.<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en/tools/opinion-survey-on-vet?visualisation=MAP&amp;topic=group2&amp;question=Q21T2__Q&amp;answer=Q21T2_A1&amp;subset=EducationLevel&amp;subsetVal=All&amp;country=AT&amp;countryB=EU28</text:span></text:a><text:span text:style-name="T54"> Znenie otázky sa líši od súčasného prieskumu. Otázka č. 21.3.: „Do akej miery súhlasíte alebo nesúhlasíte s každým z týchto tvrdení? – Vo vašej krajine má všeobecné vzdelávanie pozitívnejší imidž ako odborné vzdelávanie“.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902cm" svg:x="1.05cm" svg:y="11.118cm"><draw:text-box><text:p text:style-name="P105"><text:span text:style-name="T59">Rozhodne súhlasím</text:span></text:p></draw:text-box></draw:frame><draw:frame draw:style-name="gr230" draw:text-style-name="P101" svg:width="2.857cm" svg:height="0.59cm" svg:x="4.059cm" svg:y="11.097cm"><draw:text-box><text:p text:style-name="P105"><text:span text:style-name="T59">Tendencia súhlasiť</text:span></text:p></draw:text-box></draw:frame><draw:frame draw:style-name="gr231" draw:text-style-name="P101" svg:width="3.282cm" svg:height="0.646cm" svg:x="7.241cm" svg:y="11.139cm"><draw:text-box><text:p text:style-name="P105"><text:span text:style-name="T59">Tendencia nesúhlasiť</text:span></text:p></draw:text-box></draw:frame><draw:frame draw:style-name="gr232" draw:text-style-name="P101" svg:width="3.483cm" svg:height="0.646cm" svg:x="10.871cm" svg:y="11.099cm"><draw:text-box><text:p text:style-name="P105"><text:span text:style-name="T59">Rozhodne nesúhlasím</text:span></text:p></draw:text-box></draw:frame><draw:frame draw:style-name="gr233" draw:text-style-name="P101" svg:width="2.52cm" svg:height="0.687cm" svg:x="14.591cm" svg:y="11.099cm"><draw:text-box><text:p text:style-name="P105"><text:span text:style-name="T59">Neviem</text:span></text:p></draw:text-box></draw:frame></draw:g><draw:frame draw:style-name="gr234" draw:text-style-name="P101" svg:width="16.749cm" svg:height="1.227cm" svg:x="0.127cm" svg:y="2.117cm"><draw:text-box><text:p text:style-name="P100"><text:span text:style-name="T59">QB9.3. Uveďte, do akej miery súhlasíte alebo nesúhlasíte s každým z týchto tvrdení: - V (NAŠEJ KRAJINE) má všeobecné vzdelanie na vyššom stredoškolskom stupni </text:span></text:p><text:p text:style-name="P100"><text:span text:style-name="T59">pozitívnejší imidž počiatočného odborného vzdelávania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551cm" svg:x="8.92cm" svg:y="-6.71cm"><draw:text-box><text:p text:style-name="P100"><text:span text:style-name="T59">QB9.3: Uveďte, do akej miery súhlasíte alebo nesúhlasíte s každým z týchto tvrdení: - V (NAŠEJ KRAJINE) má všeobecné vzdelávanie na vyššom sekundárnom stupni pozitívnejší obraz ako počiatočné odborné vzdelávanie (EÚ27) (%) </text:span></text:p></draw:text-box></draw:frame><draw:frame draw:style-name="gr237" draw:text-style-name="P101" svg:width="2.92cm" svg:height="0.578cm" svg:x="11.897cm" svg:y="-5.227cm"><draw:text-box><text:p text:style-name="P100"><text:span text:style-name="T59">Nepoznám ťa 6</text:span></text:p></draw:text-box></draw:frame><draw:frame draw:style-name="gr238" draw:text-style-name="P101" svg:width="2.946cm" svg:height="0.902cm" svg:x="9.555cm" svg:y="-4.734cm"><draw:text-box><text:p text:style-name="P100"><text:span text:style-name="T59">Rozhodne nesúhlasím 3</text:span></text:p></draw:text-box></draw:frame><draw:frame draw:style-name="gr239" draw:text-style-name="P104" svg:width="2.329cm" svg:height="1.227cm" svg:x="9.165cm" svg:y="-3.948cm"><draw:text-box><text:p text:style-name="P103"><text:span text:style-name="T59">Rozhodli sme sa nesúhlasiť 16</text:span></text:p></draw:text-box></draw:frame><draw:frame draw:style-name="gr240" draw:text-style-name="P101" svg:width="3.768cm" svg:height="0.578cm" svg:x="11.34cm" svg:y="-0.159cm"><draw:text-box><text:p text:style-name="P100"><text:span text:style-name="T59">Súhlasím 50</text:span></text:p></draw:text-box></draw:frame><draw:frame draw:style-name="gr241" draw:text-style-name="P101" svg:width="2.493cm" svg:height="0.902cm" svg:x="14.131cm" svg:y="-4.779cm"><draw:text-box><text:p text:style-name="P100"><text:span text:style-name="T59">Rozhodne súhlasím 25</text:span></text:p></draw:text-box></draw:frame></draw:g>V súčasnom prieskume si väčšina respondentov vo všetkých členských štátoch myslí, že všeobecné vzdelávanie má v ich krajine pozitívnejší obraz ako OVP. Výsledky sa však v jednotlivých členských štátoch líšia, pričom najvyššia úroveň súhlasu s týmto tvrdením bola zaznamenaná vo Švédsku (91 %), Dánsku a Fínsku (v oboch 88 %) a na Cypre (85 %). Najnižšie úrovne boli zaznamenané v Česku (62 %), Lotyšsku (64 %) a Rumunsku (66 %). </text:p>
        <text:p text:style-name="P21">V 17 členských štátoch najmenej tri štvrtiny respondentov uviedli, že všeobecné vzdelávanie na vyššom sekundárnom stupni má v ich krajine pozitívnejší obraz ako OVP. </text:p>
        <text:p text:style-name="P29"><office:annotation loext:resolved="false"><dc:creator>Pierre Dieumegard</dc:creator><dc:date>2026-08-13T08:34:49.039000000</dc:date><text:p text:style-name="P98"><text:span text:style-name="T58">(paĝo aldonita)</text:span></text:p></office:annotation>Miera, do akej respondenti súhlasia s tým, že všeobecné vyššie sekundárne vzdelávanie má pozitívnejší obraz ako OVP, sa líši v závislosti od sociálno-demografických a postojových faktorov takto:</text:p>
        <text:p text:style-name="P21">■ Existujú určité významné rozdiely medzi sociálno-profesijnými kategóriami: 83 % študentov sa domnieva, že všeobecné vyššie sekundárne vzdelávanie má pozitívnejší obraz ako OVP v porovnaní so 71 % osôb v domácnosti.</text:p>
        <text:p text:style-name="P21">■ Pokiaľ ide o vek na konci vzdelávania, respondenti, ktorí ukončili vzdelávanie vo veku 20 rokov alebo viac, s najväčšou pravdepodobnosťou súhlasia (79 %) v porovnaní so 73 % respondentov, ktorí ukončili vzdelávanie vo veku 16 – 19 rokov, a 68 % respondentov, ktorí ukončili vzdelávanie vo veku 15 rokov alebo menej.</text:p>
        <text:p text:style-name="P21">■ Respondenti vo veku 15 – 24 rokov sa takisto s najväčšou pravdepodobnosťou domnievajú, že všeobecné stredoškolské vzdelávanie má pozitívnejší obraz (79 %) v porovnaní so 72 % osôb vo veku 55 rokov a viac.</text:p>
        <text:p text:style-name="P21">■ Respondenti, ktorí si uvedomujú účinky aktívneho usmerňovania študentov v určitých (často rodových) smeroch a vplyv stigmy vo vzdelávaní, s oveľa väčšou pravdepodobnosťou súhlasia s tým, že všeobecné sekundárne vzdelávanie má pozitívnejší obraz ako OVP. Tento vzor je najzreteľnejší medzi tými, ktorí veria: že ženy sú nasmerované na všeobecné vzdelávanie, aj keď sa zaujímajú o technické predmety (81% oproti 64%) ; že učitelia primerane neriešia rodové predsudky (82 % oproti 70 %); aby rodiny, rovesníci a sociálne médiá posilňovali stereotypy (81 % oproti 65 %); a že muži v opatrovateľských odboroch odborného vzdelávania a prípravy čelia stigmatizácii (82 % oproti 69 %).</text:p>
        <text:p text:style-name="P21">■ Respondenti, ktorí by odporučili všeobecné stredoškolské vzdelávanie, s väčšou pravdepodobnosťou súhlasia s tým, že má pozitívnejší obraz ako OVP (82 %) v porovnaní s tými, ktorí by odporučili odborné vzdelávanie (72 %).</text:p>
        <text:p text:style-name="P21">■ Tento názor je častejší u respondentov, ktorí ako faktory ovplyvňujúce výber OVP uvádzajú usmernenia od učiteľov alebo školských poradcov (80 % oproti 73 %) alebo slabé výsledky školy (80 % oproti 73 %). Menšie medzery sa objavujú pri poradenstve od rodičov (77 % oproti 74 %) a potreba rýchlo zarobiť peniaze (76 % oproti 74 %). Zdá sa, že vplyv sociálnych médií na výber OVP nemá vplyv na tento výsledok (75 % v oboch skupinách).</text:p>
        <text:p text:style-name="P21">■ Neexistujú žiadne rozdiely podľa pohlavia alebo predchádzajúcej účasti na OVP.</text:p>
        <text:p text:style-name="P21"/>
        <text:p text:style-name="P28"/>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QB9.3 Povedzte mi, do akej miery súhlasíte alebo nesúhlasíte s každým z týchto tvrdení: V (NAŠEJ KRAJINE) má všeobecné vzdelávanie na vyššom sekundárnom stupni pozitívnejší obraz ako počiatočné odborné vzdelávanie (% – EÚ)</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Súhlasím“ spolu</text:p>
            </table:table-cell>
            <table:table-cell table:style-name="Tableau17.A1" office:value-type="string">
              <text:p text:style-name="P83">„Nesúhlasím“ spolu </text:p>
            </table:table-cell>
            <table:table-cell table:style-name="Tableau17.A1" office:value-type="string">
              <text:p text:style-name="P83">Neviem</text:p>
            </table:table-cell>
          </table:table-row>
          <table:table-row>
            <table:table-cell table:style-name="Tableau17.A1" office:value-type="string">
              <text:p text:style-name="P88">EÚ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Pohlavie</text:p>
            </table:table-cell>
            <table:covered-table-cell/>
            <table:covered-table-cell/>
            <table:covered-table-cell/>
          </table:table-row>
          <table:table-row>
            <table:table-cell table:style-name="Tableau17.A1" office:value-type="string">
              <text:p text:style-name="P88">Človek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Žena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Vek</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Vzdelávanie (koniec)</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Stále študuje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Sociálno-profesijná kategória</text:p>
            </table:table-cell>
            <table:covered-table-cell/>
            <table:covered-table-cell/>
            <table:covered-table-cell/>
          </table:table-row>
          <table:table-row>
            <table:table-cell table:style-name="Tableau17.A1" office:value-type="string">
              <text:p text:style-name="P88">Samostatne zárobkovo činné osoby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Manažéri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Ostatné biele goliere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Manuálni pracovníci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Osoby v domácnosti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Nezamestnaní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dôchodca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Študenti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Subjektívna urbanizácia</text:p>
            </table:table-cell>
            <table:covered-table-cell/>
            <table:covered-table-cell/>
            <table:covered-table-cell/>
          </table:table-row>
          <table:table-row>
            <table:table-cell table:style-name="Tableau17.A1" office:value-type="string">
              <text:p text:style-name="P88">Vidiecka oblasť alebo dedina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Malé alebo stredne veľké mesto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Veľké mesto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17.A1" office:value-type="string">
              <text:p text:style-name="P88">Pozitívne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Negatívne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niekedy navštevoval počiatočnú odbornú prípravu (vyššie sekundárne vzdelávanie)</text:p>
            </table:table-cell>
            <table:covered-table-cell/>
            <table:covered-table-cell/>
            <table:covered-table-cell/>
          </table:table-row>
          <table:table-row>
            <table:table-cell table:style-name="Tableau17.A1" office:value-type="string">
              <text:p text:style-name="P88">Áno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Nie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text:soft-page-break/></text:p>
        <text:p text:style-name="P51">Veľká väčšina občanov EÚ tvrdí, že študenti s vyššími akademickými výsledkami sa často nabádajú, aby sa venovali všeobecnému vzdelávaniu namiesto OVP. </text:p>
        <text:p text:style-name="P21">V celej Európskej únii sa 82 % domnieva, že študenti s vyššími akademickými výsledkami sú často nabádaní, aby na vyššom sekundárnom stupni pokračovali vo všeobecnom vzdelávaní a nie v OVP.<text:note text:id="ftn39" text:note-class="footnote"><text:note-citation>39</text:note-citation><text:note-body><text:p text:style-name="P13">QB9.2. Uveďte, do akej miery súhlasíte alebo nesúhlasíte s každým z týchto tvrdení: Študenti s vyššími akademickými výsledkami sa často nabádajú, aby na vyššom sekundárnom stupni pokračovali vo všeobecnom vzdelávaní namiesto počiatočného odborného vzdelávania. </text:p></text:note-body></text:note> Približne jeden z desiatich respondentov nesúhlasí (11 %), zatiaľ čo 7 % nevie. </text:p>
        <text:p text:style-name="P21">Názory sa v jednotlivých členských štátoch líšia, pričom najvyššie úrovne dohody boli zaznamenané vo Švédsku (93 %), Grécku (91 %) a Dánsku (90 %). Dohoda je však rozšírená aj v krajinách s najnižšou úrovňou dohody: Česko (69 %), Bulharsko (71 %) a Rumunsko (73 %).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1.876cm" svg:x="8.904cm" svg:y="-5.606cm"><draw:text-box><text:p text:style-name="P100"><text:span text:style-name="T59">Otázka č. 9.2: Uveďte, do akej miery súhlasíte alebo nesúhlasíte s každým z týchto tvrdení: - Študenti s vyššími akademickými výsledkami sa často nabádajú, aby na vyššom sekundárnom stupni pokračovali vo všeobecnom vzdelávaní namiesto počiatočného odborného vzdelávania (EÚ27) (%) </text:span></text:p></draw:text-box></draw:frame><draw:frame draw:style-name="gr222" draw:text-style-name="P101" svg:width="2.14cm" svg:height="0.578cm" svg:x="12.028cm" svg:y="-3.549cm"><draw:text-box><text:p text:style-name="P100"><text:span text:style-name="T59">Neviem 7</text:span></text:p></draw:text-box></draw:frame><draw:frame draw:style-name="gr223" draw:text-style-name="P104" svg:width="2.174cm" svg:height="1.227cm" svg:x="10.172cm" svg:y="-3.212cm"><draw:text-box><text:p text:style-name="P103"><text:span text:style-name="T59">Rozhodne nesúhlasím 2</text:span></text:p></draw:text-box></draw:frame><draw:frame draw:style-name="gr224" draw:text-style-name="P104" svg:width="2.574cm" svg:height="0.902cm" svg:x="8.939cm" svg:y="-2.36cm"><draw:text-box><text:p text:style-name="P103"><text:span text:style-name="T59">Rozhodli sme sa nesúhlasiť 9</text:span></text:p></draw:text-box></draw:frame><draw:frame draw:style-name="gr225" draw:text-style-name="P104" svg:width="2.107cm" svg:height="0.902cm" svg:x="10.227cm" svg:y="2.139cm"><draw:text-box><text:p text:style-name="P103"><text:span text:style-name="T59">Súhlasím 48</text:span></text:p></draw:text-box></draw:frame><draw:frame draw:style-name="gr226" draw:text-style-name="P101" svg:width="1.821cm" svg:height="1.227cm" svg:x="15.402cm" svg:y="-2.406cm"><draw:text-box><text:p text:style-name="P100"><text:span text:style-name="T59">Dôrazne súhlasím 34</text:span></text:p></draw:text-box></draw:frame></draw:g><text:s/></text:p>
        <text:p text:style-name="P29">Rozsah, v akom respondenti súhlasia s tým, že študenti s vyššími akademickými výsledkami sú často nabádaní, aby absolvovali všeobecné vzdelávanie namiesto OVP, sa líši v závislosti od sociálno-demografických a postojových faktorov takto: </text:p>
        <text:p text:style-name="P52">■ Respondenti, ktorí stále študujú, a tí, ktorí ukončili vzdelávanie vo veku 20 rokov alebo viac, s najväčšou pravdepodobnosťou súhlasia s tým, že študenti s vyššími akademickými výsledkami sa často nabádajú, aby sa venovali všeobecnému vzdelávaniu namiesto OVP (87 % – 86 %). Tento údaj predstavuje 76 % osôb, ktoré ukončili vzdelávanie vo veku 15 rokov alebo menej. </text:p>
        <text:p text:style-name="P52">■ Existujú určité rozdiely medzi sociálno-profesijnými kategóriami: manažéri (88 %) a študenti (87 %) s týmto tvrdením súhlasia s väčšou pravdepodobnosťou ako iné profesijné kategórie (79 – 84 %). </text:p>
        <text:p text:style-name="P52">■ Respondenti vo veku 15 – 24 rokov a 25 – 39 rokov (84 – 85 %) sa s najväčšou pravdepodobnosťou domnievajú, že študenti s vyššími akademickými výsledkami sú podporovaní vo všeobecnom vzdelávaní. Tento počet klesá na 80 % medzi osobami vo veku 55 rokov a viac. </text:p>
        <text:p text:style-name="P52">■ Súhlas s týmto tvrdením je vyšší u tých, ktorí vnímajú poradenstvo pre učiteľov a potrebu rýchlo zarábať peniaze ako významné faktory pri výbere OVP (87 % oproti 81 % a 86 % oproti 79 %). Zdá sa, že vplyv sociálnych médií na výber OVP nemá vplyv na úroveň dohody (83 % v oboch skupinách). </text:p>
        <text:p text:style-name="P52">■ Respondenti, ktorí sa domnievajú, že zlé známky - ďalší aspekt školskej výkonnosti - sú faktorom ovplyvňujúcim výber OVP, s týmto tvrdením súhlasia s o niečo väčšou pravdepodobnosťou (87 %) ako tí, ktorí s ním nesúhlasia (81 %). </text:p>
        <text:p text:style-name="P52">■ Neexistujú žiadne rozdiely podľa pohlavia.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QB9.2 Povedzte mi, do akej miery súhlasíte alebo nesúhlasíte s každým z týchto tvrdení: Študenti s vyššími akademickými výsledkami sa často nabádajú, aby na vyššom sekundárnom stupni pokračovali vo všeobecnom vzdelávaní namiesto počiatočného odborného vzdelávania (% – EÚ).</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Súhlasím“ spolu</text:p>
            </table:table-cell>
            <table:table-cell table:style-name="Tableau18.A1" office:value-type="string">
              <text:p text:style-name="P83">„Nesúhlasím“ spolu </text:p>
            </table:table-cell>
            <table:table-cell table:style-name="Tableau18.A1" office:value-type="string">
              <text:p text:style-name="P83">Neviem</text:p>
            </table:table-cell>
          </table:table-row>
          <table:table-row>
            <table:table-cell table:style-name="Tableau18.A1" office:value-type="string">
              <text:p text:style-name="P88">EÚ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Pohlavie</text:p>
            </table:table-cell>
            <table:covered-table-cell/>
            <table:covered-table-cell/>
            <table:covered-table-cell/>
          </table:table-row>
          <table:table-row>
            <table:table-cell table:style-name="Tableau18.A1" office:value-type="string">
              <text:p text:style-name="P88">Človek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Žena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Vek</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Vzdelávanie (koniec)</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Stále študuje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ociálno-profesijná kategória</text:p>
            </table:table-cell>
            <table:covered-table-cell/>
            <table:covered-table-cell/>
            <table:covered-table-cell/>
          </table:table-row>
          <table:table-row>
            <table:table-cell table:style-name="Tableau18.A1" office:value-type="string">
              <text:p text:style-name="P88">Samostatne zárobkovo činné osoby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Manažéri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Ostatné biele goliere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Manuálni pracovníci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Osoby v domácnosti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Nezamestnaní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dôchodca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Študenti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ubjektívna urbanizácia</text:p>
            </table:table-cell>
            <table:covered-table-cell/>
            <table:covered-table-cell/>
            <table:covered-table-cell/>
          </table:table-row>
          <table:table-row>
            <table:table-cell table:style-name="Tableau18.A1" office:value-type="string">
              <text:p text:style-name="P88">Vidiecka oblasť alebo dedina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Malé alebo stredne veľké mesto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Veľké mesto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18.A1" office:value-type="string">
              <text:p text:style-name="P88">Pozitívne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Negatívne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niekedy navštevoval počiatočnú odbornú prípravu (vyššie sekundárne vzdelávanie)</text:p>
            </table:table-cell>
            <table:covered-table-cell/>
            <table:covered-table-cell/>
            <table:covered-table-cell/>
          </table:table-row>
          <table:table-row>
            <table:table-cell table:style-name="Tableau18.A1" office:value-type="string">
              <text:p text:style-name="P88">Áno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ext:soft-page-break/>
          <table:table-row>
            <table:table-cell table:style-name="Tableau18.A1" office:value-type="string">
              <text:p text:style-name="P88">Nie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
        <text:p text:style-name="P51">O niečo viac ako polovica občanov EÚ tvrdí, že štúdium na získanie kvalifikácie vo všeobecnom vyššom sekundárnom vzdelávaní je vo všeobecnosti jednoduchšie ako v odbornom vzdelávaní a príprave. </text:p>
        <text:p text:style-name="P21">V celej Európskej únii 52 % respondentov uviedlo, že štúdium na účely získania kvalifikácie vo všeobecnom vyššom sekundárnom vzdelávaní je vo všeobecnosti jednoduchšie ako v odbornom vzdelávaní a príprave, pričom 12 % respondentov s týmto tvrdením rozhodne súhlasí a 40 % respondentov má tendenciu s ním súhlasiť.<text:note text:id="ftn40" text:note-class="footnote"><text:note-citation>40</text:note-citation><text:note-body><text:p text:style-name="P13">QB9.1. Uveďte, do akej miery súhlasíte alebo nesúhlasíte s každým z týchto tvrdení: Vo všeobecnosti je jednoduchšie študovať na získanie kvalifikácie vo všeobecnom vyššom sekundárnom vzdelávaní ako v počiatočnom odbornom vzdelávaní a príprave. </text:p></text:note-body></text:note> Celkovo 36 % nesúhlasí, zatiaľ čo 12 % nevie. Predstavuje to zjavný paradox, keďže väčšina respondentov sa tiež domnieva, že študenti s vyššími akademickými výsledkami sú povzbudzovaní k tomu, aby pokračovali vo všeobecnom vzdelávaní. </text:p>
        <text:p text:style-name="P21">V 18 členských štátoch najmenej polovica respondentov uviedla, že vo všeobecnosti je jednoduchšie študovať na získanie kvalifikácie vo všeobecnom vyššom sekundárnom vzdelávaní než v odbornom vzdelávaní a príprave. </text:p>
        <text:p text:style-name="P21">Názory sa v jednotlivých členských štátoch značne líšia, pričom najvyššia úroveň dohody bola zaznamenaná v Taliansku (74 %), Chorvátsku a Maďarsku (obe 71 %) a na Slovensku (68 %) a najnižšia vo Fínsku (21 %), Dánsku (26 %) a Španielsku (30 %).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1.876cm" svg:x="8.812cm" svg:y="-8.878cm"><draw:text-box><text:p text:style-name="P100"><text:span text:style-name="T59">Otázka č. 9.1: Uveďte, do akej miery súhlasíte alebo nesúhlasíte s každým z týchto tvrdení: - Štúdium na získanie kvalifikácie vo všeobecnom vyššom sekundárnom vzdelávaní je vo všeobecnosti jednoduchšie ako v počiatočnom odbornom vzdelávaní a príprave (EÚ27) (%) </text:span></text:p></draw:text-box></draw:frame><draw:frame draw:style-name="gr215" draw:text-style-name="P104" svg:width="2.149cm" svg:height="0.902cm" svg:x="10.34cm" svg:y="-7.001cm"><draw:text-box><text:p text:style-name="P103"><text:span text:style-name="T59">Neviem 12</text:span></text:p></draw:text-box></draw:frame><draw:frame draw:style-name="gr216" draw:text-style-name="P104" svg:width="1.888cm" svg:height="1.227cm" svg:x="9.082cm" svg:y="-5.879cm"><draw:text-box><text:p text:style-name="P103"><text:span text:style-name="T59">Rozhodne nesúhlasím 8</text:span></text:p></draw:text-box></draw:frame><draw:frame draw:style-name="gr217" draw:text-style-name="P104" svg:width="1.846cm" svg:height="1.551cm" svg:x="8.99cm" svg:y="-2.875cm"><draw:text-box><text:p text:style-name="P103"><text:span text:style-name="T59">Rozhodli sme sa nesúhlasiť 28</text:span></text:p></draw:text-box></draw:frame><draw:frame draw:style-name="gr218" draw:text-style-name="P101" svg:width="1.729cm" svg:height="1.551cm" svg:x="14.55cm" svg:y="-2.158cm"><draw:text-box><text:p text:style-name="P100"><text:span text:style-name="T59">Rozhodli sme sa súhlasiť 40</text:span></text:p></draw:text-box></draw:frame><draw:frame draw:style-name="gr219" draw:text-style-name="P101" svg:width="2.504cm" svg:height="0.902cm" svg:x="13.709cm" svg:y="-7.001cm"><draw:text-box><text:p text:style-name="P100"><text:span text:style-name="T59">Rozhodne súhlasím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27cm" svg:x="0.263cm" svg:y="1.115cm"><draw:text-box><text:p text:style-name="P100"><text:span text:style-name="T59">Otázka č. 9.1. Uveďte, do akej miery súhlasíte alebo nesúhlasíte s každým z týchto tvrdení: - Vo všeobecnosti je jednoduchšie študovať na získanie kvalifikácie vo všeobecnom vyššom sekundárnom vzdelávaní ako v počiatočnom odbornom vzdelávaní a príprave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902cm" svg:x="0.959cm" svg:y="10.384cm"><draw:text-box><text:p text:style-name="P105"><text:span text:style-name="T59">Rozhodne súhlasím</text:span></text:p></draw:text-box></draw:frame><draw:frame draw:style-name="gr209" draw:text-style-name="P101" svg:width="2.857cm" svg:height="0.59cm" svg:x="3.969cm" svg:y="10.363cm"><draw:text-box><text:p text:style-name="P105"><text:span text:style-name="T59">Tendencia súhlasiť</text:span></text:p></draw:text-box></draw:frame><draw:frame draw:style-name="gr210" draw:text-style-name="P101" svg:width="3.282cm" svg:height="0.646cm" svg:x="7.151cm" svg:y="10.405cm"><draw:text-box><text:p text:style-name="P105"><text:span text:style-name="T59">Tendencia nesúhlasiť</text:span></text:p></draw:text-box></draw:frame><draw:frame draw:style-name="gr211" draw:text-style-name="P101" svg:width="3.483cm" svg:height="0.646cm" svg:x="10.781cm" svg:y="10.365cm"><draw:text-box><text:p text:style-name="P105"><text:span text:style-name="T59">Rozhodne nesúhlasím</text:span></text:p></draw:text-box></draw:frame><draw:frame draw:style-name="gr212" draw:text-style-name="P101" svg:width="2.52cm" svg:height="0.687cm" svg:x="14.501cm" svg:y="10.365cm"><draw:text-box><text:p text:style-name="P105"><text:span text:style-name="T59">Neviem</text:span></text:p></draw:text-box></draw:frame></draw:g></draw:g><text:s/></text:p>
        <text:p text:style-name="P29">Rozsah, v akom respondenti súhlasia s tým, že štúdium kvalifikácie vo všeobecnom vzdelávaní je vo všeobecnosti jednoduchšie ako v OVP, sa líši v závislosti od sociálno-demografických a postojových faktorov takto: </text:p>
        <text:p text:style-name="P52">■ Spomedzi respondentov, ktorí vnímajú OVP v pozitívnom svetle, 57 % zastáva tento názor v porovnaní so 46 % tých, ktorí vo svojej krajine uvádzajú negatívne vnímanie. </text:p>
        <text:p text:style-name="P52">■ Respondenti, ktorí majú rodové názory na STEM v OVP, s väčšou pravdepodobnosťou súhlasia s tým, že je jednoduchšie študovať na získanie kvalifikácie vo všeobecnom stredoškolskom vzdelávaní. Týka sa to aj tých, ktorí: domnieva sa, že oblasti súvisiace so STEM sú vhodnejšie pre mužov (62 % oproti 41 %); si myslia, že ženy sú menej povzbudzované k tomu, aby sa zapájali do odborov odborného vzdelávania a prípravy súvisiacich s oblasťou STEM (57 % oproti 46 %) ; sa domnievajú, že učitelia a poradcovia primerane neriešia rodové predsudky (64 % oproti 43 %); si myslia, že muži v opatrovateľských alebo služobných odboroch odborného vzdelávania a prípravy čelia stigmatizácii (62 % oproti 43 %) ; a verí, že ženy sú nasmerované k všeobecnému vzdelávaniu napriek záujmu o technické predmety (58 % oproti 43 %). Menšie rozdiely možno pozorovať medzi respondentmi, ktorí si myslia, že muži s nízkymi akademickými výsledkami čelia tlaku, aby si vybrali OVP (57 % oproti 47 %), a ktorí sa domnievajú, že rodové stereotypy posilňujú rodiny, rovesníci a sociálne médiá (57 % oproti 51 %). </text:p>
        <text:p text:style-name="P52">■ Existujú určité rozdiely medzi sociálno-profesijnými kategóriami, pričom 59 % osôb v domácnosti verí, že štúdium kvalifikácie vo všeobecnom vyššom sekundárnom vzdelávaní je jednoduchšie ako odborné vzdelávanie a príprava, v porovnaní so 43 % nezamestnaných respondentov. </text:p>
        <text:p text:style-name="P52">■ Pokiaľ ide o vek na konci vzdelávania, tento názor je 54 % v prípade osôb, ktoré ukončili vzdelávanie vo veku 16 – 19 rokov, v porovnaní s 53 % v prípade osôb, ktoré ešte študujú, a 51 % v prípade osôb, ktoré ukončili vzdelávanie vo veku 15 rokov alebo menej. Tí, ktorí pokračovali vo vzdelávaní aj po dosiahnutí veku 20 rokov, zaznamenali najnižší podiel na úrovni 49 %. </text:p>
        <text:p text:style-name="P52">■ Neexistujú žiadne rozdiely podľa pohlavia, veku alebo predchádzajúcich skúseností s OVP. </text:p>
        <text:p text:style-name="P21"/>
        <text:p text:style-name="P28"/>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QB9.1 Povedzte mi, do akej miery súhlasíte alebo nesúhlasíte s každým z týchto tvrdení: Vo všeobecnosti je jednoduchšie študovať na získanie kvalifikácie vo všeobecnom vyššom sekundárnom vzdelávaní ako v počiatočnom odbornom vzdelávaní a príprave (% – EÚ)</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Súhlasím“ spolu</text:p>
            </table:table-cell>
            <table:table-cell table:style-name="Tableau19.A1" office:value-type="string">
              <text:p text:style-name="P83">„Nesúhlasím“ spolu </text:p>
            </table:table-cell>
            <table:table-cell table:style-name="Tableau19.A1" office:value-type="string">
              <text:p text:style-name="P83">Neviem</text:p>
            </table:table-cell>
          </table:table-row>
          <table:table-row>
            <table:table-cell table:style-name="Tableau19.A1" office:value-type="string">
              <text:p text:style-name="P88">EÚ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Pohlavie</text:p>
            </table:table-cell>
            <table:covered-table-cell/>
            <table:covered-table-cell/>
            <table:covered-table-cell/>
          </table:table-row>
          <table:table-row>
            <table:table-cell table:style-name="Tableau19.A1" office:value-type="string">
              <text:p text:style-name="P88">Človek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Žena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Vek</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Vzdelávanie (koniec)</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Stále študuje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Sociálno-profesijná kategória</text:p>
            </table:table-cell>
            <table:covered-table-cell/>
            <table:covered-table-cell/>
            <table:covered-table-cell/>
          </table:table-row>
          <table:table-row>
            <table:table-cell table:style-name="Tableau19.A1" office:value-type="string">
              <text:p text:style-name="P88">Samostatne zárobkovo činné osoby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Manažéri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Ostatné biele goliere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Manuálni pracovníci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Osoby v domácnosti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Nezamestnaní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dôchodca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Študenti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Subjektívna urbanizácia</text:p>
            </table:table-cell>
            <table:covered-table-cell/>
            <table:covered-table-cell/>
            <table:covered-table-cell/>
          </table:table-row>
          <table:table-row>
            <table:table-cell table:style-name="Tableau19.A1" office:value-type="string">
              <text:p text:style-name="P88">Vidiecka oblasť alebo dedina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Malé alebo stredne veľké mesto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Veľké mesto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19.A1" office:value-type="string">
              <text:p text:style-name="P88">Pozitívne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Negatívne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niekedy navštevoval počiatočnú odbornú prípravu (vyššie sekundárne vzdelávanie)</text:p>
            </table:table-cell>
            <table:covered-table-cell/>
            <table:covered-table-cell/>
            <table:covered-table-cell/>
          </table:table-row>
          <table:table-row>
            <table:table-cell table:style-name="Tableau19.A1" office:value-type="string">
              <text:p text:style-name="P88">Áno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ext:soft-page-break/>
          <table:table-row>
            <table:table-cell table:style-name="Tableau19.A1" office:value-type="string">
              <text:p text:style-name="P88">Nie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
        <text:h text:style-name="P19" text:outline-level="2"><text:bookmark-start text:name="__RefHeading___Toc215588_2930363814"/>2. Skúsenosti s OVP ovplyvňujú výber OVP <text:bookmark-end text:name="__RefHeading___Toc215588_2930363814"/></text:h>
        <text:p text:style-name="P50">Takmer polovica občanov EÚ má skúsenosti s OVP </text:p>
        <text:p text:style-name="P21">Takmer polovica občanov EÚ (48 %) absolvovala OVP, a to buď v minulosti, alebo v súčasnosti, alebo v oboch prípadoch. Väčšina týchto respondentov sa v minulosti zúčastnila na odbornom vzdelávaní a príprave (41 %), zatiaľ čo v súčasnosti sa na ňom zúčastňuje 5 % respondentov a 2 % respondentov sa zúčastnili v minulosti aj v súčasnosti. O niečo viac ako polovica občanov EÚ (52 %) nikdy neabsolvovala<text:note text:id="ftn41" text:note-class="footnote"><text:note-citation>41</text:note-citation><text:note-body><text:p text:style-name="P13">QB1. Absolvovali ste niekedy v minulosti alebo v súčasnosti počiatočné odborné vzdelávanie a prípravu na vyššom sekundárnom stupni? </text:p></text:note-body></text:note> OVP. </text:p>
        <text:p text:style-name="P21">Podľa prieskumu európskej verejnej mienky strediska Cedefop o odbornom vzdelávaní a príprave (2016)<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4">https://www.cedefop.europa.eu/en/publications/55</text:span></text:a><text:span text:style-name="T54"> </text:span></text:p></text:note-body></text:note> 40 % sledovalo vyššie sekundárne odborné vzdelávanie a 59 % všeobecné vzdelávanie. Tieto údaje odzrkadľujú EÚ28 v tom čase, ale napriek tomu poskytujú východisko na porovnanie výsledkov za rok 2025 (EÚ27), z ktorých vyplýva vyšší podiel so skúsenosťami s odborným vzdelávaním.<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4">https://www.cedefop.europa.eu/en/tools/opinion-survey-on-vet</text:span></text:a><text:span text:style-name="T54">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227cm" svg:x="9.008cm" svg:y="-7.299cm"><draw:text-box><text:p text:style-name="P100"><text:span text:style-name="T59">QB1: Absolvovali ste niekedy v minulosti alebo v súčasnosti počiatočné odborné vzdelávanie a prípravu na vyššom sekundárnom stupni? (EÚ27) (%)</text:span></text:p></draw:text-box></draw:frame><draw:frame draw:style-name="gr203" draw:text-style-name="P109" svg:width="1.571cm" svg:height="0.696cm" svg:x="9.548cm" svg:y="-4.658cm"><draw:text-box><text:p text:style-name="P103"><text:span text:style-name="T59">č. 52</text:span></text:p></draw:text-box></draw:frame><draw:frame draw:style-name="gr204" draw:text-style-name="P101" svg:width="1.874cm" svg:height="1.003cm" svg:x="13.929cm" svg:y="-5.413cm"><draw:text-box><text:p text:style-name="P100"><text:span text:style-name="T59">„</text:span><text:span text:style-name="T59">Áno“ spolu 48</text:span></text:p></draw:text-box></draw:frame></draw:g></text:p>
        <text:p text:style-name="P29">Úrovne účasti sa v jednotlivých členských štátoch značne líšia. Najvyššie úrovne boli zaznamenané v Slovinsku (68 %), Nemecku (63 %) a na Slovensku (60 %), zatiaľ čo najnižšie úrovne boli zaznamenané v Grécku (21 %), Portugalsku (22 %) a na Cypre (23 %). V 15 členských štátoch absolvovala OVP aspoň polovica respondentov.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59">QB1: Absolvovali ste niekedy v minulosti alebo v súčasnosti počiatočné odborné vzdelávanie a prípravu na vyššom sekundárnom stupni? – Spolu „áno“ (EÚ27) (%) </text:span></text:p></draw:text-box></draw:frame></draw:g></text:p>
        <text:p text:style-name="P30">Sociálno-demografické a priestorové členenie účasti na OVP znázorňuje: </text:p>
        <text:p text:style-name="P21">■ Účasť je najvyššia medzi tými, ktorí ukončili vzdelávanie vo veku 16 – 19 rokov (54 %), za ktorými nasledujú tí, ktorí ukončili vzdelávanie vo veku 20 rokov alebo neskôr (51 %). Tí, ktorí ukončili vzdelávanie vo veku 15 rokov alebo menej, zaznamenali výrazne nižšiu úroveň účasti (19 %). </text:p>
        <text:p text:style-name="P21">■ Modely urbanizácie naznačujú, že respondenti vo vidieckych oblastiach alebo obciach zaznamenávajú vyššiu mieru účasti (52 %) ako respondenti vo veľkých mestách (43 %). </text:p>
        <text:p text:style-name="P21">■ Účasť je 53 % medzi respondentmi vo veku 25 – 39 rokov a 52 % medzi respondentmi vo veku 40 – 54 rokov v porovnaní so 44 % medzi respondentmi vo veku 55 rokov a viac. V prípade najmladšej vekovej skupiny (15 – 24 rokov) je to 46 %. </text:p>
        <text:p text:style-name="P21">■ Existujú určité rozdiely medzi sociálno-profesijnými kategóriami, pričom manuálni pracovníci zaznamenávajú najvyššiu mieru účasti (55 %), tesne za nimi nasledujú samostatne zárobkovo činné osoby (52 %), iní belosi (50 %) a manažéri (48 %). </text:p>
        <text:p text:style-name="P21">■ Účasť na OVP je mierne vyššia u mužov (50 %) ako u žien (46 %). </text:p>
        <text:p text:style-name="P21">■ Účasť je vyššia u respondentov, ktorí tvrdia, že OVP sa v ich krajine vníma pozitívne<text:note text:id="ftn44" text:note-class="footnote"><text:note-citation>44</text:note-citation><text:note-body><text:p text:style-name="P13">Vychádza to z otázky: Ako sa podľa vás vníma prvotné odborné vzdelávanie a príprava v (NAŠEJ KRAJINE)? </text:p></text:note-body></text:note> (52 %), než u tých, ktorí uvádzajú negatívne vnímanie (42 %).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Absolvovali ste niekedy v minulosti alebo v súčasnosti počiatočné odborné vzdelávanie a prípravu na vyššom sekundárnom stupni? (% – EÚ)</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Áno“ spolu</text:p>
            </table:table-cell>
            <table:table-cell table:style-name="Tableau20.A1" office:value-type="string">
              <text:p text:style-name="P83">Nie</text:p>
            </table:table-cell>
            <table:table-cell table:style-name="Tableau20.A1" office:value-type="string">
              <text:p text:style-name="P83">Neviem</text:p>
            </table:table-cell>
          </table:table-row>
          <table:table-row>
            <table:table-cell table:style-name="Tableau20.A1" office:value-type="string">
              <text:p text:style-name="P88">EÚ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Pohlavie</text:p>
            </table:table-cell>
            <table:covered-table-cell/>
            <table:covered-table-cell/>
            <table:covered-table-cell/>
          </table:table-row>
          <table:table-row>
            <table:table-cell table:style-name="Tableau20.A1" office:value-type="string">
              <text:p text:style-name="P88">Človek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Žena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Vek</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Vzdelávanie (koniec)</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Stále študuje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ociálno-profesijná kategória</text:p>
            </table:table-cell>
            <table:covered-table-cell/>
            <table:covered-table-cell/>
            <table:covered-table-cell/>
          </table:table-row>
          <table:table-row>
            <table:table-cell table:style-name="Tableau20.A1" office:value-type="string">
              <text:p text:style-name="P88">Samostatne zárobkovo činné osoby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Manažéri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Ostatné biele goliere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Manuálni pracovníci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Osoby v domácnosti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Nezamestnaní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dôchodca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Študenti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ubjektívna urbanizácia</text:p>
            </table:table-cell>
            <table:covered-table-cell/>
            <table:covered-table-cell/>
            <table:covered-table-cell/>
          </table:table-row>
          <table:table-row>
            <table:table-cell table:style-name="Tableau20.A1" office:value-type="string">
              <text:p text:style-name="P88">Vidiecka oblasť alebo dedina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Malé alebo stredne veľké mesto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Veľké mesto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Vnímanie počiatočného vzdelávania a odbornej prípravy v (našej krajine)</text:p>
            </table:table-cell>
            <table:covered-table-cell/>
            <table:covered-table-cell/>
            <table:covered-table-cell/>
          </table:table-row>
          <table:table-row>
            <table:table-cell table:style-name="Tableau20.A1" office:value-type="string">
              <text:p text:style-name="P88">Pozitívne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Negatívne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Potreba mať prácu a zarábať peniaze čo najskôr sa považuje za hlavný faktor ovplyvňujúci výber odborného vzdelávania a prípravy mladými ľuďmi.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59">QB4. Aké sú podľa vás hlavné faktory, ktoré v súčasnosti ovplyvňujú mladých ľudí pri výbere odborného vzdelávania a prípravy pred všeobecným vzdelávaním? (MAX. 3 ODPOVEDE) (EÚ27) (%) </text:span></text:p></draw:text-box></draw:frame><draw:frame draw:style-name="gr189" draw:text-style-name="P104" svg:width="10.473cm" svg:height="0.578cm" svg:x="0.242cm" svg:y="8.13cm"><draw:text-box><text:p text:style-name="P103"><text:span text:style-name="T59">Potreba alebo túžba mať prácu a zarábať peniaze tak, ako je to možné</text:span></text:p></draw:text-box></draw:frame><draw:frame draw:style-name="gr190" draw:text-style-name="P104" svg:width="7.723cm" svg:height="0.902cm" svg:x="2.888cm" svg:y="9.049cm"><draw:text-box><text:p text:style-name="P103"><text:span text:style-name="T59">Poradenstvo od rodičov alebo iných rodinných príslušníkov</text:span></text:p></draw:text-box></draw:frame><draw:frame draw:style-name="gr191" draw:text-style-name="P104" svg:width="7.462cm" svg:height="0.578cm" svg:x="3.135cm" svg:y="10.058cm"><draw:text-box><text:p text:style-name="P103"><text:span text:style-name="T59">Usmernenie od učiteľov alebo školských poradcov</text:span></text:p></draw:text-box></draw:frame><draw:frame draw:style-name="gr192" draw:text-style-name="P104" svg:width="8.363cm" svg:height="0.578cm" svg:x="2.373cm" svg:y="10.799cm"><draw:text-box><text:p text:style-name="P103"><text:span text:style-name="T59">Nedostatočný školský výkon alebo známky</text:span></text:p></draw:text-box></draw:frame><draw:frame draw:style-name="gr193" draw:text-style-name="P104" svg:width="9.113cm" svg:height="0.902cm" svg:x="1.699cm" svg:y="11.538cm"><draw:text-box><text:p text:style-name="P103"><text:span text:style-name="T59">Robiť to, čo robí väčšina ľudí okolo seba (napr. priatelia, spolužiaci alebo iní vo svojej oblasti)</text:span></text:p></draw:text-box></draw:frame><draw:frame draw:style-name="gr194" draw:text-style-name="P104" svg:width="8.831cm" svg:height="0.902cm" svg:x="1.722cm" svg:y="12.727cm"><draw:text-box><text:p text:style-name="P103"><text:span text:style-name="T59">Chcú sa stať podnikateľmi alebo samostatne zárobkovo činnými osobami</text:span></text:p></draw:text-box></draw:frame><draw:frame draw:style-name="gr195" draw:text-style-name="P104" svg:width="9.051cm" svg:height="0.902cm" svg:x="1.745cm" svg:y="13.602cm"><draw:text-box><text:p text:style-name="P103"><text:span text:style-name="T59">Vnímaná prestíž alebo sociálne postavenie dráhy odborného vzdelávania a prípravy</text:span></text:p></draw:text-box></draw:frame><draw:frame draw:style-name="gr196" draw:text-style-name="P104" svg:width="8.653cm" svg:height="0.578cm" svg:x="2.059cm" svg:y="14.588cm"><draw:text-box><text:p text:style-name="P103"><text:span text:style-name="T59">Vplyv sociálnych médií alebo online obsahu</text:span></text:p></draw:text-box></draw:frame><draw:frame draw:style-name="gr197" draw:text-style-name="P104" svg:width="6.619cm" svg:height="0.578cm" svg:x="3.964cm" svg:y="15.394cm"><draw:text-box><text:p text:style-name="P103"><text:span text:style-name="T59">Ostatné (SPONTANEOUS)</text:span></text:p></draw:text-box></draw:frame><draw:frame draw:style-name="gr198" draw:text-style-name="P104" svg:width="4.739cm" svg:height="0.578cm" svg:x="6.049cm" svg:y="16.336cm"><draw:text-box><text:p text:style-name="P103"><text:span text:style-name="T59">Neviem</text:span></text:p></draw:text-box></draw:frame></draw:g>Na otázku o hlavných faktoroch, ktoré v súčasnosti ovplyvňujú mladých ľudí pri výbere odborného vzdelávania a prípravy pred všeobecným vzdelávaním, viac ako polovica občanov EÚ (53 %) uvádza potrebu alebo túžbu mať prácu a čo najskôr zarobiť peniaze.<text:note text:id="ftn45" text:note-class="footnote"><text:note-citation>45</text:note-citation><text:note-body><text:p text:style-name="P13">QB4. Aké sú podľa vás hlavné faktory, ktoré v súčasnosti ovplyvňujú mladých ľudí pri výbere odborného vzdelávania a prípravy pred všeobecným vzdelávaním? (max. 3 odpovede)</text:p></text:note-body></text:note> Najmä jeden z piatich (21 %) uvádza aj túžbu stať sa podnikateľom alebo samostatne zárobkovo činnou osobou. Okrem týchto dvoch faktorov sa odpovede riadia klesajúcim poradím: poradenstvo od rodičov alebo iných rodinných príslušníkov (35 %), poradenstvo od učiteľov alebo školských poradcov (28 %), slabé výsledky alebo známky v škole (28 %), vykonávanie toho, čo robí väčšina ľudí v ich okolí (24 %), vnímanie prestíže alebo sociálneho postavenia na ceste k OVP (16 %) a vplyv sociálnych médií alebo online obsahu (14 %). </text:p>
        <text:p text:style-name="P21"/>
        <text:p text:style-name="P21"/>
        <text:p text:style-name="P29">Vnímanie faktorov ovplyvňujúcich výber mladých ľudí sa v jednotlivých členských štátoch líši. Potreba alebo túžba mať prácu a čo najskôr zarobiť peniaze sa najčastejšie uvádza vo Švédsku (71 %), Fínsku (69 %), na Cypre (65 %) a v Grécku (63 %) a najmenej často sa uvádza v Maďarsku (38 %), Rumunsku (39 %), Poľsku (41 %) a Bulharsku a na Slovensku (obe 42 %). </text:p>
        <text:p text:style-name="P21">Poradenstvo rodičov alebo iných rodinných príslušníkov sa najčastejšie uvádza na Slovensku (50 %), v Bulharsku (46 %), Rakúsku (44 %) a Maďarsku (42 %) a najmenej v Poľsku (25 %), Portugalsku (27 %) a Lotyšsku a Fínsku (obe 28 %). V Írsku sa ako hlavné faktory uvádzajú potreba alebo túžba mať prácu a čo najskôr zarobiť peniaze a poradenstvo od rodičov alebo iných rodinných príslušníkov (v oboch prípadoch 42 %).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59">QB4: Aké sú podľa vás hlavné faktory, ktoré v súčasnosti ovplyvňujú mladých ľudí pri výbere odborného vzdelávania a prípravy pred všeobecným vzdelávaním? (max. 3 ODPOVEDE) (%)</text:span></text:p></draw:text-box></draw:frame><draw:frame draw:style-name="gr184" draw:text-style-name="P101" svg:width="10.293cm" svg:height="0.578cm" svg:x="6.359cm" svg:y="1.502cm"><draw:text-box><text:p text:style-name="P100"><text:span text:style-name="T59">Potreba alebo túžba mať prácu a zarobiť peniaze čo najskôr</text:span></text:p></draw:text-box></draw:frame><draw:frame draw:style-name="gr185" draw:text-style-name="P101" svg:width="6.344cm" svg:height="0.902cm" svg:x="6.442cm" svg:y="1.979cm"><draw:text-box><text:p text:style-name="P100"><text:span text:style-name="T59">Poradenstvo od rodičov alebo iných rodinných príslušníkov</text:span></text:p></draw:text-box></draw:frame><draw:frame draw:style-name="gr186" draw:text-style-name="P108" svg:width="16.453cm" svg:height="1.064cm" svg:x="0.279cm" svg:y="-0.429cm"><draw:text-box><text:p text:style-name="P100"><text:span text:style-name="T61">Faktory ovplyvňujúce výber OVP pred všeobecným vzdelávaním: Najvyššia odpoveď na poslanca </text:span></text:p></draw:text-box></draw:frame></draw:g></text:p>
        <text:p text:style-name="P29">Usmernenie od učiteľov alebo školských poradcov sa najčastejšie uvádza v Taliansku (37 %), Dánsku (35 %) a Grécku a na Slovensku (obe 33 %), zatiaľ čo najmenej sa uvádza v Lotyšsku (13 %), Litve (15 %), Fínsku (17 %) a Poľsku (18 %). </text:p>
        <text:p text:style-name="P21">Zlé výsledky alebo známky v škole sa najčastejšie uvádzajú v Grécku (51 %), Litve (46 %), Švédsku (45 %) a Belgicku a na Cypre (obe 41 %) a najmenej v Holandsku a Bulharsku (obe 14 %), na Slovensku (20 %) a v Chorvátsku a na Malte (obe 21 %). </text:p>
        <text:p text:style-name="P21">To, čo robí väčšina ľudí okolo seba, sa najčastejšie uvádza vo Fínsku (40 %), Holandsku (39 %), Rakúsku (36 %) a Bulharsku a na Slovensku (obe 35 %), zatiaľ čo najmenej sa uvádza v Luxembursku (13 %) a vo Francúzsku a Portugalsku (obe 14 %). </text:p>
        <text:p text:style-name="P21">Túžba stať sa podnikateľom alebo samostatne zárobkovo činnou osobou sa najčastejšie uvádza v Chorvátsku (39 %), na Cypre (33 %), v Dánsku (31 %) a Slovinsku (29 %), zatiaľ čo najmenej sa uvádza v Nemecku (12 %), Portugalsku (16 %) a Litve, Španielsku a Poľsku (všetkých 18 %). </text:p>
        <text:p text:style-name="P21">Vplyv sociálnych médií alebo online obsahu sa najčastejšie uvádza v Holandsku (31 %), na Malte (27 %), v Chorvátsku (24 %) a Česku a na Slovensku (obe 22 %), zatiaľ čo najmenej sa uvádza v Portugalsku (6 %), Litve (8 %) a Estónsku, Francúzsku a Španielsku (všetky 11 %). </text:p>
        <text:p text:style-name="P21">Vnímaná prestíž alebo sociálne postavenie na ceste k OVP sa najčastejšie uvádza v Rakúsku (24 %) a na Malte a v Maďarsku (obe 23 %), zatiaľ čo najmenej sa uvádza na Cypre (7 %), v Grécku (10 %) a Belgicku, vo Francúzsku, v Portugalsku a Luxembursku (všetky 11 %).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Finančná motivácia je dominantným faktorom voľby. V 24 členských štátoch je najčastejšie uvádzaným faktorom potreba alebo túžba mať prácu a zarábať peniaze čo najskôr, a to od 71 % vo Švédsku po 39 % v Rumunsku v tých krajinách, v ktorých sa zaraďuje medzi najlepších vodičov. Rodičovské poradenstvo je hlavným faktorom len v troch členských štátoch: Slovensko (50 %), Bulharsko (46 %) a Maďarsko (42 %). V Írsku je finančná motivácia a rodičovské poradenstvo viazané na 42 %. Usmernenie pre učiteľov, napriek tomu, že ho spomína celkovo 28 % Európanov, nikdy nie je primárnym faktorom v členskom štáte EÚ y, pričom najvyšší podiel v Taliansku je 37 %. </text:p>
        <text:p text:style-name="P29">Pri analýze faktorov ovplyvňujúcich mladých ľudí podľa sociálno-demografických a postojových kategórií možno pozorovať tieto vzorce: </text:p>
        <text:p text:style-name="P21">Potrebu alebo túžbu mať prácu a zarábať peniaze čo najskôr uvádza približne polovica všetkých respondentov s minimálnymi rodovými rozdielmi (muži 52 %, ženy 53 %). Rozdiely podľa veku sú mierne, pohybujú sa od 51 % medzi osobami vo veku 55 rokov a viac do 55 % medzi osobami vo veku 25 – 39 rokov. Spomedzi sociálno-profesijných kategórií túto odpoveď s najväčšou pravdepodobnosťou poskytnú nezamestnaní (60 %), čo predstavuje rozdiel 11 percentuálnych bodov v porovnaní s osobami v domácnosti<text:note text:id="ftn46" text:note-class="footnote"><text:note-citation>46</text:note-citation><text:note-body><text:p text:style-name="P13">Osoba v domácnosti je osoba, ktorá spravuje domácnosť, napr. žena v domácnosti alebo manžel. </text:p></text:note-body></text:note> (49 %). </text:p>
        <text:p text:style-name="P21">Poradenstvo od rodičov alebo iných členov rodiny nevykazuje žiadne rodové rozdiely, pričom muži aj ženy uvádzajú tento faktor na podobnej úrovni (35 %). Vekové rozdiely sú tu výraznejšie: Tento faktor uvádza 31 % osôb vo veku 15 – 24 rokov, pričom medzi osobami vo veku 55 rokov a viac sa tento podiel zvyšuje na 37 %. Vzory vzdelávania ukazujú, že tí, ktorí ukončili vzdelávanie skôr, s väčšou pravdepodobnosťou spomínajú tento faktor: 37 % osôb, ktoré ukončili vzdelávanie vo veku 15 rokov alebo skôr, v porovnaní s 33 % osôb, ktoré ukončili vzdelávanie vo veku 20 rokov alebo viac. </text:p>
        <text:p text:style-name="P21">Usmernenie od učiteľov alebo školských poradcov uvádzajú na podobnej úrovni muži (28 %) a ženy (29 %). Odpovede vo všetkých vekových skupinách zostávajú relatívne stabilné, pričom sa pohybujú od 26 % u osôb vo veku 15 – 24 rokov do 29 % u osôb vo veku 25 – 39 rokov a 40 – 54 rokov. Ani dosiahnuté vzdelanie nemá veľký vplyv na odpovede, pretože sa pohybuje od 27 % medzi tými, ktorí ukončili vzdelanie vo veku 15 rokov alebo skôr, do 29 % medzi tými, ktorí stále študujú. </text:p>
        <text:p text:style-name="P21">Túžba stať sa podnikateľom alebo samostatne zárobkovo činnou osobou sa v rámci demografických skupín líši minimálne, pričom približne jeden z piatich respondentov uvádza tento faktor. Rodové rozdiely sú skromné (muži 22 %, ženy 20 %) a existuje len málo rozdielov podľa veku, pričom zmienky sa pohybujú od 20 % do 22 %. Respondenti, ktorí sú samostatne zárobkovo činnými osobami, uvádzajú túto položku s väčšou pravdepodobnosťou ako ktorákoľvek iná profesijná kategória. </text:p>
        <text:p text:style-name="P21"/>
        <text:p text:style-name="P21">Slabé výsledky alebo známky v škole uvádzajú podobne muži aj ženy (obe 28 %). Vekové rozdiely sú značné: jedna tretina osôb vo veku 15 – 24 rokov (33 %) uvádza tento faktor, pričom u osôb vo veku 55 rokov a viac klesol na 26 %. V prípade tejto položky existujú obmedzené rozdiely v úrovni dosiahnutého vzdelania. Pokiaľ ide o sociálno-profesijné kategórie, nezamestnaní (35 %) a študenti (33 %) zaznamenávajú oveľa vyšší podiel ako manuálni pracovníci (25 %). Respondenti, ktorí tvrdia, že OVP sa v ich krajine vníma negatívne, s väčšou pravdepodobnosťou uvedú tento faktor (34 %) ako tí, ktorí uvádzajú, že OVP má v ich krajine pozitívny obraz (26 %). </text:p>
        <text:p text:style-name="P21">Robiť to, čo robí väčšina ľudí okolo seba: v tejto položke existujú minimálne rodové rozdiely (muži 25 %, ženy 24 %). Vekové rozdiely sú mierne, hoci respondenti vo veku 25 – 39 rokov to uvádzajú o niečo častejšie (26 %) ako respondenti vo veku 15 – 24 rokov (23 %). Vzdelávacie modely ukazujú, že tí, ktorí ukončili vzdelávanie vo veku 20 rokov alebo neskôr, s väčšou pravdepodobnosťou uvádzajú tento faktor (26 %) ako tí, ktorí ukončili vzdelávanie skôr (22 %). </text:p>
        <text:p text:style-name="P21">Vplyv sociálnych médií alebo online obsahu opäť poukazuje na minimálne rozdiely podľa pohlavia (muži 14 %, ženy 15 %). Rozdiely podľa veku sú mierne, pričom skóre sa pohybuje od 13 % medzi osobami vo veku 55 rokov a viac do 16 % medzi osobami vo veku 15 – 24 rokov. Vzdelávacie modely ukazujú, že tí, ktorí ukončili vzdelávanie vo veku 20 rokov alebo neskôr (16 %), uvádzajú tento faktor častejšie ako tí, ktorí ukončili vzdelávanie vo veku 15 rokov alebo skôr (10 %). </text:p>
        <text:p text:style-name="P21">Vnímaná prestíž alebo sociálne postavenie dráhy odborného vzdelávania a prípravy vykazuje vo väčšine skupín minimálne rozdiely. Rodové rozdiely sú mierne (muži 17 %, ženy 15 %) a 16 % respondentov uvádza túto položku konzistentne vo všetkých vekových kategóriách. Rozdiely vo vzdelaní sú výraznejšie: tí, ktorí ukončili vzdelávanie vo veku 20 rokov alebo neskôr, s väčšou pravdepodobnosťou uvedú túto položku (18 %) ako tí, ktorí tak urobili vo veku 15 rokov alebo skôr (12 %).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Otázka č. 4: Aké sú podľa vás hlavné faktory, ktoré v súčasnosti ovplyvňujú mladých ľudí pri výbere odborného vzdelávania a prípravy pred všeobecným vzdelávaním? (MAX. 3 ODPOVEDE) (% – EÚ)</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Usmernenie od učiteľov alebo školských poradcov </text:p></table:table-cell><table:table-cell table:style-name="Tableau21.A1" office:value-type="string"><text:p text:style-name="P56">Poradenstvo od rodičov alebo iných rodinných príslušníkov </text:p></table:table-cell><table:table-cell table:style-name="Tableau21.A1" office:value-type="string"><text:p text:style-name="P56">Potreba alebo túžba mať prácu a zarobiť peniaze čo najskôr </text:p></table:table-cell><table:table-cell table:style-name="Tableau21.A1" office:value-type="string"><text:p text:style-name="P56">Chcú sa stať podnikateľmi alebo samostatne zárobkovo činnými osobami </text:p></table:table-cell><table:table-cell table:style-name="Tableau21.A1" office:value-type="string"><text:p text:style-name="P56">Nedostatočný školský výkon alebo známky </text:p></table:table-cell><table:table-cell table:style-name="Tableau21.A1" office:value-type="string"><text:p text:style-name="P56">Robiť to, čo robí väčšina ľudí okolo seba (napr. priatelia, spolužiaci alebo iní vo svojej oblasti)</text:p></table:table-cell><table:table-cell table:style-name="Tableau21.A1" office:value-type="string"><text:p text:style-name="P56">Vplyv sociálnych médií alebo online obsahu </text:p></table:table-cell><table:table-cell table:style-name="Tableau21.A1" office:value-type="string"><text:p text:style-name="P56">Vnímaná prestíž alebo sociálne postavenie dráhy odborného vzdelávania a prípravy </text:p></table:table-cell><table:table-cell table:style-name="Tableau21.A1" office:value-type="string"><text:p text:style-name="P56">Ostatné (SPONTANEOUS) </text:p></table:table-cell><table:table-cell table:style-name="Tableau21.A1" office:value-type="string"><text:p text:style-name="P56">Neviem</text:p></table:table-cell></table:table-row><table:table-row><table:table-cell table:style-name="Tableau21.A1" office:value-type="string"><text:p text:style-name="P54">EÚ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Pohlavi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Človek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Žena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Vek</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Vzdelávanie (koniec)</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Stále študuje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Sociálno-profesijná kategóri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Samostatne zárobkovo činné osoby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Manažéri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Ostatné biele goliere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Manuálni pracovníci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Osoby v domácnosti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Nezamestnaní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dôchodca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Študenti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Subjektívna urbanizáci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Vidiecka oblasť alebo dedina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Malé alebo stredne veľké mesto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Veľké mesto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Vnímanie počiatočného vzdelávania a odbornej prípravy v (našej krajin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Pozitívne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gatívne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niekedy navštevoval počiatočnú odbornú prípravu (vyššie sekundárne vzdelávani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Áno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ie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Prekážky účasti na OVP <text:bookmark-end text:name="__RefHeading___Toc215590_2930363814"/></text:h>
      <text:p text:style-name="P21"/>
      <text:section text:style-name="Sect2" text:name="Section6">
        <text:h text:style-name="P19" text:outline-level="2"><text:bookmark-start text:name="__RefHeading___Toc215592_2930363814"/>1. Výzvy súvisiace s netechnickými zručnosťami <text:bookmark-end text:name="__RefHeading___Toc215592_2930363814"/></text:h>
        <text:p text:style-name="P50">Polovica občanov EÚ tvrdí, že OVP neposkytuje dostatok prierezových zručností, ako je komunikácia alebo kritické myslenie </text:p>
        <text:p text:style-name="P21">V celej Európskej únii 50 % respondentov tvrdí, že odborné vzdelávanie a príprava neposkytuje dostatok prierezových zručností, ako je komunikácia alebo kritické myslenie, vrátane 12 % respondentov, ktorí s nimi jednoznačne súhlasia, a 38 % respondentov, ktorí majú tendenciu s nimi súhlasiť.<text:note text:id="ftn47" text:note-class="footnote"><text:note-citation>47</text:note-citation><text:note-body><text:p text:style-name="P13">QB7.6. Uveďte, do akej miery súhlasíte alebo nesúhlasíte s každým z týchto tvrdení: OVP neposkytuje dostatok prierezových zručností, ako je komunikácia alebo kritické myslenie</text:p></text:note-body></text:note> Celkovo 37 % nesúhlasí s týmto tvrdením, zatiaľ čo 13 % nevie. </text:p>
        <text:p text:style-name="P21">Najvyššia úroveň dohody bola zaznamenaná v Poľsku (66 %), Chorvátsku (65 %) a Slovinsku (64 %), najnižšia v Španielsku (36 %), Dánsku (39 %), Estónsku (40 %) a Írsku a Švédsku (obe 44 %). </text:p>
        <text:p text:style-name="P21">V 24 členských štátoch EÚ si väčšina myslí, že OVP neposkytuje dostatok prierezových zručností. Len v troch krajinách, Estónsku (49 %), Španielsku (47 %) a Dánsku (45 %), viac respondentov nesúhlasí ako súhlasí s týmto tvrdením. </text:p>
        <text:p text:style-name="P21">Vo viacerých členských štátoch EÚ vrátane Nemecka, Holandska a Rakúska sú názory rovnomernejšie rozdelené, pričom názory tých, ktorí súhlasia s vyhlásením, sa pohybujú od 45 % do 50 %.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551cm" svg:x="8.733cm" svg:y="-10.864cm"><draw:text-box><text:p text:style-name="P100"><text:span text:style-name="T59">QB7.6. Uveďte, do akej miery súhlasíte alebo nesúhlasíte s každým z týchto tvrdení: OVP neposkytuje dostatok prierezových zručností, ako je komunikácia alebo kritické myslenie (EÚ27) (%) </text:span></text:p></draw:text-box></draw:frame><draw:frame draw:style-name="gr176" draw:text-style-name="P104" svg:width="2.227cm" svg:height="0.902cm" svg:x="10.61cm" svg:y="-9.462cm"><draw:text-box><text:p text:style-name="P103"><text:span text:style-name="T59">Nepoznám ťa 13</text:span></text:p></draw:text-box></draw:frame><draw:frame draw:style-name="gr177" draw:text-style-name="P104" svg:width="1.823cm" svg:height="1.227cm" svg:x="9.024cm" svg:y="-7.528cm"><draw:text-box><text:p text:style-name="P103"><text:span text:style-name="T59">Rozhodne nesúhlasím 8</text:span></text:p></draw:text-box></draw:frame><draw:frame draw:style-name="gr178" draw:text-style-name="P104" svg:width="2.234cm" svg:height="1.227cm" svg:x="9.125cm" svg:y="-3.985cm"><draw:text-box><text:p text:style-name="P103"><text:span text:style-name="T59">Rozhodli sme sa nesúhlasiť 29</text:span></text:p></draw:text-box></draw:frame><draw:frame draw:style-name="gr179" draw:text-style-name="P101" svg:width="1.671cm" svg:height="0.902cm" svg:x="15.556cm" svg:y="-4.565cm"><draw:text-box><text:p text:style-name="P100"><text:span text:style-name="T59">Súhlasím 38</text:span></text:p></draw:text-box></draw:frame><draw:frame draw:style-name="gr180" draw:text-style-name="P101" svg:width="2.899cm" svg:height="0.902cm" svg:x="13.21cm" svg:y="-9.118cm"><draw:text-box><text:p text:style-name="P100"><text:span text:style-name="T59">Rozhodne súhlasím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0.922cm" svg:x="0.251cm" svg:y="0.101cm"><draw:text-box><text:p text:style-name="P100"><text:span text:style-name="T59">QB7.6. Uveďte, do akej miery súhlasíte alebo nesúhlasíte s každým z týchto tvrdení: OVP neposkytuje dostatok prierezových zručností, ako je komunikácia alebo kritické myslenie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902cm" svg:x="0.803cm" svg:y="8.779cm"><draw:text-box><text:p text:style-name="P105"><text:span text:style-name="T59">Rozhodne súhlasím</text:span></text:p></draw:text-box></draw:frame><draw:frame draw:style-name="gr170" draw:text-style-name="P101" svg:width="2.857cm" svg:height="0.59cm" svg:x="3.812cm" svg:y="8.756cm"><draw:text-box><text:p text:style-name="P105"><text:span text:style-name="T59">Tendencia súhlasiť</text:span></text:p></draw:text-box></draw:frame><draw:frame draw:style-name="gr171" draw:text-style-name="P101" svg:width="3.282cm" svg:height="0.646cm" svg:x="6.994cm" svg:y="8.799cm"><draw:text-box><text:p text:style-name="P105"><text:span text:style-name="T59">Tendencia nesúhlasiť</text:span></text:p></draw:text-box></draw:frame><draw:frame draw:style-name="gr172" draw:text-style-name="P101" svg:width="3.484cm" svg:height="0.646cm" svg:x="10.622cm" svg:y="8.756cm"><draw:text-box><text:p text:style-name="P105"><text:span text:style-name="T59">Rozhodne nesúhlasím</text:span></text:p></draw:text-box></draw:frame><draw:frame draw:style-name="gr173" draw:text-style-name="P101" svg:width="2.52cm" svg:height="0.687cm" svg:x="14.344cm" svg:y="8.756cm"><draw:text-box><text:p text:style-name="P105"><text:span text:style-name="T59">Neviem</text:span></text:p></draw:text-box></draw:frame></draw:g></draw:g></text:p>
        <text:p text:style-name="P29">Rozsah, v akom respondenti súhlasia s tým, že OVP neposkytuje dostatok prierezových zručností, sa líši v závislosti od sociálno-demografických a postojových faktorov takto: </text:p>
        <text:p text:style-name="P52">■ Existujú mierne rozdiely podľa sociálno-profesijných kategórií, pričom študenti a iní administratívni pracovníci sa s najväčšou pravdepodobnosťou domnievajú, že OVP neposkytuje dostatok prierezových zručností, ako je komunikácia alebo kritické myslenie (obe 55 %), zatiaľ čo nezamestnaní respondenti zaznamenávajú výrazne nižšie úrovne (45 %). </text:p>
        <text:p text:style-name="P52">■ Podľa veku na konci vzdelávania je tento názor najrozšírenejší u respondentov, ktorí stále študujú (54 %), po ktorých nasledujú tí, ktorí ukončili vzdelávanie vo veku 20 rokov alebo neskôr, a tí, ktorí sú vo veku 16 – 19 rokov (v oboch prípadoch 51 %). Respondenti, ktorých vzdelanie sa skončilo vo veku 15 rokov alebo skôr, s týmto tvrdením najmenej súhlasia (45 %). </text:p>
        <text:p text:style-name="P52">■ Podľa veku je tento názor najrozšírenejší u respondentov vo veku 25 – 39 rokov (54 %), za ktorými nasledujú respondenti vo veku 15 – 24 rokov a 40 – 54 rokov (obe 52 %). Najmenej sa vyskytuje u osôb vo veku 55 rokov a viac (48 %). </text:p>
        <text:p text:style-name="P52">■ Respondenti, ktorí si myslia, že študenti dostávajú dostatok informácií o OVP, s týmto tvrdením s väčšou pravdepodobnosťou súhlasia (55 %) ako tí, ktorí si myslia, že informácie sú nedostatočné (48 %). </text:p>
        <text:p text:style-name="P52">■ Pri pohľade na účasť na OVP existujú len minimálne odchýlky. Respondenti, ktorí sami absolvovali OVP, len o niečo viac súhlasia s tým, že OVP poskytuje nedostatočné prierezové zručnosti (53 %) ako tí, ktorí nemajú skúsenosti s OVP (50 %). </text:p>
        <text:p text:style-name="P52">■ Pokiaľ ide o imidž OVP, respondenti, ktorí majú pozitívny imidž OVP, s týmto tvrdením súhlasia len o niečo viac ako respondenti, ktorí majú negatívny imidž (53 % oproti 50 %). </text:p>
        <text:p text:style-name="P52">■ Neexistujú žiadne rozdiely podľa pohlavia.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QB7.6 Povedzte mi, do akej miery súhlasíte alebo nesúhlasíte s každým z týchto tvrdení: IVET neposkytuje dostatok prierezových zručností, ako je komunikácia alebo kritické myslenie (% – EÚ)</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Súhlasím“ spolu</text:p>
            </table:table-cell>
            <table:table-cell table:style-name="Tableau22.A1" office:value-type="string">
              <text:p text:style-name="P87">„Nesúhlasím“ spolu </text:p>
            </table:table-cell>
            <table:table-cell table:style-name="Tableau22.A1" office:value-type="string">
              <text:p text:style-name="P87">Neviem</text:p>
            </table:table-cell>
          </table:table-row>
          <table:table-row>
            <table:table-cell table:style-name="Tableau22.A1" office:value-type="string">
              <text:p text:style-name="P91">EÚ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Pohlavie</text:p>
            </table:table-cell>
            <table:covered-table-cell/>
            <table:covered-table-cell/>
            <table:covered-table-cell/>
          </table:table-row>
          <table:table-row>
            <table:table-cell table:style-name="Tableau22.A1" office:value-type="string">
              <text:p text:style-name="P91">Človek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Žena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Vek</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Vzdelávanie (koniec)</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Stále študuje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Sociálno-profesijná kategória</text:p>
            </table:table-cell>
            <table:covered-table-cell/>
            <table:covered-table-cell/>
            <table:covered-table-cell/>
          </table:table-row>
          <table:table-row>
            <table:table-cell table:style-name="Tableau22.A1" office:value-type="string">
              <text:p text:style-name="P91">Samostatne zárobkovo činné osoby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Manažéri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Ostatné biele goliere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Manuálni pracovníci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Osoby v domácnosti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Nezamestnaní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dôchodca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Študenti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Subjektívna urbanizácia</text:p>
            </table:table-cell>
            <table:covered-table-cell/>
            <table:covered-table-cell/>
            <table:covered-table-cell/>
          </table:table-row>
          <table:table-row>
            <table:table-cell table:style-name="Tableau22.A1" office:value-type="string">
              <text:p text:style-name="P91">Vidiecka oblasť alebo dedina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Malé alebo stredne veľké mesto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Veľké mesto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Vnímanie počiatočného vzdelávania a odbornej prípravy v (našej krajine)</text:p>
            </table:table-cell>
            <table:covered-table-cell/>
            <table:covered-table-cell/>
            <table:covered-table-cell/>
          </table:table-row>
          <table:table-row>
            <table:table-cell table:style-name="Tableau22.A1" office:value-type="string">
              <text:p text:style-name="P91">Pozitívne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Negatívne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niekedy navštevoval počiatočnú odbornú prípravu (vyššie sekundárne vzdelávanie)</text:p>
            </table:table-cell>
            <table:covered-table-cell/>
            <table:covered-table-cell/>
            <table:covered-table-cell/>
          </table:table-row>
          <table:table-row>
            <table:table-cell table:style-name="Tableau22.A1" office:value-type="string">
              <text:p text:style-name="P91">Áno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able:table-row>
            <table:table-cell table:style-name="Tableau22.A1" office:value-type="string">
              <text:p text:style-name="P91">Nie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text:soft-page-break/></text:p>
        <text:p text:style-name="P51">Polovica občanov EÚ tvrdí, že programy OVP často nedosahujú úroveň výučby základných zručností, ako je gramotnosť alebo digitálna gramotnosť. </text:p>
        <text:p text:style-name="P21">V celej Európskej únii sa 50 % respondentov domnieva, že programy OVP často zaostávajú vo výučbe základných zručností, ako je gramotnosť alebo digitálna gramotnosť, vrátane 12 %, ktorí s tým rozhodne súhlasia, a 38 %, ktorí majú tendenciu súhlasiť.<text:note text:id="ftn48" text:note-class="footnote"><text:note-citation>48</text:note-citation><text:note-body><text:p text:style-name="P13">QB7.7. Uveďte, do akej miery súhlasíte alebo nesúhlasíte s každým z týchto tvrdení: V programoch OVP sa často neučia základné zručnosti, ako je gramotnosť alebo digitálna gramotnosť. </text:p></text:note-body></text:note> Naproti tomu 38 % nesúhlasí s týmto tvrdením, zatiaľ čo 12 % nevie. </text:p>
        <text:p text:style-name="P21">V 15 členských štátoch s týmto tvrdením súhlasí aspoň polovica respondentov. </text:p>
        <text:p text:style-name="P21">Vnímanie tejto otázky sa v jednotlivých členských štátoch značne líši. Najvyššia úroveň dohody bola zaznamenaná v Poľsku a Slovinsku (obe krajiny 65 %), za ktorými nasleduje Chorvátsko (64 %) a Taliansko a Maďarsko (obe krajiny 60 %). Najnižšie úrovne boli zaznamenané v Estónsku (32 %), Švédsku (34 %) a Španielsku (35 %).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0.948cm" svg:x="0.002cm" svg:y="2.838cm"><draw:text-box><text:p text:style-name="P100"><text:span text:style-name="T59">QB7.7. Uveďte, do akej miery súhlasíte alebo nesúhlasíte s každým z týchto tvrdení: V programoch OVP sa často neučia základné zručnosti, ako je gramotnosť alebo digitálna gramotnosť.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902cm" svg:x="0.997cm" svg:y="11.47cm"><draw:text-box><text:p text:style-name="P100"><text:span text:style-name="T59">Rozhodne nesúhlasím</text:span></text:p></draw:text-box></draw:frame><draw:frame draw:style-name="gr155" draw:text-style-name="P101" svg:width="2.599cm" svg:height="0.902cm" svg:x="4.766cm" svg:y="11.469cm"><draw:text-box><text:p text:style-name="P100"><text:span text:style-name="T59">Tendencia nesúhlasiť</text:span></text:p></draw:text-box></draw:frame><draw:frame draw:style-name="gr156" draw:text-style-name="P101" svg:width="2.234cm" svg:height="0.902cm" svg:x="8.125cm" svg:y="11.47cm"><draw:text-box><text:p text:style-name="P100"><text:span text:style-name="T59">Tendencia súhlasiť</text:span></text:p></draw:text-box></draw:frame><draw:frame draw:style-name="gr157" draw:text-style-name="P101" svg:width="2.352cm" svg:height="0.902cm" svg:x="11.081cm" svg:y="11.49cm"><draw:text-box><text:p text:style-name="P100"><text:span text:style-name="T59">Rozhodne súhlasím</text:span></text:p></draw:text-box></draw:frame><draw:frame draw:style-name="gr158" draw:text-style-name="P101" svg:width="1.895cm" svg:height="0.578cm" svg:x="13.956cm" svg:y="11.495cm"><draw:text-box><text:p text:style-name="P100"><text:span text:style-name="T59">Neviem</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876cm" svg:x="8.735cm" svg:y="-6.974cm"><draw:text-box><text:p text:style-name="P100"><text:span text:style-name="T59">QB7.7: Uveďte, do akej miery súhlasíte alebo nesúhlasíte s každým z týchto tvrdení: - Programy počiatočného odborného vzdelávania a prípravy často nedokážu vyučovať základné zručnosti, ako je gramotnosť alebo digitálna gramotnosť (EÚ27) (%) </text:span></text:p></draw:text-box></draw:frame><draw:frame draw:style-name="gr161" draw:text-style-name="P107" svg:width="1.906cm" svg:height="0.902cm" svg:x="10.928cm" svg:y="-5.247cm"><draw:text-box><text:p text:style-name="P106"><text:span text:style-name="T59">Nepoznám ťa 12</text:span></text:p></draw:text-box></draw:frame><draw:frame draw:style-name="gr162" draw:text-style-name="P104" svg:width="2.336cm" svg:height="0.902cm" svg:x="9.185cm" svg:y="-4.224cm"><draw:text-box><text:p text:style-name="P103"><text:span text:style-name="T59">Rozhodne nesúhlasím 5</text:span></text:p></draw:text-box></draw:frame><draw:frame draw:style-name="gr163" draw:text-style-name="P104" svg:width="2.057cm" svg:height="1.551cm" svg:x="9.486cm" svg:y="-0.906cm"><draw:text-box><text:p text:style-name="P103"><text:span text:style-name="T59">Rozhodli sme sa nesúhlasiť 25</text:span></text:p></draw:text-box></draw:frame><draw:frame draw:style-name="gr164" draw:text-style-name="P101" svg:width="1.719cm" svg:height="0.902cm" svg:x="14.492cm" svg:y="-1.428cm"><draw:text-box><text:p text:style-name="P100"><text:span text:style-name="T59">Súhlasiť 33</text:span></text:p></draw:text-box></draw:frame><draw:frame draw:style-name="gr165" draw:text-style-name="P101" svg:width="2.035cm" svg:height="0.902cm" svg:x="13.392cm" svg:y="-5.268cm"><draw:text-box><text:p text:style-name="P100"><text:span text:style-name="T59">Rozhodne súhlasím 12</text:span></text:p></draw:text-box></draw:frame></draw:g>V členských štátoch, v ktorých sú názory rovnomernejšie rozdelené, zastáva tento názor 43 % v Dánsku a Lotyšsku, 44 % v Írsku a Luxembursku a 45 % v Holandsku.</text:p>
        <text:p text:style-name="P29">Rozsah, v akom respondenti súhlasia s tým, že programy OVP často nevyučujú základné zručnosti, sa líši v závislosti od sociálno-demografických a postojových faktorov takto: </text:p>
        <text:p text:style-name="P52">■ Podľa veku na konci vzdelávania respondenti, ktorí ukončili vzdelávanie vo veku 16 – 19 rokov (53 %), s najväčšou pravdepodobnosťou súhlasia s tým, že OVP často zlyháva pri výučbe základných zručností, po ktorých nasledujú respondenti, ktorí ukončili vzdelávanie vo veku 20 rokov alebo viac (50 %). Respondenti, ktorých vzdelanie sa skončilo vo veku 15 rokov alebo skôr, s tým najmenej súhlasia (44 %). </text:p>
        <text:p text:style-name="P52">■ Respondenti vo veku 25 – 39 rokov majú najvyššiu úroveň súhlasu (53 %), za nimi nasledujú respondenti vo veku 40 – 54 rokov (52 %). Najmenej pravdepodobne s tým súhlasia osoby vo veku 15 – 24 rokov a 55 rokov a viac (v oboch prípadoch 49 %). </text:p>
        <text:p text:style-name="P52">■ Respondenti, ktorí sa v určitom čase zúčastnili na samotnom OVP, majú o niečo väčšiu pravdepodobnosť zdieľania týchto obáv (53 %) ako tí, ktorí sa na OVP nezúčastnili (48 %). </text:p>
        <text:p text:style-name="P52">■ Tí, ktorí sa domnievajú, že študenti dostávajú dostatok informácií o príležitostiach OVP, s väčšou pravdepodobnosťou povedia, že OVP nevyučuje základné zručnosti (56 % oproti 45 %). </text:p>
        <text:p text:style-name="P52">■ Podľa odporúčanej cesty respondenti, ktorí by odporučili všeobecné stredoškolské vzdelávanie, s týmto tvrdením s väčšou pravdepodobnosťou súhlasia (55 %) ako tí, ktorí by odporučili odborné stredoškolské vzdelávanie (51 %). </text:p>
        <text:p text:style-name="P52">■ Neexistujú žiadne rozdiely podľa pohlavia.</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QB7.7 Povedzte mi, do akej miery súhlasíte alebo nesúhlasíte s každým z týchto tvrdení: Programy počiatočného odborného vzdelávania a prípravy často nedokážu vyučovať základné zručnosti, ako je gramotnosť alebo digitálna gramotnosť (% – EÚ)</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Súhlasím“ spolu</text:p>
            </table:table-cell>
            <table:table-cell table:style-name="Tableau23.A1" office:value-type="string">
              <text:p text:style-name="P69">„Nesúhlasím“ spolu </text:p>
            </table:table-cell>
            <table:table-cell table:style-name="Tableau23.A1" office:value-type="string">
              <text:p text:style-name="P69">Neviem</text:p>
            </table:table-cell>
          </table:table-row>
          <table:table-row>
            <table:table-cell table:style-name="Tableau23.A1" office:value-type="string">
              <text:p text:style-name="P71">EÚ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Pohlavie</text:p>
            </table:table-cell>
            <table:covered-table-cell/>
            <table:covered-table-cell/>
            <table:covered-table-cell/>
          </table:table-row>
          <table:table-row>
            <table:table-cell table:style-name="Tableau23.A1" office:value-type="string">
              <text:p text:style-name="P71">Človek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Žena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Vek</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Vzdelávanie (koniec)</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Stále študuje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ociálno-profesijná kategória</text:p>
            </table:table-cell>
            <table:covered-table-cell/>
            <table:covered-table-cell/>
            <table:covered-table-cell/>
          </table:table-row>
          <table:table-row>
            <table:table-cell table:style-name="Tableau23.A1" office:value-type="string">
              <text:p text:style-name="P71">Samostatne zárobkovo činné osoby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Manažéri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Ostatné biele goliere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Manuálni pracovníci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Osoby v domácnosti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Nezamestnaní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dôchodca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Študenti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ubjektívna urbanizácia</text:p>
            </table:table-cell>
            <table:covered-table-cell/>
            <table:covered-table-cell/>
            <table:covered-table-cell/>
          </table:table-row>
          <table:table-row>
            <table:table-cell table:style-name="Tableau23.A1" office:value-type="string">
              <text:p text:style-name="P71">Vidiecka oblasť alebo dedina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Malé alebo stredne veľké mesto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Veľké mesto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Vnímanie počiatočného vzdelávania a odbornej prípravy v (našej krajine)</text:p>
            </table:table-cell>
            <table:covered-table-cell/>
            <table:covered-table-cell/>
            <table:covered-table-cell/>
          </table:table-row>
          <table:table-row>
            <table:table-cell table:style-name="Tableau23.A1" office:value-type="string">
              <text:p text:style-name="P71">Pozitívne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Negatívne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niekedy navštevoval počiatočnú odbornú prípravu (vyššie sekundárne vzdelávanie)</text:p>
            </table:table-cell>
            <table:covered-table-cell/>
            <table:covered-table-cell/>
            <table:covered-table-cell/>
          </table:table-row>
          <table:table-row>
            <table:table-cell table:style-name="Tableau23.A1" office:value-type="string">
              <text:p text:style-name="P71">Áno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ext:soft-page-break/>
          <table:table-row>
            <table:table-cell table:style-name="Tableau23.A1" office:value-type="string">
              <text:p text:style-name="P71">Nie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
        <text:h text:style-name="P19" text:outline-level="2"><text:bookmark-start text:name="__RefHeading___Toc215594_2930363814"/>2. Výzvy súvisiace s poradenstvom a rodovými stereotypmi <text:bookmark-end text:name="__RefHeading___Toc215594_2930363814"/></text:h>
        <text:p text:style-name="P50">Šesť z desiatich občanov EÚ tvrdí, že ľudia, ktorí sa chystajú vybrať si vyššie sekundárne vzdelanie, dostávajú dostatočné informácie o príležitostiach v oblasti odborného vzdelávania a prípravy</text:p>
        <text:p text:style-name="P21">V celej Európskej únii sa 61 % občanov domnieva, že v ich krajine dostávajú ľudia, ktorí sa chystajú vybrať si vyššie stredoškolské vzdelanie, dostatok informácií o možnostiach odborného vzdelávania a prípravy vrátane 12 %, ktorí s tým rozhodne súhlasia, a 49 %, ktorí majú tendenciu súhlasiť. Traja z desiatich respondentov nesúhlasia (30 %), zatiaľ čo 9 % nevie.<text:note text:id="ftn49" text:note-class="footnote"><text:note-citation>49</text:note-citation><text:note-body><text:p text:style-name="P13">QB5. Mohli by ste mi povedať, do akej miery súhlasíte alebo nesúhlasíte s týmto tvrdením: V (NAŠEJ KRAJINE) dostávajú ľudia, ktorí sa chystajú vybrať si vyššie stredoškolské vzdelanie, dostatok informácií o možnostiach odborného vzdelávania a prípravy. </text:p></text:note-body></text:note> </text:p>
        <text:p text:style-name="P21">Pokiaľ ide o kontext, v prieskume strediska Cedefop (EÚ28) z roku 2016 sa položila podobná, ale nie rovnaká otázka, ktorá sa zamerala na to, či ľudia dostali informácie v čase, keď sa rozhodli pre vyššiu sekundárnu voľbu. Výsledky sú v priebehu času relatívne stabilné: v tomto prieskume 58 % respondentov odpovedalo áno, 40 % odpovedalo nie a 2 % nevedeli.<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en/tools/opinion-survey-on-vet?visualisation=MAP&amp;topic=group2&amp;question=Q21T2__Q&amp;answer=Q21T2_A1&amp;subset=EducationLevel&amp;subsetVal=All&amp;country=AT&amp;countryB=EU28</text:span></text:a><text:span text:style-name="T54"> Znenie otázky sa líši od súčasného prieskumu, v ktorom sa kladú otázky o informáciách dostupných pre ľudí, ktorí si v súčasnosti vyberajú vyššie sekundárne vzdelávanie, zatiaľ čo v bode 2016 sa respondenti požiadali, aby sa zamysleli nad svojimi vlastnými skúsenosťami z minulosti. Otázka č. 6: „V čase, keď ste sa rozhodovali o svojom vzdelávaní na vyššom stredoškolskom stupni, boli vám poskytnuté informácie o odbornom vzdelávaní?“</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07cm" svg:x="-0.219cm" svg:y="0.014cm"><draw:text-box><text:p text:style-name="P100"><text:span text:style-name="T59">QB5. Mohli by ste mi povedať, do akej miery súhlasíte alebo nesúhlasíte s týmto tvrdením V {NAŠEJ KRAJINE}. Ľudia, ktorí sa chystajú vybrať si vyššie sekundárne vzdelanie, dostanú dostatok informácií o príležitostiach OVP.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578cm" svg:x="3.847cm" svg:y="8.772cm"><draw:text-box><text:p text:style-name="P100"><text:span text:style-name="T59">„</text:span><text:span text:style-name="T59">Súhlasím“ spolu</text:span></text:p></draw:text-box></draw:frame><draw:frame draw:style-name="gr142" draw:text-style-name="P101" svg:width="2.504cm" svg:height="0.902cm" svg:x="7.891cm" svg:y="8.772cm"><draw:text-box><text:p text:style-name="P100"><text:span text:style-name="T59">„</text:span><text:span text:style-name="T59">Nesúhlasím“ spolu</text:span></text:p></draw:text-box></draw:frame><draw:frame draw:style-name="gr143" draw:text-style-name="P101" svg:width="1.976cm" svg:height="0.578cm" svg:x="12.442cm" svg:y="8.692cm"><draw:text-box><text:p text:style-name="P100"><text:span text:style-name="T59">Neviem</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876cm" svg:x="9cm" svg:y="-8.001cm"><draw:text-box><text:p text:style-name="P100"><text:span text:style-name="T59">QB5: Mohli by ste mi povedať, do akej miery súhlasíte alebo nesúhlasíte s týmto tvrdením: V (NAŠEJ KRAJINE) dostávajú ľudia, ktorí sa chystajú vybrať si vyššie stredoškolské vzdelanie, dostatok informácií o možnostiach odborného vzdelávania a prípravy. (EÚ27) (%) </text:span></text:p></draw:text-box></draw:frame><draw:frame draw:style-name="gr146" draw:text-style-name="P107" svg:width="2.804cm" svg:height="0.578cm" svg:x="11.145cm" svg:y="-6.445cm"><draw:text-box><text:p text:style-name="P106"><text:span text:style-name="T59">Neviem 9</text:span></text:p></draw:text-box></draw:frame><draw:frame draw:style-name="gr147" draw:text-style-name="P104" svg:width="1.641cm" svg:height="1.551cm" svg:x="9.795cm" svg:y="-5.731cm"><draw:text-box><text:p text:style-name="P103"><text:span text:style-name="T59">Rozhodne nesúhlasím 6</text:span></text:p></draw:text-box></draw:frame><draw:frame draw:style-name="gr148" draw:text-style-name="P104" svg:width="1.71cm" svg:height="1.551cm" svg:x="8.834cm" svg:y="-3.635cm"><draw:text-box><text:p text:style-name="P103"><text:span text:style-name="T59">Rozhodli sme sa nesúhlasiť 24</text:span></text:p></draw:text-box></draw:frame><draw:frame draw:style-name="gr149" draw:text-style-name="P101" svg:width="1.592cm" svg:height="1.551cm" svg:x="15.032cm" svg:y="-1.466cm"><draw:text-box><text:p text:style-name="P100"><text:span text:style-name="T59">Rozhodli sme sa súhlasiť 49</text:span></text:p></draw:text-box></draw:frame><draw:frame draw:style-name="gr150" draw:text-style-name="P101" svg:width="1.893cm" svg:height="1.227cm" svg:x="14.016cm" svg:y="-6.413cm"><draw:text-box><text:p text:style-name="P100"><text:span text:style-name="T59">Rozhodne súhlasím 12</text:span></text:p></draw:text-box></draw:frame></draw:g>V súčasnom prieskume sa názory v jednotlivých členských štátoch líšia. Najvyššie úrovne dohody boli zaznamenané v Rakúsku (80 %), na Slovensku (79 %) a v Česku a Poľsku (obe 76 %). Najnižšie úrovne boli zaznamenané vo Francúzsku (48 %), Dánsku (49 %) a Španielsku (50 %). Značný podiel respondentov odpovedal „neviem“, pričom najvyššie miery boli vo Švédsku (18 %), Portugalsku (17 %) a Luxembursku (15 %). </text:p>
        <text:p text:style-name="P29">Rozsah, v akom respondenti súhlasia s tým, že ľudia dostávajú dostatok informácií o príležitostiach OVP, sa líši v závislosti od sociálno-demografických a postojových faktorov takto: </text:p>
        <text:p text:style-name="P52">■ Respondenti, ktorí vidia OVP v pozitívnom svetle vo svojej krajine, s oveľa väčšou pravdepodobnosťou súhlasia s tým, že existuje dostatok informácií o týchto príležitostiach (74 %) v porovnaní s 36 % tých, ktorí uvádzajú, že OVP má negatívny obraz. </text:p>
        <text:p text:style-name="P52">■ Podobne respondenti s priaznivým názorom na kvalitu a príležitosti odborného vzdelávania a prípravy sa vo všeobecnosti oveľa častejšie domnievajú, že je k dispozícii dostatok informácií. Platí to pre tých, ktorí: verí, že OVP ponúka vysokokvalitné vzdelávanie (69 % oproti 44 %); uviedli, že učitelia OVP sú kompetentní (67 % oproti 43 %); súhlasili s tým, že OVP poskytuje prístup k modernej infraštruktúre (67 % oproti 45 %) a že OVP vyučuje technické zručnosti (65 % oproti 43 %); sa domnievajú, že OVP ponúka príležitosti na štúdium v zahraničí (69 % oproti 52 %) a cestu k vysokoškolskému štúdiu (67 % oproti 54 %). Vzťahuje sa aj na tých, ktorí nevnímajú nedostatok prierezových zručností (67 % oproti 61 %) alebo základných zručností (68 % oproti 59 %). </text:p>
        <text:p text:style-name="P52">■ Existujú určité významné rozdiely podľa sociálno-profesijnej kategórie: 65 % ostatných bielych golierov sa domnieva, že ľudia, ktorí sa chystajú vybrať si vyššie sekundárne vzdelanie, dostávajú dostatočné informácie o príležitostiach v oblasti odborného vzdelávania a prípravy, v porovnaní s 50 % nezamestnaných respondentov. </text:p>
        <text:p text:style-name="P52">■ Respondenti, ktorí ukončili vzdelávanie vo veku 16 – 19 rokov, s najväčšou pravdepodobnosťou súhlasia (63 %). U tých, ktorých vzdelanie sa skončilo, keď mali 15 rokov alebo menej, je najmenšia pravdepodobnosť, že tak urobia (58 %). </text:p>
        <text:p text:style-name="P52">■ Neexistujú žiadne rozdiely podľa pohlavia alebo veku.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Mohli by ste mi povedať, do akej miery súhlasíte alebo nesúhlasíte s nasledujúcim tvrdením: V (NAŠEJ KRAJINE) dostávajú ľudia, ktorí sa chystajú vybrať si vyššie stredoškolské vzdelanie, dostatok informácií o možnostiach odborného vzdelávania a prípravy. (% – EÚ)</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Súhlasím“ spolu</text:p>
            </table:table-cell>
            <table:table-cell table:style-name="Tableau24.A1" office:value-type="string">
              <text:p text:style-name="P69">„Nesúhlasím“ spolu </text:p>
            </table:table-cell>
            <table:table-cell table:style-name="Tableau24.A1" office:value-type="string">
              <text:p text:style-name="P69">Neviem</text:p>
            </table:table-cell>
          </table:table-row>
          <table:table-row>
            <table:table-cell table:style-name="Tableau24.A1" office:value-type="string">
              <text:p text:style-name="P71">EÚ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Pohlavie</text:p>
            </table:table-cell>
            <table:covered-table-cell/>
            <table:covered-table-cell/>
            <table:covered-table-cell/>
          </table:table-row>
          <table:table-row>
            <table:table-cell table:style-name="Tableau24.A1" office:value-type="string">
              <text:p text:style-name="P71">Človek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Žena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Vek</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Vzdelávanie (koniec)</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Stále študuje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ociálno-profesijná kategória</text:p>
            </table:table-cell>
            <table:covered-table-cell/>
            <table:covered-table-cell/>
            <table:covered-table-cell/>
          </table:table-row>
          <table:table-row>
            <table:table-cell table:style-name="Tableau24.A1" office:value-type="string">
              <text:p text:style-name="P71">Samostatne zárobkovo činné osoby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Manažéri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Ostatné biele goliere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Manuálni pracovníci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Osoby v domácnosti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Nezamestnaní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dôchodca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Študenti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ubjektívna urbanizácia</text:p>
            </table:table-cell>
            <table:covered-table-cell/>
            <table:covered-table-cell/>
            <table:covered-table-cell/>
          </table:table-row>
          <table:table-row>
            <table:table-cell table:style-name="Tableau24.A1" office:value-type="string">
              <text:p text:style-name="P71">Vidiecka oblasť alebo dedina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Malé alebo stredne veľké mesto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Veľké mesto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Vnímanie počiatočného vzdelávania a odbornej prípravy v (našej krajine)</text:p>
            </table:table-cell>
            <table:covered-table-cell/>
            <table:covered-table-cell/>
            <table:covered-table-cell/>
          </table:table-row>
          <table:table-row>
            <table:table-cell table:style-name="Tableau24.A1" office:value-type="string">
              <text:p text:style-name="P71">Pozitívne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Negatívne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niekedy navštevoval počiatočnú odbornú prípravu (vyššie sekundárne vzdelávanie)</text:p>
            </table:table-cell>
            <table:covered-table-cell/>
            <table:covered-table-cell/>
            <table:covered-table-cell/>
          </table:table-row>
          <table:table-row>
            <table:table-cell table:style-name="Tableau24.A1" office:value-type="string">
              <text:p text:style-name="P71">Áno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ext:soft-page-break/>
          <table:table-row>
            <table:table-cell table:style-name="Tableau24.A1" office:value-type="string">
              <text:p text:style-name="P71">Nie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
        <text:p text:style-name="P51">Približne sedem z desiatich občanov EÚ tvrdí, že ženy, ktoré sa zaujímajú o oblasti<text:note text:id="ftn51" text:note-class="footnote"><text:note-citation>51</text:note-citation><text:note-body><text:p text:style-name="P13">Veda, technológia, inžinierstvo a matematika </text:p></text:note-body></text:note> odborného vzdelávania a prípravy súvisiace s oblasťou STEM, môžu dostávať menej podpory od rodín a škôl ako muži. </text:p>
        <text:p text:style-name="P21">V celej Európskej únii 69 % občanov EÚ tvrdí, že ženy, ktoré sa zaujímajú o oblasti súvisiace s oblasťou STEM v OVP, môžu byť menej povzbudzované rodinami a školami ako muži, ktorí sa zaujímajú o oblasti súvisiace s oblasťou STEM, vrátane 19 %, ktorí s tým dôrazne súhlasia, a 50 %, ktorí majú tendenciu súhlasiť.<text:note text:id="ftn52" text:note-class="footnote"><text:note-citation>52</text:note-citation><text:note-body><text:p text:style-name="P13">QB10.2. Uveďte, do akej miery súhlasíte alebo nesúhlasíte s každým z týchto tvrdení: Ženy, ktoré sa zaujímajú o oblasti súvisiace s oblasťou STEM v OVP, môžu byť menej povzbudzované rodinami a školami ako muži, ktorí sa zaujímajú o oblasti súvisiace s oblasťou STEM. </text:p></text:note-body></text:note> Jeden zo štyroch nesúhlasí (25 %), zatiaľ čo 6 % nevie. </text:p>
        <text:p text:style-name="P21">Názory sa v jednotlivých členských štátoch líšia. Najvyššie úrovne dohody boli zaznamenané v Maďarsku a Poľsku (obe 81 %) a Chorvátsku (78 %). Najnižšie úrovne boli zaznamenané v Lotyšsku (49 %), Španielsku (54 %) a Grécku (60 %). </text:p>
        <text:p text:style-name="P21">V 25 členských štátoch najmenej šesť z desiatich respondentov uviedlo, že ženy, ktoré sa zaujímajú o oblasti súvisiace s vedou, technikou, inžinierstvom a matematikou v OVP, môžu byť menej povzbudzované rodinami a školami ako muži, ktorí sa zaujímajú o oblasti súvisiace s vedou, technikou, inžinierstvom a matematikou.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227cm" svg:x="0cm" svg:y="0.896cm"><draw:text-box><text:p text:style-name="P100"><text:span text:style-name="T59">QB10.2. Uveďte, do akej miery súhlasíte alebo nesúhlasíte s každým z týchto tvrdení: Ženy, ktoré sa zaujímajú o oblasti súvisiace s oblasťou STEM v OVP, môžu byť menej povzbudzované rodinami a školami ako muži, ktorí sa zaujímajú o oblasti súvisiace s oblasťou STEM.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902cm" svg:x="1.164cm" svg:y="10.193cm"><draw:text-box><text:p text:style-name="P105"><text:span text:style-name="T59">Rozhodne súhlasím</text:span></text:p></draw:text-box></draw:frame><draw:frame draw:style-name="gr127" draw:text-style-name="P101" svg:width="2.946cm" svg:height="1.004cm" svg:x="4.172cm" svg:y="10.171cm"><draw:text-box><text:p text:style-name="P105"><text:span text:style-name="T59">Tendencia súhlasiť</text:span></text:p></draw:text-box></draw:frame><draw:frame draw:style-name="gr128" draw:text-style-name="P101" svg:width="3.28cm" svg:height="0.646cm" svg:x="7.355cm" svg:y="10.215cm"><draw:text-box><text:p text:style-name="P105"><text:span text:style-name="T59">Tendencia nesúhlasiť</text:span></text:p></draw:text-box></draw:frame><draw:frame draw:style-name="gr129" draw:text-style-name="P101" svg:width="3.484cm" svg:height="0.646cm" svg:x="10.984cm" svg:y="10.172cm"><draw:text-box><text:p text:style-name="P105"><text:span text:style-name="T59">Rozhodne nesúhlasím</text:span></text:p></draw:text-box></draw:frame><draw:frame draw:style-name="gr130" draw:text-style-name="P101" svg:width="2.518cm" svg:height="0.687cm" svg:x="14.706cm" svg:y="10.172cm"><draw:text-box><text:p text:style-name="P105"><text:span text:style-name="T59">Neviem</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2cm" svg:x="9.228cm" svg:y="-8.165cm"><draw:text-box><text:p text:style-name="P100"><text:span text:style-name="T59">QB10.2: Uveďte, do akej miery súhlasíte alebo nesúhlasíte s každým z týchto tvrdení: Ženy, ktoré sa zaujímajú o oblasti súvisiace so STEM v počiatočnom odbornom vzdelávaní a príprave, môžu byť menej povzbudzované rodinami a školami ako muži, ktorí sa zaujímajú o oblasti súvisiace so STEM {EU27] (%} </text:span></text:p></draw:text-box></draw:frame><draw:frame draw:style-name="gr133" draw:text-style-name="P107" svg:width="1.976cm" svg:height="0.902cm" svg:x="12.22cm" svg:y="-6.013cm"><draw:text-box><text:p text:style-name="P106"><text:span text:style-name="T59">Nepoznám ťa 6</text:span></text:p></draw:text-box></draw:frame><draw:frame draw:style-name="gr134" draw:text-style-name="P104" svg:width="2.788cm" svg:height="0.902cm" svg:x="10.042cm" svg:y="-5.246cm"><draw:text-box><text:p text:style-name="P103"><text:span text:style-name="T59">Rozhodne nesúhlasím 5</text:span></text:p></draw:text-box></draw:frame><draw:frame draw:style-name="gr135" draw:text-style-name="P104" svg:width="2.553cm" svg:height="1.227cm" svg:x="8.835cm" svg:y="-3.182cm"><draw:text-box><text:p text:style-name="P103"><text:span text:style-name="T59">Rozhodli sme sa nesúhlasiť 20</text:span></text:p></draw:text-box></draw:frame><draw:frame draw:style-name="gr136" draw:text-style-name="P101" svg:width="2.696cm" svg:height="0.578cm" svg:x="13.897cm" svg:y="-0.06cm"><draw:text-box><text:p text:style-name="P100"><text:span text:style-name="T59">Súhlasím 50</text:span></text:p></draw:text-box></draw:frame><draw:frame draw:style-name="gr137" draw:text-style-name="P101" svg:width="1.777cm" svg:height="1.551cm" svg:x="14.806cm" svg:y="-5.563cm"><draw:text-box><text:p text:style-name="P100"><text:span text:style-name="T59">Rozhodne súhlasím 19 </text:span></text:p></draw:text-box></draw:frame></draw:g></text:p>
        <text:p text:style-name="P29">Miera, do akej respondenti súhlasia s tým, že ženy, ktoré sa zaujímajú o oblasti súvisiace s vedou, technológiou, inžinierstvom a matematikou (STEM), môžu byť menej povzbudzované ako muži, sa líši v závislosti od sociálno-demografických faktorov, a to takto: </text:p>
        <text:p text:style-name="P52">■ Podľa veku na konci vzdelávania sa respondenti, ktorí stále študujú, s najväčšou pravdepodobnosťou domnievajú, že ženy, ktoré sa zaujímajú o oblasti odborného vzdelávania a prípravy súvisiace s oblasťou STEM, dostávajú menej povzbudenia ako muži (73 %), zatiaľ čo 71 % tých, ktorí ukončili vzdelávanie vo veku 20 rokov a viac, a 69 % tých, ktorí ukončili vzdelávanie vo veku 16 – 19 rokov, s tým súhlasí. Tento údaj klesol na 63 % v prípade respondentov, ktorí ukončili vzdelávanie vo veku 15 rokov alebo menej. </text:p>
        <text:p text:style-name="P52">■ Existujú určité rozdiely podľa sociálno-profesijnej kategórie, pričom 74 % samostatne zárobkovo činných respondentov a 72 % študentov zdieľa tento názor v porovnaní so 66 % osôb v domácnosti. </text:p>
        <text:p text:style-name="P52">■ Podľa veku je tento názor 72 % respondentov vo veku 15 – 24 rokov v porovnaní so 68 % respondentov vo veku 55 rokov a viac. </text:p>
        <text:p text:style-name="P52">■ Neexistujú žiadne rozdiely podľa pohlavia. </text:p>
        <text:p text:style-name="P21"/>
        <text:p text:style-name="P28"/>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Povedzte mi, do akej miery súhlasíte alebo nesúhlasíte s každým z týchto tvrdení: Ženy, ktoré sa zaujímajú o oblasti súvisiace s oblasťou STEM v počiatočnom odbornom vzdelávaní a príprave, môžu byť menej povzbudzované rodinami a školami ako muži, ktorí sa zaujímajú o oblasti súvisiace s oblasťou STEM (% – EÚ).</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Súhlasím“ spolu</text:p>
            </table:table-cell>
            <table:table-cell table:style-name="Tableau25.A1" office:value-type="string">
              <text:p text:style-name="P69">„Nesúhlasím“ spolu </text:p>
            </table:table-cell>
            <table:table-cell table:style-name="Tableau25.A1" office:value-type="string">
              <text:p text:style-name="P69">Neviem</text:p>
            </table:table-cell>
          </table:table-row>
          <table:table-row>
            <table:table-cell table:style-name="Tableau25.A1" office:value-type="string">
              <text:p text:style-name="P71">EÚ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Pohlavie</text:p>
            </table:table-cell>
            <table:covered-table-cell/>
            <table:covered-table-cell/>
            <table:covered-table-cell/>
          </table:table-row>
          <table:table-row>
            <table:table-cell table:style-name="Tableau25.A1" office:value-type="string">
              <text:p text:style-name="P71">Človek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Žena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Vek</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Vzdelávanie (koniec)</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Stále študuje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Sociálno-profesijná kategória</text:p>
            </table:table-cell>
            <table:covered-table-cell/>
            <table:covered-table-cell/>
            <table:covered-table-cell/>
          </table:table-row>
          <table:table-row>
            <table:table-cell table:style-name="Tableau25.A1" office:value-type="string">
              <text:p text:style-name="P71">Samostatne zárobkovo činné osoby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Manažéri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Ostatné biele goliere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Manuálni pracovníci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Osoby v domácnosti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Nezamestnaní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dôchodca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Študenti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Subjektívna urbanizácia</text:p>
            </table:table-cell>
            <table:covered-table-cell/>
            <table:covered-table-cell/>
            <table:covered-table-cell/>
          </table:table-row>
          <table:table-row>
            <table:table-cell table:style-name="Tableau25.A1" office:value-type="string">
              <text:p text:style-name="P71">Vidiecka oblasť alebo dedina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Malé alebo stredne veľké mesto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Veľké mesto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Vnímanie počiatočného vzdelávania a odbornej prípravy v (našej krajine)</text:p>
            </table:table-cell>
            <table:covered-table-cell/>
            <table:covered-table-cell/>
            <table:covered-table-cell/>
          </table:table-row>
          <table:table-row>
            <table:table-cell table:style-name="Tableau25.A1" office:value-type="string">
              <text:p text:style-name="P71">Pozitívne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Negatívne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niekedy navštevoval počiatočnú odbornú prípravu (vyššie sekundárne vzdelávanie)</text:p>
            </table:table-cell>
            <table:covered-table-cell/>
            <table:covered-table-cell/>
            <table:covered-table-cell/>
          </table:table-row>
          <text:soft-page-break/>
          <table:table-row>
            <table:table-cell table:style-name="Tableau25.A1" office:value-type="string">
              <text:p text:style-name="P71">Áno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Nie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
        <text:p text:style-name="P51">Približne sedem z desiatich občanov EÚ tvrdí, že ženy sú často povzbudzované k tomu, aby pokračovali vo všeobecnom vzdelávaní, aj keď prejavujú záujem o technické predmety. </text:p>
        <text:p text:style-name="P21">V celej Európskej únii 71 % občanov EÚ tvrdí, že ženy sú často povzbudzované k tomu, aby pokračovali vo všeobecnom vzdelávaní, hoci prejavujú záujem o technické, praktické a praktické predmety vrátane 19 %, ktoré s tým rozhodne súhlasia, a 52 %, ktoré s tým zvyčajne súhlasia.<text:note text:id="ftn53" text:note-class="footnote"><text:note-citation>53</text:note-citation><text:note-body><text:p text:style-name="P13">QB11.1. Uveďte, do akej miery súhlasíte alebo nesúhlasíte s každým z týchto tvrdení: Ženy sú často povzbudzované k všeobecnému vzdelávaniu, aj keď prejavujú záujem o technické, praktické a praktické predmety.</text:p></text:note-body></text:note> Približne jeden zo štyroch (23 %) nesúhlasí, zatiaľ čo 6 % nevie. </text:p>
        <text:p text:style-name="P21">Väčšina respondentov súhlasí s týmto tvrdením vo všetkých členských štátoch. Úroveň dohody sa však v jednotlivých členských štátoch líši. Najvyššie úrovne boli zaznamenané na Cypre (81 %), v Taliansku a Írsku (obe 80 %) a v Maďarsku (79 %). Najnižšie úrovne sú v Lotyšsku (55 %), Španielsku a Estónsku (obe 60 %). </text:p>
        <text:p text:style-name="P21">V 17 členských štátoch najmenej sedem z desiatich respondentov súhlasí s tým, že ženy sú často povzbudzované k tomu, aby pokračovali vo všeobecnom vzdelávaní napriek tomu, že prejavili záujem o technické predmety.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1.876cm" svg:x="9.151cm" svg:y="-8.774cm"><draw:text-box><text:p text:style-name="P100"><text:span text:style-name="T59">QB11.1: Uveďte, do akej miery súhlasíte alebo nesúhlasíte s každým z týchto tvrdení: Ženy sa často nabádajú, aby pokračovali vo všeobecnom vzdelávaní, aj keď prejavujú záujem o technické, praktické a praktické predmety (EÚ27) (%) </text:span></text:p></draw:text-box></draw:frame><draw:frame draw:style-name="gr118" draw:text-style-name="P107" svg:width="2.707cm" svg:height="0.578cm" svg:x="11.657cm" svg:y="-7.185cm"><draw:text-box><text:p text:style-name="P106"><text:span text:style-name="T59">Nepoznám ťa 6</text:span></text:p></draw:text-box></draw:frame><draw:frame draw:style-name="gr119" draw:text-style-name="P104" svg:width="1.941cm" svg:height="1.227cm" svg:x="10.192cm" svg:y="-6.735cm"><draw:text-box><text:p text:style-name="P103"><text:span text:style-name="T59">Rozhodne nesúhlasím 4</text:span></text:p></draw:text-box></draw:frame><draw:frame draw:style-name="gr120" draw:text-style-name="P104" svg:width="2.823cm" svg:height="0.902cm" svg:x="8.613cm" svg:y="-5.467cm"><draw:text-box><text:p text:style-name="P103"><text:span text:style-name="T59">Rozhodli sme sa nesúhlasiť 19</text:span></text:p></draw:text-box></draw:frame><draw:frame draw:style-name="gr121" draw:text-style-name="P101" svg:width="2.758cm" svg:height="0.578cm" svg:x="12.957cm" svg:y="-1.152cm"><draw:text-box><text:p text:style-name="P100"><text:span text:style-name="T59">Súhlasím 52</text:span></text:p></draw:text-box></draw:frame><draw:frame draw:style-name="gr122" draw:text-style-name="P101" svg:width="2.394cm" svg:height="0.902cm" svg:x="14.092cm" svg:y="-6.788cm"><draw:text-box><text:p text:style-name="P100"><text:span text:style-name="T59">Rozhodne súhlasím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60">QB11.1. Uveďte, do akej miery súhlasíte alebo nesúhlasíte s každým z týchto tvrdení: Ženy sú často povzbudzované k všeobecnému vzdelávaniu, aj keď prejavujú záujem o technické, praktické, praktické predmety.</text:span><text:span text:style-name="T59">(%)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902cm" svg:x="0.78cm" svg:y="9.656cm"><draw:text-box><text:p text:style-name="P105"><text:span text:style-name="T59">Rozhodne súhlasím</text:span></text:p></draw:text-box></draw:frame><draw:frame draw:style-name="gr112" draw:text-style-name="P101" svg:width="2.946cm" svg:height="1.004cm" svg:x="3.787cm" svg:y="9.633cm"><draw:text-box><text:p text:style-name="P105"><text:span text:style-name="T59">Tendencia súhlasiť</text:span></text:p></draw:text-box></draw:frame><draw:frame draw:style-name="gr113" draw:text-style-name="P101" svg:width="3.282cm" svg:height="0.646cm" svg:x="6.969cm" svg:y="9.677cm"><draw:text-box><text:p text:style-name="P105"><text:span text:style-name="T59">Tendencia nesúhlasiť</text:span></text:p></draw:text-box></draw:frame><draw:frame draw:style-name="gr114" draw:text-style-name="P101" svg:width="3.483cm" svg:height="0.646cm" svg:x="10.599cm" svg:y="9.634cm"><draw:text-box><text:p text:style-name="P105"><text:span text:style-name="T59">Rozhodne nesúhlasím</text:span></text:p></draw:text-box></draw:frame><draw:frame draw:style-name="gr115" draw:text-style-name="P101" svg:width="2.52cm" svg:height="0.687cm" svg:x="14.319cm" svg:y="9.634cm"><draw:text-box><text:p text:style-name="P105"><text:span text:style-name="T59">Neviem</text:span></text:p></draw:text-box></draw:frame></draw:g></draw:g></text:p>
        <text:p text:style-name="P29">Miera, do akej respondenti súhlasia s tým, že ženy sú často povzbudzované k všeobecnému vzdelávaniu, sa líši v závislosti od sociálno-demografických a postojových faktorov, a to takto: </text:p>
        <text:p text:style-name="P52">■ Podľa veku na konci vzdelávania sa respondenti, ktorí ukončili vzdelávanie vo veku 16 – 19 rokov alebo vo veku 20 rokov alebo neskôr, s najväčšou pravdepodobnosťou domnievajú, že ženy sú často nasmerované na všeobecné vzdelávanie napriek <text:soft-page-break/>záujmu o technické predmety (v oboch prípadoch 71 %). Toto číslo klesá na 68 % medzi tými, ktorí ukončili vzdelávanie vo veku 15 rokov alebo menej. Je to najvyššia hodnota spomedzi tých, ktorí ešte študujú (74 %). </text:p>
        <text:p text:style-name="P52">■ Medzi sociálno-profesijnými kategóriami existujú mierne rozdiely, pričom 74 % študentov zdieľa tento názor v porovnaní so 68 % medzi manažérmi a nezamestnanými respondentmi. </text:p>
        <text:p text:style-name="P52">■ Urbanizácia tu ovplyvňuje odpovede, pretože 74 % respondentov vo veľkých mestách súhlasí s tým, že ženy sú menej povzbudzované k tomu, aby sa venovali technickým témam ako muži, v porovnaní so 68 % respondentov vo vidieckych oblastiach alebo obciach. </text:p>
        <text:p text:style-name="P52">■ Podľa veku tento názor klesá zo 74 % respondentov vo veku 15 – 24 rokov na 73 % respondentov vo veku 25 – 39 rokov, 70 % respondentov vo veku 40 – 54 rokov a 69 % respondentov vo veku 55 rokov a viac. </text:p>
        <text:p text:style-name="P52">■ Neexistujú žiadne rozdiely podľa pohlavia alebo predchádzajúcich skúseností s odborným vzdelávaním a prípravou.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QB11.1 Povedzte mi, do akej miery súhlasíte alebo nesúhlasíte s každým z nasledujúcich tvrdení: Ženy sú často povzbudzované k tomu, aby pokračovali vo všeobecnom vzdelávaní, aj keď prejavujú záujem o technické, praktické a praktické predmety (% – EÚ)</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Súhlasím“ spolu</text:p>
            </table:table-cell>
            <table:table-cell table:style-name="Tableau26.A1" office:value-type="string">
              <text:p text:style-name="P69">„Nesúhlasím“ spolu </text:p>
            </table:table-cell>
            <table:table-cell table:style-name="Tableau26.A1" office:value-type="string">
              <text:p text:style-name="P69">Neviem</text:p>
            </table:table-cell>
          </table:table-row>
          <table:table-row>
            <table:table-cell table:style-name="Tableau26.A1" office:value-type="string">
              <text:p text:style-name="P71">EÚ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Pohlavie</text:p>
            </table:table-cell>
            <table:covered-table-cell/>
            <table:covered-table-cell/>
            <table:covered-table-cell/>
          </table:table-row>
          <table:table-row>
            <table:table-cell table:style-name="Tableau26.A1" office:value-type="string">
              <text:p text:style-name="P71">Človek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Žena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Vek</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Vzdelávanie (koniec)</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Stále študuje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Sociálno-profesijná kategória</text:p>
            </table:table-cell>
            <table:covered-table-cell/>
            <table:covered-table-cell/>
            <table:covered-table-cell/>
          </table:table-row>
          <table:table-row>
            <table:table-cell table:style-name="Tableau26.A1" office:value-type="string">
              <text:p text:style-name="P71">Samostatne zárobkovo činné osoby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Manažéri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Ostatné biele goliere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Manuálni pracovníci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Osoby v domácnosti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Nezamestnaní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dôchodca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Študenti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Subjektívna urbanizácia</text:p>
            </table:table-cell>
            <table:covered-table-cell/>
            <table:covered-table-cell/>
            <table:covered-table-cell/>
          </table:table-row>
          <table:table-row>
            <table:table-cell table:style-name="Tableau26.A1" office:value-type="string">
              <text:p text:style-name="P71">Vidiecka oblasť alebo dedina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Malé alebo stredne veľké mesto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Veľké mesto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Vnímanie počiatočného vzdelávania a odbornej prípravy v (našej krajine)</text:p>
            </table:table-cell>
            <table:covered-table-cell/>
            <table:covered-table-cell/>
            <table:covered-table-cell/>
          </table:table-row>
          <table:table-row>
            <table:table-cell table:style-name="Tableau26.A1" office:value-type="string">
              <text:p text:style-name="P71">Pozitívne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Negatívne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niekedy navštevoval počiatočnú odbornú prípravu (vyššie sekundárne vzdelávanie)</text:p>
            </table:table-cell>
            <table:covered-table-cell/>
            <table:covered-table-cell/>
            <table:covered-table-cell/>
          </table:table-row>
          <table:table-row>
            <table:table-cell table:style-name="Tableau26.A1" office:value-type="string">
              <text:p text:style-name="P71">Áno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ext:soft-page-break/>
          <table:table-row>
            <table:table-cell table:style-name="Tableau26.A1" office:value-type="string">
              <text:p text:style-name="P71">Nie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
        <text:p text:style-name="P51">Sedem z desiatich občanov EÚ tvrdí, že muži, ktorí nedosahujú vysoké akademické výsledky, čelia väčšiemu tlaku, aby si vybrali OVP namiesto všeobecného vzdelávania, než ženy </text:p>
        <text:p text:style-name="P21">V celej Európskej únii 70 % občanov EÚ tvrdí, že muži, ktorí nedosahujú vysoké akademické výsledky, čelia väčšiemu tlaku, aby si vybrali odborné vzdelávanie a prípravu pred všeobecným vzdelávaním, ako ženy, vrátane 23 %, ktorí s tým dôrazne súhlasia, a 47 %, ktorí majú tendenciu súhlasiť.<text:note text:id="ftn54" text:note-class="footnote"><text:note-citation>54</text:note-citation><text:note-body><text:p text:style-name="P13">QB11.2. Uveďte, do akej miery súhlasíte alebo nesúhlasíte s každým z týchto tvrdení: Muži, ktorí nedosahujú vysoké akademické výsledky, čelia väčšiemu tlaku, aby si vybrali OVP namiesto všeobecného vzdelávania, ako ženy. </text:p></text:note-body></text:note> Približne jeden zo štyroch (22 %) nesúhlasí, zatiaľ čo 8 % nevie. </text:p>
        <text:p text:style-name="P21">Väčšina respondentov súhlasí s týmto tvrdením vo všetkých členských štátoch. Úroveň dohody v tejto oblasti sa však v jednotlivých členských štátoch značne líši. Najvyššie úrovne dohody boli zaznamenané v Grécku a na Cypre (87 %) a v Dánsku (86 %). Najnižšie úrovne sú v Holandsku (52 %), Španielsku (56 %) a Nemecku (62 %). </text:p>
        <text:p text:style-name="P21">V 17 členských štátoch najmenej sedem z desiatich respondentov súhlasí s tým, že muži, ktorí nedosahujú vysoké akademické výsledky, čelia väčšiemu tlaku na výber odborného vzdelávania a prípravy ako ženy.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0.902cm" svg:x="0.365cm" svg:y="1.909cm"><draw:text-box><text:p text:style-name="P100"><text:span text:style-name="T59">QB11.2. Uveďte, do akej miery súhlasíte alebo nesúhlasíte s každým z týchto tvrdení: Muži, ktorí nedosahujú vysoké akademické výsledky, čelia väčšiemu tlaku, aby si vybrali OVP namiesto všeobecného vzdelávania, ako ženy.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902cm" svg:x="0.767cm" svg:y="10.783cm"><draw:text-box><text:p text:style-name="P105"><text:span text:style-name="T59">Rozhodne súhlasím</text:span></text:p></draw:text-box></draw:frame><draw:frame draw:style-name="gr97" draw:text-style-name="P101" svg:width="2.946cm" svg:height="1.004cm" svg:x="3.776cm" svg:y="10.76cm"><draw:text-box><text:p text:style-name="P105"><text:span text:style-name="T59">Tendencia súhlasiť</text:span></text:p></draw:text-box></draw:frame><draw:frame draw:style-name="gr98" draw:text-style-name="P101" svg:width="3.282cm" svg:height="0.646cm" svg:x="6.958cm" svg:y="10.804cm"><draw:text-box><text:p text:style-name="P105"><text:span text:style-name="T59">Tendencia nesúhlasiť</text:span></text:p></draw:text-box></draw:frame><draw:frame draw:style-name="gr99" draw:text-style-name="P101" svg:width="3.484cm" svg:height="0.646cm" svg:x="10.586cm" svg:y="10.762cm"><draw:text-box><text:p text:style-name="P105"><text:span text:style-name="T59">Rozhodne nesúhlasím</text:span></text:p></draw:text-box></draw:frame><draw:frame draw:style-name="gr100" draw:text-style-name="P101" svg:width="2.52cm" svg:height="0.687cm" svg:x="14.308cm" svg:y="10.762cm"><draw:text-box><text:p text:style-name="P105"><text:span text:style-name="T59">Neviem</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2.2cm" svg:x="9.056cm" svg:y="-8.331cm"><draw:text-box><text:p text:style-name="P100"><text:span text:style-name="T59">Otázka č. 11.2: Uveďte, do akej miery súhlasíte alebo nesúhlasíte s každým z týchto tvrdení: - Muži, ktorí nedosahujú vysoké akademické výsledky, čelia väčšiemu tlaku na výber počiatočného odborného vzdelávania a prípravy pred všeobecným vzdelávaním ako ženy (EÚ27) (%) </text:span></text:p></draw:text-box></draw:frame><draw:frame draw:style-name="gr103" draw:text-style-name="P107" svg:width="2.557cm" svg:height="0.578cm" svg:x="10.948cm" svg:y="-6.444cm"><draw:text-box><text:p text:style-name="P106"><text:span text:style-name="T59">Neviem 8</text:span></text:p></draw:text-box></draw:frame><draw:frame draw:style-name="gr104" draw:text-style-name="P104" svg:width="2.495cm" svg:height="0.902cm" svg:x="8.791cm" svg:y="-5.987cm"><draw:text-box><text:p text:style-name="P103"><text:span text:style-name="T59">Rozhodne nesúhlasím 4</text:span></text:p></draw:text-box></draw:frame><draw:frame draw:style-name="gr105" draw:text-style-name="P104" svg:width="1.819cm" svg:height="1.551cm" svg:x="8.87cm" svg:y="-4.711cm"><draw:text-box><text:p text:style-name="P103"><text:span text:style-name="T59">Rozhodli sme sa nesúhlasiť 18</text:span></text:p></draw:text-box></draw:frame><draw:frame draw:style-name="gr106" draw:text-style-name="P101" svg:width="2.71cm" svg:height="0.578cm" svg:x="11.936cm" svg:y="-1.043cm"><draw:text-box><text:p text:style-name="P100"><text:span text:style-name="T59">Súhlasím 47</text:span></text:p></draw:text-box></draw:frame><draw:frame draw:style-name="gr107" draw:text-style-name="P101" svg:width="2.326cm" svg:height="0.902cm" svg:x="13.532cm" svg:y="-6.017cm"><draw:text-box><text:p text:style-name="P100"><text:span text:style-name="T59">Rozhodne súhlasím 23</text:span></text:p></draw:text-box></draw:frame></draw:g></text:p>
        <text:p text:style-name="P29">Miera, do akej respondenti súhlasia s tým, že muži, ktorí nedosahujú vysoké akademické výsledky, čelia väčšiemu tlaku ako ženy, aby si vybrali OVP, sa líši v závislosti od sociálno-demografických a postojových faktorov takto: </text:p>
        <text:p text:style-name="P52">■ Respondenti, ktorí sa domnievajú, že vysoko výkonní študenti ‑ sú nasmerovaní na všeobecné vzdelávanie, s väčšou pravdepodobnosťou zdieľajú tento názor (76 % oproti 54 %). Podobný model sa objavuje u tých, ktorí majú pocit, že všeobecné vzdelávanie má lepší obraz (76 % oproti 58 %), ktorí si myslia, že všeobecné vzdelávanie je jednoduchšie (79 % oproti 65 %) a ktorí sa domnievajú, že programy OVP sú inkluzívne (76 % oproti 67 %). </text:p>
        <text:p text:style-name="P52">■ Respondenti, ktorí si ako faktor výberu odborného vzdelávania a prípravy zvolili „zlú výkonnosť“, s týmto tvrdením s väčšou pravdepodobnosťou súhlasia ako tí, ktorí ho nezvolili (76 % oproti 68 %). </text:p>
        <text:p text:style-name="P52">■ Podľa veku na konci vzdelávania respondenti najviac súhlasia s tým, že muži s nižšou akademickou výkonnosťou čelia väčšiemu tlaku na výber OVP ako ženy, sú tí, ktorí ukončili vzdelávanie vo veku 20 rokov alebo neskôr, a tí, ktorí stále študujú (obe 72 %), po ktorých nasledujú tí, ktorí ukončili vzdelávanie vo veku 16 – 19 rokov (70 %). U osôb, ktoré ukončili vzdelávanie vo veku 15 rokov alebo mladších, je najmenej pravdepodobné, že budú súhlasiť (66 %). </text:p>
        <text:p text:style-name="P52">■ Urbanizácia tu zohráva malú úlohu: S týmto tvrdením súhlasí 73 % respondentov vo veľkých mestách v porovnaní so 69 % vo vidieckych oblastiach alebo obciach. </text:p>
        <text:p text:style-name="P52">■ Existujú minimálne rozdiely podľa sociálno-profesijnej kategórie. Nezamestnaní respondenti s tým súhlasia o niečo častejšie (73 %) ako iné kategórie (70 – 72 %). </text:p>
        <text:p text:style-name="P52">■ Neexistujú žiadne rozdiely podľa pohlavia a veku.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QB11.2 Povedzte mi, do akej miery súhlasíte alebo nesúhlasíte s každým z týchto tvrdení: Muži, ktorí nedosahujú vysoké akademické výsledky, čelia väčšiemu tlaku pri výbere počiatočného odborného vzdelávania a prípravy pred všeobecným vzdelávaním ako ženy (% – EÚ)</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Súhlasím“ spolu</text:p>
            </table:table-cell>
            <table:table-cell table:style-name="Tableau27.A1" office:value-type="string">
              <text:p text:style-name="P69">„Nesúhlasím“ spolu </text:p>
            </table:table-cell>
            <table:table-cell table:style-name="Tableau27.A1" office:value-type="string">
              <text:p text:style-name="P69">Neviem</text:p>
            </table:table-cell>
          </table:table-row>
          <table:table-row>
            <table:table-cell table:style-name="Tableau27.A1" office:value-type="string">
              <text:p text:style-name="P71">EÚ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Pohlavie</text:p>
            </table:table-cell>
            <table:covered-table-cell/>
            <table:covered-table-cell/>
            <table:covered-table-cell/>
          </table:table-row>
          <table:table-row>
            <table:table-cell table:style-name="Tableau27.A1" office:value-type="string">
              <text:p text:style-name="P71">Človek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Žena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Vek</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Vzdelávanie (koniec)</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Stále študuje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Sociálno-profesijná kategória</text:p>
            </table:table-cell>
            <table:covered-table-cell/>
            <table:covered-table-cell/>
            <table:covered-table-cell/>
          </table:table-row>
          <table:table-row>
            <table:table-cell table:style-name="Tableau27.A1" office:value-type="string">
              <text:p text:style-name="P71">Samostatne zárobkovo činné osoby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Manažéri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Ostatné biele goliere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Manuálni pracovníci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Osoby v domácnosti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Nezamestnaní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dôchodca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Študenti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Subjektívna urbanizácia</text:p>
            </table:table-cell>
            <table:covered-table-cell/>
            <table:covered-table-cell/>
            <table:covered-table-cell/>
          </table:table-row>
          <table:table-row>
            <table:table-cell table:style-name="Tableau27.A1" office:value-type="string">
              <text:p text:style-name="P71">Vidiecka oblasť alebo dedina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Malé alebo stredne veľké mesto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Veľké mesto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Vnímanie počiatočného vzdelávania a odbornej prípravy v (našej krajine)</text:p>
            </table:table-cell>
            <table:covered-table-cell/>
            <table:covered-table-cell/>
            <table:covered-table-cell/>
          </table:table-row>
          <table:table-row>
            <table:table-cell table:style-name="Tableau27.A1" office:value-type="string">
              <text:p text:style-name="P71">Pozitívne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gatívne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niekedy navštevoval počiatočnú odbornú prípravu (vyššie sekundárne vzdelávanie)</text:p>
            </table:table-cell>
            <table:covered-table-cell/>
            <table:covered-table-cell/>
            <table:covered-table-cell/>
          </table:table-row>
          <table:table-row>
            <table:table-cell table:style-name="Tableau27.A1" office:value-type="string">
              <text:p text:style-name="P71">Áno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ext:soft-page-break/>
          <table:table-row>
            <table:table-cell table:style-name="Tableau27.A1" office:value-type="string">
              <text:p text:style-name="P71">Nie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
        <text:p text:style-name="P51">Viac ako polovica občanov EÚ tvrdí, že učitelia a poradenskí poradcovia primerane neriešia rodové predsudky skôr, ako si študenti vyberú medzi všeobecným a odborným vzdelávaním. </text:p>
        <text:p text:style-name="P21">V celej Európskej únii 55 % občanov EÚ tvrdí, že učitelia a poradcovia v oblasti poradenstva primerane neriešia rodové predsudky predtým, ako sa študenti rozhodnú medzi všeobecným a odborným vzdelávaním, vrátane 13 %, ktorí s tým dôrazne súhlasia, a 42 %, ktorí majú tendenciu súhlasiť.<text:note text:id="ftn55" text:note-class="footnote"><text:note-citation>55</text:note-citation><text:note-body><text:p text:style-name="P13">QB11.3. Uveďte, do akej miery súhlasíte alebo nesúhlasíte s každým z týchto tvrdení: Učitelia a poradenskí poradcovia primerane neriešia rodové predsudky predtým, ako sa študenti rozhodnú medzi všeobecným a odborným vzdelávaním. </text:p></text:note-body></text:note> Takmer tretina (29%) nesúhlasí, zatiaľ čo 16% nevie. </text:p>
        <text:p text:style-name="P21">Názory sa v jednotlivých členských štátoch líšia. Úrovne dohody h<text:span text:style-name="T6"> i</text:span>ghest sú zaznamenané v Taliansku (74 %), na Slovensku (71 %) a v Poľsku (68 %). Najnižšie úrovne boli zaznamenané vo Švédsku (31 %), Estónsku (39 %) a Španielsku (41 %). </text:p>
        <text:p text:style-name="P21">V 20 členských štátoch aspoň polovica respondentov súhlasí s tým, že rodové predsudky sa neriešia primerane.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59">QB11.3. Uveďte, do akej miery súhlasíte alebo nesúhlasíte s každým z týchto tvrdení: Učitelia a poradenskí poradcovia primerane neriešia rodové predsudky predtým, ako sa študenti rozhodnú medzi všeobecným a odborným vzdelávaním.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902cm" svg:x="0.933cm" svg:y="10.896cm"><draw:text-box><text:p text:style-name="P105"><text:span text:style-name="T59">Rozhodne súhlasím</text:span></text:p></draw:text-box></draw:frame><draw:frame draw:style-name="gr82" draw:text-style-name="P101" svg:width="2.948cm" svg:height="1.004cm" svg:x="3.94cm" svg:y="10.873cm"><draw:text-box><text:p text:style-name="P105"><text:span text:style-name="T59">Tendencia súhlasiť</text:span></text:p></draw:text-box></draw:frame><draw:frame draw:style-name="gr83" draw:text-style-name="P101" svg:width="3.282cm" svg:height="0.646cm" svg:x="7.124cm" svg:y="10.917cm"><draw:text-box><text:p text:style-name="P105"><text:span text:style-name="T59">Tendencia nesúhlasiť</text:span></text:p></draw:text-box></draw:frame><draw:frame draw:style-name="gr84" draw:text-style-name="P101" svg:width="3.484cm" svg:height="0.646cm" svg:x="10.752cm" svg:y="10.876cm"><draw:text-box><text:p text:style-name="P105"><text:span text:style-name="T59">Rozhodne nesúhlasím</text:span></text:p></draw:text-box></draw:frame><draw:frame draw:style-name="gr85" draw:text-style-name="P101" svg:width="2.518cm" svg:height="0.687cm" svg:x="14.474cm" svg:y="10.876cm"><draw:text-box><text:p text:style-name="P105"><text:span text:style-name="T59">Neviem</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331cm" svg:x="8.987cm" svg:y="-7.207cm"><draw:text-box><text:p text:style-name="P100"><text:span text:style-name="T59">QB11.3. Uveďte, do akej miery súhlasíte alebo nesúhlasíte s každým z týchto tvrdení: Učitelia a poradenskí poradcovia primerane neriešia rodové predsudky predtým, ako sa študenti rozhodnú medzi všeobecným a odborným vzdelávaním. (EÚ27) (%)</text:span></text:p></draw:text-box></draw:frame><draw:frame draw:style-name="gr88" draw:text-style-name="P101" svg:width="2.555cm" svg:height="0.902cm" svg:x="10.592cm" svg:y="-4.6cm"><draw:text-box><text:p text:style-name="P100"><text:span text:style-name="T59">Nepoznám ťa 16</text:span></text:p></draw:text-box></draw:frame><draw:frame draw:style-name="gr89" draw:text-style-name="P104" svg:width="2.345cm" svg:height="0.955cm" svg:x="9.158cm" svg:y="-3.587cm"><draw:text-box><text:p text:style-name="P103"><text:span text:style-name="T59">Rozhodne nesúhlasím 5</text:span></text:p></draw:text-box></draw:frame><draw:frame draw:style-name="gr90" draw:text-style-name="P104" svg:width="1.96cm" svg:height="1.551cm" svg:x="9.529cm" svg:y="-1.347cm"><draw:text-box><text:p text:style-name="P103"><text:span text:style-name="T59">Rozhodli sme sa nesúhlasiť 24</text:span></text:p></draw:text-box></draw:frame><draw:frame draw:style-name="gr91" draw:text-style-name="P101" svg:width="1.719cm" svg:height="1.301cm" svg:x="14.03cm" svg:y="-0.841cm"><draw:text-box><text:p text:style-name="P100"><text:span text:style-name="T59">Tend tn súhlasiť 42</text:span></text:p></draw:text-box></draw:frame><draw:frame draw:style-name="gr92" draw:text-style-name="P101" svg:width="2.232cm" svg:height="0.957cm" svg:x="13.543cm" svg:y="-4.796cm"><draw:text-box><text:p text:style-name="P100"><text:span text:style-name="T59">Plne súhlasím 13</text:span></text:p></draw:text-box></draw:frame></draw:g></text:p>
        <text:p text:style-name="P29">Rozsah, v akom respondenti súhlasia s tým, že rodové predsudky sa primerane neriešia, keď sa študenti rozhodnú, sa líši v závislosti od sociálno-demografických a postojových faktorov, a to takto: </text:p>
        <text:p text:style-name="P52">■ Existujú určité rozdiely podľa sociálno-profesijnej kategórie, pričom 61 % študentov zdieľa tento názor v porovnaní s 50 % respondentov na dôchodku. </text:p>
        <text:p text:style-name="P52">■ Podľa veku klesá dohoda zo 62 % medzi respondentmi vo veku 15 – 24 rokov na 52 % medzi respondentmi vo veku 55 rokov a viac. </text:p>
        <text:p text:style-name="P52">■ Pokiaľ ide o vek na konci vzdelávania, 57 % osôb, ktoré ukončili vzdelávanie vo veku 16 – 19 rokov, a 54 % osôb, ktoré ukončili vzdelávanie vo veku 20 rokov alebo neskôr, sa domnieva, že učitelia a poradenskí poradcovia primerane neriešia rodové predsudky skôr, ako si študenti vyberú medzi všeobecným a odborným vzdelávaním. Toto číslo je 50% pre tých, ktorí skončili vo veku 15 rokov alebo mladší. Najvyššiu úroveň dosahuje medzi Európanmi, ktorí stále študujú (61 %). </text:p>
        <text:p text:style-name="P52">■ Respondenti, ktorí by odporúčali všeobecné stredoškolské vzdelávanie, sa o niečo častejšie ako tí, ktorí uprednostňujú odborné vzdelávanie (60 % oproti 56 %) zhodujú na tom, že rodové predsudky sa primerane neriešia. </text:p>
        <text:p text:style-name="P52">■ Neexistujú žiadne rozdiely podľa pohlavia.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QB11.3 Povedzte mi, do akej miery súhlasíte alebo nesúhlasíte s každým z týchto vyhlásení: Učitelia a poradenskí poradcovia primerane neriešia rodové predsudky predtým, ako sa študenti rozhodnú medzi všeobecným a odborným vzdelávaním (% – EÚ)</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Súhlasím“ spolu</text:p>
            </table:table-cell>
            <table:table-cell table:style-name="Tableau28.A1" office:value-type="string">
              <text:p text:style-name="P69">„Nesúhlasím“ spolu </text:p>
            </table:table-cell>
            <table:table-cell table:style-name="Tableau28.A1" office:value-type="string">
              <text:p text:style-name="P69">Neviem</text:p>
            </table:table-cell>
          </table:table-row>
          <table:table-row>
            <table:table-cell table:style-name="Tableau28.A1" office:value-type="string">
              <text:p text:style-name="P71">EÚ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Pohlavie</text:p>
            </table:table-cell>
            <table:covered-table-cell/>
            <table:covered-table-cell/>
            <table:covered-table-cell/>
          </table:table-row>
          <table:table-row>
            <table:table-cell table:style-name="Tableau28.A1" office:value-type="string">
              <text:p text:style-name="P71">Človek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Žena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Vek</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Vzdelávanie (koniec)</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Stále študuje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Sociálno-profesijná kategória</text:p>
            </table:table-cell>
            <table:covered-table-cell/>
            <table:covered-table-cell/>
            <table:covered-table-cell/>
          </table:table-row>
          <table:table-row>
            <table:table-cell table:style-name="Tableau28.A1" office:value-type="string">
              <text:p text:style-name="P71">Samostatne zárobkovo činné osoby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Manažéri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Ostatné biele goliere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Manuálni pracovníci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Osoby v domácnosti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Nezamestnaní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dôchodca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Študenti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Subjektívna urbanizácia</text:p>
            </table:table-cell>
            <table:covered-table-cell/>
            <table:covered-table-cell/>
            <table:covered-table-cell/>
          </table:table-row>
          <table:table-row>
            <table:table-cell table:style-name="Tableau28.A1" office:value-type="string">
              <text:p text:style-name="P71">Vidiecka oblasť alebo dedina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Malé alebo stredne veľké mesto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Veľké mesto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Vnímanie počiatočného vzdelávania a odbornej prípravy v (našej krajine)</text:p>
            </table:table-cell>
            <table:covered-table-cell/>
            <table:covered-table-cell/>
            <table:covered-table-cell/>
          </table:table-row>
          <table:table-row table:style-name="Tableau28.31">
            <table:table-cell table:style-name="Tableau28.A1" office:value-type="string">
              <text:p text:style-name="P71">Pozitívne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Negatívne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niekedy navštevoval počiatočnú odbornú prípravu (vyššie sekundárne vzdelávanie)</text:p>
            </table:table-cell>
            <table:covered-table-cell/>
            <table:covered-table-cell/>
            <table:covered-table-cell/>
          </table:table-row>
          <table:table-row>
            <table:table-cell table:style-name="Tableau28.A1" office:value-type="string">
              <text:p text:style-name="P71">Áno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Nie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text:soft-page-break/></text:p>
        <text:p text:style-name="P51">Viac ako polovica občanov EÚ tvrdí, že oblasti odborného vzdelávania a prípravy súvisiace s oblasťou STEM sú vhodnejšie pre mužov </text:p>
        <text:p text:style-name="P21">V celej Európskej únii 55 % občanov EÚ tvrdí, že oblasti odborného vzdelávania a prípravy súvisiace so STEM, ako je stavebníctvo, automobilový priemysel, výroba a IKT, sú vhodnejšie pre mužov vrátane 14 %, ktorí s tým dôrazne súhlasia, a 41 %, ktorí majú tendenciu súhlasiť.<text:note text:id="ftn56" text:note-class="footnote"><text:note-citation>56</text:note-citation><text:note-body><text:p text:style-name="P13">QB10.1. Uveďte, do akej miery súhlasíte alebo nesúhlasíte s každým z týchto tvrdení: Oblasti súvisiace s odbormi STEM v OVP (napr. stavebníctvo, automobilový priemysel, výroba, IKT) sú vhodnejšie pre mužov. </text:p></text:note-body></text:note> Celkovo 41 % nesúhlasí, zatiaľ čo 4 % nevedia. </text:p>
        <text:p text:style-name="P21">V 18 členských štátoch aspoň polovica respondentov súhlasí s tým, že oblasti súvisiace s vedou, technikou, inžinierstvom a matematikou sú vhodnejšie pre mužov. </text:p>
        <text:p text:style-name="P21">Názory sa v jednotlivých členských štátoch líšia. Najvyššia úroveň dohody bola zaznamenaná v Maďarsku a na Slovensku (86 %) a v Bulharsku (83 %). Najnižšie úrovne boli zaznamenané vo Švédsku (15 %), Holandsku (27 %) a Fínsku (28 %).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1.876cm" svg:x="8.939cm" svg:y="-6.306cm"><draw:text-box><text:p text:style-name="P100"><text:span text:style-name="T59">QB10.1. Uveďte, do akej miery súhlasíte alebo nesúhlasíte s každým z týchto tvrdení: Oblasti súvisiace so STEM v OVP (napr. stavebníctvo, automobilový priemysel, výroba, IKT) sú vhodnejšie pre mužov. (EÚ27) (%)</text:span></text:p></draw:text-box></draw:frame><draw:frame draw:style-name="gr73" draw:text-style-name="P107" svg:width="2.659cm" svg:height="0.578cm" svg:x="11.44cm" svg:y="-4.761cm"><draw:text-box><text:p text:style-name="P106"><text:span text:style-name="T59">Neviem 4</text:span></text:p></draw:text-box></draw:frame><draw:frame draw:style-name="gr74" draw:text-style-name="P104" svg:width="1.886cm" svg:height="1.227cm" svg:x="10.07cm" svg:y="-4.203cm"><draw:text-box><text:p text:style-name="P103"><text:span text:style-name="T59">Rozhodne nesúhlasím 16</text:span></text:p></draw:text-box></draw:frame><draw:frame draw:style-name="gr75" draw:text-style-name="P104" svg:width="1.786cm" svg:height="1.551cm" svg:x="9.396cm" svg:y="-1.067cm"><draw:text-box><text:p text:style-name="P103"><text:span text:style-name="T59">Rozhodli sme sa nesúhlasiť 16</text:span></text:p></draw:text-box></draw:frame><draw:frame draw:style-name="gr76" draw:text-style-name="P101" svg:width="1.777cm" svg:height="0.902cm" svg:x="14.612cm" svg:y="-0.208cm"><draw:text-box><text:p text:style-name="P100"><text:span text:style-name="T59">Súhlasím 41</text:span></text:p></draw:text-box></draw:frame><draw:frame draw:style-name="gr77" draw:text-style-name="P101" svg:width="1.77cm" svg:height="1.227cm" svg:x="13.927cm" svg:y="-4.547cm"><draw:text-box><text:p text:style-name="P100"><text:span text:style-name="T59">Plne súhlasím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0.902cm" svg:x="0.033cm" svg:y="0.434cm"><draw:text-box><text:p text:style-name="P100"><text:span text:style-name="T59">QB10.1. Uveďte, do akej miery súhlasíte alebo nesúhlasíte s každým z týchto tvrdení: Oblasti súvisiace so STEM v OVP (napr. stavebníctvo, automobilový priemysel, výroba, IKT) sú vhodnejšie pre mužov.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902cm" svg:x="0.991cm" svg:y="9.201cm"><draw:text-box><text:p text:style-name="P105"><text:span text:style-name="T59">Rozhodne súhlasím</text:span></text:p></draw:text-box></draw:frame><draw:frame draw:style-name="gr67" draw:text-style-name="P101" svg:width="2.946cm" svg:height="1.004cm" svg:x="4cm" svg:y="9.179cm"><draw:text-box><text:p text:style-name="P105"><text:span text:style-name="T59">Tendencia súhlasiť</text:span></text:p></draw:text-box></draw:frame><draw:frame draw:style-name="gr68" draw:text-style-name="P101" svg:width="3.282cm" svg:height="0.646cm" svg:x="7.182cm" svg:y="9.222cm"><draw:text-box><text:p text:style-name="P105"><text:span text:style-name="T59">Tendencia nesúhlasiť</text:span></text:p></draw:text-box></draw:frame><draw:frame draw:style-name="gr69" draw:text-style-name="P101" svg:width="3.484cm" svg:height="0.646cm" svg:x="10.81cm" svg:y="9.179cm"><draw:text-box><text:p text:style-name="P105"><text:span text:style-name="T59">Rozhodne nesúhlasím</text:span></text:p></draw:text-box></draw:frame><draw:frame draw:style-name="gr70" draw:text-style-name="P101" svg:width="2.52cm" svg:height="0.687cm" svg:x="14.532cm" svg:y="9.179cm"><draw:text-box><text:p text:style-name="P105"><text:span text:style-name="T59">Neviem</text:span></text:p></draw:text-box></draw:frame></draw:g></draw:g></text:p>
        <text:p text:style-name="P29">Rozsah, v akom respondenti súhlasia s tým, že oblasti súvisiace so STEM sú vhodnejšie pre mužov, sa líši v závislosti od sociálno-demografických a postojových faktorov, a to takto: </text:p>
        <text:p text:style-name="P52">■ Tento názor je rozšírenejší medzi respondentmi, ktorí: verí, že učitelia a poradenskí poradcovia primerane neriešia rodové predsudky (65 % oproti 43 %) ; verí, že muži, ktorí nedosahujú vysoké akademické výsledky, čelia väčšiemu tlaku, aby si vybrali OVP (62 % oproti 42 %) ; si myslia, že ženy sú povzbudzované k všeobecnému vzdelávaniu napriek záujmu o technické predmety (63 % oproti 38 %) ; majú pocit, že rodové stereotypy posilňujú rodiny, rovesníci a sociálne médiá (59 % oproti 46 %) ; a verí, že muži v oblastiach odborného vzdelávania a prípravy súvisiacich s programom ‑ čelia sociálnej stigme (63 % oproti 46 %). </text:p>
        <text:p text:style-name="P52">■ Respondenti, ktorí sa domnievajú, že mladí ľudia dostávajú dostatok informácií o príležitostiach OVP, s tým s väčšou pravdepodobnosťou súhlasia (62 %) ako tí, ktorí sa domnievajú, že nie (47 %). </text:p>
        <text:p text:style-name="P52">■ Takmer dve tretiny respondentov (60 %), ktorí uvádzajú, že OVP je v ich krajine vnímané pozitívne, súhlasia s tým, že oblasti súvisiace so STEM sú vhodnejšie pre mužov v porovnaní so 47 % tých, ktorí uvádzajú negatívne vnímanie. </text:p>
        <text:p text:style-name="P52">■ Existujú určité výrazné rozdiely podľa sociálno-profesijnej kategórie, pričom osoby v domácnosti sa s najväčšou pravdepodobnosťou domnievajú, že oblasti OVP súvisiace s odbormi STEM sú vhodnejšie pre mužov (63 %) v porovnaní so 47 % riadiacich pracovníkov. </text:p>
        <text:p text:style-name="P52">■ Pokiaľ ide o vek na konci vzdelávania, tento názor je najrozšírenejší u tých, ktorí ukončili vzdelávanie vo veku 16 – 19 rokov (62 %), po ktorých nasledujú tí, ktorí ukončili vzdelávanie vo veku 15 rokov alebo menej (59 %). Tí, ktorí pokračovali vo vzdelávaní aj po dosiahnutí veku 20 rokov, zaznamenali najnižšiu mieru súhlasu (47 %), zatiaľ čo v prípade respondentov, ktorí stále študujú, je toto číslo 50 %. </text:p>
        <text:p text:style-name="P52">■ Názor, že oblasti odborného vzdelávania a prípravy súvisiace s oblasťou STEM sú vhodnejšie pre mužov, je o niečo rozšírenejší u mužov (58 %) ako u žien (53 %). </text:p>
        <text:p text:style-name="P52">■ Neexistujú žiadne rozdiely podľa veku alebo predchádzajúcej účasti na OVP. </text:p>
        <text:p text:style-name="P21"/>
        <text:p text:style-name="P28"/>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QB10.1 Povedzte mi, do akej miery súhlasíte alebo nesúhlasíte s každým z týchto tvrdení: Oblasti súvisiace s oblasťou STEM v počiatočnom odbornom vzdelávaní a príprave (napr. stavebníctvo, automobilový priemysel, výroba, IKT) sú vhodnejšie pre mužov (% – EÚ)</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Súhlasím“ spolu</text:p>
            </table:table-cell>
            <table:table-cell table:style-name="Tableau29.A1" office:value-type="string">
              <text:p text:style-name="P69">„Nesúhlasím“ spolu </text:p>
            </table:table-cell>
            <table:table-cell table:style-name="Tableau29.A1" office:value-type="string">
              <text:p text:style-name="P69">Neviem</text:p>
            </table:table-cell>
          </table:table-row>
          <table:table-row>
            <table:table-cell table:style-name="Tableau29.A1" office:value-type="string">
              <text:p text:style-name="P71">EÚ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Pohlavie</text:p>
            </table:table-cell>
            <table:covered-table-cell/>
            <table:covered-table-cell/>
            <table:covered-table-cell/>
          </table:table-row>
          <table:table-row>
            <table:table-cell table:style-name="Tableau29.A1" office:value-type="string">
              <text:p text:style-name="P71">Človek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Žena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Vek</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Vzdelávanie (koniec)</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Stále študuje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ociálno-profesijná kategória</text:p>
            </table:table-cell>
            <table:covered-table-cell/>
            <table:covered-table-cell/>
            <table:covered-table-cell/>
          </table:table-row>
          <table:table-row>
            <table:table-cell table:style-name="Tableau29.A1" office:value-type="string">
              <text:p text:style-name="P71">Samostatne zárobkovo činné osoby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Manažéri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Ostatné biele goliere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Manuálni pracovníci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Osoby v domácnosti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Nezamestnaní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dôchodca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Študenti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ubjektívna urbanizácia</text:p>
            </table:table-cell>
            <table:covered-table-cell/>
            <table:covered-table-cell/>
            <table:covered-table-cell/>
          </table:table-row>
          <table:table-row>
            <table:table-cell table:style-name="Tableau29.A1" office:value-type="string">
              <text:p text:style-name="P71">Vidiecka oblasť alebo dedina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Malé alebo stredne veľké mesto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Veľké mesto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Vnímanie počiatočného vzdelávania a odbornej prípravy v (našej krajine)</text:p>
            </table:table-cell>
            <table:covered-table-cell/>
            <table:covered-table-cell/>
            <table:covered-table-cell/>
          </table:table-row>
          <table:table-row>
            <table:table-cell table:style-name="Tableau29.A1" office:value-type="string">
              <text:p text:style-name="P71">Pozitívne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Negatívne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niekedy navštevoval počiatočnú odbornú prípravu (vyššie sekundárne vzdelávanie)</text:p>
            </table:table-cell>
            <table:covered-table-cell/>
            <table:covered-table-cell/>
            <table:covered-table-cell/>
          </table:table-row>
          <table:table-row>
            <table:table-cell table:style-name="Tableau29.A1" office:value-type="string">
              <text:p text:style-name="P71">Áno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ext:soft-page-break/>
          <table:table-row>
            <table:table-cell table:style-name="Tableau29.A1" office:value-type="string">
              <text:p text:style-name="P71">Nie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
        <text:p text:style-name="P51">Približne sedem z desiatich občanov EÚ tvrdí, že rodové stereotypy pri výbere medzi všeobecným a odborným vzdelávaním často posilňujú rodiny, rovesníci a sociálne médiá. </text:p>
        <text:p text:style-name="P21">V celej Európskej únii 72 % respondentov tvrdí, že rodové stereotypy týkajúce sa výberu medzi všeobecným a odborným vzdelávaním často posilňujú rodiny, rovesníci a sociálne médiá vrátane 19 %, ktorí s tým dôrazne súhlasia, a 53 %, ktorí majú tendenciu súhlasiť.<text:note text:id="ftn57" text:note-class="footnote"><text:note-citation>57</text:note-citation><text:note-body><text:p text:style-name="P13">QB11.4. Uveďte, do akej miery súhlasíte alebo nesúhlasíte s každým z týchto tvrdení: Rodové stereotypy týkajúce sa výberu medzi všeobecným a odborným vzdelávaním často posilňujú rodiny, rovesníci a sociálne médiá. </text:p></text:note-body></text:note> Približne jeden z piatich nesúhlasí (18 %), zatiaľ čo 10 % nevie. </text:p>
        <text:p text:style-name="P21">Väčšina respondentov súhlasí s týmto tvrdením vo všetkých členských štátoch. Úrovne dohôd sa však v jednotlivých členských štátoch líšia. Najvyššie úrovne dohody boli zaznamenané vo Švédsku (86 %), Dánsku (84 %) a na Cypre (82 %). Najnižšie úrovne boli zaznamenané v Estónsku (53 %), Lotyšsku (61 %) a Rumunsku (62 %). </text:p>
        <text:p text:style-name="P21">V 17 členských štátoch najmenej sedem z desiatich respondentov súhlasí s tým, že rodové stereotypy často posilňujú rodiny, rovesníci a sociálne médiá.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0.902cm" svg:x="0cm" svg:y="0.101cm"><draw:text-box><text:p text:style-name="P100"><text:span text:style-name="T59">QB11.4. Uveďte, do akej miery súhlasíte alebo nesúhlasíte s každým z týchto tvrdení: Rodové stereotypy týkajúce sa výberu medzi všeobecným a odborným vzdelávaním často posilňujú rodiny, rovesníci a sociálne médiá.(%)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902cm" svg:x="1.258cm" svg:y="8.869cm"><draw:text-box><text:p text:style-name="P105"><text:span text:style-name="T59">Rozhodne súhlasím</text:span></text:p></draw:text-box></draw:frame><draw:frame draw:style-name="gr52" draw:text-style-name="P101" svg:width="2.946cm" svg:height="1.004cm" svg:x="4.267cm" svg:y="8.848cm"><draw:text-box><text:p text:style-name="P105"><text:span text:style-name="T59">Tendencia súhlasiť</text:span></text:p></draw:text-box></draw:frame><draw:frame draw:style-name="gr53" draw:text-style-name="P101" svg:width="3.282cm" svg:height="0.646cm" svg:x="7.449cm" svg:y="8.89cm"><draw:text-box><text:p text:style-name="P105"><text:span text:style-name="T59">Tendencia nesúhlasiť</text:span></text:p></draw:text-box></draw:frame><draw:frame draw:style-name="gr54" draw:text-style-name="P101" svg:width="3.484cm" svg:height="0.646cm" svg:x="11.077cm" svg:y="8.848cm"><draw:text-box><text:p text:style-name="P105"><text:span text:style-name="T59">Rozhodne nesúhlasím</text:span></text:p></draw:text-box></draw:frame><draw:frame draw:style-name="gr55" draw:text-style-name="P101" svg:width="2.52cm" svg:height="0.687cm" svg:x="14.799cm" svg:y="8.848cm"><draw:text-box><text:p text:style-name="P105"><text:span text:style-name="T59">Neviem</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1.876cm" svg:x="8.811cm" svg:y="-8.511cm"><draw:text-box><text:p text:style-name="P100"><text:span text:style-name="T59">QB11.4: Uveďte, do akej miery súhlasíte alebo nesúhlasíte s každým z týchto tvrdení: Rodové stereotypy týkajúce sa výberu medzi všeobecným a odborným vzdelávaním často posilňujú rodiny, rovesníci a sociálne médiá (EÚ27) (%) </text:span></text:p></draw:text-box></draw:frame><draw:frame draw:style-name="gr58" draw:text-style-name="P101" svg:width="2.765cm" svg:height="0.578cm" svg:x="10.518cm" svg:y="-6.802cm"><draw:text-box><text:p text:style-name="P100"><text:span text:style-name="T59">Nepoznám desať</text:span></text:p></draw:text-box></draw:frame><draw:frame draw:style-name="gr59" draw:text-style-name="P104" svg:width="2.356cm" svg:height="0.902cm" svg:x="8.97cm" svg:y="-6.218cm"><draw:text-box><text:p text:style-name="P103"><text:span text:style-name="T59">Rozhodne nesúhlasím 2</text:span></text:p></draw:text-box></draw:frame><draw:frame draw:style-name="gr60" draw:text-style-name="P104" svg:width="1.652cm" svg:height="1.551cm" svg:x="8.97cm" svg:y="-5.156cm"><draw:text-box><text:p text:style-name="P103"><text:span text:style-name="T59">Rozhodli sme sa nesúhlasiť 16</text:span></text:p></draw:text-box></draw:frame><draw:frame draw:style-name="gr61" draw:text-style-name="P101" svg:width="2.632cm" svg:height="0.578cm" svg:x="11.305cm" svg:y="-2.133cm"><draw:text-box><text:p text:style-name="P100"><text:span text:style-name="T59">Súhlasím 53</text:span></text:p></draw:text-box></draw:frame><draw:frame draw:style-name="gr62" draw:text-style-name="P101" svg:width="1.622cm" svg:height="1.551cm" svg:x="13.318cm" svg:y="-6.629cm"><draw:text-box><text:p text:style-name="P100"><text:span text:style-name="T59">Rozhodne súhlasím 19</text:span></text:p></draw:text-box></draw:frame></draw:g></text:p>
        <text:p text:style-name="P29">Miera, do akej respondenti súhlasia s tým, že rodové stereotypy sú často posilňované rodinami, rovesníkmi a sociálnymi médiami, sa líši v závislosti od sociálno-demografických a postojových faktorov, a to takto: </text:p>
        <text:p text:style-name="P52">■ Respondenti, ktorí sa domnievajú, že vysoko výkonní študenti sú nasmerovaní na všeobecné vzdelávanie, s väčšou pravdepodobnosťou súhlasia s tým, že rodové stereotypy sa často posilňujú (77 % oproti 57 %), rovnako ako tí, ktorí sa domnievajú, že všeobecné vzdelávanie má pozitívnejší obraz (77 % oproti 61 %). </text:p>
        <text:p text:style-name="P52">■ Pokiaľ ide o vek na konci vzdelávania, 76 % osôb, ktoré pokračovali vo vzdelávaní aj po dosiahnutí veku 20 rokov, sa domnieva, že rodové stereotypy týkajúce sa výberu medzi všeobecným a odborným vzdelávaním posilňujú rodiny, rovesníci a sociálne médiá, čo predstavuje 71 % osôb, ktoré ukončili vzdelávanie vo veku 16 – 19 rokov, a 64 % osôb, ktoré ukončili vzdelávanie vo veku 15 rokov alebo menej. Toto číslo predstavuje 73 % respondentov, ktorí stále študujú. </text:p>
        <text:p text:style-name="P52">■ Existujú mierne rozdiely podľa sociálno-profesijnej kategórie, pričom 75 % manažérov a iných pracovníkov zastáva rovnaký názor v porovnaní so 68 % respondentov na dôchodku. </text:p>
        <text:p text:style-name="P52">■ Existujú aj malé rozdiely podľa veku. Respondenti vo veku 25 – 39 rokov s najväčšou pravdepodobnosťou súhlasia s týmto názorom (75 %). Najmenej rozšírená je medzi osobami vo veku 55 rokov a viac (69 %). </text:p>
        <text:p text:style-name="P52">■ Pokiaľ ide o faktory ovplyvňujúce výber OVP, rozdielmi sú miera režimu. Dohoda je o niečo vyššia medzi respondentmi, ktorí uvádzajú vplyv sociálnych médií (76 % oproti 71 %). </text:p>
        <text:p text:style-name="P52">■ Neexistujú žiadne rozdiely podľa pohlavia.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QB11.4 Povedzte mi, do akej miery súhlasíte alebo nesúhlasíte s každým z týchto vyhlásení: Rodové stereotypy týkajúce sa výberu medzi všeobecným a odborným vzdelávaním často posilňujú rodiny, rovesníci a sociálne médiá (% – EÚ).</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Súhlasím“ spolu</text:p>
            </table:table-cell>
            <table:table-cell table:style-name="Tableau30.A1" office:value-type="string">
              <text:p text:style-name="P69">„Nesúhlasím“ spolu </text:p>
            </table:table-cell>
            <table:table-cell table:style-name="Tableau30.A1" office:value-type="string">
              <text:p text:style-name="P69">Neviem</text:p>
            </table:table-cell>
          </table:table-row>
          <table:table-row>
            <table:table-cell table:style-name="Tableau30.A1" office:value-type="string">
              <text:p text:style-name="P71">EÚ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Pohlavie</text:p>
            </table:table-cell>
            <table:covered-table-cell/>
            <table:covered-table-cell/>
            <table:covered-table-cell/>
          </table:table-row>
          <table:table-row>
            <table:table-cell table:style-name="Tableau30.A1" office:value-type="string">
              <text:p text:style-name="P71">Človek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Žena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Vek</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Vzdelávanie (koniec)</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Stále študuje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Sociálno-profesijná kategória</text:p>
            </table:table-cell>
            <table:covered-table-cell/>
            <table:covered-table-cell/>
            <table:covered-table-cell/>
          </table:table-row>
          <table:table-row>
            <table:table-cell table:style-name="Tableau30.A1" office:value-type="string">
              <text:p text:style-name="P71">Samostatne zárobkovo činné osoby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Manažéri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Ostatné biele goliere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Manuálni pracovníci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Osoby v domácnosti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Nezamestnaní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dôchodca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Študenti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Subjektívna urbanizácia</text:p>
            </table:table-cell>
            <table:covered-table-cell/>
            <table:covered-table-cell/>
            <table:covered-table-cell/>
          </table:table-row>
          <table:table-row>
            <table:table-cell table:style-name="Tableau30.A1" office:value-type="string">
              <text:p text:style-name="P71">Vidiecka oblasť alebo dedina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Malé alebo stredne veľké mesto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Veľké mesto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Vnímanie počiatočného vzdelávania a odbornej prípravy v (našej krajine)</text:p>
            </table:table-cell>
            <table:covered-table-cell/>
            <table:covered-table-cell/>
            <table:covered-table-cell/>
          </table:table-row>
          <table:table-row>
            <table:table-cell table:style-name="Tableau30.A1" office:value-type="string">
              <text:p text:style-name="P71">Pozitívne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gatívne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niekedy navštevoval počiatočnú odbornú prípravu (vyššie sekundárne vzdelávanie)</text:p>
            </table:table-cell>
            <table:covered-table-cell/>
            <table:covered-table-cell/>
            <table:covered-table-cell/>
          </table:table-row>
          <table:table-row>
            <table:table-cell table:style-name="Tableau30.A1" office:value-type="string">
              <text:p text:style-name="P71">Áno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ie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text:soft-page-break/></text:p>
        <text:p text:style-name="P51">Viac ako polovica občanov EÚ tvrdí, že muži v oblastiach OVP súvisiacich so starostlivosťou alebo službami často čelia sociálnej stigme alebo úsudku </text:p>
        <text:p text:style-name="P21">V celej Európskej únii 57 % občanov EÚ tvrdí, že muži v oblastiach odborného vzdelávania a prípravy súvisiacich so starostlivosťou alebo službami často čelia sociálnej stigme alebo úsudku vrátane 14 %, ktorí dôrazne súhlasia, a 43 %, ktorí majú tendenciu súhlasiť.<text:note text:id="ftn58" text:note-class="footnote"><text:note-citation>58</text:note-citation><text:note-body><text:p text:style-name="P13">QB11.5. Uveďte, do akej miery súhlasíte alebo nesúhlasíte s každým z týchto tvrdení: Muži v oblastiach OVP súvisiacich so starostlivosťou alebo službami často čelia sociálnej stigme alebo úsudku. </text:p></text:note-body></text:note> 35 % nesúhlasí, zatiaľ čo 8 % nevie. </text:p>
        <text:p text:style-name="P21">Názory sa v jednotlivých členských štátoch líšia. Najvyššia úroveň dohody bola zaznamenaná v Poľsku (71 %), Maďarsku (70 %) a Taliansku a Holandsku (obe krajiny 70 %). Najnižšie úrovne boli zaznamenané na Cypre (28 %), v Portugalsku (39 %) a Grécku (43 %). </text:p>
        <text:p text:style-name="P35">V 17 členských štátoch sa najmenej polovica respondentov zhodla na tom, že muži vykonávajúci opatrovateľské úlohy alebo úlohy súvisiace so službami často čelia stigmatizácii.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1.876cm" svg:x="9.16cm" svg:y="-7.066cm"><draw:text-box><text:p text:style-name="P100"><text:span text:style-name="T59">QB11.5. Uveďte, do akej miery súhlasíte alebo nesúhlasíte s každým z týchto tvrdení: Muži v oblastiach OVP súvisiacich so starostlivosťou alebo službami často čelia sociálnej stigme alebo úsudku. (EÚ27) (%)</text:span></text:p></draw:text-box></draw:frame><draw:frame draw:style-name="gr43" draw:text-style-name="P101" svg:width="2.373cm" svg:height="0.578cm" svg:x="11.73cm" svg:y="-5.637cm"><draw:text-box><text:p text:style-name="P100"><text:span text:style-name="T59">Neviem 8</text:span></text:p></draw:text-box></draw:frame><draw:frame draw:style-name="gr44" draw:text-style-name="P104" svg:width="2.599cm" svg:height="0.902cm" svg:x="9.769cm" svg:y="-4.817cm"><draw:text-box><text:p text:style-name="P103"><text:span text:style-name="T59">Rozhodne nesúhlasím 9</text:span></text:p></draw:text-box></draw:frame><draw:frame draw:style-name="gr45" draw:text-style-name="P104" svg:width="1.666cm" svg:height="1.551cm" svg:x="9.636cm" svg:y="-2.595cm"><draw:text-box><text:p text:style-name="P103"><text:span text:style-name="T59">Rozhodli sme sa nesúhlasiť 26</text:span></text:p></draw:text-box></draw:frame><draw:frame draw:style-name="gr46" draw:text-style-name="P101" svg:width="1.528cm" svg:height="1.876cm" svg:x="15.067cm" svg:y="-0.372cm"><draw:text-box><text:p text:style-name="P100"><text:span text:style-name="T59">Rozhodli sme sa súhlasiť 43</text:span></text:p></draw:text-box></draw:frame><draw:frame draw:style-name="gr47" draw:text-style-name="P101" svg:width="2.285cm" svg:height="0.902cm" svg:x="14.125cm" svg:y="-5.161cm"><draw:text-box><text:p text:style-name="P100"><text:span text:style-name="T59">Plne súhlasím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0.902cm" svg:x="0.176cm" svg:y="2.217cm"><draw:text-box><text:p text:style-name="P100"><text:span text:style-name="T59">QB11.5. Uveďte, do akej miery súhlasíte alebo nesúhlasíte s každým z týchto tvrdení: Muži v oblastiach OVP súvisiacich so starostlivosťou alebo službami často čelia sociálnej stigme alebo úsudku.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902cm" svg:x="1.047cm" svg:y="11.118cm"><draw:text-box><text:p text:style-name="P105"><text:span text:style-name="T59">Rozhodne súhlasím</text:span></text:p></draw:text-box></draw:frame><draw:frame draw:style-name="gr37" draw:text-style-name="P101" svg:width="2.946cm" svg:height="1.004cm" svg:x="4.055cm" svg:y="11.095cm"><draw:text-box><text:p text:style-name="P105"><text:span text:style-name="T59">Tendencia súhlasiť</text:span></text:p></draw:text-box></draw:frame><draw:frame draw:style-name="gr38" draw:text-style-name="P101" svg:width="3.28cm" svg:height="0.646cm" svg:x="7.239cm" svg:y="11.139cm"><draw:text-box><text:p text:style-name="P105"><text:span text:style-name="T59">Tendencia nesúhlasiť</text:span></text:p></draw:text-box></draw:frame><draw:frame draw:style-name="gr39" draw:text-style-name="P101" svg:width="3.484cm" svg:height="0.646cm" svg:x="10.867cm" svg:y="11.096cm"><draw:text-box><text:p text:style-name="P105"><text:span text:style-name="T59">Rozhodne nesúhlasím</text:span></text:p></draw:text-box></draw:frame><draw:frame draw:style-name="gr40" draw:text-style-name="P101" svg:width="2.518cm" svg:height="0.687cm" svg:x="14.589cm" svg:y="11.096cm"><draw:text-box><text:p text:style-name="P105"><text:span text:style-name="T59">Neviem</text:span></text:p></draw:text-box></draw:frame></draw:g></draw:g></text:p>
        <text:p text:style-name="P29">Rozsah, v akom respondenti súhlasia s tým, že muži v opatrovateľských úlohách alebo úlohách súvisiacich so službami často čelia stigmatizácii, sa líši v závislosti od sociálno-demografických a postojových faktorov, a to takto: </text:p>
        <text:p text:style-name="P52">■ Podľa veku tento názor klesá zo 63 % medzi respondentmi vo veku 15 – 24 rokov na 53 % medzi respondentmi vo veku 55 rokov a viac. </text:p>
        <text:p text:style-name="P52">■ Existujú určité rozdiely medzi sociálno-profesijnými kategóriami. Zatiaľ čo 63 % ostatných bielych golierov a študentov súhlasí s tým, že ako muži v opatrovateľských úlohách môžu čeliť stigme, toto číslo klesá na 53 % medzi dôchodcami. </text:p>
        <text:p text:style-name="P52">■ Podľa veku na konci vzdelávania je u respondentov, ktorí ukončili vzdelávanie vo veku 15 rokov alebo mladších, menej pravdepodobné, že si budú myslieť, že muži v opatrovateľských odboroch alebo odboroch odborného vzdelávania a prípravy súvisiacich so službami čelia sociálnej stigme (51 %) ako tí, ktorí ukončili vzdelávanie vo veku 16 – 19 rokov alebo vo veku 20 rokov a viac (57 – 58 %). Medzi tými, ktorí stále študujú, je tento názor 63%. </text:p>
        <text:p text:style-name="P52">■ Pokiaľ ide o faktory ovplyvňujúce výber OVP, rozdiely sú skromné. Tento názor je o niečo častejší u respondentov, ktorí uvádzajú vplyv sociálnych médií (64 % oproti 56 %). </text:p>
        <text:p text:style-name="P52">■ Neexistujú žiadne rozdiely podľa pohlavia alebo predchádzajúcich skúseností s odborným vzdelávaním a prípravou.</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Povedzte mi, do akej miery súhlasíte alebo nesúhlasíte s každým z nasledujúcich tvrdení: Muži v opatrovníckych odboroch alebo odboroch počiatočného odborného vzdelávania a prípravy súvisiacich so službami často čelia sociálnej stigme alebo úsudku (% – EÚ)</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Súhlasím“ spolu</text:p>
            </table:table-cell>
            <table:table-cell table:style-name="Tableau31.A1" office:value-type="string">
              <text:p text:style-name="P69">„Nesúhlasím“ spolu </text:p>
            </table:table-cell>
            <table:table-cell table:style-name="Tableau31.A1" office:value-type="string">
              <text:p text:style-name="P69">Neviem</text:p>
            </table:table-cell>
          </table:table-row>
          <table:table-row>
            <table:table-cell table:style-name="Tableau31.A1" office:value-type="string">
              <text:p text:style-name="P71">EÚ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Pohlavie</text:p>
            </table:table-cell>
            <table:covered-table-cell/>
            <table:covered-table-cell/>
            <table:covered-table-cell/>
          </table:table-row>
          <table:table-row>
            <table:table-cell table:style-name="Tableau31.A1" office:value-type="string">
              <text:p text:style-name="P71">Človek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Žena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Vek</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Vzdelávanie (koniec)</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Stále študuje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Sociálno-profesijná kategória</text:p>
            </table:table-cell>
            <table:covered-table-cell/>
            <table:covered-table-cell/>
            <table:covered-table-cell/>
          </table:table-row>
          <table:table-row>
            <table:table-cell table:style-name="Tableau31.A1" office:value-type="string">
              <text:p text:style-name="P71">Samostatne zárobkovo činné osoby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Manažéri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Ostatné biele goliere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Manuálni pracovníci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Osoby v domácnosti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Nezamestnaní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dôchodca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Študenti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Subjektívna urbanizácia</text:p>
            </table:table-cell>
            <table:covered-table-cell/>
            <table:covered-table-cell/>
            <table:covered-table-cell/>
          </table:table-row>
          <table:table-row>
            <table:table-cell table:style-name="Tableau31.A1" office:value-type="string">
              <text:p text:style-name="P71">Vidiecka oblasť alebo dedina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Malé alebo stredne veľké mesto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Veľké mesto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Vnímanie počiatočného vzdelávania a odbornej prípravy v (našej krajine)</text:p>
            </table:table-cell>
            <table:covered-table-cell/>
            <table:covered-table-cell/>
            <table:covered-table-cell/>
          </table:table-row>
          <table:table-row>
            <table:table-cell table:style-name="Tableau31.A1" office:value-type="string">
              <text:p text:style-name="P71">Pozitívne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Negatívne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niekedy navštevoval počiatočnú odbornú prípravu (vyššie sekundárne vzdelávanie)</text:p>
            </table:table-cell>
            <table:covered-table-cell/>
            <table:covered-table-cell/>
            <table:covered-table-cell/>
          </table:table-row>
          <table:table-row>
            <table:table-cell table:style-name="Tableau31.A1" office:value-type="string">
              <text:p text:style-name="P71">Áno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ext:soft-page-break/>
          <table:table-row>
            <table:table-cell table:style-name="Tableau31.A1" office:value-type="string">
              <text:p text:style-name="P71">Nie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
        <text:h text:style-name="P19" text:outline-level="2"><text:bookmark-start text:name="__RefHeading___Toc215596_2930363814"/>3. Budúce výzvy <text:bookmark-end text:name="__RefHeading___Toc215596_2930363814"/></text:h>
        <text:p text:style-name="P50">Viac ako polovica občanov EÚ tvrdí, že pracovné miesta spojené s kvalifikáciou v odbornom vzdelávaní a príprave sú ohrozené tým, že budú nahradené automatizáciou </text:p>
        <text:p text:style-name="P21">V celej Európskej únii 56 % občanov EÚ tvrdí, že pracovné miesta spojené s kvalifikáciou v odbornom vzdelávaní a príprave sú ohrozené tým, že budú nahradené automatizáciou, pričom 13 % z nich rozhodne súhlasí a 43 % má tendenciu súhlasiť.<text:note text:id="ftn59" text:note-class="footnote"><text:note-citation>59</text:note-citation><text:note-body><text:p text:style-name="P13">QB8.1. Uveďte, do akej miery súhlasíte alebo nesúhlasíte s každým z týchto tvrdení: Hrozí, že pracovné miesta spojené s kvalifikáciami v odbornom vzdelávaní a príprave budú nahradené automatizáciou. </text:p></text:note-body></text:note> Viac ako tretina respondentov (35 %) nesúhlasí, zatiaľ čo 9 % nevie. </text:p>
        <text:p text:style-name="P21">Na porovnanie, v osobitnom prieskume Eurobarometra o umelej inteligencii a budúcnosti práce, ktorý sa uskutočnil v roku 2024, sa zistilo, že 66 % ľudí sa domnievalo, že v dôsledku robotov a umelej inteligencie zanikne viac pracovných miest, než sa vytvorí.<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4">https://europa.eu/eurobarometer/surveys/detail/3222</text:span></text:a><text:span text:style-name="T54"> </text:span></text:p></text:note-body></text:note> 56 % zaznamenaných v tomto prieskume je výrazne nižších, čo môže naznačovať, že obavy z profesijných dráh sú skôr súčasťou širšej spoločenskej úzkosti než konkrétnym úsudkom o budúcnosti OVP. </text:p>
        <text:p text:style-name="P21">V 23 členských štátoch aspoň polovica respondentov súhlasí s tým, že pracovné miesta v OVP sú ohrozené nahradením automatizáciou.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902cm" svg:x="1.09cm" svg:y="10.682cm"><draw:text-box><text:p text:style-name="P105"><text:span text:style-name="T59">Rozhodne súhlasím</text:span></text:p></draw:text-box></draw:frame><draw:frame draw:style-name="gr20" draw:text-style-name="P101" svg:width="2.952cm" svg:height="1.004cm" svg:x="4.098cm" svg:y="10.659cm"><draw:text-box><text:p text:style-name="P105"><text:span text:style-name="T59">Tendencia súhlasiť</text:span></text:p></draw:text-box></draw:frame><draw:frame draw:style-name="gr21" draw:text-style-name="P101" svg:width="3.28cm" svg:height="0.646cm" svg:x="7.281cm" svg:y="10.703cm"><draw:text-box><text:p text:style-name="P105"><text:span text:style-name="T59">Tendencia nesúhlasiť</text:span></text:p></draw:text-box></draw:frame><draw:frame draw:style-name="gr22" draw:text-style-name="P101" svg:width="3.488cm" svg:height="0.65cm" svg:x="10.91cm" svg:y="10.661cm"><draw:text-box><text:p text:style-name="P105"><text:span text:style-name="T59">Rozhodne nesúhlasím</text:span></text:p></draw:text-box></draw:frame><draw:frame draw:style-name="gr23" draw:text-style-name="P101" svg:width="2.518cm" svg:height="0.69cm" svg:x="14.631cm" svg:y="10.661cm"><draw:text-box><text:p text:style-name="P105"><text:span text:style-name="T59">Neviem</text:span></text:p></draw:text-box></draw:frame></draw:g><draw:frame draw:style-name="gr24" draw:text-style-name="P101" svg:width="16.525cm" svg:height="0.902cm" svg:x="0.46cm" svg:y="1.649cm"><draw:text-box><text:p text:style-name="P100"><text:span text:style-name="T59">QB8.1. Uveďte, do akej miery súhlasíte alebo nesúhlasíte s každým z týchto tvrdení: Hrozí, že pracovné miesta spojené s kvalifikáciami v odbornom vzdelávaní a príprave budú nahradené automatizáciou.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1.876cm" svg:x="9.066cm" svg:y="-9.006cm"><draw:text-box><text:p text:style-name="P100"><text:span text:style-name="T59">QB8.1. Uveďte, do akej miery súhlasíte alebo nesúhlasíte s každým z týchto tvrdení: Hrozí, že pracovné miesta spojené s kvalifikáciami v odbornom vzdelávaní a príprave budú nahradené automatizáciou. </text:span></text:p></draw:text-box></draw:frame><draw:frame draw:style-name="gr27" draw:text-style-name="P101" svg:width="2.839cm" svg:height="0.578cm" svg:x="11.387cm" svg:y="-7.625cm"><draw:text-box><text:p text:style-name="P100"><text:span text:style-name="T59">Neviem 9</text:span></text:p></draw:text-box></draw:frame><draw:frame draw:style-name="gr28" draw:text-style-name="P104" svg:width="2.31cm" svg:height="0.902cm" svg:x="9.648cm" svg:y="-7.117cm"><draw:text-box><text:p text:style-name="P103"><text:span text:style-name="T59">Rozhodne nesúhlasím 7</text:span></text:p></draw:text-box></draw:frame><draw:frame draw:style-name="gr29" draw:text-style-name="P104" svg:width="1.893cm" svg:height="1.551cm" svg:x="9.436cm" svg:y="-4.51cm"><draw:text-box><text:p text:style-name="P103"><text:span text:style-name="T59">Rozhodli sme sa nesúhlasiť 28</text:span></text:p></draw:text-box></draw:frame><draw:frame draw:style-name="gr30" draw:text-style-name="P101" svg:width="1.433cm" svg:height="1.876cm" svg:x="13.908cm" svg:y="-3.914cm"><draw:text-box><text:p text:style-name="P100"><text:span text:style-name="T59">Rozhodli sme sa súhlasiť 43</text:span></text:p></draw:text-box></draw:frame><draw:frame draw:style-name="gr31" draw:text-style-name="P101" svg:width="2.352cm" svg:height="0.902cm" svg:x="13.276cm" svg:y="-7.408cm"><draw:text-box><text:p text:style-name="P100"><text:span text:style-name="T59">Plne súhlasím 13</text:span></text:p></draw:text-box></draw:frame></draw:g>Názory sa v jednotlivých členských štátoch líšia. Najvyššie úrovne dohody boli zaznamenané v Maďarsku (68 %), Taliansku (65 %) a na Slovensku (64 %). Najnižšie úrovne boli zaznamenané v Dánsku (37 %), Holandsku (40 %) a Portugalsku (43 %). </text:p>
        <text:p text:style-name="P21"/>
        <text:p text:style-name="P29">Miera, do akej sa respondenti domnievajú, že pracovné miesta spojené s OVP budú nahradené automatizáciou, sa líši podľa sociálno-demografických a postojových faktorov, a to takto: </text:p>
        <text:p text:style-name="P52">■ Existujú určité rozdiely podľa sociálno-profesijnej kategórie, pričom 60 % nezamestnaných respondentov a 59 % respondentov na dôchodku sa domnieva, že pracovné miesta spojené s kvalifikáciou OVP sú ohrozené automatizáciou v porovnaní s 52 % manažérov. </text:p>
        <text:p text:style-name="P52">■ Pokiaľ ide o vek na konci vzdelávania, tento názor zdieľa 60 % respondentov, ktorí ukončili vzdelávanie vo veku 16 – 19 rokov, v porovnaní s 57 % tých, ktorí stále študujú, a 56 % tých, ktorí ukončili vzdelávanie vo veku 15 rokov alebo menej. Toto číslo je najnižšie u respondentov, ktorí ukončili vzdelávanie vo veku 20 rokov alebo neskôr (54 %). </text:p>
        <text:p text:style-name="P52">■ Podľa veku sa respondenti vo veku 15 – 24 rokov s najväčšou pravdepodobnosťou domnievajú, že pracovné miesta v OVP sú ohrozené automatizáciou (60 %) v porovnaní s 55 % osôb vo veku 25 – 39 rokov, 56 % osôb vo veku 40 – 54 rokov a 57 % osôb vo veku 55 rokov a viac. </text:p>
        <text:p text:style-name="P52">■ Tento názor je bežnejší u respondentov, ktorí sa domnievajú, že mladí ľudia dostávajú dostatok informácií o príležitostiach OVP (62 % v porovnaní s 51 % u tých, ktorí nesúhlasia). </text:p>
        <text:p text:style-name="P52">■ Tí, ktorí vidia OVP v pozitívnom svetle, sa s väčšou pravdepodobnosťou domnievajú, že pracovné miesta v OVP čelia riziku automatizácie (60 % oproti 52 % tých, ktorí uvádzajú negatívne vnímanie). </text:p>
        <text:p text:style-name="P52">■ Respondenti, ktorí sa domnievajú, že kvalifikácie v oblasti OVP vedú k pracovným miestam, ktoré sú v spoločnosti vysoko cenené, s väčšou pravdepodobnosťou súhlasia (61 %) ako tí, ktorí s týmto názorom nesúhlasia (54 %). </text:p>
        <text:p text:style-name="P52">■ Respondenti, ktorí ako faktor pri výbere odborného vzdelávania a prípravy uvádzajú potrebu čo najskôr zarobiť peniaze, s o niečo menšou pravdepodobnosťou súhlasia s tým, že pracovné miesta v oblasti odborného vzdelávania a prípravy čelia riziku automatizácie (55 % oproti 59 %). </text:p>
        <text:p text:style-name="P52">■ Neexistujú žiadne rozdiely podľa pohlavia.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QB8.1 Povedzte mi, do akej miery súhlasíte alebo nesúhlasíte s každým z týchto tvrdení: Existuje riziko, že pracovné miesta spojené s kvalifikáciami v rámci počiatočného odborného vzdelávania a prípravy budú nahradené automatizáciou (% – EÚ).</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Súhlasím“ spolu</text:p>
            </table:table-cell>
            <table:table-cell table:style-name="Tableau32.A1" office:value-type="string">
              <text:p text:style-name="P69">„Nesúhlasím“ spolu </text:p>
            </table:table-cell>
            <table:table-cell table:style-name="Tableau32.A1" office:value-type="string">
              <text:p text:style-name="P69">Neviem</text:p>
            </table:table-cell>
          </table:table-row>
          <table:table-row>
            <table:table-cell table:style-name="Tableau32.A1" office:value-type="string">
              <text:p text:style-name="P71">EÚ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Pohlavie</text:p>
            </table:table-cell>
            <table:covered-table-cell/>
            <table:covered-table-cell/>
            <table:covered-table-cell/>
          </table:table-row>
          <table:table-row>
            <table:table-cell table:style-name="Tableau32.A1" office:value-type="string">
              <text:p text:style-name="P71">Človek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Žena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Vek</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Vzdelávanie (koniec)</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Stále študuje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Sociálno-profesijná kategória</text:p>
            </table:table-cell>
            <table:covered-table-cell/>
            <table:covered-table-cell/>
            <table:covered-table-cell/>
          </table:table-row>
          <table:table-row>
            <table:table-cell table:style-name="Tableau32.A1" office:value-type="string">
              <text:p text:style-name="P71">Samostatne zárobkovo činné osoby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Manažéri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Ostatné biele goliere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Manuálni pracovníci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Osoby v domácnosti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Nezamestnaní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dôchodca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Študenti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Subjektívna urbanizácia</text:p>
            </table:table-cell>
            <table:covered-table-cell/>
            <table:covered-table-cell/>
            <table:covered-table-cell/>
          </table:table-row>
          <table:table-row>
            <table:table-cell table:style-name="Tableau32.A1" office:value-type="string">
              <text:p text:style-name="P71">Vidiecka oblasť alebo dedina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Malé alebo stredne veľké mesto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Veľké mesto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Vnímanie počiatočného vzdelávania a odbornej prípravy v (našej krajine)</text:p>
            </table:table-cell>
            <table:covered-table-cell/>
            <table:covered-table-cell/>
            <table:covered-table-cell/>
          </table:table-row>
          <table:table-row>
            <table:table-cell table:style-name="Tableau32.A1" office:value-type="string">
              <text:p text:style-name="P71">Pozitívne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Negatívne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niekedy navštevoval počiatočnú odbornú prípravu (vyššie sekundárne vzdelávanie)</text:p>
            </table:table-cell>
            <table:covered-table-cell/>
            <table:covered-table-cell/>
            <table:covered-table-cell/>
          </table:table-row>
          <table:table-row>
            <table:table-cell table:style-name="Tableau32.A1" office:value-type="string">
              <text:p text:style-name="P71">Áno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ext:soft-page-break/>
          <table:table-row>
            <table:table-cell table:style-name="Tableau32.A1" office:value-type="string">
              <text:p text:style-name="P71">Nie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
        <text:p text:style-name="P29"/>
      </text:section>
      <text:h text:style-name="P17" text:outline-level="1"><text:bookmark-start text:name="__RefHeading___Toc215598_2930363814"/>Záver <text:bookmark-end text:name="__RefHeading___Toc215598_2930363814"/></text:h>
      <text:p text:style-name="P21"/>
      <text:section text:style-name="Sect2" text:name="Section7">
        <text:p text:style-name="P29">Z tohto osobitného prieskumu Eurobarometra vyplýva, že Európania vo všeobecnosti uznávajú vysokú kvalitu a prínosné výsledky počiatočného odborného vzdelávania a prípravy (OVP), aj keď zastarané vnímanie a stereotypy pretrvávajú. OVP je vnímané v pozitívnom svetle, s kvalitným vzdelávaním, kompetentnými učiteľmi, modernou infraštruktúrou a silnými väzbami na pracovné miesta, po ktorých je vysoký dopyt. Je to cesta vzdelávania, ktorú Európania najviac odporúčajú mladým ľuďom. Všeobecné vzdelávanie má zároveň naďalej vyššiu sociálnu prestíž a účasť na OVP je naďalej nerovnomerná v jednotlivých členských štátoch, ako aj medzi generáciami. </text:p>
        <text:p text:style-name="P36">Nevyužitý potenciál OVP: silné výsledky, zastarané vnímanie </text:p>
        <text:p text:style-name="P21">Európania si jednoznačne cenia praktické silné stránky OVP. Dvaja z troch občanov tvrdia, že OVP má vo svojej krajine pozitívny obraz, pričom väčšina z nich je takmer vo všetkých členských štátoch. Infraštruktúra a zamestnanci sú tiež dobre uznávaní, pričom 78 % uvádza, že OVP poskytuje prístup k moderným zariadeniam, a 79 % uvádza, že učitelia a školitelia sú kompetentní. Celkovo 73 % je presvedčených, že OVP ponúka vysokokvalitné vzdelávanie. </text:p>
        <text:p text:style-name="P36">OVP sa uznáva ako cesta kvalitného vzdelávania </text:p>
        <text:p text:style-name="P21">Respondenti dôsledne podporujú kvalitu poskytovania OVP v celej Európe. Vnímanie kompetencií učiteľov, kvality vzdelávania a modernej infraštruktúry prispieva k širokému zmyslu, že OVP ponúka pevné vzdelávacie základy. Včasný vstup na trh práce je silnou motiváciou pre mnohých študentov: viac ako polovica Európanov (53 %) uvádza potrebu alebo túžbu rýchlo zarobiť peniaze, čo je najčastejšie uvádzaný faktor v 24 členských štátoch, a viac ako polovica samostatne zárobkovo činných osôb má kvalifikáciu v oblasti OVP. </text:p>
        <text:p text:style-name="P36">OVP poskytuje zručnosti pre dobre platené pracovné miesta s vysokým dopytom </text:p>
        <text:p text:style-name="P21">Európania sa vo všeobecnosti domnievajú, že odborné vzdelávanie a príprava poskytuje študentom technické zručnosti súvisiace s prácou (85 %), ktoré vedú k pracovným miestam s vysokým dopytom (82 %). Dve tretiny z nich tvrdia, že tieto pracovné miesta sú dobre platené. Jeden z piatich respondentov (21 %) takisto uvádza podnikateľské ambície ako dôvod výberu OVP, pričom zdôrazňuje jeho úlohu pri podpore samostatnej zárobkovej činnosti a podnikania. </text:p>
        <text:p text:style-name="P36">Európania odporúčajú OVP mladým ľuďom </text:p>
        <text:p text:style-name="P35">Silné stránky OVP sa premietajú do konkrétnych odporúčaní. Polovica Európanov (50 %) odporúča odborné stredoškolské vzdelávanie mladým ľuďom, ktorí si zvolia vyššie stredoškolské vzdelávanie, čím sa stáva najčastejšie odporúčanou možnosťou v celej EÚ. Na terciárnej úrovni by 52 % odporučilo vyššie odborné vzdelávanie a prípravu v porovnaní s 35 %, ktorí by odporučili vyššie akademické vzdelávanie. Existuje však generačná priepasť, keďže osoby vo veku 25 – 54 rokov oveľa častejšie odporúčajú všeobecné stredoškolské vzdelávanie (53 %) ako respondenti vo veku 55 rokov a viac (33 %), čo poukazuje na výrazný zvrat názorov medzi generáciami. </text:p>
        <text:p text:style-name="P37">Zostáva pretrvávajúca medzera v obrázkoch </text:p>
        <text:p text:style-name="P35">Napriek týmto silným stránkam čelí OVP značným rozdielom vo vnímaní. Tri štvrtiny Európanov tvrdia, že všeobecné vyššie sekundárne vzdelávanie má v ich krajine pozitívnejší obraz, a viac ako osem z desiatich tvrdí, že vysoko úspešní študenti sú systematicky nabádaní k všeobecnému vzdelávaniu. Väčšina respondentov však považuje všeobecné vzdelávanie za jednoduchšie ako odborné vzdelávanie a prípravu (52 % oproti 36 %), čo naznačuje paradox vo vnímaní verejnosti. Účasť na OVP sa v rámci Európskej únie značne líši, od 21 % v Grécku po 68 % v Slovinsku, čo poukazuje na hlboké štrukturálne a kultúrne rozdiely v spôsobe, akým členské štáty organizujú vyššie sekundárne vzdelávanie. Krajiny s dobre zavedenými systémami duálnej odbornej prípravy majú rozdielne výsledky, ktoré spochybňujú jednoduché predpoklady o inštitucionálnej koncepcii. V Nemecku (82 % pozitívne vnímanie, 63 % účasť) si kvalita OVP vyžaduje vysokú prestíž a verejnosť má v OVP silnú dôveru. Model duálneho systému však nezaručuje jednotne pozitívne vnímanie: Holandsko zaznamenáva najmenej pozitívny celkový obraz OVP v EÚ (44 %) napriek svojej dlhej tradícii kombinovania vzdelávania na pracovisku s výučbou v triede. Dánsko predstavuje ďalší model so silným vnímaním kvality, ale s výrazne vysokým podielom respondentov (42 %), ktorí tvrdia, že odporúčania závisia od individuálnych okolností, čo naznačuje personalizovanejší a menej kategorický prístup k výberu vzdelávacích dráh. Tieto rozdiely v rámci krajín s duálnym systémom ilustrujú, že samotné inštitucionálne štruktúry neurčujú vnímanie verejnosti a že názory sú formované širšou kombináciou faktorov, ktoré môžu zahŕňať kultúrne postoje, podmienky na trhu práce, komunikačné postupy a úlohu sociálnych partnerov. </text:p>
        <text:p text:style-name="P37">Nesprávne vnímanie a rodové stereotypy môžu obmedziť príťažlivosť OVP </text:p>
        <text:p text:style-name="P35">Polovica Európanov sa domnieva, že programy OVP nevenujú dostatočnú pozornosť základným zručnostiam, ako je gramotnosť alebo digitálna gramotnosť, a podobný podiel si myslí, že prierezové zručnosti, ako je komunikácia a kritické myslenie, sa neriešia dostatočne. Rozdiely medzi respondentmi so skúsenosťami s OVP a bez nich sú malé, a to 53 % v porovnaní so 48 % v prípade <text:soft-page-break/>základných zručností a 53 % v porovnaní s 50 % v prípade prierezových zručností. Tento model naznačuje vnímanú základnú medzeru v učebných osnovách OVP. </text:p>
        <text:p text:style-name="P35">Keďže v prieskume sa odborné vzdelávanie a príprava neporovnávali so všeobecným vzdelávaním, tieto názory môžu odrážať širšie obavy týkajúce sa týchto zručností a vyššie očakávania, ktoré sa často kladú na odborné vzdelávanie a prípravu. Tieto názory sprevádza silná podpora odborného vzdelávania a prípravy pri poskytovaní špecializovaných technických zručností (85 %) a kvalitného vzdelávania (73 %). Výzvou zostáva aj rodová zaujatosť: 55 % respondentov vníma oblasti odborného vzdelávania a prípravy súvisiace s oblasťou STEM ako vhodnejšie pre mužov, pričom medzi jednotlivými členskými štátmi existujú veľké rozdiely. Mnohí respondenti sa domnievajú, že ženy, ktoré sa zaujímajú o technické predmety, sú často nasmerované na všeobecné vzdelávanie a že ženy v odboroch odborného vzdelávania a prípravy súvisiacich s oblasťou STEM dostávajú obmedzenú podporu. Medzičasom sa predpokladá, že muži, ktorí nedosahujú vysoké výsledky, čelia tlaku, aby si vybrali OVP. </text:p>
        <text:p text:style-name="P35">Nízky význam prestíže a sociálneho postavenia OVP (o 16 % sa hovorí ako o faktore pri výbere vzdelávania) naznačuje značný priestor na zvyšovanie informovanosti verejnosti o hodnote a sociálnom prínose odborného vzdelávania. </text:p>
        <text:p text:style-name="P37">Podnikanie a samostatná zárobková činnosť v OVP </text:p>
        <text:p text:style-name="P35">Podnikateľská motivácia je dôležitým faktorom pri výbere vzdelávania. Jeden z piatich respondentov (21 %) považuje túžbu stať sa samostatne zárobkovo činnou osobou alebo založiť podnik za hlavný dôvod výberu odborného vzdelávania a prípravy a viac ako polovica samostatne zárobkovo činných osôb v EÚ má kvalifikáciu v oblasti odborného vzdelávania a prípravy. V týchto zisteniach sa zdôrazňuje úloha OVP pri umožňovaní rozmanitých kariérnych dráh a podpore podnikateľského prostredia v Európe. </text:p>
        <text:p text:style-name="P37">Nadchádzajúca stratégia odborného vzdelávania a prípravy poskytuje vhodnú príležitosť </text:p>
        <text:p text:style-name="P35">V prieskume sa objavuje generačný model. Mladší respondenti si zvyčajne viac uvedomujú prekážky a predsudky v odbornom vzdelávaní ako staršie generácie. Toto povedomie sa zároveň zhoduje s nižšou mierou účasti na OVP a silnejšími preferenciami akademických dráh. Osoby vo veku 15 až 24 rokov uvádzajú mieru účasti na OVP na úrovni 46 % v porovnaní s 52 – 53 % medzi osobami vo veku 25 až 54 rokov. Táto najmladšia skupina sa viac ako starší respondenti prikláňa k odporúčaniu všeobecného stredoškolského vzdelávania. Z toho vyplýva, že vyššia úroveň dosiahnutého vzdelania súvisí s väčšou informovanosťou o nedostatkoch odborného vzdelávania a prípravy a väčším uprednostňovaním akademických dráh, čo má významný vplyv na budúcu príťažlivosť odborného vzdelávania medzi vysokokvalifikovaným obyvateľstvom. </text:p>
        <text:p text:style-name="P35">Popri tomto vnímaní 56 % Európanov uvádza, že pracovné miesta spojené s kvalifikáciou v oblasti OVP sú ohrozené tým, že budú nahradené automatizáciou. Táto obava existuje súbežne so všeobecným uznaním, že kvalifikácie v oblasti OVP v súčasnosti vedú k pracovným miestam s vysokým dopytom (podľa 82 % respondentov). Dôkazy zo širšieho prieskumu to potvrdzujú: v osobitnom prieskume Eurobarometra o umelej inteligencii a budúcnosti práce (2024) sa zistilo, že 66 % Európanov vyjadrilo obavy zo straty pracovných miest v celom hospodárstve ako celku, čo naznačuje, že úzkosť z automatizácie výrazne presahuje možnosti odborného vzdelávania. </text:p>
        <text:p text:style-name="P35">Zistenia podľa všetkého naznačujú, že výzva pre OVP nespočíva v jej výkonnosti alebo relevantnosti, ale v tom, ako je vnímaná. Pripravovaná stratégia odborného vzdelávania a prípravy preto poskytuje vhodnú príležitosť na posilnenie jej imidžu ako možnosti prvej voľby pre oveľa viac Európanov, na účinnejšiu propagáciu vysokokvalitného vzdelávania a zručností, ktoré ponúka, a na boj proti stereotypom a predsudkom, ktoré naďalej ovplyvňujú výber dráhy a zužujú cieľovú skupinu. </text:p>
        <text:p text:style-name="P35"/>
        <text:section text:style-name="Sect1" text:name="Section9">
          <text:h text:style-name="P18" text:outline-level="1"><text:bookmark-start text:name="__RefHeading___Toc363687_2832584591"/>Poznámky<text:bookmark-end text:name="__RefHeading___Toc363687_2832584591"/></text:h>
          <text:p text:style-name="P35"/>
        </text:section>
        <text:p text:style-name="P39">(Pierre Dieumegard)</text:p>
        <text:p text:style-name="P40"><text:span text:style-name="T53">(IV 1) Farby sú prevrátené medzi celkovým koláčovým grafom a pruhovým grafom podľa krajiny. </text:span>Je škoda, že v celej správe nie sú zachované konzistentné grafické konvencie. </text:p>
        <text:p text:style-name="P39"/>
        <text:p text:style-name="P40"><text:span text:style-name="T53">Ako je to veľmi často, rozdiely medzi krajinami sú väčšie ako rozdiely medzi sociálnymi skupinami (rod, vek, úroveň vzdelania atď.). V tejto správe sa často nachádzajú vety ako „Rozdiely podľa pohlavia sú zanedbateľné“ alebo „Neexistujú žiadne rozdiely vo vnímaní podľa pohlavia“. </text:span>Stojí za to zdôrazniť túto podobnosť v odpovediach medzi pohlaviami. </text:p>
        <text:p text:style-name="P39"/>
        <text:h text:style-name="P8" text:outline-level="1"/>
        <text:h text:style-name="P8" text:outline-level="1"><text:bookmark-start text:name="__RefHeading___Toc215600_2930363814"/>Technické špecifikácie<text:bookmark-end text:name="__RefHeading___Toc215600_2930363814"/></text:h>
        <text:p text:style-name="P35">V období od 6. do 30. novembra 2025 uskutočnila spoločnosť Verian Belgium vlnu 104.2 prieskumu Eurobarometra na žiadosť Európskej komisie, Generálneho riaditeľstva pre komunikáciu, oddelenie Verejná mienka a amp; Angažovanosť občanov. </text:p>
        <text:p text:style-name="P35"/>
        <text:p text:style-name="P35">Vlna 104.2 pokrýva obyvateľstvo príslušných štátnych príslušností členských štátov Európskej únie s bydliskom v každom z 27 členských štátov a vo veku 15 rokov a viac. </text:p>
        <text:p text:style-name="P35">Základná koncepcia vzorky používaná vo všetkých krajinách je stratifikovaná viacstupňová, náhodná (pravdepodobnosť). V každej krajine sa vzorka najprv rozvrství podľa regiónov NUTS a v rámci každého regiónu podľa miery urbanity (DEGURBA). Počet vzorových bodov vybraných v každej vrstve odráža populáciu vrstvy 15+. V druhej fáze sa z každej vrstvy vybrali vzorkovacie miesta s pravdepodobnosťou úmernou ich veľkosti populácie 0+. Vzorky teda predstavujú celé územie skúmaných krajín podľa NUTS II (alebo ekvivalentu) EUROSTAT-u a podľa rozdelenia obyvateľov príslušných štátnych príslušností z hľadiska metropolitných, mestských a vidieckych oblastí.<text:note text:id="ftn61" text:note-class="footnote"><text:note-citation>61</text:note-citation><text:note-body><text:p text:style-name="Footnote"><text:span text:style-name="T54">Klasifikácia mestského vidieka na základe DEGURBA (</text:span><text:a xlink:type="simple" xlink:href="https://ec.europa.eu/eurostat/web/degree-of-urbanisation/background" text:style-name="Internet_20_link" text:visited-style-name="Visited_20_Internet_20_Link"><text:span text:style-name="T54">https://ec.europa.eu/eurostat/web/degree-of-urbanisation/background)</text:span></text:a><text:span text:style-name="T54"> </text:span></text:p></text:note-body></text:note> </text:p>
        <text:p text:style-name="P35">V každom z vybraných vzorkovacích miest sa náhodne vybrala počiatočná súradnica a použil sa nástroj spätného geografického kódovania na identifikáciu najbližšej adresy k súradnici. Táto adresa bola východiskovou adresou pre náhodnú prechádzku. Ďalšie adresy (každá deviata adresa) boli vybrané štandardnými postupmi "náhodnej trasy" z pôvodnej adresy. V každej domácnosti bol respondent vybraný náhodne. Prístup k náhodnému výberu bol podmienený veľkosťou domácnosti. Napríklad v prípade domácností s dvoma 15+ členmi sa scenár použil na výber buď informátora (osoby, ktorá odpovedala na dotazník preverovateľa) alebo iného oprávneného člena v domácnosti. V prípade domácností s tromi členmi nad 15 rokov sa scenár použil na výber buď informátora (1/3 času) alebo dvoch ďalších oprávnených členov v domácnosti (2/3 času). Tam, kde boli vybraní ďalší dvaja členovia, bolo vedúcemu pohovoru povedané, aby požiadal o najmladšieho alebo najstaršieho. Skript náhodne priradí výber najmladšiemu alebo najstaršiemu s rovnakou pravdepodobnosťou. Tento proces pokračuje v prípade štyroch viac ako 15 členov domácnosti – náhodne sa pýtajú najmladších, druhých najmladších a najstarších. Pre domácnosti s 5 a viac členmi sa vrátime k pravidlu posledných narodenín. </text:p>
        <text:p text:style-name="P35">Ak sa s nikým v domácnosti nekontaktoval alebo ak vybraný respondent nebol k dispozícii (zaneprázdnený), osoba vedúca pohovor opätovne navštívila tú istú domácnosť až trikrát (celkovo štyri pokusy o kontakt). Respondenti nikdy neuviedli, že prieskum sa vopred vykonáva v mene Európskej komisie; tieto informácie môžu na požiadanie poskytnúť po dokončení prieskumu. </text:p>
        <text:p text:style-name="P35">Fáza náboru sa mierne líšila v Holandsku, Fínsku a Švédsku. V posledných dvoch krajinách sa z registra adries alebo obyvateľstva vybrala vzorka adries v rámci každého vzorkovacieho miesta (vo Fínsku sa výber neuskutočňuje vo všetkých vzorkovacích miestach, ale v niektorých, kde sa očakáva zlepšenie miery odpovedí). Výber adries sa uskutočnil náhodným spôsobom. Domácnosti boli potom telefonicky kontaktované a zamestnané, aby sa zúčastnili na prieskume. V Holandsku sa používa dvojrámcová vzorka RDD (čísla mobilných a pevných liniek), keďže neexistuje komplexný register obyvateľstva s dostupnými telefónnymi číslami. Výber čísel na oboch rámcoch sa vykonáva náhodným spôsobom, pričom každé číslo má rovnakú pravdepodobnosť výberu. Na rozdiel od Švédska a Fínska, vzorka nie je zoskupená. </text:p>
        <text:p text:style-name="P30"/>
      </text:section>
      <text:p text:style-name="P41">(inštitúcie)</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Miery odpovedí <text:bookmark-end text:name="__RefHeading___Toc215602_2930363814"/></text:h>
        <text:p text:style-name="P41">Pre každú krajinu sa vykoná porovnanie medzi reagujúcou vzorkou a vesmírom (t. j. celkovou populáciou v krajine). Váhy sa používajú na porovnanie reagujúcej vzorky s vesmírom na základe pohlavia podľa veku, regiónu a stupňa urbanizácie. V prípade európskych odhadov (t. j. priemer EÚ) sa vykoná úprava váh jednotlivých krajín, pričom sa vážia smerom nahor alebo nadol tak, aby odrážali ich počet obyvateľov nad 15 rokov ako podiel počtu obyvateľov EÚ nad 15 rokov. </text:p>
        <text:p text:style-name="P41"/>
        <text:p text:style-name="P41">Miera odpovedí sa vypočíta vydelením celkového počtu úplných rozhovorov počtom všetkých navštívených adries okrem tých, ktoré nie sú oprávnené, ale zahŕňajú tie, pri ktorých oprávnenosť nie je známa. Pokiaľ ide o vlnu 104.2 prieskumu Eurobarometra, miera odpovedí za krajiny EÚ27, ktorú vypočítala spoločnosť Verian Belgium, je: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KRAJINY</text:p>
            </table:table-cell>
            <table:table-cell table:style-name="Tableau33.A1" office:value-type="string">
              <text:p text:style-name="P71">CAPI RESPONSE RATES</text:p>
            </table:table-cell>
          </table:table-row>
          <table:table-row table:style-name="Tableau33.1">
            <table:table-cell table:style-name="Tableau33.A1" office:value-type="string">
              <text:p text:style-name="P71">BE</text:p>
            </table:table-cell>
            <table:table-cell table:style-name="Tableau33.A1" office:value-type="string">
              <text:p text:style-name="P71">Belgicko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Bulharsko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Česko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Dánsko </text:p>
            </table:table-cell>
            <table:table-cell table:style-name="Tableau33.A1" office:value-type="string">
              <text:p text:style-name="P71">52.1%</text:p>
            </table:table-cell>
          </table:table-row>
          <table:table-row table:style-name="Tableau33.1">
            <table:table-cell table:style-name="Tableau33.A1" office:value-type="string">
              <text:p text:style-name="P71">DE</text:p>
            </table:table-cell>
            <table:table-cell table:style-name="Tableau33.A1" office:value-type="string">
              <text:p text:style-name="P71">Nemecko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Estónsko </text:p>
            </table:table-cell>
            <table:table-cell table:style-name="Tableau33.A1" office:value-type="string">
              <text:p text:style-name="P71">57.0%</text:p>
            </table:table-cell>
          </table:table-row>
          <table:table-row table:style-name="Tableau33.1">
            <table:table-cell table:style-name="Tableau33.A1" office:value-type="string">
              <text:p text:style-name="P71">IE</text:p>
            </table:table-cell>
            <table:table-cell table:style-name="Tableau33.A1" office:value-type="string">
              <text:p text:style-name="P71">Írsko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Grécko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Španielsko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Francúzsko </text:p>
            </table:table-cell>
            <table:table-cell table:style-name="Tableau33.A1" office:value-type="string">
              <text:p text:style-name="P71">37.7%</text:p>
            </table:table-cell>
          </table:table-row>
          <table:table-row table:style-name="Tableau33.1">
            <table:table-cell table:style-name="Tableau33.A1" office:value-type="string">
              <text:p text:style-name="P71">HR</text:p>
            </table:table-cell>
            <table:table-cell table:style-name="Tableau33.A1" office:value-type="string">
              <text:p text:style-name="P71">Chorvátsko </text:p>
            </table:table-cell>
            <table:table-cell table:style-name="Tableau33.A1" office:value-type="string">
              <text:p text:style-name="P71">47.0%</text:p>
            </table:table-cell>
          </table:table-row>
          <table:table-row table:style-name="Tableau33.1">
            <table:table-cell table:style-name="Tableau33.A1" office:value-type="string">
              <text:p text:style-name="P71">IT</text:p>
            </table:table-cell>
            <table:table-cell table:style-name="Tableau33.A1" office:value-type="string">
              <text:p text:style-name="P71">Taliansko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Rep. z Cypru</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Lotyšsko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Litva </text:p>
            </table:table-cell>
            <table:table-cell table:style-name="Tableau33.A1" office:value-type="string">
              <text:p text:style-name="P71">45.2%</text:p>
            </table:table-cell>
          </table:table-row>
          <table:table-row table:style-name="Tableau33.1">
            <table:table-cell table:style-name="Tableau33.A1" office:value-type="string">
              <text:p text:style-name="P71">LU</text:p>
            </table:table-cell>
            <table:table-cell table:style-name="Tableau33.A1" office:value-type="string">
              <text:p text:style-name="P71">Luxembursko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Maďarsko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Malta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Holandsko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Rakúsko </text:p>
            </table:table-cell>
            <table:table-cell table:style-name="Tableau33.A1" office:value-type="string">
              <text:p text:style-name="P71">45.8%</text:p>
            </table:table-cell>
          </table:table-row>
          <table:table-row table:style-name="Tableau33.1">
            <table:table-cell table:style-name="Tableau33.A1" office:value-type="string">
              <text:p text:style-name="P71">PL</text:p>
            </table:table-cell>
            <table:table-cell table:style-name="Tableau33.A1" office:value-type="string">
              <text:p text:style-name="P71">Poľsko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Portugalsko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Rumunsko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Slovinsko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Slovensko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Fínsko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Švédsko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Osobný pohovor s pomocou počítača</text:p>
            </table:table-cell>
            <table:covered-table-cell/>
            <table:covered-table-cell/>
          </table:table-row>
        </table:table>
        <text:p text:style-name="P41"/>
        <text:h text:style-name="P19" text:outline-level="2"><text:bookmark-start text:name="__RefHeading___Toc363689_2832584591"/>Režim <text:bookmark-start text:name="__RefHeading___Toc215604_2930363814"/>pohovoru podľa krajiny <text:bookmark-end text:name="__RefHeading___Toc363689_2832584591"/><text:bookmark-end text:name="__RefHeading___Toc215604_2930363814"/></text:h>
        <text:p text:style-name="P41">Rozhovory sa uskutočnili prostredníctvom osobných rozhovorov, a to buď fyzicky v domácnostiach ľudí, alebo prostredníctvom videokonferencie na diaľku v príslušnom štátnom jazyku. Rozhovory s video interakciou na diaľku („online osobný rozhovor“ alebo CAVI, počítačovo asistované videorozhovory) sa uskutočnili len v Cyperskej republike, Dánsku, na Malte, v Holandsku, Fínsku a Švédsku.</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Miera chybovosti <text:bookmark-end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Štatistické marže v dôsledku procesu výberu vzorky</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pri 95 % úrovni spoľahlivosti)</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rôzne veľkosti vzoriek sú v riadkoch </text:p></table:table-cell><table:covered-table-cell/><table:covered-table-cell/><table:covered-table-cell/><table:covered-table-cell/><table:covered-table-cell/><table:table-cell table:style-name="Tableau34.A1" table:number-columns-spanned="6" office:value-type="string"><text:p text:style-name="P73">rôzne pozorované výsledky sú v stĺpcoch</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 = 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 = 50</text:p></table:table-cell></table:table-row><table:table-row table:style-name="Tableau34.1"><table:table-cell table:style-name="Tableau34.A1" office:value-type="string"><text:p text:style-name="P73">N = 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 = 500</text:p></table:table-cell></table:table-row><table:table-row table:style-name="Tableau34.1"><table:table-cell table:style-name="Tableau34.A1" office:value-type="string"><text:p text:style-name="P75">N = 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 = 1000</text:p></table:table-cell></table:table-row><table:table-row table:style-name="Tableau34.1"><table:table-cell table:style-name="Tableau34.A1" office:value-type="string"><text:p text:style-name="P73">N = 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 = 1500</text:p></table:table-cell></table:table-row><table:table-row table:style-name="Tableau34.1"><table:table-cell table:style-name="Tableau34.A1" office:value-type="string"><text:p text:style-name="P73">N = 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 = 2000</text:p></table:table-cell></table:table-row><table:table-row table:style-name="Tableau34.1"><table:table-cell table:style-name="Tableau34.A1" office:value-type="string"><text:p text:style-name="P73">N = 3 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 = 3 000</text:p></table:table-cell></table:table-row><table:table-row table:style-name="Tableau34.1"><table:table-cell table:style-name="Tableau34.A1" office:value-type="string"><text:p text:style-name="P73">N = 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 = 4000</text:p></table:table-cell></table:table-row><table:table-row table:style-name="Tableau34.1"><table:table-cell table:style-name="Tableau34.A1" office:value-type="string"><text:p text:style-name="P73">N = 5 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 = 5 000</text:p></table:table-cell></table:table-row><table:table-row table:style-name="Tableau34.1"><table:table-cell table:style-name="Tableau34.A1" office:value-type="string"><text:p text:style-name="P73">N = 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 = 6000</text:p></table:table-cell></table:table-row><table:table-row table:style-name="Tableau34.1"><table:table-cell table:style-name="Tableau34.A1" office:value-type="string"><text:p text:style-name="P73">N = 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 = 7000</text:p></table:table-cell></table:table-row><table:table-row table:style-name="Tableau34.1"><table:table-cell table:style-name="Tableau34.A1" office:value-type="string"><text:p text:style-name="P73">N = 7 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 = 7 500</text:p></table:table-cell></table:table-row><table:table-row table:style-name="Tableau34.1"><table:table-cell table:style-name="Tableau34.A1" office:value-type="string"><text:p text:style-name="P73">N = 8 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 = 8 000</text:p></table:table-cell></table:table-row><table:table-row table:style-name="Tableau34.1"><table:table-cell table:style-name="Tableau34.A1" office:value-type="string"><text:p text:style-name="P73">N = 9 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 = 9 000</text:p></table:table-cell></table:table-row><table:table-row table:style-name="Tableau34.1"><table:table-cell table:style-name="Tableau34.A1" office:value-type="string"><text:p text:style-name="P73">N = 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 = 10000</text:p></table:table-cell></table:table-row><table:table-row table:style-name="Tableau34.1"><table:table-cell table:style-name="Tableau34.A1" office:value-type="string"><text:p text:style-name="P73">N = 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1000</text:p></table:table-cell></table:table-row><table:table-row table:style-name="Tableau34.1"><table:table-cell table:style-name="Tableau34.A1" office:value-type="string"><text:p text:style-name="P73">N = 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2000</text:p></table:table-cell></table:table-row><table:table-row table:style-name="Tableau34.1"><table:table-cell table:style-name="Tableau34.A1" office:value-type="string"><text:p text:style-name="P73">N = 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3000</text:p></table:table-cell></table:table-row><table:table-row table:style-name="Tableau34.1"><table:table-cell table:style-name="Tableau34.A1" office:value-type="string"><text:p text:style-name="P73">N = 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 = 14000</text:p></table:table-cell></table:table-row><table:table-row table:style-name="Tableau34.1"><table:table-cell table:style-name="Tableau34.A1" office:value-type="string"><text:p text:style-name="P73">N = 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 = 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Čitateľom sa pripomína, že výsledky prieskumu sú odhady, ktorých presnosť, všetko je rovnaké, spočíva na veľkosti vzorky a na pozorovanom percentuálnom podiele. Pri vzorkách približne 1 000 rozhovorov sa skutočné percentuálne podiely líšia v rámci týchto limitov spoľahlivosti: </text:p>
        <text:h text:style-name="P8" text:outline-level="1"><text:bookmark-start text:name="__RefHeading___Toc215608_2930363814"/>Dotazník <text:bookmark-end text:name="__RefHeading___Toc215608_2930363814"/></text:h>
        <text:p text:style-name="P41"><text:span text:style-name="T2">QB1) Absolvovali ste niekedy v minulosti alebo v súčasnosti počiatočné odborné vzdelávanie a prípravu na vyššom sekundárnom stupni?</text:span> (Prečítať len jednu odpoveď) </text:p>
        <text:p text:style-name="P41">1 Úplne súhlasím </text:p>
        <text:p text:style-name="P41">2 Príležitosť súhlasiť </text:p>
        <text:p text:style-name="P41">3 Rozhodli sme sa nesúhlasiť </text:p>
        <text:p text:style-name="P41">4 Úplne nesúhlasím </text:p>
        <text:p text:style-name="P41">999 Neviem </text:p>
        <text:p text:style-name="P41"><text:span text:style-name="T2">QB2) Ktorý z týchto spôsobov vzdelávania by ste odporučili mladému človeku, ktorý teraz rozhoduje o vyššom stredoškolskom vzdelávaní? </text:span>(ČÍTAŤ VONKAJŠIE – JEDEN ODPOVEDE) </text:p>
        <text:p text:style-name="P41">1 Všeobecné stredoškolské vzdelávanie </text:p>
        <text:p text:style-name="P41">2 Stredné odborné vzdelanie </text:p>
        <text:p text:style-name="P41">3 Závisí to (SPONTANEOUS) </text:p>
        <text:p text:style-name="P41">999 Neviem </text:p>
        <text:p text:style-name="P41"><text:span text:style-name="T2">QB3) Ktoré z týchto vzdelávacích dráh by ste odporučili mladému človeku, ktorý dokončuje vyššie sekundárne vzdelanie?</text:span> (ČÍTAŤ VONKAJŠIE – JEDEN ODPOVEDE) </text:p>
        <text:p text:style-name="P41">1 Vyššie akademické vzdelanie </text:p>
        <text:p text:style-name="P41">2 Vyššie odborné vzdelávanie a príprava </text:p>
        <text:p text:style-name="P41">3 Závisí to (SPONTANEOUS) </text:p>
        <text:p text:style-name="P41">999 Neviem </text:p>
        <text:p text:style-name="P41"><text:span text:style-name="T2">QB4) Aké sú podľa vás hlavné faktory, ktoré v súčasnosti ovplyvňujú mladých ľudí pri výbere odborného vzdelávania a prípravy pred všeobecným vzdelávaním? </text:span>(ZOBRAZIŤ SCREEN-READ OUT-MAX. 3 ZODPOVEDNOSTI Možné-RANDOMISE) </text:p>
        <text:p text:style-name="P41">1 Usmernenie od učiteľov alebo školských poradcov </text:p>
        <text:p text:style-name="P41">2 Poradenstvo od rodičov alebo iných rodinných príslušníkov </text:p>
        <text:p text:style-name="P41">3 Potreba alebo túžba mať prácu a zarobiť peniaze čo najskôr </text:p>
        <text:p text:style-name="P41">4 Chcete sa stať podnikateľom alebo samostatne zárobkovo činnou osobou </text:p>
        <text:p text:style-name="P41">5 zlých školských výkonov alebo známok </text:p>
        <text:p text:style-name="P41">6 Robiť to, čo robí väčšina ľudí okolo seba (napr. priatelia, spolužiaci alebo iní vo svojej oblasti) </text:p>
        <text:p text:style-name="P41">7 Vplyv sociálnych médií alebo online obsahu </text:p>
        <text:p text:style-name="P41">8 Vnímaná prestíž alebo sociálne postavenie dráhy odborného vzdelávania a prípravy </text:p>
        <text:p text:style-name="P41">9 Ostatné (SPONTANEOUS) </text:p>
        <text:p text:style-name="P41">10 Neviem </text:p>
        <text:p text:style-name="P41"><text:span text:style-name="T2">QB5) Mohli by ste mi povedať, do akej miery súhlasíte alebo nesúhlasíte s nasledujúcim tvrdením: V (NAŠEJ KRAJINE) dostávajú ľudia, ktorí sa chystajú vybrať si vyššie stredoškolské vzdelanie, dostatok informácií o možnostiach odborného vzdelávania a prípravy.</text:span> (ZOBRAZIŤ REZERVOVAŤ LEN JEDNU ODPOVEDE) </text:p>
        <text:p text:style-name="P41">1 Úplne súhlasím </text:p>
        <text:p text:style-name="P41">2 Príležitosť súhlasiť </text:p>
        <text:p text:style-name="P41">3 Rozhodli sme sa nesúhlasiť </text:p>
        <text:p text:style-name="P41">4 Úplne nesúhlasím </text:p>
        <text:p text:style-name="P41">999 Neviem </text:p>
        <text:p text:style-name="P41"><text:span text:style-name="T2">QB6) Ako sa podľa vás vníma INITIÁLNE odborné vzdelávanie a príprava v (NAŠEJ KRAJINE)? </text:span>(ZOBRAZIŤ REZERVOVAŤ LEN JEDNU ODPOVEDE) </text:p>
        <text:p text:style-name="P41">1 Veľmi pozitívne </text:p>
        <text:p text:style-name="P41">2 Pomerne pozitívne </text:p>
        <text:p text:style-name="P41">3 dosť negatívne </text:p>
        <text:p text:style-name="P41">4 Veľmi negatívne </text:p>
        <text:p text:style-name="P41">999 Neviem </text:p>
        <text:p text:style-name="P41"><text:span text:style-name="T2">QB7) Povedzte mi, do akej miery súhlasíte alebo nesúhlasíte s každým z týchto tvrdení: </text:span>(ZOBRAZIŤ OTVORENÝ OTVORENÝ OTVORENÝ POLOŽKY – POLOŽKY RANDOMISE) </text:p>
        <text:p text:style-name="P41">Rozhodne súhlasím </text:p>
        <text:p text:style-name="P41"/>
        <text:p text:style-name="P41">Tendencia súhlasiť </text:p>
        <text:p text:style-name="P41"/>
        <text:p text:style-name="P41">Tendencia nesúhlasiť </text:p>
        <text:p text:style-name="P41"/>
        <text:p text:style-name="P41">Rozhodne nesúhlasím </text:p>
        <text:p text:style-name="P41"/>
        <text:p text:style-name="P41">Neviem </text:p>
        <text:p text:style-name="P41"/>
        <text:p text:style-name="P41">IVET ponúka vysokokvalitné vzdelávanie </text:p>
        <text:p text:style-name="P41">1 2 3 4 999 </text:p>
        <text:p text:style-name="P41">IVET poskytuje prístup k modernej fyzickej a digitálnej infraštruktúre (počítače, stroje atď.) </text:p>
        <text:p text:style-name="P41">1 2 3 4 999 </text:p>
        <text:p text:style-name="P41">Učitelia a školitelia v počiatočnom odbornom vzdelávaní a príprave sú kompetentní </text:p>
        <text:p text:style-name="P41">1 2 3 4 999 </text:p>
        <text:p text:style-name="P41">Ľudia, ktorí absolvujú programy počiatočného odborného vzdelávania a prípravy, sa môžu zapísať do vysokoškolského štúdia. </text:p>
        <text:p text:style-name="P41">1 2 3 4 999 </text:p>
        <text:p text:style-name="P41"><text:soft-page-break/></text:p>
        <text:p text:style-name="P43">Ľudia, ktorí študujú na získanie kvalifikácie v rámci počiatočného odborného vzdelávania a prípravy, majú možnosť študovať v zahraničí ako súčasť svojho štúdia. </text:p>
        <text:p text:style-name="P41">1 2 3 4 999 </text:p>
        <text:p text:style-name="P41">IVET neposkytuje dostatok prierezových zručností, ako je komunikácia alebo kritické myslenie </text:p>
        <text:p text:style-name="P41">1 2 3 4 999 </text:p>
        <text:p text:style-name="P41">V programoch počiatočného vzdelávania a odbornej prípravy sa často neučia základné zručnosti, ako je gramotnosť alebo digitálna gramotnosť. </text:p>
        <text:p text:style-name="P41">1 2 3 4 999 </text:p>
        <text:p text:style-name="P41">Ľudia v programoch počiatočného odborného vzdelávania a prípravy sa učia špecializované technické zručnosti priamo súvisiace s konkrétnymi povolaniami. </text:p>
        <text:p text:style-name="P41">1 2 3 4 99 </text:p>
        <text:p text:style-name="P41"/>
        <text:p text:style-name="P41"><text:span text:style-name="T2">QB8) Povedzte mi, do akej miery súhlasíte alebo nesúhlasíte s každým z týchto tvrdení: </text:span>(ZOBRAZIŤ OTVORENÝ OTVORENÝ OTVORENÝ OTVORENÝ NA POLOŽKU – RANDOMISE) </text:p>
        <text:p text:style-name="P41">Rozhodne súhlasím </text:p>
        <text:p text:style-name="P41">Tendencia súhlasiť </text:p>
        <text:p text:style-name="P41">Tendencia nesúhlasiť </text:p>
        <text:p text:style-name="P41">Rozhodne nesúhlasím </text:p>
        <text:p text:style-name="P41">Neviem </text:p>
        <text:p text:style-name="P41">Existuje riziko, že pracovné miesta spojené s kvalifikáciami v rámci počiatočného odborného vzdelávania a prípravy budú nahradené automatizáciou. </text:p>
        <text:p text:style-name="P41">1 2 3 4 999 </text:p>
        <text:p text:style-name="P41">Kvalifikácie v rámci počiatočného odborného vzdelávania a prípravy vedú k dobre plateným pracovným miestam </text:p>
        <text:p text:style-name="P41">1 2 3 4 999 </text:p>
        <text:p text:style-name="P41">Kvalifikácie v rámci počiatočného odborného vzdelávania a prípravy vedú k pracovným miestam, ktoré sú v spoločnosti vysoko cenené </text:p>
        <text:p text:style-name="P41">1 2 3 4 999 </text:p>
        <text:p text:style-name="P41">Kvalifikácie v rámci počiatočného odborného vzdelávania a prípravy vedú k pracovným miestam, po ktorých je na trhu práce vysoký dopyt (NAŠA KRAJINA) </text:p>
        <text:p text:style-name="P41">1 2 3 4 999 </text:p>
        <text:p text:style-name="P41">Kvalifikácie v rámci počiatočného odborného vzdelávania a prípravy vedú k pracovným miestam, ktoré prispievajú k zelenej transformácii </text:p>
        <text:p text:style-name="P41">1 2 3 4 999 </text:p>
        <text:p text:style-name="P41"/>
        <text:p text:style-name="P41"><text:span text:style-name="T2">QB9) Povedzte mi, do akej miery súhlasíte alebo nesúhlasíte s každým z týchto tvrdení: </text:span>(ZOBRAZIŤ OTVORENÝ OTVORENÝ OTVORENÝ OTVORENÝ NA POLOŽKU – RANDOMISE) </text:p>
        <text:p text:style-name="P41">Rozhodne súhlasím </text:p>
        <text:p text:style-name="P41">Tendencia súhlasiť </text:p>
        <text:p text:style-name="P41">Tendencia nesúhlasiť </text:p>
        <text:p text:style-name="P41">Rozhodne nesúhlasím </text:p>
        <text:p text:style-name="P41">Neviem </text:p>
        <text:p text:style-name="P41">Vo všeobecnosti je jednoduchšie študovať na získanie kvalifikácie vo všeobecnom vyššom sekundárnom vzdelávaní ako v počiatočnom odbornom vzdelávaní a príprave. </text:p>
        <text:p text:style-name="P41">1 2 3 4 999 </text:p>
        <text:p text:style-name="P41">Študenti s vyššími akademickými výsledkami sa často nabádajú, aby na vyššom sekundárnom stupni pokračovali vo všeobecnom vzdelávaní namiesto počiatočného odborného vzdelávania. </text:p>
        <text:p text:style-name="P41">1 2 3 4 999 </text:p>
        <text:p text:style-name="P41">V (NAŠEJ KRAJINE) má všeobecné vzdelávanie na vyššom sekundárnom stupni pozitívnejší obraz ako počiatočné odborné vzdelávanie </text:p>
        <text:p text:style-name="P41">1 2 3 4 999 </text:p>
        <text:p text:style-name="P41">Programy počiatočného odborného vzdelávania a prípravy sú dostatočne inkluzívne na to, aby sa zabezpečilo, že vzdelávajúce sa osoby, ktoré môžu čeliť prekážkam v určitých typoch vzdelávacích prostredí, dostanú podporu, ktorú potrebujú na dokončenie programov. </text:p>
        <text:p text:style-name="P41">1 2 3 4 999 </text:p>
        <text:p text:style-name="P41"/>
        <text:p text:style-name="P41">Ďalšia otázka sa týka vedy, technológie, inžinierstva a matematiky (STEM). Patria sem oblasti ako stavebníctvo, automobilový priemysel, výroba a IKT, ktoré zahŕňajú technické zručnosti, tvorivosť a riešenie problémov. </text:p>
        <text:p text:style-name="P41"/>
        <text:p text:style-name="P38">QB10) Povedzte mi, do akej miery súhlasíte alebo nesúhlasíte s každým z týchto tvrdení: </text:p>
        <text:p text:style-name="P41">(Presmerované z SCREEN-READ OUT-ONE ANSWER PER ITEM) </text:p>
        <text:p text:style-name="P41">Rozhodne súhlasím </text:p>
        <text:p text:style-name="P41">Tendencia súhlasiť </text:p>
        <text:p text:style-name="P41">Tendencia nesúhlasiť </text:p>
        <text:p text:style-name="P41">Rozhodne nesúhlasím </text:p>
        <text:p text:style-name="P41">Neviem </text:p>
        <text:p text:style-name="P41"/>
        <text:p text:style-name="P41">Oblasti súvisiace s odbormi STEM v počiatočnom odbornom vzdelávaní a príprave (napr. stavebníctvo, <text:soft-page-break/>automobilový priemysel, výroba, IKT) sú vhodnejšie pre mužov </text:p>
        <text:p text:style-name="P41">1 2 3 4 999 </text:p>
        <text:p text:style-name="P41">Ženy, ktoré sa zaujímajú o oblasti súvisiace s oblasťou STEM v počiatočnom odbornom vzdelávaní a príprave, môžu byť menej povzbudzované rodinami a školami ako muži, ktorí sa zaujímajú o oblasti súvisiace s oblasťou STEM. </text:p>
        <text:p text:style-name="P41">1 2 3 4 999 </text:p>
        <text:p text:style-name="P38">QB11) Povedzte mi, do akej miery súhlasíte alebo nesúhlasíte s každým z týchto tvrdení: </text:p>
        <text:p text:style-name="P41">(Presmerované z SCREEN-READ OUT-ONE ANSWER PER ITEM) </text:p>
        <text:p text:style-name="P41"/>
        <text:p text:style-name="P41">Rozhodne súhlasím </text:p>
        <text:p text:style-name="P41">Tendencia súhlasiť </text:p>
        <text:p text:style-name="P41">Tendencia nesúhlasiť </text:p>
        <text:p text:style-name="P41">Rozhodne nesúhlasím </text:p>
        <text:p text:style-name="P41">Neviem </text:p>
        <text:p text:style-name="P41"/>
        <text:p text:style-name="P41">Ženy sú často povzbudzované k všeobecnému vzdelávaniu, aj keď prejavujú záujem o technické, praktické a praktické predmety. </text:p>
        <text:p text:style-name="P41">1 2 3 4 999 </text:p>
        <text:p text:style-name="P41">Muži, ktorí nedosahujú vysoké akademické výsledky, čelia väčšiemu tlaku na výber počiatočného odborného vzdelávania a prípravy pred všeobecným vzdelávaním ako ženy </text:p>
        <text:p text:style-name="P41">1 2 3 4 999 </text:p>
        <text:p text:style-name="P41">Učitelia a poradenskí poradcovia primerane neriešia rodové predsudky predtým, ako sa študenti rozhodnú medzi všeobecným a odborným vzdelávaním. </text:p>
        <text:p text:style-name="P41">1 2 3 4 999 </text:p>
        <text:p text:style-name="P41">Rodové stereotypy týkajúce sa výberu medzi všeobecným a odborným vzdelávaním často posilňujú rodiny, rovesníci a sociálne médiá. </text:p>
        <text:p text:style-name="P41">1 2 3 4 999 </text:p>
        <text:p text:style-name="P41">Muži v opatrovateľských alebo službách súvisiacich s počiatočným odborným vzdelávaním a prípravou často čelia sociálnej stigme alebo úsudku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sk" fo:country="SK"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sk" fo:country="SK"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sk" fo:country="SK"/>
    </style:style>
    <style:style style:name="MP2" style:family="paragraph" style:parent-style-name="Footer">
      <style:paragraph-properties fo:text-align="center" style:justify-single-word="false"/>
      <style:text-properties fo:language="sk" fo:country="SK"/>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Osobitný prieskum Eurobarometra č. 569: Atraktívnosť odborného vzdelávania a prípravy </text:p>
        <text:p text:style-name="MP1"><text:chapter text:display="name" text:outline-level="1">Dotazník </text:chapter></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52:55.740000000</dc:date>
    <dc:creator>Pierre Dieumegard</dc:creator>
    <meta:editing-duration>P1DT14H33M30S</meta:editing-duration>
    <meta:editing-cycles>98</meta:editing-cycles>
    <meta:document-statistic meta:table-count="34" meta:image-count="6" meta:object-count="1" meta:page-count="121" meta:paragraph-count="4801" meta:word-count="27504" meta:character-count="171390" meta:non-whitespace-character-count="147117"/>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